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repeat-content="false"/>
      <style:paragraph-properties fo:text-align="center"/>
    </style:style>
    <style:style style:name="ce3" style:family="table-cell" style:parent-style-name="Default" style:data-style-name="N0">
      <style:table-cell-properties style:vertical-align="top" style:repeat-content="false"/>
      <style:paragraph-properties fo:text-align="center"/>
    </style:style>
    <style:style style:name="ce4" style:family="table-cell" style:parent-style-name="Default" style:data-style-name="N0">
      <style:table-cell-properties style:vertical-align="top" fo:wrap-option="wrap" style:repeat-content="false"/>
      <style:paragraph-properties fo:text-align="justify"/>
    </style:style>
    <style:style style:name="ce5" style:family="table-cell" style:parent-style-name="Normal_32_16" style:data-style-name="N0">
      <style:table-cell-properties fo:border="thin solid #000000" style:vertical-align="top" fo:wrap-option="wrap" fo:background-color="transparent" style:repeat-content="false"/>
      <style:paragraph-properties fo:text-align="center"/>
      <style:text-properties style:font-name="Calibri" style:font-name-asian="Calibri" style:font-name-complex="Calibri" fo:font-size="13pt" style:font-size-asian="13pt" style:font-size-complex="13pt" fo:font-weight="bold" style:font-weight-asian="bold" style:font-weight-complex="bold"/>
    </style:style>
    <style:style style:name="ce6" style:family="table-cell" style:parent-style-name="Default" style:data-style-name="N0">
      <style:table-cell-properties fo:border="2pt solid #000000" style:vertical-align="middle" fo:background-color="#FFFFFF" style:repeat-content="false"/>
      <style:paragraph-properties fo:text-align="center"/>
      <style:text-properties fo:font-size="40pt" style:font-size-asian="40pt" style:font-size-complex="40pt" fo:font-weight="bold" style:font-weight-asian="bold" style:font-weight-complex="bold"/>
    </style:style>
    <style:style style:name="ce7" style:family="table-cell" style:parent-style-name="Default" style:data-style-name="N0">
      <style:table-cell-properties fo:border-top="2pt solid #000000" fo:border-bottom="none" fo:border-left="none" fo:border-right="none" style:vertical-align="middle" fo:wrap-option="wrap" fo:background-color="#FFFFFF" style:repeat-content="false"/>
      <style:paragraph-properties fo:text-align="center"/>
      <style:text-properties fo:color="#C00000" fo:font-size="17pt" style:font-size-asian="17pt" style:font-size-complex="17pt" fo:font-weight="bold" style:font-weight-asian="bold" style:font-weight-complex="bold"/>
    </style:style>
    <style:style style:name="ce8" style:family="table-cell" style:parent-style-name="Default" style:data-style-name="N0">
      <style:table-cell-properties fo:border-top="none" fo:border-bottom="thin solid #000000" fo:border-left="none" fo:border-right="none" style:vertical-align="top" fo:wrap-option="wrap" fo:background-color="#FFFFFF" style:repeat-content="false"/>
      <style:paragraph-properties fo:text-align="center"/>
      <style:text-properties fo:font-size="16pt" style:font-size-asian="16pt" style:font-size-complex="16pt" fo:font-weight="bold" style:font-weight-asian="bold" style:font-weight-complex="bold"/>
    </style:style>
    <style:style style:name="ce9" style:family="table-cell" style:parent-style-name="Default" style:data-style-name="N0">
      <style:table-cell-properties style:vertical-align="automatic" style:repeat-content="false"/>
      <style:paragraph-properties fo:text-align="center"/>
      <style:text-properties fo:font-size="14pt" style:font-size-asian="14pt" style:font-size-complex="14pt" fo:font-weight="bold" style:font-weight-asian="bold" style:font-weight-complex="bold"/>
    </style:style>
    <style:style style:name="ce10" style:family="table-cell" style:parent-style-name="Default" style:data-style-name="N0">
      <style:table-cell-properties fo:border="thin solid #000000" style:vertical-align="top" fo:wrap-option="wrap" style:repeat-content="false"/>
      <style:paragraph-properties fo:text-align="center"/>
    </style:style>
    <style:style style:name="ce11" style:family="table-cell" style:parent-style-name="Default" style:data-style-name="N0">
      <style:table-cell-properties fo:border="thin solid #000000" style:vertical-align="top" fo:wrap-option="wrap" style:repeat-content="false"/>
      <style:paragraph-properties fo:text-align="justify"/>
    </style:style>
    <style:style style:name="ce12" style:family="table-cell" style:parent-style-name="Default" style:data-style-name="N19">
      <style:table-cell-properties fo:border="thin solid #000000" style:vertical-align="top" style:repeat-content="false"/>
      <style:paragraph-properties fo:text-align="center"/>
    </style:style>
    <style:style style:name="co1" style:family="table-column">
      <style:table-column-properties fo:break-before="auto" style:column-width="2.032cm"/>
    </style:style>
    <style:style style:name="co2" style:family="table-column">
      <style:table-column-properties fo:break-before="auto" style:column-width="2.87866666666667cm"/>
    </style:style>
    <style:style style:name="co3" style:family="table-column">
      <style:table-column-properties fo:break-before="auto" style:column-width="3.02683333333333cm"/>
    </style:style>
    <style:style style:name="co4" style:family="table-column">
      <style:table-column-properties fo:break-before="auto" style:column-width="13.1656666666667cm"/>
    </style:style>
    <style:style style:name="co5" style:family="table-column">
      <style:table-column-properties fo:break-before="auto" style:column-width="2.8575cm"/>
    </style:style>
    <style:style style:name="co6" style:family="table-column">
      <style:table-column-properties fo:break-before="auto" style:column-width="2.75166666666667cm"/>
    </style:style>
    <style:style style:name="co7" style:family="table-column">
      <style:table-column-properties fo:break-before="auto" style:column-width="4.84716666666667cm"/>
    </style:style>
    <style:style style:name="co8" style:family="table-column">
      <style:table-column-properties fo:break-before="auto" style:column-width="1.73566666666667cm"/>
    </style:style>
    <style:style style:name="ro1" style:family="table-row">
      <style:table-row-properties style:row-height="15pt" style:use-optimal-row-height="false" fo:break-before="auto"/>
    </style:style>
    <style:style style:name="ro2" style:family="table-row">
      <style:table-row-properties style:row-height="60.75pt" style:use-optimal-row-height="false" fo:break-before="auto"/>
    </style:style>
    <style:style style:name="ro3" style:family="table-row">
      <style:table-row-properties style:row-height="3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Website" table:style-name="ta1">
        <table:table-column table:style-name="co1" table:default-cell-style-name="ce1"/>
        <table:table-column table:style-name="co2" table:default-cell-style-name="ce1"/>
        <table:table-column table:style-name="co3" table:default-cell-style-name="ce2"/>
        <table:table-column table:style-name="co4" table:default-cell-style-name="ce4"/>
        <table:table-column table:style-name="co5" table:default-cell-style-name="ce2"/>
        <table:table-column table:style-name="co6" table:default-cell-style-name="ce2"/>
        <table:table-column table:style-name="co7" table:default-cell-style-name="ce2"/>
        <table:table-column table:style-name="co8" table:number-columns-repeated="16377" table:default-cell-style-name="ce1"/>
        <table:table-row table:style-name="ro1">
          <table:table-cell table:number-columns-repeated="2" table:style-name="ce1"/>
          <table:table-cell table:style-name="ce2"/>
          <table:table-cell table:style-name="ce4"/>
          <table:table-cell table:number-columns-repeated="3" table:style-name="ce2"/>
          <table:table-cell table:number-columns-repeated="16377"/>
        </table:table-row>
        <table:table-row table:style-name="ro2">
          <table:table-cell table:style-name="ce1"/>
          <table:table-cell office:value-type="string" table:number-columns-spanned="6" table:number-rows-spanned="1" table:style-name="ce6">
            <text:p>CONSULTA PÚBLICA Nº 31 DE 21/08/2026</text:p>
          </table:table-cell>
          <table:covered-table-cell table:number-columns-repeated="5"/>
          <table:table-cell table:number-columns-repeated="16377"/>
        </table:table-row>
        <table:table-row table:style-name="ro2">
          <table:table-cell table:style-name="ce1"/>
          <table:table-cell office:value-type="string" table:number-columns-spanned="6" table:number-rows-spanned="1" table:style-name="ce7">
            <text:p><text:a xlink:href="https://www.gov.br/siscomex/pt-br/informacoes/importacao/material-usado-e-similaridade">Os catálogos técnicos e memoriais descritivos referentes aos equipamentos listados estão disponíveis no link https://www.gov.br/siscomex/pt-br/informacoes/importacao/material-usado-e-similaridade, de acordo com a Consulta Pública e o respectivo "Identificador Decex".</text:a></text:p>
          </table:table-cell>
          <table:covered-table-cell table:number-columns-repeated="5"/>
          <table:table-cell table:number-columns-repeated="16377"/>
        </table:table-row>
        <table:table-row table:style-name="ro2">
          <table:table-cell table:style-name="ce1"/>
          <table:table-cell office:value-type="string" table:number-columns-spanned="6" table:number-rows-spanned="1" table:style-name="ce8">
            <text:p>As informações referentes à descrição da mercadoria, bem como os catálogos técnicos apensados, são de inteira responsabilidade do importador.</text:p>
          </table:table-cell>
          <table:covered-table-cell table:number-columns-repeated="5"/>
          <table:table-cell table:number-columns-repeated="16377"/>
        </table:table-row>
        <table:table-row table:style-name="ro3">
          <table:table-cell table:style-name="ce9"/>
          <table:table-cell office:value-type="string" table:style-name="ce5">
            <text:p>Tipo de Operação</text:p>
          </table:table-cell>
          <table:table-cell office:value-type="string" table:style-name="ce5">
            <text:p>NCM</text:p>
          </table:table-cell>
          <table:table-cell office:value-type="string" table:style-name="ce5">
            <text:p>Descrição da Mercadoria</text:p>
          </table:table-cell>
          <table:table-cell office:value-type="string" table:style-name="ce5">
            <text:p>Fabricante</text:p>
          </table:table-cell>
          <table:table-cell office:value-type="string" table:style-name="ce5">
            <text:p>Marca</text:p>
          </table:table-cell>
          <table:table-cell office:value-type="string" table:style-name="ce5">
            <text:p>Identificador Decex</text:p>
          </table:table-cell>
          <table:table-cell table:number-columns-repeated="16377" table:style-name="ce9"/>
        </table:table-row>
        <table:table-row table:style-name="ro2">
          <table:table-cell table:style-name="ce9"/>
          <table:table-cell office:value-type="string" table:style-name="ce12">
            <text:p>s</text:p>
          </table:table-cell>
          <table:table-cell office:value-type="string" table:style-name="ce10">
            <text:p>7302.10.10</text:p>
          </table:table-cell>
          <table:table-cell office:value-type="string" table:style-name="ce11">
            <text:p>TRILHO EM AÇO GRAU S700, UTILIZADO EM CAMINHOS DE ROLAMENTO PARA EQUIPAMENTOS DE MOVIMENTAÇÃO DE CARGAS (PORTÊINERES), CONFORME NORMA DIN 536-1:1991-09. PESO LINEAR APROXIMADO DE 74,3 KG/M.</text:p>
          </table:table-cell>
          <table:table-cell table:style-name="ce11"/>
          <table:table-cell table:style-name="ce10"/>
          <table:table-cell office:value-type="string" table:style-name="ce10">
            <text:p>A100-1</text:p>
          </table:table-cell>
          <table:table-cell table:number-columns-repeated="16377"/>
        </table:table-row>
        <table:table-row table:style-name="ro2">
          <table:table-cell table:style-name="ce9"/>
          <table:table-cell office:value-type="string" table:style-name="ce12">
            <text:p>s</text:p>
          </table:table-cell>
          <table:table-cell office:value-type="string" table:style-name="ce10">
            <text:p>7616.99.00</text:p>
          </table:table-cell>
          <table:table-cell office:value-type="string" table:style-name="ce11">
            <text:p>Abraçadeira metálica tipo Super Clamp projetada para fixação em tubulações, superfícies planas ou estruturas de estúdio. Fabricada em liga metálica fundida, possui sistema de fechamento por manípulo de torque, permitindo fixação em diâmetros compatíveis de aproximadamente 13 mm a 55 mm. Conta com receptor padrão 5/8” (Baby Pin) para acoplamento de acessórios de iluminação e rigging. Inclui inserto em cunha para fixação em superfícies planas e pontos de montagem roscados de 1/4" e M5 para acessórios adicionais. Componente exclusivamente mecânico, sem partes elétricas ou eletrônicas, destinado ao suporte e fixação de equipamentos em estruturas de rigging (montagem de estrutura). Indicado para produções audiovisuais profissionais.</text:p>
          </table:table-cell>
          <table:table-cell table:style-name="ce11"/>
          <table:table-cell table:style-name="ce10"/>
          <table:table-cell office:value-type="string" table:style-name="ce10">
            <text:p>M11-034</text:p>
          </table:table-cell>
          <table:table-cell table:number-columns-repeated="16377"/>
        </table:table-row>
        <table:table-row table:style-name="ro2">
          <table:table-cell table:style-name="ce1"/>
          <table:table-cell office:value-type="string" table:style-name="ce12">
            <text:p>s</text:p>
          </table:table-cell>
          <table:table-cell office:value-type="string" table:style-name="ce10">
            <text:p>8302.49.00</text:p>
          </table:table-cell>
          <table:table-cell office:value-type="string" table:style-name="ce11">
            <text:p>Abraçadeira metálica (Heavy Duty Pipe Clamp) para fixação em tubulações e estruturas cilíndricas, fabricada em liga metálica fundida com sistema de fechamento por dobradiça e mecanismo tipo Keyhole Slot para liberação do eixo roscado sem remoção do manípulo em “T”. A base possui adaptadores duplos com pino Baby Pin (5/8”) retrátil acionado por trava lateral, permitindo a montagem de luminárias e acessórios, acompanhada de cabo de segurança em aço. Componente mecânico, sem partes elétricas, destinado à ancoragem e suporte de equipamentos. Indicado para produções audiovisuais profissionais.</text:p>
          </table:table-cell>
          <table:table-cell table:style-name="ce11"/>
          <table:table-cell table:style-name="ce10"/>
          <table:table-cell office:value-type="string" table:style-name="ce10">
            <text:p>M13-2501</text:p>
          </table:table-cell>
          <table:table-cell table:number-columns-repeated="16377"/>
        </table:table-row>
        <table:table-row table:style-name="ro2">
          <table:table-cell table:style-name="ce1"/>
          <table:table-cell office:value-type="string" table:style-name="ce12">
            <text:p>u</text:p>
          </table:table-cell>
          <table:table-cell office:value-type="string" table:style-name="ce10">
            <text:p>8411.99.00</text:p>
          </table:table-cell>
          <table:table-cell office:value-type="string" table:style-name="ce11">
            <text:p>VEDADOR CONFORMADO PARA USO EXCLUSIVO EM TURBINA A GAS, sua funcao principal e contribuir para a segregacao entre os circuitos de ar e oleo, evitando contaminacoes, reduzindo perdas de eficiencia do sistema de vedacao e auxiliando na manutencao das condicoes termicas e operacionais adequadas do conjunto de rolamentos.</text:p>
          </table:table-cell>
          <table:table-cell table:style-name="ce11"/>
          <table:table-cell table:style-name="ce10"/>
          <table:table-cell office:value-type="string" table:style-name="ce10">
            <text:p>L44866G01</text:p>
          </table:table-cell>
          <table:table-cell table:number-columns-repeated="16377"/>
        </table:table-row>
        <table:table-row table:style-name="ro2">
          <table:table-cell table:style-name="ce1"/>
          <table:table-cell office:value-type="string" table:style-name="ce12">
            <text:p>u</text:p>
          </table:table-cell>
          <table:table-cell office:value-type="string" table:style-name="ce10">
            <text:p>8413.60.11</text:p>
          </table:table-cell>
          <table:table-cell office:value-type="string" table:style-name="ce11">
            <text:p>BOMBA DE ENGRENAGEM HIDRAULICA, EM FUNDICAO DE ACO, BORRACHA E FERRO CINZA, COM DIMENSAO DE 274,14 MM X 269,15 MM X 213,39 MM, VAZAO DE 128 L/MIN, SEM MOTOR ELETRICO ACOPLADO, PARA GERAR FLUXO HIDRAULICO PARA APOIAR A OPERACAO DA TRANSMISSAO, PARA USO EM MOTONIVELADORA, COM APLICACAO EM MAQUINAS RODOVIARIAS.</text:p>
          </table:table-cell>
          <table:table-cell table:style-name="ce11"/>
          <table:table-cell table:style-name="ce10"/>
          <table:table-cell office:value-type="string" table:style-name="ce10">
            <text:p>30R2161</text:p>
          </table:table-cell>
          <table:table-cell table:number-columns-repeated="16377"/>
        </table:table-row>
        <table:table-row table:style-name="ro2">
          <table:table-cell table:style-name="ce1"/>
          <table:table-cell office:value-type="string" table:style-name="ce12">
            <text:p>u</text:p>
          </table:table-cell>
          <table:table-cell office:value-type="string" table:style-name="ce10">
            <text:p>8413.60.11</text:p>
          </table:table-cell>
          <table:table-cell office:value-type="string" table:style-name="ce11">
            <text:p>BOMBA HIDRAULICA VOLUMETRICA ROTATIVA DE ENGRENAGEM, COM CAPACIDADE DE VAZAO DE 163 L/MIN, EM FUNDICAO DE ACO E FERRO CINZENTO, COM DIMENSOES DE 279,89 MM X 258,08 MM X 239,6 MM, UTILIZADA PARA GERAR FLUXO HIDRAULICO QUE APOIA AS NECESSIDADES DE LUBRIFICACAO DO TREM DE POTENCIA E AS FUNCOES HIDRAULICAS DO TREM DE POTENCIA, PARA USO EM BULLDOZER, COM APLICACAO EM MAQUINAS RODOVIARIAS.</text:p>
          </table:table-cell>
          <table:table-cell table:style-name="ce11"/>
          <table:table-cell table:style-name="ce10"/>
          <table:table-cell office:value-type="string" table:style-name="ce10">
            <text:p>30R2163</text:p>
          </table:table-cell>
          <table:table-cell table:number-columns-repeated="16377"/>
        </table:table-row>
        <table:table-row table:style-name="ro2">
          <table:table-cell table:style-name="ce1"/>
          <table:table-cell office:value-type="string" table:style-name="ce12">
            <text:p>u</text:p>
          </table:table-cell>
          <table:table-cell office:value-type="string" table:style-name="ce10">
            <text:p>8413.60.11</text:p>
          </table:table-cell>
          <table:table-cell office:value-type="string" table:style-name="ce11">
            <text:p>BOMBA HIDRAULICA VOLUMETRICA ROTATIVA DE ENGRENAGEM, COM CAPACIDADE DE VAZAO DE 122 L/MIN, EM ACO, COM DIMENSOES DE 303,0 MM X 269,0 MM X 254,0 MM, UTILIZADA PARA MOVER OLEO DO TREM MOTRIZ ATRAVES DO SISTEMA DE LUBRIFICACAO E CIRCULACAO DE FLUIDOS, PARA USO EM BULLDOZER, COM APLICACAO EM MAQUINAS RODOVIARIAS.</text:p>
          </table:table-cell>
          <table:table-cell table:style-name="ce11"/>
          <table:table-cell table:style-name="ce10"/>
          <table:table-cell office:value-type="string" table:style-name="ce10">
            <text:p>30R2168</text:p>
          </table:table-cell>
          <table:table-cell table:number-columns-repeated="16377"/>
        </table:table-row>
        <table:table-row table:style-name="ro2">
          <table:table-cell table:style-name="ce1"/>
          <table:table-cell office:value-type="string" table:style-name="ce12">
            <text:p>u</text:p>
          </table:table-cell>
          <table:table-cell office:value-type="string" table:style-name="ce10">
            <text:p>8413.60.11</text:p>
          </table:table-cell>
          <table:table-cell office:value-type="string" table:style-name="ce11">
            <text:p>BOMBA HIDRAULICA VOLUMETRICA ROTATIVA DE ENGRENAGEM, COM CAPACIDADE DE VAZAO DE 67 L/MIN, EM ACO, FUNDICAO DE FERRO CINZA, FUNDICAO DE FERRO DUCTIL E BORRACHA, COM DIMENSOES DE 211,0 MM X 202,0 MM X 150,0 MM, UTILIZADA PARA MOVER FLUIDO HIDRAULICO PELO SISTEMA PARA FORNECER FLUXO PARA OPERACAO HIDRAULICA, PARA USO EM CAMINHAO.</text:p>
          </table:table-cell>
          <table:table-cell table:style-name="ce11"/>
          <table:table-cell table:style-name="ce10"/>
          <table:table-cell office:value-type="string" table:style-name="ce10">
            <text:p>30R2172</text:p>
          </table:table-cell>
          <table:table-cell table:number-columns-repeated="16377"/>
        </table:table-row>
        <table:table-row table:style-name="ro2">
          <table:table-cell table:style-name="ce1"/>
          <table:table-cell office:value-type="string" table:style-name="ce12">
            <text:p>u</text:p>
          </table:table-cell>
          <table:table-cell office:value-type="string" table:style-name="ce10">
            <text:p>8413.60.11</text:p>
          </table:table-cell>
          <table:table-cell office:value-type="string" table:style-name="ce11">
            <text:p>BOMBA HIDRAULICA VOLUMETRICA ROTATIVA DE ENGRENAGEM, COM CAPACIDADE DE VAZAO DE 107 L/MIN, EM FERRO FUNDIDO CINZA, COM DIMENSOES DE 374 MM X 184 MM X 151 MM, UTILIZADA PARA FORNECER FLUIDO HIDRAULICO A MULTIPLOS CIRCUITOS SIMULTANEAMENTE, PARA USO EM BULLDOZER, COM APLICACAO EM MAQUINAS RODOVIARIAS.</text:p>
          </table:table-cell>
          <table:table-cell table:style-name="ce11"/>
          <table:table-cell table:style-name="ce10"/>
          <table:table-cell office:value-type="string" table:style-name="ce10">
            <text:p>30R2176</text:p>
          </table:table-cell>
          <table:table-cell table:number-columns-repeated="16377"/>
        </table:table-row>
        <table:table-row table:style-name="ro2">
          <table:table-cell table:style-name="ce1"/>
          <table:table-cell office:value-type="string" table:style-name="ce12">
            <text:p>u</text:p>
          </table:table-cell>
          <table:table-cell office:value-type="string" table:style-name="ce10">
            <text:p>8413.60.11</text:p>
          </table:table-cell>
          <table:table-cell office:value-type="string" table:style-name="ce11">
            <text:p>BOMBA HIDRAULICA VOLUMETRICA ROTATIVA DE ENGRENAGEM, COM CAPACIDADE DE VAZAO DE 422 L/MIN, EM ACO, COM DIMENSOES DE 311,0 MM X 255,8 MM X 205,0 MM, UTILIZADA PARA GERAR FLUXO DE FLUIDO HIDRAULICO PARA FORNECER OLEO PRESSURIZADO ATRAVES DO SISTEMA HIDRAULICO, PARA USO EM ESCAVADEIRA, COM APLICACAO EM MAQUINAS RODOVIARIAS.</text:p>
          </table:table-cell>
          <table:table-cell table:style-name="ce11"/>
          <table:table-cell table:style-name="ce10"/>
          <table:table-cell office:value-type="string" table:style-name="ce10">
            <text:p>30R2232</text:p>
          </table:table-cell>
          <table:table-cell table:number-columns-repeated="16377"/>
        </table:table-row>
        <table:table-row table:style-name="ro2">
          <table:table-cell table:style-name="ce1"/>
          <table:table-cell office:value-type="string" table:style-name="ce12">
            <text:p>u</text:p>
          </table:table-cell>
          <table:table-cell office:value-type="string" table:style-name="ce10">
            <text:p>8413.60.11</text:p>
          </table:table-cell>
          <table:table-cell office:value-type="string" table:style-name="ce11">
            <text:p>BOMBA HIDRAULICA VOLUMETRICA ROTATIVA DE ENGRENAGEM, COM CAPACIDADE DE VAZAO DE 138,5 L/MIN, EM ACO, COM DIMENSOES DE 215,2 MM X 199,9 MM X 174,4 MM, UTILIZADA PARA MOVIMENTAR FLUIDO HIDRAULICO PELO SISTEMA, PARA USO EM ESCAVADEIRA, COM APLICACAO EM MAQUINAS RODOVIARIAS.</text:p>
          </table:table-cell>
          <table:table-cell table:style-name="ce11"/>
          <table:table-cell table:style-name="ce10"/>
          <table:table-cell office:value-type="string" table:style-name="ce10">
            <text:p>30R2233</text:p>
          </table:table-cell>
          <table:table-cell table:number-columns-repeated="16377"/>
        </table:table-row>
        <table:table-row table:style-name="ro2">
          <table:table-cell/>
          <table:table-cell office:value-type="string" table:style-name="ce12">
            <text:p>s</text:p>
          </table:table-cell>
          <table:table-cell office:value-type="string" table:style-name="ce10">
            <text:p>8414.80.22</text:p>
          </table:table-cell>
          <table:table-cell office:value-type="string" table:style-name="ce11">
            <text:p>Turbocompressor acionado por gases de escape para motor diesel, composto por conjunto turbina-compressor montado em eixo comum, com carcaça metálica resistente a altas temperaturas, destinado à compressão do ar de admissão e aumento da eficiência da combustão do motor.</text:p>
          </table:table-cell>
          <table:table-cell table:style-name="ce11"/>
          <table:table-cell table:style-name="ce10"/>
          <table:table-cell office:value-type="string" table:style-name="ce10">
            <text:p>1000889162Z</text:p>
          </table:table-cell>
          <table:table-cell table:number-columns-repeated="16377"/>
        </table:table-row>
        <table:table-row table:style-name="ro2">
          <table:table-cell/>
          <table:table-cell office:value-type="string" table:style-name="ce12">
            <text:p>u</text:p>
          </table:table-cell>
          <table:table-cell office:value-type="string" table:style-name="ce10">
            <text:p>8414.80.32</text:p>
          </table:table-cell>
          <table:table-cell office:value-type="string" table:style-name="ce11">
            <text:p>COMPRESSOR PARAFUSO <text:s/>PADRÃO CONSTRUTIVO API 619, FLUÍDO GÁS, TIPO DE COMPRESSÃO SIMPLES ESTÁGIO, LUBRIFICADO, PRESSÃO ABS SUCÇÃO 1,32KGF/CM², TEMPERATURA DE SUCÇÃO 0ºC, PRESSÃO DESCARGA 21,10KGF/CM², VAZÃO 162 L/H, APLICAÇÃO COMPRESSÃO DE GÁS NO FPSO P-78.</text:p>
          </table:table-cell>
          <table:table-cell table:style-name="ce11"/>
          <table:table-cell table:style-name="ce10"/>
          <table:table-cell office:value-type="string" table:style-name="ce10">
            <text:p>SKUEL510LCP320K</text:p>
          </table:table-cell>
          <table:table-cell table:number-columns-repeated="16377"/>
        </table:table-row>
        <table:table-row table:style-name="ro2">
          <table:table-cell/>
          <table:table-cell office:value-type="string" table:style-name="ce12">
            <text:p>u</text:p>
          </table:table-cell>
          <table:table-cell office:value-type="string" table:style-name="ce10">
            <text:p>8417.20.00</text:p>
          </table:table-cell>
          <table:table-cell office:value-type="string" table:style-name="ce11">
            <text:p>FORNO INDUSTRIAL PARA PANIFICAÇÃO, CONSTITUÍDO POR ESTRUTURA METÁLICA EM AÇO CARBONO, COM CÂMARA INTERNA EM AÇO INOXIDÁVEL TERMICAMENTE ISOLADA, PROJETADO PARA A COCÇÃO DE MASSAS ALIMENTÍCIAS MEDIANTE AQUECIMENTO CONTROLADO, EQUIPADO COM SISTEMA DE AQUECIMENTO POR QUEIMADORES A GÁS, RESISTÊNCIAS ELÉTRICAS OU TROCADORES DE CALOR, SISTEMA DE CONTROLE TÉRMICO POR SENSORES E CONTROLADORES AUTOMÁTICOS, E SISTEMA DE CIRCULAÇÃO DE AR POR VENTILADORES E DUTOS INTERNOS PARA DISTRIBUIÇÃO UNIFORME DE CALOR, DOTADO DE SISTEMA DE TRANSPORTE INTERNO CONTÍNUO POR ESTEIRA OU BANDEJAS, ACIONADO POR MOTORES ELÉTRICOS E PROVIDO DE PAINEL ELÉTRICO E SISTEMA DE AUTOMAÇÃO, PODENDO INCLUIR SISTEMA DE EXAUSTÃO E CONTROLE DE VAPOR, DESTINADO À TRANSFORMAÇÃO DE MASSA FERMENTADA EM PRODUTOS DE PANIFICAÇÃO PRONTOS PARA CONSUMO.</text:p>
          </table:table-cell>
          <table:table-cell table:style-name="ce11"/>
          <table:table-cell table:style-name="ce10"/>
          <table:table-cell office:value-type="string" table:style-name="ce10">
            <text:p>FMP 0028D</text:p>
          </table:table-cell>
          <table:table-cell table:number-columns-repeated="16377"/>
        </table:table-row>
        <table:table-row table:style-name="ro2">
          <table:table-cell/>
          <table:table-cell office:value-type="string" table:style-name="ce12">
            <text:p>u</text:p>
          </table:table-cell>
          <table:table-cell office:value-type="string" table:style-name="ce10">
            <text:p>8418.69.99</text:p>
          </table:table-cell>
          <table:table-cell office:value-type="string" table:style-name="ce11">
            <text:p>SISTEMA DE REFRIGERAÇÃO EQUIPAMENTO INDUSTRIAL PARA CONGELAMENTO DE PRODUTOS ALIMENTÍCIOS, CONSTITUÍDO POR CÂMARA TÉRMICA ISOLADA COM ESTRUTURA METÁLICA EM AÇO CARBONO E REVESTIMENTO INTERNO EM AÇO INOXIDÁVEL, DOTADO DE SISTEMA DE REFRIGERAÇÃO COMPOSTO POR COMPRESSOR, CONDENSADOR, EVAPORADOR E CIRCUITO DE FLUIDO REFRIGERANTE, RESPONSÁVEL PELA REMOÇÃO DE CALOR, EQUIPADO COM SISTEMA DE CIRCULAÇÃO DE AR FORÇADO PARA DISTRIBUIÇÃO UNIFORME DO FRIO, SISTEMA DE TRANSPORTE CONTÍNUO POR ESTEIRA PARA CONDUÇÃO DO PRODUTO AO LONGO DO TÚNEL COM CONTROLE DO TEMPO DE PERMANÊNCIA, E SISTEMA ELETROELETRÔNICO DE CONTROLE POR PAINEL ELÉTRICO COM SENSORES DE TEMPERATURA E PRESSÃO, PODENDO INCLUIR DISPOSITIVOS AUXILIARES COMO DEGELO AUTOMÁTICO E VÁLVULAS DE CONTROLE, DESTINADO AO CONGELAMENTO CONTROLADO DE PRODUTOS APÓS PROCESSAMENTO, VISANDO SUA CONSERVAÇÃO E ESTABILIDADE PARA ARMAZENAMENTO OU DISTRIBUIÇÃO.</text:p>
          </table:table-cell>
          <table:table-cell table:style-name="ce11"/>
          <table:table-cell table:style-name="ce10"/>
          <table:table-cell office:value-type="string" table:style-name="ce10">
            <text:p>FMP 0028F</text:p>
          </table:table-cell>
          <table:table-cell table:number-columns-repeated="16377"/>
        </table:table-row>
        <table:table-row table:style-name="ro2">
          <table:table-cell/>
          <table:table-cell office:value-type="string" table:style-name="ce12">
            <text:p>s</text:p>
          </table:table-cell>
          <table:table-cell office:value-type="string" table:style-name="ce10">
            <text:p>8419.89.99</text:p>
          </table:table-cell>
          <table:table-cell office:value-type="string" table:style-name="ce11">
            <text:p>Sistema modular de Química em Fluxo Contínuo e Fotoquímica, destinado à realização de síntese química, fotoquímica e otimização de processos em fluxo contínuo. Este sistema oferece experimentos de fluxo facilmente configuráveis, capazes de executar uma ampla gama de reações químicas. Os usuários podem projetar uma lista de experimentos, cada um exigindo apenas centenas de microlitros de reagentes, e executá-los em sequência. Este sistema é ideal para a criação de conjuntos de compostos específicos e para a otimização eficiente de reações em escala ampliada.</text:p>
          </table:table-cell>
          <table:table-cell table:style-name="ce11"/>
          <table:table-cell table:style-name="ce10"/>
          <table:table-cell office:value-type="string" table:style-name="ce10">
            <text:p>Asia Flow Chemistry System</text:p>
          </table:table-cell>
          <table:table-cell table:number-columns-repeated="16377"/>
        </table:table-row>
        <table:table-row table:style-name="ro2">
          <table:table-cell/>
          <table:table-cell office:value-type="string" table:style-name="ce12">
            <text:p>u</text:p>
          </table:table-cell>
          <table:table-cell office:value-type="string" table:style-name="ce10">
            <text:p>8419.89.99</text:p>
          </table:table-cell>
          <table:table-cell office:value-type="string" table:style-name="ce11">
            <text:p>CÂMARA DE FERMENTAÇÃO INDUSTRIAL PARA MASSAS ALIMENTÍCIAS, CONSTITUÍDA POR ESTRUTURA METÁLICA COM CÂMARA TERMICAMENTE ISOLADA, EQUIPADA COM SISTEMAS DE AQUECIMENTO, UMIDIFICAÇÃO E VENTILAÇÃO FORÇADA, QUE PERMITEM O CONTROLE DE TEMPERATURA E UMIDADE DO AMBIENTE INTERNO, COM CONTROLE AUTOMATIZADO, DESTINADA À CRIAÇÃO DE CONDIÇÕES AMBIENTAIS CONTROLADAS PARA PROCESSAMENTO DE MASSAS MEDIANTE VARIAÇÃO CONTROLADA DE TEMPERATURA E UMIDADE, PROMOVENDO TRANSFORMAÇÃO FÍSICA DO PRODUTO.</text:p>
          </table:table-cell>
          <table:table-cell table:style-name="ce11"/>
          <table:table-cell table:style-name="ce10"/>
          <table:table-cell office:value-type="string" table:style-name="ce10">
            <text:p>FMP 0028A</text:p>
          </table:table-cell>
          <table:table-cell table:number-columns-repeated="16377"/>
        </table:table-row>
        <table:table-row table:style-name="ro2">
          <table:table-cell/>
          <table:table-cell office:value-type="string" table:style-name="ce12">
            <text:p>u</text:p>
          </table:table-cell>
          <table:table-cell office:value-type="string" table:style-name="ce10">
            <text:p>8419.89.99</text:p>
          </table:table-cell>
          <table:table-cell office:value-type="string" table:style-name="ce11">
            <text:p>SISTEMA DE RESFRIAMENTO INDUSTRIAL PARA PRODUTOS ALIMENTÍCIOS, CONSTITUÍDO POR ESTRUTURA METÁLICA AUTOPORTANTE EM AÇO CARBONO COM SUPERFÍCIES EM AÇO INOXIDÁVEL NAS ÁREAS DE CONTATO COM O PRODUTO, EQUIPADO COM SISTEMA DE TRANSPORTE CONTÍNUO POR ESTEIRAS QUE DESLOCAM O PRODUTO AO LONGO DE PERCURSO DIMENSIONADO PARA CONTROLE DO TEMPO DE PERMANÊNCIA, DOTADO DE SISTEMA DE CIRCULAÇÃO DE AR FORÇADO POR VENTILADORES E DUTOS, PODENDO OPERAR COM AR AMBIENTE OU INCLUIR DISPOSITIVOS AUXILIARES DE TROCA TÉRMICA, COMO SERPENTINAS OU UNIDADES DE REFRIGERAÇÃO, PROVIDO DE MOTORES ELÉTRICOS, PAINEL ELÉTRICO E SENSORES DE TEMPERATURA, PERMITINDO O CONTROLE DAS CONDIÇÕES OPERACIONAIS, DESTINADO À REDUÇÃO CONTROLADA DA TEMPERATURA DOS PRODUTOS APÓS PROCESSAMENTO TÉRMICO, PROMOVENDO SUA ESTABILIZAÇÃO FÍSICA PARA ETAPAS SUBSEQUENTES DO PROCESSO PRODUTIVO.</text:p>
          </table:table-cell>
          <table:table-cell table:style-name="ce11"/>
          <table:table-cell table:style-name="ce10"/>
          <table:table-cell office:value-type="string" table:style-name="ce10">
            <text:p>FMP 0028E</text:p>
          </table:table-cell>
          <table:table-cell table:number-columns-repeated="16377"/>
        </table:table-row>
        <table:table-row table:style-name="ro2">
          <table:table-cell/>
          <table:table-cell office:value-type="string" table:style-name="ce12">
            <text:p>s</text:p>
          </table:table-cell>
          <table:table-cell office:value-type="string" table:style-name="ce10">
            <text:p>8419.90.90</text:p>
          </table:table-cell>
          <table:table-cell office:value-type="string" table:style-name="ce11">
            <text:p>Placa de transferência térmica corrugada fabricada em titânio grau 1, com espessura de 0,6 mm, destinada à instalação em trocador de calor de placas. Componente responsável pela transferência indireta de calor entre fluidos por meio de superfície estampada de elevada eficiência térmica. Aplicação em sistemas de bordo de rebocadores marítimos.</text:p>
          </table:table-cell>
          <table:table-cell table:style-name="ce11"/>
          <table:table-cell table:style-name="ce10"/>
          <table:table-cell office:value-type="string" table:style-name="ce10">
            <text:p>VT40PLATETI0.6HT</text:p>
          </table:table-cell>
          <table:table-cell table:number-columns-repeated="16377"/>
        </table:table-row>
        <table:table-row table:style-name="ro2">
          <table:table-cell/>
          <table:table-cell office:value-type="string" table:style-name="ce12">
            <text:p>u</text:p>
          </table:table-cell>
          <table:table-cell office:value-type="string" table:style-name="ce10">
            <text:p>8422.40.90</text:p>
          </table:table-cell>
          <table:table-cell office:value-type="string" table:style-name="ce11">
            <text:p>MÁQUINA AUTOMÁTICA DE CONTAGEM E EMBALAGEM DE COPOS EM LINHA ÚNICA. TIPO DE FILME: BOPP/HDPE. POTÊNCIA 220V/5KW 50-60HZ. APLICAÇÃO: COPOS DESCARTÁVEIS CIRCULARES INDIVIDUAIS. Tipo de filme BOPP/HDPE, Espessura do filme de embalagem 0.02-0.06mm, Largura máxima do filme 420mm, Comprimento do saco 250-800mm, Diâmetro do copo 60-75mm, Quantidade de copos 10-100/ peças, Dimensões da máquina 5500×1000×1300mm.</text:p>
          </table:table-cell>
          <table:table-cell table:style-name="ce11"/>
          <table:table-cell table:style-name="ce10"/>
          <table:table-cell office:value-type="string" table:style-name="ce10">
            <text:p>SY-450-A</text:p>
          </table:table-cell>
          <table:table-cell table:number-columns-repeated="16377"/>
        </table:table-row>
        <table:table-row table:style-name="ro2">
          <table:table-cell/>
          <table:table-cell office:value-type="string" table:style-name="ce12">
            <text:p>u</text:p>
          </table:table-cell>
          <table:table-cell office:value-type="string" table:style-name="ce10">
            <text:p>8427.10.19</text:p>
          </table:table-cell>
          <table:table-cell office:value-type="string" table:style-name="ce11">
            <text:p>EMPILHADEIRA ELÉTRICA. CAPACIDADE DE CARGA: 2000Kg, ALTURA MÁXIMA DE ELEVAÇÃO: 2500(mm), DIMENSÕES DOS GARFOS: 1070*100mm, ALCANCE 650mm, DISTÂNCIA ENTRE GARFOS 210-650mm, CUMPRIMENTO TOTAL 2552(MM).</text:p>
          </table:table-cell>
          <table:table-cell table:style-name="ce11"/>
          <table:table-cell table:style-name="ce10"/>
          <table:table-cell office:value-type="string" table:style-name="ce10">
            <text:p>SY-E1.5T</text:p>
          </table:table-cell>
          <table:table-cell table:number-columns-repeated="16377"/>
        </table:table-row>
        <table:table-row table:style-name="ro2">
          <table:table-cell/>
          <table:table-cell office:value-type="string" table:style-name="ce12">
            <text:p>u</text:p>
          </table:table-cell>
          <table:table-cell office:value-type="string" table:style-name="ce10">
            <text:p>8427.10.90</text:p>
          </table:table-cell>
          <table:table-cell office:value-type="string" table:style-name="ce11">
            <text:p>PLATAFORMA DE TRABALHO AÉREO AUTOPROPULSADA, TIPO ARTICULADA, <text:s/>MOVIDA A MOTOR ELÉTRICO ALIMENTADO POR BATERIA (48V/375AH) RECARREGÁVEL, COM TRAÇÃO EM DUAS RODAS ( 4X2) E DIREÇÃO EM DUAS RODAS, ELEVAÇÃO MÁXIMA DA PLATAFORMA DE 18,28 METROS, ALTURA MÁXIMA DE TRABALHO DE 20,28 METROS, ALCANCE HORIZONTAL MÁXIMO DE 10,69 METROS E CAPACIDADE DE CARGA DA PLATAFORMA DE 230 KG.</text:p>
          </table:table-cell>
          <table:table-cell table:style-name="ce11"/>
          <table:table-cell table:style-name="ce10"/>
          <table:table-cell office:value-type="string" table:style-name="ce10">
            <text:p>BA20ERT</text:p>
          </table:table-cell>
          <table:table-cell table:number-columns-repeated="16377"/>
        </table:table-row>
        <table:table-row table:style-name="ro2">
          <table:table-cell/>
          <table:table-cell office:value-type="string" table:style-name="ce12">
            <text:p>u</text:p>
          </table:table-cell>
          <table:table-cell office:value-type="string" table:style-name="ce10">
            <text:p>8428.33.00</text:p>
          </table:table-cell>
          <table:table-cell office:value-type="string" table:style-name="ce11">
            <text:p>TRANSPORTADOR DE MASSA ALIMENTÍCIA CONTÍNUO, DESTINADO À MOVIMENTAÇÃO DE MASSA EM LINHA INDUSTRIAL DE PANIFICAÇÃO, COMPOSTO POR: ESTRUTURA METÁLICA, CORREIA TRANSPORTADORA, ACIONAMENTO POR MOTOR ELÉTRICO COM REDUTOR E SISTEMA DE CONTROLE, SEM FUNÇÃO DE PROCESSAMENTO DO PRODUTO.</text:p>
          </table:table-cell>
          <table:table-cell table:style-name="ce11"/>
          <table:table-cell table:style-name="ce10"/>
          <table:table-cell office:value-type="string" table:style-name="ce10">
            <text:p>FMP 0028</text:p>
          </table:table-cell>
          <table:table-cell table:number-columns-repeated="16377"/>
        </table:table-row>
        <table:table-row table:style-name="ro2">
          <table:table-cell/>
          <table:table-cell office:value-type="string" table:style-name="ce12">
            <text:p>u</text:p>
          </table:table-cell>
          <table:table-cell office:value-type="string" table:style-name="ce10">
            <text:p>8431.43.90</text:p>
          </table:table-cell>
          <table:table-cell office:value-type="string" table:style-name="ce11">
            <text:p>CONJUNTO DA FERRAMENTA DE INSTALACAO DA BUCHA DE DESGASTE, MATERIAL PRINCIPAL EM ACO CARBONO, USO EM EQUIPAMENTO DE EXPLORACAO SUBMARINA. ESPECIFICACAO TECNICA: MATERIAL PRINCIPAL: ACO CARBONO, DIMENSOES APROXIMADAS DO CONJUNTO: 3600 MM (C) X 3400 MM (L) X 2620 MM (A), DIAMETROS PRINCIPAIS: OD <text:s/>475 MM | ID 436 MM, CAMPO DE APLICACAO: ATUAR NAS OPERACOES DE PERFURACAO E PRODUCAO DE POÇOS DE PETROLEO.<text:s/></text:p>
          </table:table-cell>
          <table:table-cell table:style-name="ce11"/>
          <table:table-cell table:style-name="ce10"/>
          <table:table-cell office:value-type="string" table:style-name="ce10">
            <text:p>2182907-02</text:p>
          </table:table-cell>
          <table:table-cell table:number-columns-repeated="16377"/>
        </table:table-row>
        <table:table-row table:style-name="ro2">
          <table:table-cell/>
          <table:table-cell office:value-type="string" table:style-name="ce12">
            <text:p>u</text:p>
          </table:table-cell>
          <table:table-cell office:value-type="string" table:style-name="ce10">
            <text:p>8438.10.00</text:p>
          </table:table-cell>
          <table:table-cell office:value-type="string" table:style-name="ce11">
            <text:p>SEPARADOR AUTOMATIZADO PARA EQUIPAMENTO INDUSTRIAL PARA DESMOLDAGEM E SEPARAÇÃO DE PRODUTOS DE PANIFICAÇÃO, CONSTITUÍDO POR ESTRUTURA METÁLICA AUTOPORTANTE EM AÇO CARBONO COM SUPERFÍCIES EM AÇO INOXIDÁVEL NAS ÁREAS DE CONTATO COM O ALIMENTO, EQUIPADO COM SISTEMA MECÂNICO DE DESMOLDAGEM POR MEIO DE DISPOSITIVOS DE INVERSÃO DE BANDEJAS, MECANISMOS VIBRATÓRIOS, EMPURRADORES OU SISTEMAS DE SUCÇÃO, CONFORME A CONFIGURAÇÃO, DOTADO DE SISTEMA DE TRANSPORTE INTEGRADO COM ESTEIRAS INDEPENDENTES PARA BANDEJAS E PRODUTOS, ACIONADO POR MOTORES ELÉTRICOS COM REDUTORES E, QUANDO APLICÁVEL, SISTEMAS PNEUMÁTICOS, PROVIDO DE PAINEL ELÉTRICO E CONTROLADOR LÓGICO PROGRAMÁVEL (CLP), COM SENSORES DE POSIÇÃO E PRESENÇA PARA SINCRONIZAÇÃO COM A LINHA PRODUTIVA, DESTINADO À REMOÇÃO AUTOMATIZADA DE PRODUTOS DAS BANDEJAS, COM SEPARAÇÃO E DIRECIONAMENTO PARA ETAPAS SUBSEQUENTES DO PROCESSO INDUSTRIAL.</text:p>
          </table:table-cell>
          <table:table-cell table:style-name="ce11"/>
          <table:table-cell table:style-name="ce10"/>
          <table:table-cell office:value-type="string" table:style-name="ce10">
            <text:p>FMP 0028B</text:p>
          </table:table-cell>
          <table:table-cell table:number-columns-repeated="16377"/>
        </table:table-row>
        <table:table-row table:style-name="ro2">
          <table:table-cell/>
          <table:table-cell office:value-type="string" table:style-name="ce12">
            <text:p>u</text:p>
          </table:table-cell>
          <table:table-cell office:value-type="string" table:style-name="ce10">
            <text:p>8438.10.00</text:p>
          </table:table-cell>
          <table:table-cell office:value-type="string" table:style-name="ce11">
            <text:p>CORTADOR INDUSTRIAL DE MASSA ALIMENTÍCIA, CONSTITUÍDO POR ESTRUTURA METÁLICA EM AÇO CARBONO COM PARTES EM AÇO INOXIDÁVEL, EQUIPADO COM SISTEMA DE CORTE POR MEIO DE LÂMINAS, FACAS ROTATIVAS, MATRIZES OU DISPOSITIVOS TIPO GUILHOTINA, DESTINADO AO CORTE E PORCIONAMENTO CONTÍNUO DE MASSA EM UNIDADES DE FORMATO E DIMENSÕES PADRONIZADAS, DOTADO DE SISTEMA DE ALIMENTAÇÃO E POSICIONAMENTO POR ESTEIRAS, ROLOS OU GUIAS, ACIONADO POR MOTORES ELÉTRICOS COM REDUTORES, E PROVIDO DE SISTEMA ELETROELETRÔNICO DE CONTROLE E SINCRONIZAÇÃO, INCLUINDO PAINEL ELÉTRICO, INVERSORES DE FREQUÊNCIA E SENSORES DE POSIÇÃO E VELOCIDADE, UTILIZADO EM LINHAS INDUSTRIAIS DE PRODUÇÃO DE PANIFICAÇÃO.</text:p>
          </table:table-cell>
          <table:table-cell table:style-name="ce11"/>
          <table:table-cell table:style-name="ce10"/>
          <table:table-cell office:value-type="string" table:style-name="ce10">
            <text:p>FMP 0028C</text:p>
          </table:table-cell>
          <table:table-cell table:number-columns-repeated="16377"/>
        </table:table-row>
        <table:table-row table:style-name="ro2">
          <table:table-cell/>
          <table:table-cell office:value-type="string" table:style-name="ce12">
            <text:p>u</text:p>
          </table:table-cell>
          <table:table-cell office:value-type="string" table:style-name="ce10">
            <text:p>8443.31.99</text:p>
          </table:table-cell>
          <table:table-cell office:value-type="string" table:style-name="ce11">
            <text:p>IMPRESSORA MULTIFUNCIONAL COLORIDA A LASER, COM FUNÇÕES DE IMPRESSÃO, CÓPIA, DIGITALIZAÇÃO COLORIDA DE ALTA VELOCIDADE DE ATÉ 270IPM (DUPLEX, 300DPI), ARMAZENAMENTO DE DADOS, ENVIO UNIVERSAL COM DESTINO PARA E-MAIL/INTERNET FAX(SMTP), SMB3.0, FTP, WebDAV, MAIL BOX, COM VELOCIDADE MÁXIMA DE 70 PÁGINAS POR MINUTO NO FORMATO A4, LARGURA MÁXIMA DE PAPEL 320 MM . LINGUAGENS DE IMPRESSÃO PADRÃO E NATIVAS URF II, PCL6 E POSTSCRIPT3. CICLO DE TRABALHO MENSAL DE ATÉ 350.000 PÁGINAS. PROCESSADOR INTEGRADO DUAL CORE COM VELOCIDADE DE 1,8 GHZ, MEMÓRIA INTERNA PADRÃO DE 5GB E DISCO RÍGIDO PADRÃO COM CAPACIDADE DE 250GB. TELA DE CONFIGURAÇÃO E MANUSEIO DA MULTIFUNCIONAL SENSÍVEL AO TOQUE LCD TFT WSVGA COLORIDA DE 25,7 CM. CAPACIDADE DE ALIMENTAÇÃO DE MÍDIA DE ATÉ 1.200 FOLHAS DE PAPEL SENDO UMA GAVETA DEDICADA EXCLUSIVAMENTE PARA PAPÉIS NO FORMATO CARTA E A4 COM GRAMATURA ATÉ 256GSM. POSSUI FINALIZADOR E EMPILHADOR JÁ PADRÃO COM FUNÇÕES DE GRAMPEAMENTO MULTIPOSIÇÃO E CAPACIDADE DE EMPILHAMENTO PARA ATÉ 3.400 FOLHAS. CONECTÁVEL A SISTEMAS DE PROCESSAMENTO DE DADOS VIA REDE 1000Base-T/100Base-TX/10Base-T, LAN SEM FIOS OU USB. EQUIPAMENTO EQUIPADO COM TAMBOR COM RENDIMENTO APROXIMADO DE 400.000 IMPRESSÕES.</text:p>
          </table:table-cell>
          <table:table-cell table:style-name="ce11"/>
          <table:table-cell table:style-name="ce10"/>
          <table:table-cell office:value-type="string" table:style-name="ce10">
            <text:p>imageRUNNER ADVANCE DX C5870iR</text:p>
          </table:table-cell>
          <table:table-cell table:number-columns-repeated="16377"/>
        </table:table-row>
        <table:table-row table:style-name="ro2">
          <table:table-cell/>
          <table:table-cell office:value-type="string" table:style-name="ce12">
            <text:p>u</text:p>
          </table:table-cell>
          <table:table-cell office:value-type="string" table:style-name="ce10">
            <text:p>8443.32.40</text:p>
          </table:table-cell>
          <table:table-cell office:value-type="string" table:style-name="ce11">
            <text:p>IMPRESSORA MULTIFUNCIONAL MONOCROMÁTICA A LASER, COM FUNÇÕES DE IMPRESSÃO, CÓPIA, DIGITALIZAÇÃO COLORIDA DE ALTA VELOCIDADE DE ATÉ 270IPM (DUPLEX, 300DPI), ARMAZENAMENTO DE DADOS, ENVIO UNIVERSAL COM DESTINO PARA E-MAIL/INTERNET FAX(SMTP), SMB3.0, FTP, WebDAV, MAIL BOX, COM VELOCIDADE MÁXIMA DE 95 PÁGINAS POR MINUTO NO FORMATO A4, LARGURA MÁXIMA DE PAPEL 330 MM . CICLO DE TRABALHO MENSAL DE ATÉ 900.000 PÁGINAS. PROCESSADOR INTEGRADO DUAL CORE COM VELOCIDADE DE 1,75GHZ, MEMÓRIA INTERNA PADRÃO DE 3GB E DISCO RÍGIDO PADRÃO COM CAPACIDADE DE 250GB. TELA DE CONFIGURAÇÃO E MANUSEIO DA MULTIFUNCIONAL SENSÍVEL AO TOQUE LCD TFT WSVGA COLORIDA DE 25,7 CM. CAPACIDADE DE ALIMENTAÇÃO DE MÍDIA DE ATÉ 4.200 FOLHAS DE PAPEL SENDO DUAS GAVETAS DEDICADAS EXCLUSIVAMENTE PARA PAPÉIS NO FORMATO CARTA E A4. POSSUI FINALIZADOR E EMPILHADOR JÁ PADRÃO COM FUNÇÕES DE GRAMPEAMENTO MULTIPOSIÇÃO E CAPACIDADE DE EMPILHAMENTO PARA ATÉ 4.250 FOLHAS. CONECTÁVEL A SISTEMAS DE PROCESSAMENTO DE DADOS VIA REDE 1000Base-T/100Base-TX/10Base-T, LAN SEM FIOS OU USB. EQUIPAMENTO COM TAMBOR DE SILÍCIO AMORFO, RENDIMENTO APROXIMADO DE 6.000.000 DE IMPRESSÕES.</text:p>
          </table:table-cell>
          <table:table-cell table:style-name="ce11"/>
          <table:table-cell table:style-name="ce10"/>
          <table:table-cell office:value-type="string" table:style-name="ce10">
            <text:p>iR-ADV 8795 RW-FIN(STAPLE X1)</text:p>
          </table:table-cell>
          <table:table-cell table:number-columns-repeated="16377"/>
        </table:table-row>
        <table:table-row table:style-name="ro2">
          <table:table-cell/>
          <table:table-cell office:value-type="string" table:style-name="ce12">
            <text:p>u</text:p>
          </table:table-cell>
          <table:table-cell office:value-type="string" table:style-name="ce10">
            <text:p>8443.99.90</text:p>
          </table:table-cell>
          <table:table-cell office:value-type="string" table:style-name="ce11">
            <text:p>QUADRO DE ALUMINIO PROJETADO PARA TELA SERIGRAFICA, DESTINADO AO USO EM EQUIPAMENTO DE SERIGRAFIA, MANUAL, EMPREGADO NA APLICACAO DE REVESTIMENTO DE BORRACHA SOBRE VEDACOES.<text:s/></text:p>
          </table:table-cell>
          <table:table-cell table:style-name="ce11"/>
          <table:table-cell table:style-name="ce10"/>
          <table:table-cell office:value-type="string" table:style-name="ce10">
            <text:p>10897128</text:p>
          </table:table-cell>
          <table:table-cell table:number-columns-repeated="16377"/>
        </table:table-row>
        <table:table-row table:style-name="ro2">
          <table:table-cell/>
          <table:table-cell office:value-type="string" table:style-name="ce12">
            <text:p>u</text:p>
          </table:table-cell>
          <table:table-cell office:value-type="string" table:style-name="ce10">
            <text:p>8446.30.40</text:p>
          </table:table-cell>
          <table:table-cell office:value-type="string" table:style-name="ce11">
            <text:p>TEARES DE TECIDOS FELPUDOS (TOALHAS), DE PINÇAS COMPLETOS COM SEUS ACESSORIOS PARA PLENO FUNCIONAMENTO. MAQUINAS NÃO EMBALADAS, SENDO APENAS FIXAS AO CONTENTOR. ACESSORIOS: OITO (08) CORES NA TRAMA, EQUIPADA COM MAQUINETA ELECTRONICA STAUBLI 2670B, CATORZE (14) LIÇOS, QUATRO (04) ALIMENTADORES, UM (02) CILINDROS SUPERIORES DO TEAR PARA 260CM DE LARGURA, UM (02) CILINDROS INFERIORES DO TEAR PARA 260CM DE LARGURA, UM (02) ROLO/CILINDRO DO TEAR PARA O TECIDO PARA 260CM DE LARGURA, COM 4.000 MALHAS, 4.000 LAMELAS OPERAÇÃO: (confirmar e revisar de acordo o texto abaixo) Máquinas que funcionam por meios eletrônicos, de forma rotativa, a fim de produzir tecidos planos felpudos (toalhas), teares destinados à fabricação dos tecidos de urdidura e de trama a partir de fios de matérias têxteis, possui dispositivo de comando dos fios de urdidura, Maquineta na lateral (que é um componente do tear acima citado), sendo que através de ganchos instalados nesta máquina, e seguindo uma programação pré-determinada, cria o desenho de artigos diferenciados de felpa, que permitem manobrá-los por grupos mais numerosos, ou mesmo um por um, para a execução de tecidos trabalhados muito complexos.</text:p>
          </table:table-cell>
          <table:table-cell table:style-name="ce11"/>
          <table:table-cell table:style-name="ce10"/>
          <table:table-cell office:value-type="string" table:style-name="ce10">
            <text:p>VAMATEX SILVER DT STAUBLI 2670B</text:p>
          </table:table-cell>
          <table:table-cell table:number-columns-repeated="16377"/>
        </table:table-row>
        <table:table-row table:style-name="ro2">
          <table:table-cell/>
          <table:table-cell office:value-type="string" table:style-name="ce12">
            <text:p>u</text:p>
          </table:table-cell>
          <table:table-cell office:value-type="string" table:style-name="ce10">
            <text:p>8447.11.00</text:p>
          </table:table-cell>
          <table:table-cell office:value-type="string" table:style-name="ce11">
            <text:p>TEAR CIRCULAR PARA FABRICACAO DE MEIAS DE PONTEIRA FECHADA, (3" 3/4 X 156 ) COM 3,75 POLEGADAS DE DIAMETRO DO CILINDRO (95,25mm), COM 156 AGULHAS, COM MOTOR ELETRICO, 380V, COM GAIOLA PORTA CONES, COMPLETA. APLICACAO: FABRICACAO DE MEIAS DE PONTEIRA FECHADA.</text:p>
          </table:table-cell>
          <table:table-cell table:style-name="ce11"/>
          <table:table-cell table:style-name="ce10"/>
          <table:table-cell office:value-type="string" table:style-name="ce10">
            <text:p>GL615 F</text:p>
          </table:table-cell>
          <table:table-cell table:number-columns-repeated="16377"/>
        </table:table-row>
        <table:table-row table:style-name="ro2">
          <table:table-cell/>
          <table:table-cell office:value-type="string" table:style-name="ce12">
            <text:p>u</text:p>
          </table:table-cell>
          <table:table-cell office:value-type="string" table:style-name="ce10">
            <text:p>8448.42.00</text:p>
          </table:table-cell>
          <table:table-cell office:value-type="string" table:style-name="ce11">
            <text:p>Peça para máquina têxtil PEINE TEAR (PENTES), RESPONSAVEL POR FORMAR SEQUÊNCIA (OU ORDEM) DOS FIOS DE URDIDURA E TRAMA, DE ACORDO COM O ARTIGO E O DESENHO DESEJADO NO TEAR. POSSUI DIMENSÃO DE 216X35X15 CM.</text:p>
          </table:table-cell>
          <table:table-cell table:style-name="ce11"/>
          <table:table-cell table:style-name="ce10"/>
          <table:table-cell office:value-type="string" table:style-name="ce10">
            <text:p>JAT710</text:p>
          </table:table-cell>
          <table:table-cell table:number-columns-repeated="16377"/>
        </table:table-row>
        <table:table-row table:style-name="ro2">
          <table:table-cell/>
          <table:table-cell office:value-type="string" table:style-name="ce12">
            <text:p>u</text:p>
          </table:table-cell>
          <table:table-cell office:value-type="string" table:style-name="ce10">
            <text:p>8453.20.00</text:p>
          </table:table-cell>
          <table:table-cell office:value-type="string" table:style-name="ce11">
            <text:p>MÁQUINAS E APARELHOS PARA FABRICAR OU CONSERTAR CALÇADOS, MAQUINA DE DUBLAR COM FILME ROLO TERMO AQUECIDO EM CROMO DURO, DUPLA PRESSÃO, COM REGULAGEM DOS ROLOS. DIMENSSÕES: 400 X 1850mm.</text:p>
          </table:table-cell>
          <table:table-cell table:style-name="ce11"/>
          <table:table-cell table:style-name="ce10"/>
          <table:table-cell office:value-type="string" table:style-name="ce10">
            <text:p>MC-64</text:p>
          </table:table-cell>
          <table:table-cell table:number-columns-repeated="16377"/>
        </table:table-row>
        <table:table-row table:style-name="ro2">
          <table:table-cell/>
          <table:table-cell office:value-type="string" table:style-name="ce12">
            <text:p>u</text:p>
          </table:table-cell>
          <table:table-cell office:value-type="string" table:style-name="ce10">
            <text:p>8454.30.10</text:p>
          </table:table-cell>
          <table:table-cell office:value-type="string" table:style-name="ce11">
            <text:p>Equipamento industrial de fundição sob pressão recondicionado desenvolvido para produção automatizada de contrapesos de balanceamento automotivo em liga de zinco 10G,15G, 20G, 25G, 30G, 40G, 45G, 50G, 55G, E 60G, para balanceamento de rodas automáticas com capacidade de produção superior a 10 peças por minuto, com tensão 400 V, Corrente Até 63 A, Potência 36 kW , Pressão de ar 6 a 7 bar, consumo de ar 2 m³/min, Sistema de refrigeração Água (100–200 l/h), Dimensões 2800 x 1450 x 2000 mm, Peso 1550 kg, integra sistema de fusão com cadinho aquecido, sistema de injeção de material fundido, unidade de fechamento de molde e alimentação automática de clips metálicos.</text:p>
          </table:table-cell>
          <table:table-cell table:style-name="ce11"/>
          <table:table-cell table:style-name="ce10"/>
          <table:table-cell office:value-type="string" table:style-name="ce10">
            <text:p>MAQUINA DE FUNDICAO</text:p>
          </table:table-cell>
          <table:table-cell table:number-columns-repeated="16377"/>
        </table:table-row>
        <table:table-row table:style-name="ro2">
          <table:table-cell/>
          <table:table-cell office:value-type="string" table:style-name="ce12">
            <text:p>s</text:p>
          </table:table-cell>
          <table:table-cell office:value-type="string" table:style-name="ce10">
            <text:p>8455.22.10</text:p>
          </table:table-cell>
          <table:table-cell office:value-type="string" table:style-name="ce11">
            <text:p>LAMINADOR DE REDUÇÃO DE MÚLTIPLAS RANHURAS DE PASSE ÚNICO. ADEQUADO PARA REDUZIR O DIÂMETRO DE TUBOS E BARRAS METÁLICAS ATENDENDO ÀS DEMANDAS DE PRODUÇÃO DE GRANDE VARIEDADE E PEQUENOS LOTES. O SISTEMA INCORPORA UM MECANISMO DE AJUSTE DE ABERTURA (SERVO-ACIONADO) COM ROLOS DE DIMENSÕES 160 X 400 MM. <text:s/>O LAMINADOR ADOTA UM LAYOUT SEQUENCIAL PARA GARANTIR DEFORMAÇÃO ESTÁVEL, ALTA EFICIÊNCIA DE LAMINAÇÃO E QUALIDADE CONFIÁVEL DO PRODUTO FINAL EM APLICAÇÕES EXIGENTES DE LAMINAÇÃO DE AÇO. MATERIAL DE USO EXCLUSIVO EM PESQUISAS CIENTIFICAS E TECNOLOGICAS.</text:p>
          </table:table-cell>
          <table:table-cell table:style-name="ce11"/>
          <table:table-cell table:style-name="ce10"/>
          <table:table-cell office:value-type="string" table:style-name="ce10">
            <text:p>LAMINADOR DE REDUCAO DE MULTIPLAS RANHURAS DE PASSE UNICO</text:p>
          </table:table-cell>
          <table:table-cell table:number-columns-repeated="16377"/>
        </table:table-row>
        <table:table-row table:style-name="ro2">
          <table:table-cell/>
          <table:table-cell office:value-type="string" table:style-name="ce12">
            <text:p>u</text:p>
          </table:table-cell>
          <table:table-cell office:value-type="string" table:style-name="ce10">
            <text:p>8456.11.19</text:p>
          </table:table-cell>
          <table:table-cell office:value-type="string" table:style-name="ce11">
            <text:p>MÁQUINAS DE CORTE A LASER PARA ALINHADORES ORTODÔNTICOS CONTENDO CÂMERA DE POSICIONAMENTO AUTOMÁTICO E CÁLCULO DE ALINHAMENTO AUTOMÁTICO DE CORTE, SOFTWARE DE INTERFACE PARA GERENCIAMENTO DE CORTE, PORTA DE SEGURANÇA COM SENSORES, ANEL DE TENSÃO DO DEFLETOR, DEFLETOR MÓVEL COM CINCO MOTORES PARA POSICIONAMENTO DO ALINHADOR DURANTE O CORTE, DISPOSITIVO DE SUCÇÃO E CABEÇA DE CORTE COM LASER DE ALTA PRECISÃO, FREQUÊNCIA DO LASER 2,0KHZ, DIVERGÊNCIA DO LASER INFERIOR A 7,0 MRAD, POTÊNCIA DE PULSO DO LASER 10MW, DURAÇÃO DE PULSO DE LASER 475US.</text:p>
          </table:table-cell>
          <table:table-cell table:style-name="ce11"/>
          <table:table-cell table:style-name="ce10"/>
          <table:table-cell office:value-type="string" table:style-name="ce10">
            <text:p>Laser Aligner Cutter</text:p>
          </table:table-cell>
          <table:table-cell table:number-columns-repeated="16377"/>
        </table:table-row>
        <table:table-row table:style-name="ro2">
          <table:table-cell/>
          <table:table-cell office:value-type="string" table:style-name="ce12">
            <text:p>u</text:p>
          </table:table-cell>
          <table:table-cell office:value-type="string" table:style-name="ce10">
            <text:p>8460.19.00</text:p>
          </table:table-cell>
          <table:table-cell office:value-type="string" table:style-name="ce11">
            <text:p>MAQUINA INDUSTRIAL DE RETIFICACAO DE PRECISAO PARA AGULHAS HIPODERMICAS, DESENVOLVIDA PARA A USINAGEM DA GEOMETRIA DE PONTA DE CANULAS METALICAS UTILIZADAS EM DISPOSITIVOS MEDICOS. EQUIPAMENTO PROJETADO ESPECIFICAMENTE PARA A FABRICACAO DE AGULHAS COM DIFERENTES CONFIGURACOES DE BISEL, PERMITINDO O APONTAMENTO DE DIVERSOS CALIBRES ATRAVES DE PROCESSO CONTROLADO DE RETIFICACAO E ACABAMENTO SUPERFICIAL. MAQUINA COMPOSTA POR SISTEMA SERVOACIONADO DE ALTA PRECISAO PARA FORMACAO DA GEOMETRIA DE PONTA DAS CANULAS. O SISTEMA PERMITE: PROCESSAMENTO DE AGULHAS EM DIVERSOS CALIBRES, DE APROXIMADAMENTE 16 G A 34 G, PRODUCAO DE PONTAS COM DIFERENTES GEOMETRIAS E CONFIGURACOES DE BISEL, FABRICACAO DE AGULHAS COM 3 OU 5 BISEIS, AJUSTE E PARAMETRIZACAO DAS CONDICOES DE USINAGEM CONFORME O PRODUTO PROCESSADO, ALIMENTACAO AUTOMATICA DAS CANULAS ATRAVES DE MODULO DEDICADO DE CARREGAMENTO, DESCARGA AUTOMATICA DOS PRODUTOS PROCESSADOS, CONTROLE PRECISO DOS MOVIMENTOS POR SERVOMOTORES, OPERACAO INTEGRADA ATRAVES DE PAINEL ELETRICO DE COMANDO, PROCESSO DE RETIFICACAO E DESREBARBAMENTO PARA OBTENCAO DA GEOMETRIA FINAL DA PONTA DA AGULHA, OPERACAO EM AMBIENTE ENCLAUSURADO PARA PROTECAO DO PROCESSO E DOS OPERADORES. DESENVOLVIDA ESPECIFICAMENTE PARA A PRODUCAO DE CANULAS MEDICAS, SENDO ALTAMENTE CUSTOMIZADA PARA ESTA APLICACAO E NAO CONFIGURANDO EQUIPAMENTO DE USO GERAL PARA RETIFICACAO DE COMPONENTES METALICOS. MODELO UNIVERSAL. COMPOSTO POR: MAQUINA RETIFICADORA SERVOACIONADA DE ALTA PRECISAO, SISTEMA DE ALIMENTACAO E CARREGAMENTO DE AGULHAS, SISTEMA DE DESCARREGAMENTO DOS PRODUTOS PROCESSADOS, PAINEL ELÉTRICO DE POTENCIA E CONTROLE, SISTEMA DE ACIONAMENTO POR SERVOMOTORES, DISPOSITIVOS DE FIXACAO E POSICIONAMENTO DAS CÂNULAS, ESTRUTURA DE PROTECAO E ENCLAUSURAMENTO DO PROCESSO. CONCEBIDA ESPECIFICAMENTE PARA OPERACOES DE FABRICACAO DE AGULHAS MEDICAS, GARANTINDO PRECISAO DIMENSIONAL E REPETIBILIDADE DO PROCESSO. DESENVOLVIDA PARA UMA APLICAÇÃO ALTAMENTE ESPECIALIZADA DE FABRICACAO DE AGULHAS MEDICAS. CONCEPCAO MECANICA, SISTEMAS DE CONTROLE E PARAMETROS DE PROCESSO SAO ESPECIFICOS PARA A OPERACAO DE APONTAMENTO DE CANULAS, NAO CORRESPONDENDO A MAQUINAS DE RETIFICACAO CONVENCIONAIS. SISTEMA DE RETIFICACAO: REBOLO(S) DE RETIFICACAO PARA USINAGEM DA GEOMETRIA DA PONTA, MOVIMENTACAO SERVOACIONADA DE PRECISAO, CONTROLE DOS ANGULOS E POSICIONAMENTO DA CANULA. AJUSTE DE PARAMETROS CONFORME O MODELO DE PRODUTO. SISTEMA DE MANIPULACAO: DISPOSITIVOS PARA ALIMENTACAO AUTOMATICA DAS CANULAS, SISTEMA DE POSICIONAMENTO DURANTE A USINAGEM, MECANISMO DE TRANSFERENCIA ENTRE ETAPAS DO PROCESSO, SISTEMA AUTOMATICO DE DESCARREGAMENTO DAS PECAS FINALIZADAS. SISTEMA DE CONTROLE: <text:s/>PAINEL ELETRICO PARA COMANDO E MONITORAMENTO, CONTROLADORES PARA SINCRONIZACAO DOS MOVIMENTOS, INTERFACE DE OPERACAO PARA SELECAO DE RECEITAS E PARAMETROS, SISTEMA DE MONITORAMENTO DE OPERACAO. SISTEMA DE PROTECAO: ENCLAUSURAMENTO INTEGRAL DA AREA DE PROCESSO, PROTECOES MECANICAS PARA PARTES MOVEIS, DISPOSITIVOS DE SEGURANCA PARA ACESSO A AREA OPERACIONAL, SISTEMA DE CONTENCAO DE PARTICULAS GERADAS DURANTE A RETIFICACAO. PRINCIPIO DE FUNCIONAMENTO: AS CANULAS SAO ALIMENTADAS AUTOMATICAMENTE AO EQUIPAMENTO. O SISTEMA POSICIONA CADA AGULHA NA ESTACAO DE USINAGEM. A PONTA DA CANULA É SUBMETIDA AO PROCESSO DE RETIFICACAO POR REBOLO ABRASIVO. OS MOVIMENTOS CONTROLADOS POR SERVOMOTORES GERAM A GEOMETRIA PROGRAMADA DA PONTA DA AGULHA. REALIZA OPERACOES DE ACABAMENTO E DESREBARBAMENTO NECESSARIAS. APOS A CONCLUSAO DA USINAGEM, AS AGULHAS SAO TRANSFERIDAS PARA O SISTEMA DE DESCARREGAMENTO. O PROCESSO E REPETIDO CONTINUAMENTE CONFORME OS PARAMETROS DE PRODUCAO SELECIONADOS. APLICACAO: FABRICACAO DE AGULHAS HIPODERMICAS. CAPACIDADE DE CONFIGURACAO: CALIBRES DE APROXIMADAMENTE 16 G A 34 G E MULTIPLAS GEOMETRIAS DE PONTA. GEOMETRIAS SUPORTADAS: CONFIGURACOES DE 3 E 5 BISEIS, ENTRE OUTRAS GEOMETRIAS ESPECIFICAS DE PRODUTO.</text:p>
          </table:table-cell>
          <table:table-cell table:style-name="ce11"/>
          <table:table-cell table:style-name="ce10"/>
          <table:table-cell office:value-type="string" table:style-name="ce10">
            <text:p>UNIVERSAL SERVO GRINDER 12 SERIES</text:p>
          </table:table-cell>
          <table:table-cell table:number-columns-repeated="16377"/>
        </table:table-row>
        <table:table-row table:style-name="ro2">
          <table:table-cell/>
          <table:table-cell office:value-type="string" table:style-name="ce12">
            <text:p>u</text:p>
          </table:table-cell>
          <table:table-cell office:value-type="string" table:style-name="ce10">
            <text:p>8460.24.00</text:p>
          </table:table-cell>
          <table:table-cell office:value-type="string" table:style-name="ce11">
            <text:p>MÁQUINA RETIFICADORA DE ALTA PERFOMANCE E PRODUTIVIDADE PARA A FABRICAÇÃO DE PEÇAS COM FORMATOS COMPLEXOS COMO OS ENCAIXES DAS HASTES DE FERRAMENTAS E INSTRUMENTOS CIRÚRGICOS DE IMPLANTODONTIA E ORTOPEDIA, INCLUSIVE PARA APLICAÇÕES DE RETIFICAÇÕES NÃO CILINDRICAS, PLANAS E DE RAIOS POR MERGULHO PARA DIÂMETROS DE ATÉ 3,175MM E COMPRIMENTO TOTAL DE ATÉ 165MM, COM DOIS CABEÇOTES COM 2 FUSOS SEPARADOS PARA ATÉ 4 REBOLOS COM ACIONAMENTOS SIMULTÂNEO ATRAVÉS DE MOTOR DE 0,55KW COM ROTAÇÃO DE ATÉ 6.000RPM, COMPOSTA POR 3 EIXOS SENDO OS CURSOS DO EIXO Z= 35MM E EIXO X= 90MM, AMBOS COM RESOLUÇÃO DE 0,001MM E ROTATIVO DO CABEÇOTE EIXO A= 600RPM COM RESOLUÇÃO DE 0,005Ύ, MAIS 2 EIXOS PARA A ESTAÇÃO DO ROBÔ ALIMENTADOR PARA CARGA E DESCARGA AUTOMÁTICA DE ALTA VELOCIDADE COM CAPACIDADE DE ATÉ 1.000 FERRAMENTAS, TODOS CONTROLADOS POR COMANDO CNC DE INTERPOLÇÕES SIMULTÂNEAS E PROGRAMAÇÃO LIVRE, POTÊNCIA TOTAL MÁXIMA DE 4,5KW.</text:p>
          </table:table-cell>
          <table:table-cell table:style-name="ce11"/>
          <table:table-cell table:style-name="ce10"/>
          <table:table-cell office:value-type="string" table:style-name="ce10">
            <text:p>CNC235NM</text:p>
          </table:table-cell>
          <table:table-cell table:number-columns-repeated="16377"/>
        </table:table-row>
        <table:table-row table:style-name="ro2">
          <table:table-cell/>
          <table:table-cell office:value-type="string" table:style-name="ce12">
            <text:p>u</text:p>
          </table:table-cell>
          <table:table-cell office:value-type="string" table:style-name="ce10">
            <text:p>8462.62.00</text:p>
          </table:table-cell>
          <table:table-cell office:value-type="string" table:style-name="ce11">
            <text:p>PRENSA MECÂNICA AUTOMÁTICA RÁPIDA DE ALTA PRECISÃO, POSSUI SISTEMA DE MOVIMENTAÇÃO “UNDER DRIVE” COMANDADO ELETRONICAMENTE POR UM INVERSOR DE FREQUENCIA, PARA DIMINUIÇÃO DA ALTURA DO CENTRO DE MASSA OBJETIVANDO MELHOR ESTABILIDADE E BALANCEAMENTO QUANDO EM ALTAS VELOCIDADES DE TRABALHO. CONTENDO UM SISTEMA DE CONTRABALANÇO DE MASSA NÃO NECESSITANDO DE FUNDAÇÃO ESPECIAL. IHM POR “TOUCH SCREEN”, INCLUSO MONITORAMENTO DE FERRAMENTA, SINAL DE CAMES ELETRÔNICO PARA COMANDO/ CONTROLE DO PROCESSO E SISTEMA DE MONITORAMENTO DE FRENAGEM, INCLUSO ALIMENTADOR SERVO ACIONADO CONJUGADO E DE ALTA PRECISÃO PARA UMA PERFEITA ESTABILIDADE E SINCRONISMO ENTRE POSICIONAMENTO DO MARTELO E ÂNGULO DE ALIMENTAÇÃO. POSSUI CURSO VARIÁVEL DE MOVIMENTAÇÃO DO MARTELO PARA <text:s/>ATENDIMENTO DE DIFERENTES POSSIBILIDADES DE UTILIZAÇÃO. ESPECIFICAÇÃO DA MÁQUINA – CAPACIDADE NOMINAL 600 KN – VELOCIDADE DE TRABALHO DE 70 A 700GPM – CURSO DE TRABALHO VARIÁVEL ENTRE O RANGE DE 20 A 76MM – DIMENSÃO DA BASE DA MESA 920X620MM – SISTEMA DE AJUSTE DE ALTURA DO MARTELO MOTORIZADA - PESO APROXIMADO 10.000 KG – COR PREDOMINANTE DO EQUIPAMENTO RAL 7035 – PROTETORES DE SEGURANÇA DIANTEIROS E TRASEIROS COM PARAFUSO DE TRAVAMENTO PNEUMATICO, APLICAÇÃO A PRENSA RÁPIDA DE ALTÍSSIMA PRECISÃO E UTILIZADA PARA ESTAMPAGEM DE PEÇAS METÁLICAS ATRAVÉS DE FERRAMENTAS PROGRESSIVAS DE ALTA PRODUTIVIDADE. ALIMENTADOR SERVO ACIONADO COM LARGURA DE ALIMENTAÇÃO DE FITA MÁXIMO 150MM E ESPESSURA 5MM.</text:p>
          </table:table-cell>
          <table:table-cell table:style-name="ce11"/>
          <table:table-cell table:style-name="ce10"/>
          <table:table-cell office:value-type="string" table:style-name="ce10">
            <text:p>BSTA 60 75 VSL</text:p>
          </table:table-cell>
          <table:table-cell table:number-columns-repeated="16377"/>
        </table:table-row>
        <table:table-row table:style-name="ro2">
          <table:table-cell/>
          <table:table-cell office:value-type="string" table:style-name="ce12">
            <text:p>u</text:p>
          </table:table-cell>
          <table:table-cell office:value-type="string" table:style-name="ce10">
            <text:p>8471.50.10</text:p>
          </table:table-cell>
          <table:table-cell office:value-type="string" table:style-name="ce11">
            <text:p>UNIDADE DE PROCESSAMENTO DE MÁQUINA AUTOMÁTICA PARA <text:s/>PROCESSAMENTO DE DADOS, COMPOSTA DE PLACA DE CIRCUITO IMPRESSO COM COMPONENTES ELETRÔNICOS MONTADOS, PROVIDA DE MICROPROCESSADOR <text:s/>COM UNIDADE DE MEMÓRIA (RAM) INTEGRADA PARA ARMAZENAMENTO DE <text:s/>CACHE, SLOTS DE UNIDADE DE MEMÓRIA DE DADOS (RAM), E MEMÓRIA DE <text:s/>ARMAZENAMENTO, COM CONEXÃO USB PARA ENTRADA E SAÍDA DE DADOS, <text:s/>DOTADO DE PROCESSADOR INTEL QUADCORE 2,53GHZ, PLACA DE VÍDEO NIVIDIA QUADRO 6000, MEMÓRIA DO TIPO DISCOS RÍGIDOS HDD (HARD DISK DRIVERS) <text:s/>E/OU DISCOS DE ESTADO SÓLIDO SSD (SOLID STATE DRIVES) 4 HDS COM TOTAL <text:s/>600 GB, <text:s/>MEMÓRIA RAM DE ATÉ 8 GB. SISTEMA HOMOLOGADO GLOBALMENTE, <text:s/>POSSUINDO CERTIFICAÇÕES ESPECIFICAS PARA EQUIPAMENTO DE TOMOGRAFIA <text:s/>COMPUTADORIZADA.</text:p>
          </table:table-cell>
          <table:table-cell table:style-name="ce11"/>
          <table:table-cell table:style-name="ce10"/>
          <table:table-cell office:value-type="string" table:style-name="ce10">
            <text:p>Celsius M470 (rev. 16)</text:p>
          </table:table-cell>
          <table:table-cell table:number-columns-repeated="16377"/>
        </table:table-row>
        <table:table-row table:style-name="ro2">
          <table:table-cell/>
          <table:table-cell office:value-type="string" table:style-name="ce12">
            <text:p>u</text:p>
          </table:table-cell>
          <table:table-cell office:value-type="string" table:style-name="ce10">
            <text:p>8471.50.10</text:p>
          </table:table-cell>
          <table:table-cell office:value-type="string" table:style-name="ce11">
            <text:p>UNIDADE DE PROCESSAMENTO DE MÁQUINA AUTOMÁTICA PARA <text:s/>PROCESSAMENTO DE DADOS, COMPOSTA DE PLACA DE CIRCUITO IMPRESSO COM COMPONENTES ELETRÔNICOS MONTADOS, PROVIDA DE MICROPROCESSADOR COM UNIDADE DE MEMÓRIA (RAM) INTEGRADA PARA ARMAZENAMENTO DE <text:s/>CACHE, SLOTS DE UNIDADE DE MEMÓRIA DE DADOS (RAM), E MEMÓRIA DE ARMAZENAMENTO, COM CONEXÃO USB PARA ENTRADA E SAÍDA DE DADOS. COM CONFIGURAÇÃO INTERNA DE: COMPATÍVEL COM PROCESSADOR INTEL XEON COM FREQUÊNCIA DE 3.6 GHZ, MEMÓRIA DO TIPO DISCOS RÍGIDOS HDD (HARD DISK DRIVERS) E/OU DISCOS DE ESTADO SÓLIDO SSD (SOLID STATE DRIVES) DE ATÉ 1 TB. SISTEMA OPERACIONAL COMPATÍVEL COM WINDOWS E LINUX, POSSUI UNIDADE DE MEMÓRIA DE ATÉ 48 GB RAM. COM PLACA DE VÍDEO COMPATÍVEL NVIDIA. UTILIZADO EM EQUIPAMENTO DE MÉDICOS DA MARCA SIEMENS HEALTHINEERS, SISTEMA HOMOLOGADO GLOBALMENTE, POSSUINDO CERTIFICAÇÕES ESPECIFICAS PARA EQUIPAMENTO DE TOMOGRAFIA COMPUTADORIZADA.</text:p>
          </table:table-cell>
          <table:table-cell table:style-name="ce11"/>
          <table:table-cell table:style-name="ce10"/>
          <table:table-cell office:value-type="string" table:style-name="ce10">
            <text:p>CELSIUS M470 (rev.15)</text:p>
          </table:table-cell>
          <table:table-cell table:number-columns-repeated="16377"/>
        </table:table-row>
        <table:table-row table:style-name="ro2">
          <table:table-cell/>
          <table:table-cell office:value-type="string" table:style-name="ce12">
            <text:p>u</text:p>
          </table:table-cell>
          <table:table-cell office:value-type="string" table:style-name="ce10">
            <text:p>8471.90.14</text:p>
          </table:table-cell>
          <table:table-cell office:value-type="string" table:style-name="ce11">
            <text:p>Digitalizador de imagem de documentos (scanner), tipo documental de mesa, com alimentador automático de documentos (ADF) para até 50 folhas, digitalização frente e verso em passagem única, velocidade de digitalização de até 35 ppm / 70 ipm, resolução óptica de 600 dpi, sensor CIS (Contact Image Sensor), interface USB 3.0 e alimentação elétrica de 100 a 240 V.<text:s/></text:p>
          </table:table-cell>
          <table:table-cell table:style-name="ce11"/>
          <table:table-cell table:style-name="ce10"/>
          <table:table-cell office:value-type="string" table:style-name="ce10">
            <text:p>DS-530</text:p>
          </table:table-cell>
          <table:table-cell table:number-columns-repeated="16377"/>
        </table:table-row>
        <table:table-row table:style-name="ro2">
          <table:table-cell/>
          <table:table-cell office:value-type="string" table:style-name="ce12">
            <text:p>u</text:p>
          </table:table-cell>
          <table:table-cell office:value-type="string" table:style-name="ce10">
            <text:p>8473.30.49</text:p>
          </table:table-cell>
          <table:table-cell office:value-type="string" table:style-name="ce11">
            <text:p>CIRCUITOS IMPRESSOS COM COMPONENTES ELÉTRICOS OU ELETRÔNICOS, <text:s/>MONTADOS, CONHECIDA COMO PLACA ELETRÔNICA DE VÍDEO, PARA USO EM <text:s/>ESTAÇÃO DE TRABALHO, FOCADAS EM SOFTWARE DE ENGENHARIA E <text:s/>MODELAGEM 3D, DOTADA DE MEMÓRIA GPU 2GB GDDRS, 128-BIT, NÚCLEOS DE <text:s/>CUDA 384, CONSUMO DE ENERGIA 51W (SEM NECESSIDADE DE ENERGIA <text:s/>AUXILIAR), COM DUAS SAÍDAS DE VÍDEO, 2 CONECTORES DVI E 1 MINI DISPLAYPORT.</text:p>
          </table:table-cell>
          <table:table-cell table:style-name="ce11"/>
          <table:table-cell table:style-name="ce10"/>
          <table:table-cell office:value-type="string" table:style-name="ce10">
            <text:p>QUADRO K2000D</text:p>
          </table:table-cell>
          <table:table-cell table:number-columns-repeated="16377"/>
        </table:table-row>
        <table:table-row table:style-name="ro2">
          <table:table-cell/>
          <table:table-cell office:value-type="string" table:style-name="ce12">
            <text:p>u</text:p>
          </table:table-cell>
          <table:table-cell office:value-type="string" table:style-name="ce10">
            <text:p>8477.40.10</text:p>
          </table:table-cell>
          <table:table-cell office:value-type="string" table:style-name="ce11">
            <text:p>Maquina para moldar Isopor com quadro de de 1200mm x 1400mm. Essa e uma maquina automatica de alta producao de <text:s/>embalagens como caixas termicas, calcos e demais pecas tecnicas protecao de TV, eletronicos, geladeiras, microondas entre <text:s/>outros.</text:p>
          </table:table-cell>
          <table:table-cell table:style-name="ce11"/>
          <table:table-cell table:style-name="ce10"/>
          <table:table-cell office:value-type="string" table:style-name="ce10">
            <text:p>MAQUINA PARA MOLDAR EPS</text:p>
          </table:table-cell>
          <table:table-cell table:number-columns-repeated="16377"/>
        </table:table-row>
        <table:table-row table:style-name="ro2">
          <table:table-cell/>
          <table:table-cell office:value-type="string" table:style-name="ce12">
            <text:p>u</text:p>
          </table:table-cell>
          <table:table-cell office:value-type="string" table:style-name="ce10">
            <text:p>8479.20.00</text:p>
          </table:table-cell>
          <table:table-cell office:value-type="string" table:style-name="ce11">
            <text:p>EXTRATOR HORIZONTAL DE LEITO RASO TIPO LOOP <text:s/>PROJETADO PARA OPERAÇÃO CONTÍNUA, DESTINADO À EXTRAÇÃO DE ÓLEO DE SOJA POR SOLVENTE, COM ESTRUTURA METÁLICA AUTOPORTANTE, DOTADO DE SISTEMA DE LAVAGEM DISTRIBUÍDOS AO LONGO DOS DIVERSOS ESTÁGIOS DO EXTRATOR.</text:p>
          </table:table-cell>
          <table:table-cell table:style-name="ce11"/>
          <table:table-cell table:style-name="ce10"/>
          <table:table-cell office:value-type="string" table:style-name="ce10">
            <text:p>MODELO III</text:p>
          </table:table-cell>
          <table:table-cell table:number-columns-repeated="16377"/>
        </table:table-row>
        <table:table-row table:style-name="ro2">
          <table:table-cell/>
          <table:table-cell office:value-type="string" table:style-name="ce12">
            <text:p>u</text:p>
          </table:table-cell>
          <table:table-cell office:value-type="string" table:style-name="ce10">
            <text:p>8479.50.00</text:p>
          </table:table-cell>
          <table:table-cell office:value-type="string" table:style-name="ce11">
            <text:p>Robô industrial, constituído de 1 braço mecânico de 6 eixos, montagem no piso (FLR), equipado com painel de controle, com drive de comunicação para eixo externo <text:s/>instalado no painel de controle, com capacidade de carga de 150 kg e com alcance de 3095 mm, equipado com um redutor de movimento, 1 motor e cabos constituídos como eixo externo totalizando 7 eixos integrados (6 eixos robô + eixo externo), apto à integração com células automatizadas para manipulação, paletização, alimentação de máquinas e outras operações industriais, acompanha cablagem de potência e sinal entre robô e controlador.</text:p>
          </table:table-cell>
          <table:table-cell table:style-name="ce11"/>
          <table:table-cell table:style-name="ce10"/>
          <table:table-cell office:value-type="string" table:style-name="ce10">
            <text:p>KR 150 R3100 PRIME</text:p>
          </table:table-cell>
          <table:table-cell table:number-columns-repeated="16377"/>
        </table:table-row>
        <table:table-row table:style-name="ro2">
          <table:table-cell/>
          <table:table-cell office:value-type="string" table:style-name="ce12">
            <text:p>u</text:p>
          </table:table-cell>
          <table:table-cell office:value-type="string" table:style-name="ce10">
            <text:p>8479.50.00</text:p>
          </table:table-cell>
          <table:table-cell office:value-type="string" table:style-name="ce11">
            <text:p>ROBÔ INDUSTRIAL DE CARGA MÉDIA COM FUNÇÃO PRÓPRIA, COMPOSTO POR BASE, COLUNA, BRAÇO ROBÓTICO, CABEAMENTO INTEGRADO E GABINETE DE CONTROLE KR C4, CONTENDO PAINÉIS ELÉTRICOS, CONTROLADOR E SOFTWARE DE OPERAÇÃO. <text:s/>UTILIZADO EM LINHA DE PRODUÇÃO PARA AUTOMAÇÃO DE PROCESSOS PRODUTIVOS DE CATALISADORES AUTOMOTIVOS, COM FUNÇÃO DE ENCAIXOTAMENTO E MANIPULAÇÃO DE PEÇAS CERÂMICAS. <text:s/>O EQUIPAMENTO POSSUI RAIO DE ALCANCE MÁXIMO DE 1612 MM, CAPACIDADE DE CARGA NOMINAL (PAYLOAD) DE 22 KG, CAPACIDADE DE CARGA MÁXIMA DE 27,3 KG, CARGA ADICIONAL MÁXIMA CARROSSEL/BALANCIM/BRAÇO: 20 KG / 15 KG / 15 KG, EXATIDÃO DA REPETIBILIDADE DA POSIÇÃO (ISO 9283): ± 0,04 MM, NÚMERO DE EIXOS: <text:s/>6, POSIÇÃO DE MONTAGEM: PISO, TETO, PAREDE, ÂNGULO QUALQUER, ÁREA DE INSTALAÇÃO 430,5 MM X 370 MM.</text:p>
          </table:table-cell>
          <table:table-cell table:style-name="ce11"/>
          <table:table-cell table:style-name="ce10"/>
          <table:table-cell office:value-type="string" table:style-name="ce10">
            <text:p>KR22 R1610-2</text:p>
          </table:table-cell>
          <table:table-cell table:number-columns-repeated="16377"/>
        </table:table-row>
        <table:table-row table:style-name="ro2">
          <table:table-cell/>
          <table:table-cell office:value-type="string" table:style-name="ce12">
            <text:p>u</text:p>
          </table:table-cell>
          <table:table-cell office:value-type="string" table:style-name="ce10">
            <text:p>8479.89.99</text:p>
          </table:table-cell>
          <table:table-cell office:value-type="string" table:style-name="ce11">
            <text:p>Rebitadeira mecânica/pneumática com sistema automatizado triplo, que perfura, aplica o ilhós e arruela de reforço, simultaneamente, em couro, tecido, ou materiais sintéticos, com até 5mm de espessura. Possui dois conjuntos vibradores para alimentação, independentes – ilhós e arruela que selecionam e posicionam as peças, com capacidade para aplicar até 120 ilhoses/minuto, com mesa regulável de 0,90m até 1,35m de altura. Dados técnicos: Comprimento 1,10 m Largura 0,75 m Altura 1,38 m Volume c/emb.1,26 m³ Peso bruto 195 kg Peso liquido 137 kg Área trabalho 1,5 m².</text:p>
          </table:table-cell>
          <table:table-cell table:style-name="ce11"/>
          <table:table-cell table:style-name="ce10"/>
          <table:table-cell office:value-type="string" table:style-name="ce10">
            <text:p>6021 MR</text:p>
          </table:table-cell>
          <table:table-cell table:number-columns-repeated="16377"/>
        </table:table-row>
        <table:table-row table:style-name="ro2">
          <table:table-cell/>
          <table:table-cell office:value-type="string" table:style-name="ce12">
            <text:p>u</text:p>
          </table:table-cell>
          <table:table-cell office:value-type="string" table:style-name="ce10">
            <text:p>8515.80.10</text:p>
          </table:table-cell>
          <table:table-cell office:value-type="string" table:style-name="ce11">
            <text:p>Máquina para soldagem manual de metais a laser de fibra, com função adicional de limpeza de superfícies metálicas por laser, com potência máxima nominal de 2.000 W, modo de oscilação contínuo CW, comprimento de onda de 1.080 ± 10 nm, diâmetro do ponto focal de 0,3 a 1,5 mm, cabo de fibra com 8 m de comprimento, sistema de refrigeração a água, alimentação elétrica de 220 V monofásica, com cabeçote manual com função de oscilação e alimentador de arame simples.</text:p>
          </table:table-cell>
          <table:table-cell table:style-name="ce11"/>
          <table:table-cell table:style-name="ce10"/>
          <table:table-cell office:value-type="string" table:style-name="ce10">
            <text:p>CHU-LW 2000</text:p>
          </table:table-cell>
          <table:table-cell table:number-columns-repeated="16377"/>
        </table:table-row>
        <table:table-row table:style-name="ro2">
          <table:table-cell/>
          <table:table-cell office:value-type="string" table:style-name="ce12">
            <text:p>u</text:p>
          </table:table-cell>
          <table:table-cell office:value-type="string" table:style-name="ce10">
            <text:p>8515.80.90</text:p>
          </table:table-cell>
          <table:table-cell office:value-type="string" table:style-name="ce11">
            <text:p>MÁQUINA DE CORTE DE ALTA FREQUÊNCIA COM 2 TABELAS DE OPERAÇÃO COM AQUECIMENTO - equipamento é construído com as seguintes partes: Cabeçote da prensa, Mesas de transporte, Gabinete gerador de alta frequência, Gabinete de comando, Carenagens e proteções, Partes e componentes elétricos, eletrônicos e pneumáticos. Potência: 15kW, Frequência de trabalho: 27,12MHz.</text:p>
          </table:table-cell>
          <table:table-cell table:style-name="ce11"/>
          <table:table-cell table:style-name="ce10"/>
          <table:table-cell office:value-type="string" table:style-name="ce10">
            <text:p>HF 15X30-DC</text:p>
          </table:table-cell>
          <table:table-cell table:number-columns-repeated="16377"/>
        </table:table-row>
        <table:table-row table:style-name="ro2">
          <table:table-cell/>
          <table:table-cell office:value-type="string" table:style-name="ce12">
            <text:p>s</text:p>
          </table:table-cell>
          <table:table-cell office:value-type="string" table:style-name="ce10">
            <text:p>8525.89.11</text:p>
          </table:table-cell>
          <table:table-cell office:value-type="string" table:style-name="ce11">
            <text:p>Câmera de sistema portátil profissional, equipada com sensor de imagem de 2/3 polegada, tecnologia Global Shutter, suporte a produção HDR/SDR simultânea, compatibilidade com espaços de cor ITU-R BT.2020, S-Gamut3 e S-Gamut3.Cine, recursos de auxílio de foco, filtros ND/CC controláveis, Network Trunk via LAN de até 1 Gbps, Video Trunk e possibilidade de integração a fluxos IP ST 2110 por meio de adaptador opcional, destinada à captação profissional de imagens para televisão, estúdio, produção ao vivo e broadcast. Aplicação: Equipamento a ser utilizado em estúdios de televisão.</text:p>
          </table:table-cell>
          <table:table-cell table:style-name="ce11"/>
          <table:table-cell table:style-name="ce10"/>
          <table:table-cell office:value-type="string" table:style-name="ce10">
            <text:p>HDC-3200R</text:p>
          </table:table-cell>
          <table:table-cell table:number-columns-repeated="16377"/>
        </table:table-row>
        <table:table-row table:style-name="ro2">
          <table:table-cell/>
          <table:table-cell office:value-type="string" table:style-name="ce12">
            <text:p>s</text:p>
          </table:table-cell>
          <table:table-cell office:value-type="string" table:style-name="ce10">
            <text:p>8525.89.11</text:p>
          </table:table-cell>
          <table:table-cell office:value-type="string" table:style-name="ce11">
            <text:p>Câmera de televisão profissional de sistema portátil, equipada com sensor de imagem de 2/3 polegada, tecnologia Global Shutter, recurso HFR HD 4x, suporte a fluxos HDR/SDR, amplo espaço de cores, tronco de rede via porta LAN de até 1 Gbps, recursos de assistência de foco, Video Trunk, interface para teleprompter/retornos SDI, possibilidade de produção remota via IP por adaptador opcional e integração com sistemas profissionais de câmera para produção ao vivo, estúdio, unidades móveis e broadcast. Aplicação: Estúdios de televisão para produção cultural.</text:p>
          </table:table-cell>
          <table:table-cell table:style-name="ce11"/>
          <table:table-cell table:style-name="ce10"/>
          <table:table-cell office:value-type="string" table:style-name="ce10">
            <text:p>HDC-3500R</text:p>
          </table:table-cell>
          <table:table-cell table:number-columns-repeated="16377"/>
        </table:table-row>
        <table:table-row table:style-name="ro2">
          <table:table-cell/>
          <table:table-cell office:value-type="string" table:style-name="ce12">
            <text:p>u</text:p>
          </table:table-cell>
          <table:table-cell office:value-type="string" table:style-name="ce10">
            <text:p>8528.59.00</text:p>
          </table:table-cell>
          <table:table-cell office:value-type="string" table:style-name="ce11">
            <text:p>Monitor de imagem LCD de alta resolução, 19 polegadas, resolução SXVGA (1280 x 1024), com microfone e caixas acústicas integradas, utilizado para registro e reprodução de sons e conversas e para reprodução de imagens e informações durante procedimentos médicos. Peça exclusiva e integrante do equipamento de imagem por ultrassom intravascular iLab™, destinada exclusivamente à manutenção corretiva e preventiva do referido equipamento.</text:p>
          </table:table-cell>
          <table:table-cell table:style-name="ce11"/>
          <table:table-cell table:style-name="ce10"/>
          <table:table-cell office:value-type="string" table:style-name="ce10">
            <text:p>ASSY LCD DSPL FM 108MHz FRU iLab</text:p>
          </table:table-cell>
          <table:table-cell table:number-columns-repeated="16377"/>
        </table:table-row>
        <table:table-row table:style-name="ro2">
          <table:table-cell/>
          <table:table-cell office:value-type="string" table:style-name="ce12">
            <text:p>s</text:p>
          </table:table-cell>
          <table:table-cell office:value-type="string" table:style-name="ce10">
            <text:p>8529.90.90</text:p>
          </table:table-cell>
          <table:table-cell office:value-type="string" table:style-name="ce11">
            <text:p>Unidade de controle de câmera (CCU - Camera Control Unit) compatível com IP, destinada à operação de câmeras profissionais da série HDC-3000, responsável pela alimentação elétrica da câmera, interface com equipamentos externos, gerenciamento e transmissão de sinais de vídeo, áudio e controle, com suporte a redes IP, integração ST 2110 por kit opcional, saída 12G-SDI e recursos de gerenciamento remoto por rede. Aplicação: utilização em sistemas profissionais de televisão e produção broadcast.</text:p>
          </table:table-cell>
          <table:table-cell table:style-name="ce11"/>
          <table:table-cell table:style-name="ce10"/>
          <table:table-cell office:value-type="string" table:style-name="ce10">
            <text:p>HDCU-3500R</text:p>
          </table:table-cell>
          <table:table-cell table:number-columns-repeated="16377"/>
        </table:table-row>
        <table:table-row table:style-name="ro2">
          <table:table-cell/>
          <table:table-cell office:value-type="string" table:style-name="ce12">
            <text:p>u</text:p>
          </table:table-cell>
          <table:table-cell office:value-type="string" table:style-name="ce10">
            <text:p>8543.70.99</text:p>
          </table:table-cell>
          <table:table-cell office:value-type="string" table:style-name="ce11">
            <text:p>MESA DE SOM MIXER DIGITAL PROFISSIONAL PARA PRODUÇÃO AO VIVO COM 64 CANAIS DE ENTRADA SIMULTÂNEOS, 8 PRÉ-AMPLIFICADORES DE MICROFONE MIDAS PREIUM E 27 BUSES DE MIXAGEM COM ALINHAMENTO DE TEMPO E COERÊNCIA DE FASE, DOTADA DE GERENCIAMENTO AUTOMÁTICO DE LATÊNCIA E PROCESSAMENTO EM PONTO FLUTUANTE DE 40 BITS. É UTILIZADA EM SHOWS AO VIVO, TEATROS, FESTIVAIS E BROADCAST, E ACOMPANHA ROAD CASE DE NÍVEL TOURING CONSTRUÍDO EM COMPENSADO NAVAL COM EXTRUSÕES DE ALUMÍNIO E ESPUMA PROTETORA DE ALTA DENSIDADE. TECNICAMENTE CONTA COM REDE AES50 PERMITINDO ATÉ 156 ENTRADAS E 164 SAÍDAS A 96KHZ, 8 ENTRADAS MIC/LINE LOCAIS, 16 SAÍDAS ANALÓGICAS XLR, 2 ENTRADAS AES3, 3 SAÍDAS AES3, TELA TFT COLORIDA DE 15" VISÍVEL À LUZ DO DIA, 28 FADERS MOTORIZADOS DE 100MM, 8 GRUPOS VCA, ATÉ 28 EQUALIZADORES GRÁFICO 1/3 OITAVA KLARK TEKNIK DN370 E FONTES DE ALIMENTAÇÃO REDUNDANTES DUPLAS.</text:p>
          </table:table-cell>
          <table:table-cell table:style-name="ce11"/>
          <table:table-cell table:style-name="ce10"/>
          <table:table-cell office:value-type="string" table:style-name="ce10">
            <text:p>PRO-CC-TP</text:p>
          </table:table-cell>
          <table:table-cell table:number-columns-repeated="16377"/>
        </table:table-row>
        <table:table-row table:style-name="ro2">
          <table:table-cell/>
          <table:table-cell office:value-type="string" table:style-name="ce12">
            <text:p>u</text:p>
          </table:table-cell>
          <table:table-cell office:value-type="string" table:style-name="ce10">
            <text:p>8543.70.99</text:p>
          </table:table-cell>
          <table:table-cell office:value-type="string" table:style-name="ce11">
            <text:p>MESA DE SOM MIXER DIGITAL PROFISSIONAL MOVIDA POR TECNOLOGIA STEALTH DIGITAL PROCESSING E SUPER FPGA DE PONTO FLUTUANTE, COM 144 CANAIS DE PROCESSAMENTO A 48KHZ/96KHZ, PROJETADA PARA PRODUÇÃO AO VIVO. É UTILIZADA EM SHOWS, TURNÊS, TEATRO E BROADCAST, OPERADA VIA FADERS MOTORIZADOS E TELA TOUCHSCREEN. TECNICAMENTE CONTA COM 37 FADERS DE 100MM TOUCH-SENSITIVE MOTORIZADOS, 1 TELA LCD TOUCHSCREEN DE 15", 64 BUSES ASSIGNÁVEIS CONFIGURÁVEIS COMO GRUPOS OU AUXILIARES, MATRIX 24X24, 24 GRUPOS DE CONTROLE (VCA), 218 PROCESSADORES DE EQ DINÂMICO, 218 COMPRESSORES MULTIBANDA E 24 EFEITOS DIGITAIS ESTÉREO.</text:p>
          </table:table-cell>
          <table:table-cell table:style-name="ce11"/>
          <table:table-cell table:style-name="ce10"/>
          <table:table-cell office:value-type="string" table:style-name="ce10">
            <text:p>SD10</text:p>
          </table:table-cell>
          <table:table-cell table:number-columns-repeated="16377"/>
        </table:table-row>
        <table:table-row table:style-name="ro2">
          <table:table-cell/>
          <table:table-cell office:value-type="string" table:style-name="ce12">
            <text:p>u</text:p>
          </table:table-cell>
          <table:table-cell office:value-type="string" table:style-name="ce10">
            <text:p>8543.70.99</text:p>
          </table:table-cell>
          <table:table-cell office:value-type="string" table:style-name="ce11">
            <text:p>MESA DE SOM MIXER DIGITAL COMPACTA E MULTIAPLIÇÃO COM TECNOLOGIA SUPER FPGA E SOFTWARE CORE 2, PROJETADA PARA LIVE TOURING, CORPORATIVO, INSTALAÇÕES FIXAS, TEATRO E BROADCAST, COM INTERFACE DE GRAVAÇÃO INTEGRADA. TECNICAMENTE POSSUI 26 FADERS DE 100MM TOUCH-SENSITIVE MOTORIZADOS, 2 TELAS LCD TOUCHSCREEN DE 15", 72 CANAIS DE ENTRADA A 48KHZ/96KHZ, ATÉ 36 BUSES AUX/GROUP COM PROCESSAMENTO COMPLETO, MATRIX 12X8, ATÉ 12 GRUPOS DE CONTROLE (VCA), 16 EQS GRÁFICOS DE 32 BANDAS, 119 PROCESSADORES DE EQ DINÂMICO, 119 COMPRESSORES MULTIBANDA, ALIMENTAÇÃO 90V–260V / 150VA.</text:p>
          </table:table-cell>
          <table:table-cell table:style-name="ce11"/>
          <table:table-cell table:style-name="ce10"/>
          <table:table-cell office:value-type="string" table:style-name="ce10">
            <text:p>SD12</text:p>
          </table:table-cell>
          <table:table-cell table:number-columns-repeated="16377"/>
        </table:table-row>
        <table:table-row table:style-name="ro2">
          <table:table-cell/>
          <table:table-cell office:value-type="string" table:style-name="ce12">
            <text:p>u</text:p>
          </table:table-cell>
          <table:table-cell office:value-type="string" table:style-name="ce10">
            <text:p>8543.70.99</text:p>
          </table:table-cell>
          <table:table-cell office:value-type="string" table:style-name="ce11">
            <text:p>CONSOLE DE MIXAGEM DIGITAL DESTINADO A SONORIZAÇÃO PROFISSIONAL EM EVENTOS, ESTÚDIOS E INSTALAÇÕES FIXAS. POSSUI SUPERFÍCIE DE CONTROLE DIGITAL COM FADERS MOTORIZADOS, TELA SENSÍVEL AO TOQUE PARA OPERAÇÃO, PROCESSAMENTO INTERNO DE ÁUDIO EM ALTA RESOLUÇÃO, CAPACIDADE MULTICANAL COM ENTRADAS E SAÍDAS ANALÓGICAS E DIGITAIS, ALÉM DE COMPATIBILIDADE COM PROTOCOLOS DE REDE DE ÁUDIO PROFISSIONAL. ESTRUTURA ROBUSTA, PROJETADA PARA USO EM AMBIENTES DE PRODUÇÃO AO VIVO.</text:p>
          </table:table-cell>
          <table:table-cell table:style-name="ce11"/>
          <table:table-cell table:style-name="ce10"/>
          <table:table-cell office:value-type="string" table:style-name="ce10">
            <text:p>SD9</text:p>
          </table:table-cell>
          <table:table-cell table:number-columns-repeated="16377"/>
        </table:table-row>
        <table:table-row table:style-name="ro2">
          <table:table-cell/>
          <table:table-cell office:value-type="string" table:style-name="ce12">
            <text:p>s</text:p>
          </table:table-cell>
          <table:table-cell office:value-type="string" table:style-name="ce10">
            <text:p>9002.11.19</text:p>
          </table:table-cell>
          <table:table-cell office:value-type="string" table:style-name="ce11">
            <text:p>Lente 14-30 mm T2.8 Super 35 com distância focal de 14 a 30mm, abertura máxima T2.8 e mínima de T22 para câmeras cinematográficas. Possui 16 lâminas de diafragma, diâmetro frontal de 95 mm e rosca de filtro de 86 mm. Sua rotação de foco é de 270 graus, a de zoom é de 100 graus e a da íris é de 61 graus. Comprimento de 173 mm e peso líquido de 1880 g. A lente é compatível com acessórios de lente estilo cinema padrão. Material constitutivo: metal. produto destinado a produção de vídeos profissionais. Lente objetiva para câmeras cinematográficas.</text:p>
          </table:table-cell>
          <table:table-cell table:style-name="ce11"/>
          <table:table-cell table:style-name="ce10"/>
          <table:table-cell office:value-type="string" table:style-name="ce10">
            <text:p>Pictor 14-30mm T2.8 Super35</text:p>
          </table:table-cell>
          <table:table-cell table:number-columns-repeated="16377"/>
        </table:table-row>
        <table:table-row table:style-name="ro2">
          <table:table-cell/>
          <table:table-cell office:value-type="string" table:style-name="ce12">
            <text:p>s</text:p>
          </table:table-cell>
          <table:table-cell office:value-type="string" table:style-name="ce10">
            <text:p>9011.80.90</text:p>
          </table:table-cell>
          <table:table-cell office:value-type="string" table:style-name="ce11">
            <text:p>COMPARADOR BALISTICO MANUAL, DOIS CONJUNTOS OPTICOS COM CORRECAO APOCROMATICA QUE PERMITEM A VISUALIZACAO DE DUAS AMOSTRAS DE FORMA PARALELA E SIMULTANEA, PERMITINDO A COMPARACAO DE DETALHES COMUNS ENTRE ELAS. ESTATIVA BASICA DE MICROSCOPIO COM PONTE DE COMPARACAO COMO COMPONENTE CENTRAL, CONTENDO DUAS PARTES SIMETRICAS. PONTE DESENHADA OPTOMECANICAMENTE PARA FORNECER UMA GRANDE VARIEDADE DE POSSIBILIDADES DE TROCAS RAPIDAS DE VISUALIZACOES DE IMAGENS COMO 100% A DIREITA, 100% A ESQUERDA, CORTADA OU SUPERPOSTA, COM DIVISAO VERTICAL DA IMAGEM COM LINHA DIVISORIA DE LARGURA AJUSTAVEL. MENOR DISTANCIA DE TRABALHO DE 45 MM, LIVRE E CONTINUA PARA FACILITAR A MONTAGEM DE GRANDES EVIDENCIAS E O POSICIONAMENTO DE MAIS DE UMA FONTE DE LUZ DE FORMA SIMULTANEA. MICROSCOPIO COM CAPACIDADE DE MAGNIFICACAO OTICA DE 120X NA OCULAR, COM 5 OBJETIVAS. CAPA DE PROTECAO COMPATIVEL COM O EQUIPAMENTO. MESA ERGONOMICA MOTORIZADA COM AJUSTE DE ALTURA, COM FONTE BIVOLT. TUBO BINOCULAR ERGONOMICO, COM AJUSTE DE DISTANCIA INTERPUPILAR DE 55 A 75 MM E AJUSTE DE ANGULO NO SENTIDO VERTICAL. 2 OCULARES FOCALIZAVEIS DE CAMPO AMPLO 10X, COM CAMPO VISUAL DE 22 MM E COM CONCHAS DE PROTECAO DE BORRACHA. 2 PLATINAS MANUAIS, DESPROVIDAS DE PARTES MOTORIZADAS, QUE POSSIBILITAM A MOVIMENTACAO DAS PECAS NOS EIXOS X/Y. 2 PLATINAS COM GIRO DE 360 GRAUS NO PLANO X/Y E ANGULACAO PARA ANALISE DE AMOSTRAS GRANDES. 2 PLATINAS COM CHARRIOT PARA MOVIMENTACAO DAS AMOSTRAS NOS EIXOS X/Y/Z. POSSUI CONTROLES PARA FOCO MICROMETRICO E MACROMETRICO, POSICIONADOS PROXIMOS DA PLATINA E DE FORMA ERGONOMICA, DESPROVIDOS DE PARTES MOTORIZADAS. 2 SUPORTES PARA PROJETEIS ONDE A FIXACAO E FEITA NAS DUAS EXTREMIDADES DAS AMOSTRAS, PERMITINDO QUE OS PROJETEIS SEJAM ALINHADOS E ROTACIONADOS EM 360 GRAUS EM SEU EIXO. 2 CONJUNTOS DE PINOS COM 4 TAMANHOS DIFERENTES PARA USO COM CERA PARA PROJETEIS. 2 SUPORTES QUE PERMITEM A ANALISE DE VARIOS TAMANHOS DE PROJETEIS E ESTOJOS, VARIANDO DO CALIBRE .17 HMR (4.3 MM) ATE O .50 BMG, COM GIRO DE 360 GRAUS NO PLANO X/Y E MOVIMENTO DE 90 GRAUS NO EIXO Z, COM TODOS OS ACESSORIOS NECESSARIOS PARA O CONFRONTO BALISTICO. 2 TIPOS DE ILUMINACAO PARA FORNECER UMA LUZ BRANCA E UMA LUZ AMARELA, COM CONTROLE DE INTENSIDADE LUMINOSA, COM ACESSORIOS NECESSARIOS PARA PROPICIAR A ILUMINACAO COMPLETA DOS CAMPOS A SEREM PESQUISADOS BILATERALMENTE. 2 ANEIS DE LUZ DE LED COM ACENDIMENTO TOTAL E PARCIAL (MEIO-CIRCULO) E CONTROLE DA INTENSIDADE. ADAPTADOR C-MOUNT DE 0.55X COMPATIVEL COM A CAMERA DIGITAL. LEICA FLEXACAM C5, CAMERA DIGITAL COLORIDA DE ALTA DEFINICAO PARA MICROSCOPIA, COM SAIDA DE VIDEO VIA HDMI, RESOLUCAO DE 12 MP, SENSOR CMOS, PIXEL DE 1.55 UM X 1.55 UM, EXIBICAO DE IMAGEM EM 4K/60 FPS, ARMAZENAMENTO EM PENDRIVE E CABO HDMI DE 3 M. CORRECAO DE BRANCO (WHITE BALANCE). CONTROLE DE GAMA. CONTROLE DE EXPOSICAO. CONTROLE DE GANHO. FUNCAO MANUAL E AUTOMATICA DOS CONTROLES. FUNCAO HDR. MONITOR DE 27". ILUMINACAO FIXADA DIRETAMENTE NA ESTRUTURA DO COMPARADOR POR FIBRA OTICA. EQUIPAMENTO COM 5 OBJETIVAS EM CADA REVOLVER, CALIBRADAS E CERTIFICADAS: 0.4X, 1.0X, 2.0X, 4.0X E 8.0X. ACOMPANHA SOFTWARE LEICA ENERSIGHT PARA AQUISICAO, ARQUIVAMENTO DE IMAGENS E CONTROLE DA CAMERA, COM CAPACIDADE PARA COMPARACAO E ANALISE DE IMAGENS DE ALTA RESOLUCAO DE PROJETEIS E ESTOJOS PROVENIENTES DO MICROSCOPIO.</text:p>
          </table:table-cell>
          <table:table-cell table:style-name="ce11"/>
          <table:table-cell table:style-name="ce10"/>
          <table:table-cell office:value-type="string" table:style-name="ce10">
            <text:p>COMPARADOR BALISTICO MANUAL, MODELO LEICA FS M.</text:p>
          </table:table-cell>
          <table:table-cell table:number-columns-repeated="16377"/>
        </table:table-row>
        <table:table-row table:style-name="ro2">
          <table:table-cell/>
          <table:table-cell office:value-type="string" table:style-name="ce12">
            <text:p>s</text:p>
          </table:table-cell>
          <table:table-cell office:value-type="string" table:style-name="ce10">
            <text:p>9027.50.50</text:p>
          </table:table-cell>
          <table:table-cell office:value-type="string" table:style-name="ce11">
            <text:p>Citômetro de Fluxo – 3 lasers (Azul 488nm, Vermelho 633nm, Violeta 405nm) com capacidade para análise simultânea de até 11 parâmetros (09 cores, FSC e SSC). Equipamento com capacidade de fazer sorter (separação) de até 4 populações celulares e BD FACSAria ACDU - Deposita automaticamente as células em placas. Equipamento utilizado para analisar, identificar e separar células específicas de uma amostra, com alta velocidade e precisão, para aplicações em pesquisa biomédica, imunologia, oncologia, biologia celular e terapia celular . Incluso: Worstation (P/N: 666607) e Monitor (P/N: 664872).</text:p>
          </table:table-cell>
          <table:table-cell table:style-name="ce11"/>
          <table:table-cell table:style-name="ce10"/>
          <table:table-cell office:value-type="string" table:style-name="ce10">
            <text:p>FacsAria III</text:p>
          </table:table-cell>
          <table:table-cell table:number-columns-repeated="16377"/>
        </table:table-row>
        <table:table-row table:style-name="ro2">
          <table:table-cell/>
          <table:table-cell office:value-type="string" table:style-name="ce12">
            <text:p>s</text:p>
          </table:table-cell>
          <table:table-cell office:value-type="string" table:style-name="ce10">
            <text:p>9027.50.90</text:p>
          </table:table-cell>
          <table:table-cell office:value-type="string" table:style-name="ce11">
            <text:p>SISTEMA DE ABLACAO A LASER PARA ANÁLISES ISOTÓPICAS E GEOQUÍMICAS, CONTENDO: Sistema de Ablatação a Laser, Montagem, Suporte COBALT, PACOTE DE ÓPTICA 257nm, CÉLULA DE PULSO LONGO Célula de ablação de pulso longo para câmara de amostra de Cobalto: • Célula de amostra tipo “copo” &lt;5ms de resposta de pulso único para materiais duros e macios • Dispositivo de suavização para alongar a resposta de pulso único até &lt;140ms • Eixo Z dinâmico para manter a distância entre a amostra e a célula de ablação, KIT DE COMPLETAÇÃO, IRIDIA PARA THERMO iCAP/NEOMA, POLARIZADOR SUPERIOR Polarizador secundário que pode ser adicionado para permitir polarização cruzada dupla, KIT MFC DE BAIXO FLUXO, 0-50 SCCM, CÂMARA DE MISTURA DE ABLATION A LASER, CICLÔNICA Uma câmara de alisamento ciclônica que prolonga os tempos de resposta de pulso único em até 2,5 segundos., KIT DE MANUTENÇÃO COBALT, PULSO LONGO Kit de manutenção de 1 ano para célula Cobalt, SOFTWARE DE MAPEAMENTO HDIP (ACADÊMICO) Licença acadêmica de 5 anos para o software de consulta HDIPdata (2 usuários), Abrir gaveta de amostra, 1 polegada.</text:p>
          </table:table-cell>
          <table:table-cell table:style-name="ce11"/>
          <table:table-cell table:style-name="ce10"/>
          <table:table-cell office:value-type="string" table:style-name="ce10">
            <text:p>SISTEMA DE ABLACAO A LASER IRIDIA FEMTO</text:p>
          </table:table-cell>
          <table:table-cell table:number-columns-repeated="16377"/>
        </table:table-row>
        <table:table-row table:style-name="ro2">
          <table:table-cell/>
          <table:table-cell office:value-type="string" table:style-name="ce12">
            <text:p>u</text:p>
          </table:table-cell>
          <table:table-cell office:value-type="string" table:style-name="ce10">
            <text:p>9027.50.90</text:p>
          </table:table-cell>
          <table:table-cell office:value-type="string" table:style-name="ce11">
            <text:p>Simulador Solar equipado com lâmpada de xenônio, capaz de reproduzir o espectro da radiação solar para realização de ensaios laboratoriais de proteção solar em cosméticos. O sistema permite a emissão controlada de radiação UVA e UVB para avaliação do desempenho de produtos fotoprotetores conforme protocolos laboratoriais. <text:s/>Características Principais Um iluminador com ignitor de lâmpada de arco integrado, Uma fonte de alimentação para lâmpada de arco (modelo 69920 para lâmpadas de 1 kW e 69922 para lâmpadas de 1,6 kW), <text:s/>Uma lâmpada de arco, Dissipador de calor, Adaptador de soquete da lâmpada, <text:s/>Todos os adaptadores e cabos necessários, Filtros transparentes, Filtro UG11 (preto), <text:s/>Cabos de alimentação CA (2) adequados à rede elétrica do país de destino, 2. Especificações Técnicas Entrada CA: 95-264 VCA, 47-63 Hz, corrente máxima de 1 A para o simulador 190-264 VCA, 47-63 Hz, corrente máxima de 12 A para a fonte de alimentação 69920 190-264 VCA, 47-63 Hz, corrente máxima de 15 A para a fonte de alimentação 69922.</text:p>
          </table:table-cell>
          <table:table-cell table:style-name="ce11"/>
          <table:table-cell table:style-name="ce10"/>
          <table:table-cell office:value-type="string" table:style-name="ce10">
            <text:p>SOL-UV-6</text:p>
          </table:table-cell>
          <table:table-cell table:number-columns-repeated="16377"/>
        </table:table-row>
        <table:table-row table:style-name="ro2">
          <table:table-cell/>
          <table:table-cell office:value-type="string" table:style-name="ce12">
            <text:p>u</text:p>
          </table:table-cell>
          <table:table-cell office:value-type="string" table:style-name="ce10">
            <text:p>9027.89.11</text:p>
          </table:table-cell>
          <table:table-cell office:value-type="string" table:style-name="ce11">
            <text:p>O calorímetro dispõe de um sistema mecânico e elétrico que simula um sistema de refrigeração completo, com condensador e uma caldeira, que atua como um evaporador (simulando uma carga térmica a ser resfriada) e com uma bancada para instalação do compressor hermético. A instalação do compressor consiste na conexão das mangueiras de descarga e sucção de gás refrigerante, dos sensores de temperatura, do medidor de rotação (Acelerômetro) e dos fios de alimentação elétrica.O ambiente interno da cabine é controlado e monitorado, sendo sua temperatura controlada durante todo o período de realização do teste. Esse controle é efetuado através de um conjunto de resistências e de um ventiladorque retira o ar quente da cabine para o ambiente exterior.Função: Um calorímetro converte variações de temperatura em dados quantitativos <text:s/>possibilitando a avaliação precisa do comportamento térmico do sistema ensaiado. Mede propriedades do sistema ensaiado (compressor, unidade condensadora) como capacidade térmica, eficiência energética, potência,Aplicação: O equipamento destina-se à realização de testes em compressores herméticos e unidades condensadoras monofásicas para refrigeração, sendo controlado e monitorado automático e eletronicamente através de um computador com software específico. Este controle é efetuado através de sensores e transdutores de medição, válvulas elétricas e eletrônicas e registros mecânicos, que atuando em conjunto controlam o equipamento, conforme valores de parâmetros pré-estabelecidos pelo operador, através da seleção da aplicação e da condição do teste. Mede propriedades do sistema ensaiado (compressor, unidade condensadora) como capacidade térmica,eficiência energética, potência e é fundamental para o desenvolvimento do produto em fase de teste. Especificações: Capacidade de Refrigeração 15000 - 50000 BTU/h - Tensão Até 575V - Frequência 50/60Hz - Dimensões e peso Cabine 3x2x2,5 (Metros) Comando 2,5x2x1 (metros) - 6400kg.</text:p>
          </table:table-cell>
          <table:table-cell table:style-name="ce11"/>
          <table:table-cell table:style-name="ce10"/>
          <table:table-cell office:value-type="string" table:style-name="ce10">
            <text:p>CAL 10 – 15000-50000 BTUh</text:p>
          </table:table-cell>
          <table:table-cell table:number-columns-repeated="16377"/>
        </table:table-row>
        <table:table-row table:style-name="ro2">
          <table:table-cell/>
          <table:table-cell office:value-type="string" table:style-name="ce12">
            <text:p>u</text:p>
          </table:table-cell>
          <table:table-cell office:value-type="string" table:style-name="ce10">
            <text:p>9027.89.11</text:p>
          </table:table-cell>
          <table:table-cell office:value-type="string" table:style-name="ce11">
            <text:p>O calorímetro dispõe de um sistema mecânico e elétrico que simula um sistema de refrigeração completo, com condensador e uma caldeira, que atua como um evaporador (simulando uma carga térmica a ser resfriada) e com uma bancada para instalação do compressor hermético. A instalação do compressor consiste na conexão das mangueiras de descarga e sucção de gás refrigerante, dos sensores de temperatura, do medidor de rotação (Acelerômetro) e dos fios de alimentação elétrica.O ambiente interno da cabine é controlado e monitorado, sendo sua temperatura controlada durante todo o período de realização do teste. Esse controle é efetuado através de um conjunto de resistências e de um ventilador que retira o ar quente da cabine para o ambiente exterior.Função: Um calorímetro converte variações de temperatura em dados quantitativos <text:s/>possibilitando a avaliação precisa do comportamento térmico do sistema ensaiado. Mede propriedades do sistema ensaiado (compressor, unidade condensadora) como capacidade térmica, eficiência energética, potência. Aplicação: O equipamento destina-se à realização de testes em compressores herméticos e unidades condensadoras monofásicas para refrigeração, sendo controlado e monitorado automático e eletronicamente através de um computador com software específico. Este controle é efetuado através de sensores e transdutores de medição, válvulas elétricas e eletrônicas e registros mecânicos, que atuando em conjunto controlam o equipamento, conforme valores de parâmetros pré-estabelecidos pelo operador, através da seleção da aplicação e da condição do teste. Mede propriedades do sistema ensaiado (compressor, unidade condensadora) como capacidade térmica,eficiência energética, potência e é fundamental para o desenvolvimento do produto em fase de teste. Especificações: Capacidade de Refrigeração 4000 - 27000 BTU/h - Tensão Até 575V - Frequência 50/60Hz - Dimensões e peso 2.4/ 2.4 / 3.0 (metros) 4500kg.</text:p>
          </table:table-cell>
          <table:table-cell table:style-name="ce11"/>
          <table:table-cell table:style-name="ce10"/>
          <table:table-cell office:value-type="string" table:style-name="ce10">
            <text:p>CAL 9 – 4000-27000 BTUh</text:p>
          </table:table-cell>
          <table:table-cell table:number-columns-repeated="16377"/>
        </table:table-row>
        <table:table-row table:style-name="ro2">
          <table:table-cell/>
          <table:table-cell office:value-type="string" table:style-name="ce12">
            <text:p>u</text:p>
          </table:table-cell>
          <table:table-cell office:value-type="string" table:style-name="ce10">
            <text:p>9027.89.99</text:p>
          </table:table-cell>
          <table:table-cell office:value-type="string" table:style-name="ce11">
            <text:p>A câmara é um equipamento com diversos instrumentos/componentes (microfones de alta precisão, acelerômetros e sensores) destinados à realização de ensaios acústicos em ambiente controlado. Consiste em uma estrutura fechada composta por painéis metálicos com capacidade de isolamento de interferências externas. As paredes e o teto são revestidos com material absorvedor (cunhas acústicas que são preenchidas com fibras de vidro), projetados para minimizar reflexões internas e criar um campo livre acima de determinada frequência. Função: A função da câmara de ruído semi anecoica é permitir a realização de medições acústicas precisas e controladas, simulando condições próximas a campo livre, com o objetivo de avaliar a emissão sonora de sistemas. Aplicação: Sua aplicação principal é a medição precisa de emissão sonora, para testes de ruído e vibração em compressores ou outros ensaios que necessitem de ambiente com baixa reflexão e alto nível de isolamento. O piso é refletivo, construído em superfície rígida, permitindo a instalação de equipamentos sob teste conforme normas técnicas internacionais. A câmara inclui portas blindadas, passagens técnicas (linhas de alimentação filtradas, dutos e interfaces) e, quando aplicável, sistema de climatização para controle ambiental. Especificações: Capacidade de Refrigeração N.A Tensão N.A - Frequência de 100 hertz até 16,000 hertz - Dimensões e peso Dimensão (metros): 7m x 7m x 4.6m.</text:p>
          </table:table-cell>
          <table:table-cell table:style-name="ce11"/>
          <table:table-cell table:style-name="ce10"/>
          <table:table-cell office:value-type="string" table:style-name="ce10">
            <text:p>Câmara de som semi-anecoica</text:p>
          </table:table-cell>
          <table:table-cell table:number-columns-repeated="16377"/>
        </table:table-row>
        <table:table-row table:style-name="ro2">
          <table:table-cell/>
          <table:table-cell office:value-type="string" table:style-name="ce12">
            <text:p>s</text:p>
          </table:table-cell>
          <table:table-cell office:value-type="string" table:style-name="ce10">
            <text:p>9027.89.99</text:p>
          </table:table-cell>
          <table:table-cell office:value-type="string" table:style-name="ce11">
            <text:p>ESPECTRÔMETRO DE MASSAS COM PLASMA ACOPLADO INDUTIVAMENTE EM TANDEM MC-ICP-MSMS DE DUPLO CAMINHO E MULTICOLETOR COM CÉLULA DE COLISÃOREAÇÃO, EQUIPAMENTOS PARA O DESENVOLVIMENTO DE MÉTODOS ANALÍTICOS PARA ESTUDOS ISOTÓPICOS E GEOCRONOLÓGICOS, COM A CRIAÇÃO DE UM SISTEMA ANALÍTICO INTEGRADO PARA ESTUDOS IN SITU, PROMOVENDO INOVAÇÕES CIENTÍFICAS EM DATAÇÕES RB-SR E U-PB, ALÉM DE ISÓTOPOS DE SI E MG, UTILIZADOS COMO PROXY NA RECONSTRUÇÃO DA HISTÓRIA DE SEDIMENTAÇÃO E DIAGÊNESE EM BACIAS SEDIMENTARES.</text:p>
          </table:table-cell>
          <table:table-cell table:style-name="ce11"/>
          <table:table-cell table:style-name="ce10"/>
          <table:table-cell office:value-type="string" table:style-name="ce10">
            <text:p>ESPECTROMETRO SAPPHIRE XD</text:p>
          </table:table-cell>
          <table:table-cell table:number-columns-repeated="16377"/>
        </table:table-row>
        <table:table-row table:style-name="ro2">
          <table:table-cell/>
          <table:table-cell office:value-type="string" table:style-name="ce12">
            <text:p>u</text:p>
          </table:table-cell>
          <table:table-cell office:value-type="string" table:style-name="ce10">
            <text:p>9030.10.10</text:p>
          </table:table-cell>
          <table:table-cell office:value-type="string" table:style-name="ce11">
            <text:p>Analisador de Centelhamento de Fluxo - é um instrumento de laboratorio de alto desempenho, concebido para o acompanhamento qualitativo e quantitativo de amostras radioisotopicas com marcacao simples ou dupla. Liga-se facilmente a sistemas HPLC para fornecer detecao de radioatividade em tempo real.</text:p>
          </table:table-cell>
          <table:table-cell table:style-name="ce11"/>
          <table:table-cell table:style-name="ce10"/>
          <table:table-cell office:value-type="string" table:style-name="ce10">
            <text:p>ANALISADOR DE CENTELHAMENTO DE FLUXO</text:p>
          </table:table-cell>
          <table:table-cell table:number-columns-repeated="16377"/>
        </table:table-row>
        <table:table-row table:style-name="ro2">
          <table:table-cell/>
          <table:table-cell office:value-type="string" table:style-name="ce12">
            <text:p>u</text:p>
          </table:table-cell>
          <table:table-cell office:value-type="string" table:style-name="ce10">
            <text:p>9030.10.90</text:p>
          </table:table-cell>
          <table:table-cell office:value-type="string" table:style-name="ce11">
            <text:p>MÓDULO DETECTOR NGSTEM BF/DF (BRIGHT FIELD / DARK FIELD) PARA MICROSCÓPIO ELETRÔNICO DE TRANSMISSÃO POR VARREDURA. COMPONENTE ELETRÔNICO E OPTOELETRÔNICO INTEGRANTE DO SISTEMA DE DETECÇÃO STEM, RESPONSÁVEL PELA AQUISIÇÃO DOS SINAIS DE ELÉTRONS TRANSMITIDOS NOS MODOS DE CAMPO CLARO (BRIGHT FIELD – BF) E CAMPO ESCURO (DARK FIELD – DF). O MÓDULO REALIZA A CONVERSÃO DOS SINAIS PROVENIENTES DO DETECTOR EM SINAIS ELÉTRICOS PARA PROCESSAMENTO PELO SISTEMA DE AQUISIÇÃO DO MICROSCÓPIO, PERMITINDO A OBTENÇÃO DE IMAGENS DE ALTA RESOLUÇÃO, ELEVADO CONTRASTE E INFORMAÇÕES ESTRUTURAIS DA AMOSTRA. PROJETADO PARA OPERAÇÃO EM AMBIENTE DE ALTO VÁCUO E COMPATÍVEL COM APLICAÇÕES AVANÇADAS DE MICROSCOPIA ELETRÔNICA DE TRANSMISSÃO POR VARREDURA (STEM).</text:p>
          </table:table-cell>
          <table:table-cell table:style-name="ce11"/>
          <table:table-cell table:style-name="ce10"/>
          <table:table-cell office:value-type="string" table:style-name="ce10">
            <text:p>1568375</text:p>
          </table:table-cell>
          <table:table-cell table:number-columns-repeated="16377"/>
        </table:table-row>
        <table:table-row table:style-name="ro2">
          <table:table-cell/>
          <table:table-cell office:value-type="string" table:style-name="ce12">
            <text:p>s</text:p>
          </table:table-cell>
          <table:table-cell office:value-type="string" table:style-name="ce10">
            <text:p>9030.40.30</text:p>
          </table:table-cell>
          <table:table-cell office:value-type="string" table:style-name="ce11">
            <text:p>Plataforma profissional de monitoramento remoto de rede, para monitoramento proativo e em tempo real de sinais ATSC 3.0 e ATSC 1.0, com capacidade de medir, analisar e monitorar simultaneamente sinais RF, STLTP, ASI e IPTV. Inclui analisador espectral de banda completa com funcao de mascara e alarme automatico, medicao avancada de ecos, streaming ao vivo via HLS, gravacao deTransport Stream (ATSC 1.0) e gravacao PCAP (ATSC 3.0), alem de gerenciamento completo via SNMP v2.0. Formato compacto 1RU, interface web HTML5, arquitetura de funcionalidades flexivel e escalavel via licencas de software.</text:p>
          </table:table-cell>
          <table:table-cell table:style-name="ce11"/>
          <table:table-cell table:style-name="ce10"/>
          <table:table-cell office:value-type="string" table:style-name="ce10">
            <text:p>RCS100 ATSC</text:p>
          </table:table-cell>
          <table:table-cell table:number-columns-repeated="16377"/>
        </table:table-row>
        <table:table-row table:style-name="ro2">
          <table:table-cell/>
          <table:table-cell office:value-type="string" table:style-name="ce12">
            <text:p>s</text:p>
          </table:table-cell>
          <table:table-cell office:value-type="string" table:style-name="ce10">
            <text:p>9030.40.30</text:p>
          </table:table-cell>
          <table:table-cell office:value-type="string" table:style-name="ce11">
            <text:p>Plataforma profissional de monitoramento remoto de rede, para monitoramento proativo e em tempo real, de sinais de televisao digital ISDB-T/Tb, nos niveis de radiofrequencia (RF) e transporte (Transport Stream). Em formato compacto 1RU, todo o processamento e analise sao realizados internamente no equipamento, sem necessidade de elementos adicionais, alem de um navegador web, padrao para visualizacao das informacoes. Projetado para supervisao 24x7 do sinal, garantindo a disponibilidade dos servicos em redes ISDB-T/Tb.</text:p>
          </table:table-cell>
          <table:table-cell table:style-name="ce11"/>
          <table:table-cell table:style-name="ce10"/>
          <table:table-cell office:value-type="string" table:style-name="ce10">
            <text:p>RCS100-I ISDBT</text:p>
          </table:table-cell>
          <table:table-cell table:number-columns-repeated="16377"/>
        </table:table-row>
        <table:table-row table:style-name="ro2">
          <table:table-cell/>
          <table:table-cell office:value-type="string" table:style-name="ce12">
            <text:p>u</text:p>
          </table:table-cell>
          <table:table-cell office:value-type="string" table:style-name="ce10">
            <text:p>9030.40.90</text:p>
          </table:table-cell>
          <table:table-cell office:value-type="string" table:style-name="ce11">
            <text:p>Monitor de forma de onda para monitoramento necessário à produção, pós-produção, distribuição e transmissão e conteúdo de vídeo digital de <text:s/>alta definição (HD), de definição padrão (SD), e resoluções superiores.</text:p>
          </table:table-cell>
          <table:table-cell table:style-name="ce11"/>
          <table:table-cell table:style-name="ce10"/>
          <table:table-cell office:value-type="string" table:style-name="ce10">
            <text:p>MPP-300</text:p>
          </table:table-cell>
          <table:table-cell table:number-columns-repeated="16377"/>
        </table:table-row>
        <table:table-row table:style-name="ro2">
          <table:table-cell/>
          <table:table-cell office:value-type="string" table:style-name="ce12">
            <text:p>s</text:p>
          </table:table-cell>
          <table:table-cell office:value-type="string" table:style-name="ce10">
            <text:p>9030.40.90</text:p>
          </table:table-cell>
          <table:table-cell office:value-type="string" table:style-name="ce11">
            <text:p>Equipamento profissional para análise, monitoração e medição de sinais digitais de vídeo e áudio utilizados em sistemas de radiodifusão (broadcast), produção audiovisual e redes IP, destinado ao controle de qualidade, diagnóstico e verificação da integridade de sinais audiovisuais.</text:p>
          </table:table-cell>
          <table:table-cell table:style-name="ce11"/>
          <table:table-cell table:style-name="ce10"/>
          <table:table-cell office:value-type="string" table:style-name="ce10">
            <text:p>MPS-200</text:p>
          </table:table-cell>
          <table:table-cell table:number-columns-repeated="16377"/>
        </table:table-row>
        <table:table-row table:style-name="ro2">
          <table:table-cell/>
          <table:table-cell office:value-type="string" table:style-name="ce12">
            <text:p>u</text:p>
          </table:table-cell>
          <table:table-cell office:value-type="string" table:style-name="ce10">
            <text:p>9030.89.90</text:p>
          </table:table-cell>
          <table:table-cell office:value-type="string" table:style-name="ce11">
            <text:p>Analisador digital de Ruido de Barkhausen desenvolvido para aplicacoes de controle de qualidade industrial automatizado e avaliacao nao destrutiva de materiais ferromagneticos. O equipamento possibilita a deteccao de alteracoes microestruturais, tensoes residuais e descontinuidades prox. a superficie, sem provocar danos ou modificacoes fisicas na peca insp. Seu principio de funcionamento baseiase na magnetizacao ciclica controlada do material por meio de sondas especificas. Durante esse processo, ocorre o deslocamento das paredes de dominio magnetico, gerando sinais eletromagneticos conhecidos como Ruido de Barkhausen. Esses sinais sao captados por sensores de alta sensibilidade e processados pela unidade eletronica do sistema. A analise da intensidade, forma e comportamento desses sinais permite avaliar condicoes metalurgicas associadas a tratamentos termicos, operacoes de retificacao, usinagem, conformacao mecanica e estados de tensao residual presentes no material. O equipamento possui config. padrao com 2 canais independentes de medicao, podendo ser expandido para ate 16 canais, permitindo sua integracao em sistemas automatizados de inspecao, manufatura e controle de qualidade. Principais Caracteristicas Tecnicas Detecao de queimaduras de retifica, falhas de trat. termico, alt. microestruturais e tensoes residuais superficiais, Freq. de magnetizacao ajustavel: Onda senoidal: de 1 Hz a 1000 Hz, Onda triangular: de 1 Hz a 150 Hz, Faixa de filtros de analise: 70 kHz a 200 kHz, Interface Ethernet (LAN) para comunic. com sistemas de aquisicao e controle, Ent. e saidas digitais e analogicas para integracao com celulas robotizadas e linhas automat. de producao, Compatibilidade com o software ViewScan para aquisicao, analise, armazenamento de dados e emissao de relatorios, Alimentacao elet. nominal de 24 Vcc (mais ou menos 10 por cento), Baixo consumo de energia, adequado para inst. em paineis elet. indust. atraves de trilho DIN. ESPECIFICACAO DE HARDWARE E SOFTWARE INTEGRADO E composto por uma und. eletronica, projetada para operacao continua em ambientes industriais automatizados. Sua arquitetura modular permite integracao com sensores especializados, sistemas de automacao industrial, redes de comunicacao e plataformas de analise e rastreabilidade de dados. Hardware Tecnologia digital para aquisicao e processamento dos sinais de Ruido de Barkhausen, Dois canais independentes de medicao incorporados, Interface Ethernet (LAN) para comunicacao com computadores industriais e sistemas de controle, Entradas e saidas digitais e analogicas para integracao com CLPs e sistemas de automacao, Conector dedicado para sensores de Ruido de Barkhausen e dispositivos auxiliares, Montagem em trilho DIN para instalacao em paineis eletricos industriais, Indicadores luminosos frontais (LEDs) para alimentacao, comunicacao, medicoes e diagnostico operacional, Baixo consumo de energia para operacao continua em linhas de producao. Dimensoes Fisicas Profundidade: 210 mm, Largura: 65 mm, Altura: 243 mm, Peso aproximado: 1,5 kg. Sensores Compativeis O sistema pode operar com diferentes sensores de Ruido de Barkhausen, selecionados conforme a geometria e aplicacao do componente inspecionado, incluindo: Sensores para arvores de comando, virabrequins, engrenagens, superficies planas, diametros int. e ext, uso geral e especiais desenvolvidos para aplic. especificas. Software E compativel com o software ViewScan, plataforma destinada ao gerenciamento e analise dos dados de inspecao e permite: Aquisicao e monitoramento em tempo real dos sinais de medicao, Armaz. e rastreabilidade dos resultados de inspecao, Export. de dados para sistemas ext. e ferramentas estatisticas, Config. de limites de aceitacao e rejeicao para controle automatizado de qual., Operacao simultnea com multiplos analisadores RollScan, Visualizacao grafica avancada e analise tridimensional dos resultados quando aplic.</text:p>
          </table:table-cell>
          <table:table-cell table:style-name="ce11"/>
          <table:table-cell table:style-name="ce10"/>
          <table:table-cell office:value-type="string" table:style-name="ce10">
            <text:p>ROLLSCAN 250</text:p>
          </table:table-cell>
          <table:table-cell table:number-columns-repeated="16377"/>
        </table:table-row>
        <table:table-row table:style-name="ro2">
          <table:table-cell/>
          <table:table-cell office:value-type="string" table:style-name="ce12">
            <text:p>u</text:p>
          </table:table-cell>
          <table:table-cell office:value-type="string" table:style-name="ce10">
            <text:p>9031.20.90</text:p>
          </table:table-cell>
          <table:table-cell office:value-type="string" table:style-name="ce11">
            <text:p>Bancada de ensaio (ruído). A bancada de ensaio é para teste de compressores, compressores com capacidade de refrigeração variando de 1 tonelada a 6 toneladas de refrigeração, ou seja, até 60000 BTU/h, em condições de baixa, média e alta contrapressão (ar-condicionado), pode operar com diversos tipos de fluidos refrigerantes e suporta uma pressão de operação de 650 psi.Função: É uma bancada para operar um compressor que funcionará em conjunto com uma câmara de teste de ruído. Ele controla as pressões e temperaturas para testar adequadamente um compressor em determinadas condições pré-estabelecidas. <text:s/>A bancada tem por função, que o compressor esteja acoplado a um sistema de refrigeração para que os testes de ruído sejam realizados. Aplicação: É uma bancada para operar um compressor que funcionará em conjunto com uma câmara de teste de ruído. Ele controla as pressões e temperaturas para testar adequadamente um compressor em determinadas condições préestabelecidas. A bancada tem por função, que o compressor esteja acoplado a um sistema de refrigeração para que os testes de ruído sejam realizados. Especificações: Capacidade de Refrigeração 60K BTU/h - Tensão N.A - Frequência 50/60Hz - Dimensões e peso Dimensão (metros): ): 0.9m x 1.5m x 1.4 m - 700kg.</text:p>
          </table:table-cell>
          <table:table-cell table:style-name="ce11"/>
          <table:table-cell table:style-name="ce10"/>
          <table:table-cell office:value-type="string" table:style-name="ce10">
            <text:p>Bancada de ensaio (ruído)</text:p>
          </table:table-cell>
          <table:table-cell table:number-columns-repeated="16377"/>
        </table:table-row>
        <table:table-row table:style-name="ro2">
          <table:table-cell/>
          <table:table-cell office:value-type="string" table:style-name="ce12">
            <text:p>u</text:p>
          </table:table-cell>
          <table:table-cell office:value-type="string" table:style-name="ce10">
            <text:p>9031.20.90</text:p>
          </table:table-cell>
          <table:table-cell office:value-type="string" table:style-name="ce11">
            <text:p>O rack para bancada de durabilidade é um equipamento que possui um sistema de aquisição destinado a monitorar a variação de temperatura e pressão de uma unidade condensadora. É utilizado para comportar as bancadas de durabilidade que são instaladas e se conectam ao sistema de aquisição, recebem uma carga de fluido refrigerante, são conectadas aos sensores de temperatura, transdutores de pressão e aos cabos de alimentação elétrica. Função: O equipamento tem por função monitorar as temperaturas e pressões através de um sistema automático de alarmes para os limites de alta e baixa, possibilitando a avaliação precisa do comportamento térmico do sistema ensaiado, durante o ensaio de durabilidade. Aplicação: O equipamento destina-se à realização de testes em compressores herméticos e unidades condensadoras para <text:s/>refrigeração, sendo o principal objetivo monitorar pressões e temperaturas durante o ensaio. Este controle é efetuado através de sensores e transdutores de medição e termopares, monitorados através de um software. Especificações: Capacidade de Refrigeração 100-30000 BTU/h e 30000-72000 BTU/h - Tensão até 240 volts - Frequência 50/60 Hz. Dimensões e peso Dimensão (metros): 1.9m x 2.9m x 6.0m - 3000kg.</text:p>
          </table:table-cell>
          <table:table-cell table:style-name="ce11"/>
          <table:table-cell table:style-name="ce10"/>
          <table:table-cell office:value-type="string" table:style-name="ce10">
            <text:p>Rack Durabilidade</text:p>
          </table:table-cell>
          <table:table-cell table:number-columns-repeated="16377"/>
        </table:table-row>
        <table:table-row table:style-name="ro2">
          <table:table-cell/>
          <table:table-cell office:value-type="string" table:style-name="ce12">
            <text:p>u</text:p>
          </table:table-cell>
          <table:table-cell office:value-type="string" table:style-name="ce10">
            <text:p>9031.20.90</text:p>
          </table:table-cell>
          <table:table-cell office:value-type="string" table:style-name="ce11">
            <text:p>A bancada de durabilidade é um equipamento que consiste em um sistema de refrigeração acoplado a um sistema de aquisição destinado a monitorar a variação de temperatura e pressão de uma unidade condensadora. Este equipamento são 16 estações de ensaios, para atender maior capacidade para sistemas de 30000 a 72000 Btu/h, monofásico e trifásico, até 240 volts, 50/60 Hz. Função: As bancadas são preparadas para montagem de um sistema de refrigeração onde são os compressores são montados com objetivo de monitorar o comportamento térmico do sistema ensaiado, durante o ensaio de durabilidade. Aplicação: O equipamento destina-se à realização de testes em compressores herméticos e unidades condensadoras para refrigeração, sendo o principal objetivo monitorar pressões e temperaturas durante o ensaio. Este controle é efetuado através de sensores e transdutores de medição e termopares. Especificações: Capacidade de Refrigeração 30000-72000 BTU/h - Tensão até 240 volts - Frequência 50/60 Hz - Dimensões e peso 46cm x 72cm x 107cm 27kg (cada).</text:p>
          </table:table-cell>
          <table:table-cell table:style-name="ce11"/>
          <table:table-cell table:style-name="ce10"/>
          <table:table-cell office:value-type="string" table:style-name="ce10">
            <text:p>Rack F 30000-72000 BTUh</text:p>
          </table:table-cell>
          <table:table-cell table:number-columns-repeated="16377"/>
        </table:table-row>
        <table:table-row table:style-name="ro2">
          <table:table-cell/>
          <table:table-cell office:value-type="string" table:style-name="ce12">
            <text:p>u</text:p>
          </table:table-cell>
          <table:table-cell office:value-type="string" table:style-name="ce10">
            <text:p>9031.20.90</text:p>
          </table:table-cell>
          <table:table-cell office:value-type="string" table:style-name="ce11">
            <text:p>A bancada de durabilidade é um equipamento que consiste em um sistema de refrigeração acoplado a um sistema de aquisição destinado a monitorar a variação de temperatura e pressão de uma unidade condensadora. Este equipamento possui 40 estações de ensaios, sendo 32 bancadas para menor capacidade (100 a 30000 BTU/h) <text:s/>e 8 para atender maior capacidade para sistemas de 30000 a 72000 Btu/h, monofásico e trifásico, até 240 volts, 50/60 Hz. Função: As bancadas são preparadas para montagem de um sistema de refrigeração onde são os compressores são montados com objetivo de monitorar o comportamento térmico do sistema ensaiado, durante o ensaio de durabilidade. Aplicação: O equipamento destina-se à realização de testes em compressores herméticos e unidades condensadoras para refrigeração, sendo o principal objetivo monitorar pressões e temperaturas durante o ensaio. Este controle é efetuado através de sensores e transdutores de medição e termopares. Especificação: Capacidade de Refrigeração 100-30000 BTU/h e 30000-72000 BTU/h - Tensão até 240 volts - Frequência 50/60 Hz. Dimensões e peso Pequena 36cm x 43cm x 61cm 16kg (cada), grande 46cm x 72cm - x 107cm 27kg (cada).</text:p>
          </table:table-cell>
          <table:table-cell table:style-name="ce11"/>
          <table:table-cell table:style-name="ce10"/>
          <table:table-cell office:value-type="string" table:style-name="ce10">
            <text:p>Rack M 100-30000 BTUh e 30000-72000 BTUh</text:p>
          </table:table-cell>
          <table:table-cell table:number-columns-repeated="16377"/>
        </table:table-row>
        <table:table-row table:style-name="ro2">
          <table:table-cell/>
          <table:table-cell office:value-type="string" table:style-name="ce12">
            <text:p>s</text:p>
          </table:table-cell>
          <table:table-cell office:value-type="string" table:style-name="ce10">
            <text:p>9405.99.00</text:p>
          </table:table-cell>
          <table:table-cell office:value-type="string" table:style-name="ce11">
            <text:p>Acessório para luminária LED flexível profissional, destinado à difusão e distribuição omnidirecional da luz emitida pelas luminárias amaran F21x e F21c. Possui estrutura em formato de lanterna (domo), confeccionada em tecido difusor com nível de difusão de 2,5 stops, proporcionando iluminação mais suave e uniforme com redução mínima da intensidade luminosa. É equipado com saia removível para controle da distribuição da luz, fixada por sistema de velcro, permitindo direcionar parcialmente o feixe luminoso e reduzir o espalhamento da iluminação para áreas não desejadas. Acompanha bolsa para transporte e armazenamento. Produto de construção passiva, sem componentes elétricos ou eletrônicos. Indicado para uso profissional audiovisual.</text:p>
          </table:table-cell>
          <table:table-cell table:style-name="ce11"/>
          <table:table-cell table:style-name="ce10"/>
          <table:table-cell office:value-type="string" table:style-name="ce10">
            <text:p>Lantern para F21</text:p>
          </table:table-cell>
          <table:table-cell table:number-columns-repeated="16377"/>
        </table:table-row>
        <table:table-row table:style-name="ro2">
          <table:table-cell/>
          <table:table-cell office:value-type="string" table:style-name="ce12">
            <text:p>s</text:p>
          </table:table-cell>
          <table:table-cell office:value-type="string" table:style-name="ce10">
            <text:p>9405.99.00</text:p>
          </table:table-cell>
          <table:table-cell office:value-type="string" table:style-name="ce11">
            <text:p>Modificador de luz destinado à conexão direta com as luminárias LED flexíveis Amaran F22x e Amaran F22c, utilizado para transformar a emissão luminosa em uma fonte de iluminação difusa, omnidirecional e em formato de domo, adequada para iluminação ampla de ambientes em produções audiovisuais. Possui tecido difusor com difusão de 2,5 stops, destinado a suavizar o feixe luminoso com redução mínima da intensidade da luz. É equipado com saia removível para controle da distribuição da luz, fixada por sistema de velcro, permitindo direcionar parcialmente o feixe luminoso e reduzir o espalhamento da iluminação para áreas não desejadas. Acompanha bolsa para transporte e armazenamento. Produto de construção passiva, sem componentes elétricos ou eletrônicos. Indicado para uso profissional audiovisual.</text:p>
          </table:table-cell>
          <table:table-cell table:style-name="ce11"/>
          <table:table-cell table:style-name="ce10"/>
          <table:table-cell office:value-type="string" table:style-name="ce10">
            <text:p>Lantern para F22</text:p>
          </table:table-cell>
          <table:table-cell table:number-columns-repeated="16377"/>
        </table:table-row>
        <table:table-row table:style-name="ro2">
          <table:table-cell/>
          <table:table-cell office:value-type="string" table:style-name="ce12">
            <text:p>s</text:p>
          </table:table-cell>
          <table:table-cell office:value-type="string" table:style-name="ce10">
            <text:p>9405.99.00</text:p>
          </table:table-cell>
          <table:table-cell office:value-type="string" table:style-name="ce11">
            <text:p>Acessório para luminária LED profissional, do tipo softbox parabólico circular, destinado à difusão e suavização da luz emitida pela luminária Aputure STORM 80c. Possui estrutura dobrável com oito hastes de suporte em aço, revestimento interno refletivo, sistema de abertura e fechamento rápido (Quick Release) por meio de encaixe Mini ProLock e formato octogonal arredondado, proporcionando distribuição uniforme da iluminação. Acompanha dois difusores frontais removíveis, com níveis de difusão de 1 stop e 2 stops, grade têxtil de controle de luz de 40° para direcionamento do feixe luminoso e bolsa para transporte e armazenamento. Produto de construção passiva, sem componentes elétricos ou eletrônicos. Indicado para uso profissional audiovisual.</text:p>
          </table:table-cell>
          <table:table-cell table:style-name="ce11"/>
          <table:table-cell table:style-name="ce10"/>
          <table:table-cell office:value-type="string" table:style-name="ce10">
            <text:p>Quick Dome 40</text:p>
          </table:table-cell>
          <table:table-cell table:number-columns-repeated="16377"/>
        </table:table-row>
        <table:table-row table:style-name="ro2">
          <table:table-cell/>
          <table:table-cell office:value-type="string" table:style-name="ce12">
            <text:p>s</text:p>
          </table:table-cell>
          <table:table-cell office:value-type="string" table:style-name="ce10">
            <text:p>9506.91.00</text:p>
          </table:table-cell>
          <table:table-cell office:value-type="string" table:style-name="ce11">
            <text:p>Dispositivo portátil motorizado de treinamento com resistência, desenvolvido para treinamento de desempenho esportivo. <text:s/>Desenvolvido para aplicações de resistência e assistência motorizada em movimentos esportivos específicos. O equipamento permite treinamento resistido, treinamento assistido e avaliação objetiva do desempenho humano por meio da aquisição simultânea de dados de força, velocidade, potência e deslocamento. <text:s/>O sistema possui tela sensível ao toque integrada, conectividade com a internet para armazenamento e análise de dados em nuvem e pode ser utilizado em modalidades como corrida, natação, surf, patinação, esqui e exercícios com mudança de direção. Com acessórios específicos, também pode ser utilizado como estação de exercícios com cabo para movimentos de força, incluindo agachamentos, levantamentos, rotações, empurrar e puxar, sendo aplicável ao treinamento físico, reabilitação e pesquisa científica. <text:s/>Acompanha: Travel Case (Estojo rígido profissional) acessório desenvolvido exclusivamente para o transporte, armazenamento e proteção do sistema.</text:p>
          </table:table-cell>
          <table:table-cell table:style-name="ce11"/>
          <table:table-cell table:style-name="ce10"/>
          <table:table-cell office:value-type="string" table:style-name="ce10">
            <text:p>1080 Sprint 2</text:p>
          </table:table-cell>
          <table:table-cell table:number-columns-repeated="16377"/>
        </table:table-row>
        <table:table-row table:number-rows-repeated="9" table:style-name="ro2">
          <table:table-cell/>
          <table:table-cell table:style-name="ce3"/>
          <table:table-cell table:style-name="ce2"/>
          <table:table-cell table:number-columns-repeated="2" table:style-name="ce4"/>
          <table:table-cell table:number-columns-repeated="2" table:style-name="ce2"/>
          <table:table-cell table:number-columns-repeated="16377"/>
        </table:table-row>
        <table:table-row table:number-rows-repeated="418" table:style-name="ro2">
          <table:table-cell/>
          <table:table-cell table:style-name="ce3"/>
          <table:table-cell table:style-name="ce2"/>
          <table:table-cell table:number-columns-repeated="2" table:style-name="ce4"/>
          <table:table-cell table:number-columns-repeated="16379"/>
        </table:table-row>
        <table:table-row table:number-rows-repeated="1048062" table:style-name="ro2">
          <table:table-cell table:number-columns-repeated="16384"/>
        </table:table-row>
        <table:named-expressions>
          <table:named-range table:name="Print_Area" table:cell-range-address="Website.$B$5:Website.$G$6" table:base-cell-address="Website.$A$1"/>
        </table:named-expressions>
      </table:table>
      <table:database-ranges>
        <table:database-range table:target-range-address="Website.C6:Website.G302"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cf1" style:family="table-cell" style:data-style-name="N0">
      <style:table-cell-properties fo:background-color="#FFC7CE"/>
      <style:text-properties fo:color="#9C0006"/>
    </style:style>
    <style:style style:name="cf2" style:family="table-cell" style:data-style-name="N0">
      <style:table-cell-properties fo:background-color="#E6B8B7"/>
      <style:text-properties fo:color="#FF0000"/>
    </style:style>
    <style:style style:name="cf3" style:family="table-cell" style:data-style-name="N0">
      <style:table-cell-properties fo:background-color="#DA9694"/>
    </style:style>
    <style:style style:name="cf4" style:family="table-cell" style:data-style-name="N0">
      <style:table-cell-properties fo:background-color="#DA9694"/>
      <style:text-properties fo:color="#963634"/>
    </style:style>
    <style:style style:name="cf5" style:family="table-cell" style:data-style-name="N0">
      <style:table-cell-properties fo:background-color="#DA9694"/>
      <style:text-properties fo:color="#7030A0"/>
    </style:style>
    <style:style style:name="cf6" style:family="table-cell" style:data-style-name="N0">
      <style:table-cell-properties fo:background-color="#CCC0DA"/>
    </style:style>
    <style:style style:name="cf7" style:family="table-cell" style:data-style-name="N0">
      <style:table-cell-properties fo:background-color="#76933C"/>
    </style:style>
    <style:style style:name="cf8" style:family="table-cell" style:data-style-name="N0">
      <style:table-cell-properties fo:background-color="#00B0F0"/>
      <style:text-properties fo:color="#1F497D"/>
    </style:style>
    <style:style style:name="cf9" style:family="table-cell" style:data-style-name="N0">
      <style:table-cell-properties fo:background-color="#00B0F0"/>
    </style:style>
    <style:style style:name="Consulta" style:family="table-cell" style:data-style-name="N0">
      <style:table-cell-properties fo:background-color="#95B3D7"/>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style>
    <style:style style:name="Normal_32_16" style:display-name="Normal 1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 style:display-name="Normal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511811023622047in" fo:margin-right="0.511811023622047in" style:print-orientation="portrait" style:print-page-order="ttb" style:first-page-number="continue" style:scale-to="58%" style:table-centering="both" style:print="objects charts drawings"/>
      <style:header-style>
        <style:header-footer-properties fo:min-height="0.275590551181102in" fo:margin-left="0.511811023622047in" fo:margin-right="0.511811023622047in" fo:margin-bottom="0in"/>
      </style:header-style>
      <style:footer-style>
        <style:header-footer-properties fo:min-height="0.275590551181102in" fo:margin-left="0.511811023622047in" fo:margin-right="0.511811023622047in" fo:margin-top="0in"/>
      </style:footer-style>
    </style:page-layout>
  </office:automatic-styles>
  <office:master-styles>
    <style:master-page style:name="mp1" style:page-layout-name="pm1">
      <style:header>
        <style:region-left>
          <text:p>SECEX/DECEX/DISIM</text:p>
        </style:region-left>
      </style:header>
      <style:header-left style:display="false"/>
      <style:header-first/>
      <style:footer>
        <style:region-right>
          <text:p><text:page-number>1</text:page-number>/<text:page-count>99</text:page-count></text:p>
        </style:region-righ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decex.disim@mdic.gov.br</meta:initial-creator>
    <dc:creator>Katarina Cristie Alves e Moura</dc:creator>
    <meta:creation-date>2013-10-31T14:51:05Z</meta:creation-date>
    <dc:date>2026-08-20T20:09:35Z</dc:date>
    <meta:user-defined meta:name="ContentTypeId">0x01010080B844A35F63834FBE653DE3E4DC301A</meta:user-defined>
    <meta:user-defined meta:name="MediaServiceImageTags"/>
  </office:meta>
</office:document-meta>
</file>