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style:font-face style:name="Arial" svg:font-family="Arial"/>
  </office:font-face-decls>
  <office:automatic-styles>
    <style:style style:name="ce1" style:family="table-cell" style:parent-style-name="Default" style:data-style-name="N0"/>
    <style:style style:name="ce2" style:family="table-cell" style:parent-style-name="Default" style:data-style-name="N0">
      <style:table-cell-properties style:vertical-align="top" fo:wrap-option="wrap" style:repeat-content="false"/>
      <style:paragraph-properties fo:text-align="center"/>
    </style:style>
    <style:style style:name="ce3" style:family="table-cell" style:parent-style-name="Default" style:data-style-name="N0">
      <style:table-cell-properties style:vertical-align="top" fo:wrap-option="wrap" style:repeat-content="false"/>
      <style:paragraph-properties fo:text-align="justify"/>
    </style:style>
    <style:style style:name="ce4" style:family="table-cell" style:parent-style-name="Default" style:data-style-name="N0">
      <style:table-cell-properties style:vertical-align="automatic" style:repeat-content="false"/>
      <style:paragraph-properties fo:text-align="center"/>
      <style:text-properties fo:font-size="14pt" style:font-size-asian="14pt" style:font-size-complex="14pt" fo:font-weight="bold" style:font-weight-asian="bold" style:font-weight-complex="bold"/>
    </style:style>
    <style:style style:name="ce5" style:family="table-cell" style:parent-style-name="Default" style:data-style-name="N0">
      <style:table-cell-properties style:vertical-align="top" style:repeat-content="false"/>
      <style:paragraph-properties fo:text-align="center"/>
    </style:style>
    <style:style style:name="ce6" style:family="table-cell" style:parent-style-name="Default" style:data-style-name="N0">
      <style:table-cell-properties fo:border="thin solid #000000" style:vertical-align="top" fo:wrap-option="wrap" style:repeat-content="false"/>
      <style:paragraph-properties fo:text-align="center"/>
    </style:style>
    <style:style style:name="ce7" style:family="table-cell" style:parent-style-name="Default" style:data-style-name="N0">
      <style:table-cell-properties fo:border="thin solid #000000" style:vertical-align="top" fo:wrap-option="wrap" style:repeat-content="false"/>
      <style:paragraph-properties fo:text-align="justify"/>
    </style:style>
    <style:style style:name="ce8" style:family="table-cell" style:parent-style-name="Default" style:data-style-name="N19">
      <style:table-cell-properties fo:border="thin solid #000000" style:vertical-align="top" style:repeat-content="false"/>
      <style:paragraph-properties fo:text-align="center"/>
    </style:style>
    <style:style style:name="ce9" style:family="table-cell" style:parent-style-name="Normal_32_16" style:data-style-name="N0">
      <style:table-cell-properties fo:border="thin solid #000000" style:vertical-align="top" fo:wrap-option="wrap" fo:background-color="transparent" style:cell-protect="protected" style:repeat-content="false"/>
      <style:paragraph-properties fo:text-align="center"/>
      <style:text-properties fo:color="#000000" style:font-name="Calibri" style:font-name-asian="Calibri" style:font-name-complex="Calibri" fo:font-size="13pt" style:font-size-asian="13pt" style:font-size-complex="13pt" fo:font-weight="bold" style:font-weight-asian="bold" style:font-weight-complex="bold"/>
    </style:style>
    <style:style style:name="ce10" style:family="table-cell" style:parent-style-name="Default" style:data-style-name="N0">
      <style:table-cell-properties fo:border-top="none" fo:border-bottom="thin solid #000000" fo:border-left="none" fo:border-right="none" style:vertical-align="top" fo:wrap-option="wrap" fo:background-color="#FFFFFF" style:repeat-content="false"/>
      <style:paragraph-properties fo:text-align="center"/>
      <style:text-properties fo:color="#000000" fo:font-size="16pt" style:font-size-asian="16pt" style:font-size-complex="16pt" fo:font-weight="bold" style:font-weight-asian="bold" style:font-weight-complex="bold"/>
    </style:style>
    <style:style style:name="ce11" style:family="table-cell" style:parent-style-name="Default" style:data-style-name="N0">
      <style:table-cell-properties fo:border-top="2pt solid #000000" fo:border-bottom="none" fo:border-left="none" fo:border-right="none" style:vertical-align="middle" fo:wrap-option="wrap" fo:background-color="#FFFFFF" style:repeat-content="false"/>
      <style:paragraph-properties fo:text-align="center"/>
      <style:text-properties fo:color="#C00000" fo:font-size="17pt" style:font-size-asian="17pt" style:font-size-complex="17pt" fo:font-weight="bold" style:font-weight-asian="bold" style:font-weight-complex="bold"/>
    </style:style>
    <style:style style:name="ce12" style:family="table-cell" style:parent-style-name="Default" style:data-style-name="N0">
      <style:table-cell-properties fo:border-top="2pt solid #000000" fo:border-bottom="2pt solid #000000" fo:border-left="2pt solid #000000" fo:border-right="none" style:vertical-align="middle" fo:background-color="#FFFFFF" style:repeat-content="false"/>
      <style:paragraph-properties fo:text-align="center"/>
      <style:text-properties fo:color="#000000" fo:font-size="40pt" style:font-size-asian="40pt" style:font-size-complex="40pt" fo:font-weight="bold" style:font-weight-asian="bold" style:font-weight-complex="bold"/>
    </style:style>
    <style:style style:name="ce13" style:family="table-cell" style:parent-style-name="Default" style:data-style-name="N0">
      <style:table-cell-properties fo:border-top="2pt solid #000000" fo:border-bottom="2pt solid #000000" fo:border-left="none" fo:border-right="none" style:vertical-align="middle" fo:background-color="#FFFFFF" style:repeat-content="false"/>
      <style:paragraph-properties fo:text-align="center"/>
      <style:text-properties fo:color="#000000" fo:font-size="40pt" style:font-size-asian="40pt" style:font-size-complex="40pt" fo:font-weight="bold" style:font-weight-asian="bold" style:font-weight-complex="bold"/>
    </style:style>
    <style:style style:name="ce14" style:family="table-cell" style:parent-style-name="Default" style:data-style-name="N0">
      <style:table-cell-properties fo:border-top="2pt solid #000000" fo:border-bottom="2pt solid #000000" fo:border-left="none" fo:border-right="2pt solid #000000" style:vertical-align="middle" fo:background-color="#FFFFFF" style:repeat-content="false"/>
      <style:paragraph-properties fo:text-align="center"/>
      <style:text-properties fo:color="#000000" fo:font-size="40pt" style:font-size-asian="40pt" style:font-size-complex="40pt" fo:font-weight="bold" style:font-weight-asian="bold" style:font-weight-complex="bold"/>
    </style:style>
    <style:style style:name="ce15" style:family="table-cell" style:parent-style-name="Default" style:data-style-name="N0">
      <style:table-cell-properties fo:border="2pt solid #000000" style:vertical-align="middle" fo:background-color="#FFFFFF" style:repeat-content="false"/>
      <style:paragraph-properties fo:text-align="center"/>
      <style:text-properties fo:color="#000000" fo:font-size="40pt" style:font-size-asian="40pt" style:font-size-complex="40pt" fo:font-weight="bold" style:font-weight-asian="bold" style:font-weight-complex="bold"/>
    </style:style>
    <style:style style:name="co1" style:family="table-column">
      <style:table-column-properties fo:break-before="auto" style:column-width="1.69333333333333cm"/>
    </style:style>
    <style:style style:name="co2" style:family="table-column">
      <style:table-column-properties fo:break-before="auto" style:column-width="2.40770833333333cm"/>
    </style:style>
    <style:style style:name="co3" style:family="table-column">
      <style:table-column-properties fo:break-before="auto" style:column-width="2.51354166666667cm"/>
    </style:style>
    <style:style style:name="co4" style:family="table-column">
      <style:table-column-properties fo:break-before="auto" style:column-width="10.9802083333333cm"/>
    </style:style>
    <style:style style:name="co5" style:family="table-column">
      <style:table-column-properties fo:break-before="auto" style:column-width="2.38125cm"/>
    </style:style>
    <style:style style:name="co6" style:family="table-column">
      <style:table-column-properties fo:break-before="auto" style:column-width="2.301875cm"/>
    </style:style>
    <style:style style:name="co7" style:family="table-column">
      <style:table-column-properties fo:break-before="auto" style:column-width="4.048125cm"/>
    </style:style>
    <style:style style:name="co8" style:family="table-column">
      <style:table-column-properties fo:break-before="auto" style:column-width="1.45520833333333cm"/>
    </style:style>
    <style:style style:name="ro1" style:family="table-row">
      <style:table-row-properties style:row-height="15pt" style:use-optimal-row-height="false" fo:break-before="auto"/>
    </style:style>
    <style:style style:name="ro2" style:family="table-row">
      <style:table-row-properties style:row-height="60.75pt" style:use-optimal-row-height="false" fo:break-before="auto"/>
    </style:style>
    <style:style style:name="ro3" style:family="table-row">
      <style:table-row-properties style:row-height="91pt" style:use-optimal-row-height="false" fo:break-before="auto"/>
    </style:style>
    <style:style style:name="ro4" style:family="table-row">
      <style:table-row-properties style:row-height="69pt" style:use-optimal-row-height="false" fo:break-before="auto"/>
    </style:style>
    <style:style style:name="ro5" style:family="table-row">
      <style:table-row-properties style:row-height="37.5pt" style:use-optimal-row-height="false" fo:break-before="auto"/>
    </style:style>
    <style:style style:name="ta1" style:family="table" style:master-page-name="mp1">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table table:name="Website" table:style-name="ta1">
        <table:table-column table:style-name="co1" table:default-cell-style-name="ce1"/>
        <table:table-column table:style-name="co2" table:default-cell-style-name="ce1"/>
        <table:table-column table:style-name="co3" table:default-cell-style-name="ce2"/>
        <table:table-column table:style-name="co4" table:default-cell-style-name="ce3"/>
        <table:table-column table:style-name="co5" table:default-cell-style-name="ce2"/>
        <table:table-column table:style-name="co6" table:default-cell-style-name="ce2"/>
        <table:table-column table:style-name="co7" table:default-cell-style-name="ce2"/>
        <table:table-column table:style-name="co8" table:number-columns-repeated="16377" table:default-cell-style-name="ce1"/>
        <table:table-row table:style-name="ro1">
          <table:table-cell table:number-columns-repeated="2" table:style-name="ce1"/>
          <table:table-cell table:style-name="ce2"/>
          <table:table-cell table:style-name="ce3"/>
          <table:table-cell table:number-columns-repeated="3" table:style-name="ce2"/>
          <table:table-cell table:number-columns-repeated="16377"/>
        </table:table-row>
        <table:table-row table:style-name="ro2">
          <table:table-cell table:style-name="ce1"/>
          <table:table-cell office:value-type="string" table:number-columns-spanned="6" table:number-rows-spanned="1" table:style-name="ce15">
            <text:p>CONSULTA PÚBLICA Nº 34 DE 11/09/2026</text:p>
          </table:table-cell>
          <table:covered-table-cell table:number-columns-repeated="5"/>
          <table:table-cell table:number-columns-repeated="16377"/>
        </table:table-row>
        <table:table-row table:style-name="ro3">
          <table:table-cell table:style-name="ce1"/>
          <table:table-cell office:value-type="string" table:number-columns-spanned="6" table:number-rows-spanned="1" table:style-name="ce11">
            <text:p><text:a xlink:href="https://www.gov.br/siscomex/pt-br/informacoes/importacao/material-usado-e-similaridade">Os catálogos técnicos e memoriais descritivos referentes aos equipamentos listados estão disponíveis no link https://www.gov.br/siscomex/pt-br/informacoes/importacao/material-usado-e-similaridade, de acordo com a Consulta Pública e o respectivo "Identificador Decex".</text:a></text:p>
          </table:table-cell>
          <table:covered-table-cell table:number-columns-repeated="5"/>
          <table:table-cell table:number-columns-repeated="16377"/>
        </table:table-row>
        <table:table-row table:style-name="ro4">
          <table:table-cell table:style-name="ce1"/>
          <table:table-cell office:value-type="string" table:number-columns-spanned="6" table:number-rows-spanned="1" table:style-name="ce10">
            <text:p>As informações referentes à descrição da mercadoria, bem como os catálogos técnicos apensados, são de inteira responsabilidade do importador.</text:p>
          </table:table-cell>
          <table:covered-table-cell table:number-columns-repeated="5"/>
          <table:table-cell table:number-columns-repeated="16377"/>
        </table:table-row>
        <table:table-row table:style-name="ro5">
          <table:table-cell table:style-name="ce4"/>
          <table:table-cell office:value-type="string" table:style-name="ce9">
            <text:p>Tipo de Operação</text:p>
          </table:table-cell>
          <table:table-cell office:value-type="string" table:style-name="ce9">
            <text:p>NCM</text:p>
          </table:table-cell>
          <table:table-cell office:value-type="string" table:style-name="ce9">
            <text:p>Descrição da Mercadoria</text:p>
          </table:table-cell>
          <table:table-cell office:value-type="string" table:style-name="ce9">
            <text:p>Fabricante</text:p>
          </table:table-cell>
          <table:table-cell office:value-type="string" table:style-name="ce9">
            <text:p>Marca</text:p>
          </table:table-cell>
          <table:table-cell office:value-type="string" table:style-name="ce9">
            <text:p>Identificador Decex</text:p>
          </table:table-cell>
          <table:table-cell table:number-columns-repeated="16377" table:style-name="ce4"/>
        </table:table-row>
        <table:table-row table:style-name="ro2">
          <table:table-cell table:style-name="ce4"/>
          <table:table-cell office:value-type="string" table:style-name="ce8">
            <text:p>u</text:p>
          </table:table-cell>
          <table:table-cell office:value-type="string" table:style-name="ce6">
            <text:p>3923.10.90</text:p>
          </table:table-cell>
          <table:table-cell office:value-type="string" table:style-name="ce7">
            <text:p>Caixa plástica de poliuretano rígido estrutural antiestática, com 100 separações internas tipo colmeia, para acondicionamento, armazenamento, transporte e alimentação automática de induzidos na linha de motores.</text:p>
          </table:table-cell>
          <table:table-cell office:value-type="string" table:style-name="ce7">
            <text:p/>
          </table:table-cell>
          <table:table-cell office:value-type="string" table:style-name="ce6">
            <text:p/>
          </table:table-cell>
          <table:table-cell office:value-type="string" table:style-name="ce6">
            <text:p>73WF126A</text:p>
          </table:table-cell>
          <table:table-cell table:number-columns-repeated="16377"/>
        </table:table-row>
        <table:table-row table:style-name="ro2">
          <table:table-cell table:style-name="ce4"/>
          <table:table-cell office:value-type="string" table:style-name="ce8">
            <text:p>s</text:p>
          </table:table-cell>
          <table:table-cell office:value-type="string" table:style-name="ce6">
            <text:p>7318.15.00</text:p>
          </table:table-cell>
          <table:table-cell office:value-type="string" table:style-name="ce7">
            <text:p>Parafuso soquete de aço destinado à fixação mecânica de componentes e equipamentos embarcados, empregado em rebocadores marítimos para montagem e manutenção de sistemas de bordo.</text:p>
          </table:table-cell>
          <table:table-cell office:value-type="string" table:style-name="ce7">
            <text:p/>
          </table:table-cell>
          <table:table-cell office:value-type="string" table:style-name="ce6">
            <text:p/>
          </table:table-cell>
          <table:table-cell office:value-type="string" table:style-name="ce6">
            <text:p>3805</text:p>
          </table:table-cell>
          <table:table-cell table:number-columns-repeated="16377"/>
        </table:table-row>
        <table:table-row table:style-name="ro2">
          <table:table-cell table:style-name="ce1"/>
          <table:table-cell office:value-type="string" table:style-name="ce8">
            <text:p>s</text:p>
          </table:table-cell>
          <table:table-cell office:value-type="string" table:style-name="ce6">
            <text:p>7326.90.90</text:p>
          </table:table-cell>
          <table:table-cell office:value-type="string" table:style-name="ce7">
            <text:p>Calço de ajuste mecânico em aço, destinado à compensação dimensional, alinhamento e ajuste de folgas em propulsor utilizado em rebocadores marítimos. Componente integrante do sistema de propulsão de bordo, fornecido para manutenção e reposição técnica do equipamento.</text:p>
          </table:table-cell>
          <table:table-cell office:value-type="string" table:style-name="ce7">
            <text:p/>
          </table:table-cell>
          <table:table-cell office:value-type="string" table:style-name="ce6">
            <text:p/>
          </table:table-cell>
          <table:table-cell office:value-type="string" table:style-name="ce6">
            <text:p>2815</text:p>
          </table:table-cell>
          <table:table-cell table:number-columns-repeated="16377"/>
        </table:table-row>
        <table:table-row table:style-name="ro2">
          <table:table-cell table:style-name="ce1"/>
          <table:table-cell office:value-type="string" table:style-name="ce8">
            <text:p>s</text:p>
          </table:table-cell>
          <table:table-cell office:value-type="string" table:style-name="ce6">
            <text:p>7326.90.90</text:p>
          </table:table-cell>
          <table:table-cell office:value-type="string" table:style-name="ce7">
            <text:p>Tornel destorcedor mecânico para cabos de aço, fabricado em aço carbono galvanizado, com sistema de rotação livre sob carga, capacidade mínima de ruptura de 401 kN, destinado ao alívio e controle de torção em linhas de tração utilizadas em operações de reboque, amarração, movimentação de cargas e içamento em rebocadores marítimos.</text:p>
          </table:table-cell>
          <table:table-cell office:value-type="string" table:style-name="ce7">
            <text:p/>
          </table:table-cell>
          <table:table-cell office:value-type="string" table:style-name="ce6">
            <text:p/>
          </table:table-cell>
          <table:table-cell office:value-type="string" table:style-name="ce6">
            <text:p>TORNELDESTORCEDOR22MM</text:p>
          </table:table-cell>
          <table:table-cell table:number-columns-repeated="16377"/>
        </table:table-row>
        <table:table-row table:style-name="ro2">
          <table:table-cell table:style-name="ce1"/>
          <table:table-cell office:value-type="string" table:style-name="ce8">
            <text:p>s</text:p>
          </table:table-cell>
          <table:table-cell office:value-type="string" table:style-name="ce6">
            <text:p>8409.99.99</text:p>
          </table:table-cell>
          <table:table-cell office:value-type="string" table:style-name="ce7">
            <text:p>Coxim para montagem de motor marítimo, fabricado predominantemente em aço de alta resistência mecânica, destinado à sustentação do motor, absorção de vibrações, redução de esforços mecânicos e preservação do alinhamento do conjunto propulsor. Aplicação em rebocadores marítimos.</text:p>
          </table:table-cell>
          <table:table-cell office:value-type="string" table:style-name="ce7">
            <text:p/>
          </table:table-cell>
          <table:table-cell office:value-type="string" table:style-name="ce6">
            <text:p/>
          </table:table-cell>
          <table:table-cell office:value-type="string" table:style-name="ce6">
            <text:p>190004</text:p>
          </table:table-cell>
          <table:table-cell table:number-columns-repeated="16377"/>
        </table:table-row>
        <table:table-row table:style-name="ro2">
          <table:table-cell table:style-name="ce1"/>
          <table:table-cell office:value-type="string" table:style-name="ce8">
            <text:p>s</text:p>
          </table:table-cell>
          <table:table-cell office:value-type="string" table:style-name="ce6">
            <text:p>8426.41.90</text:p>
          </table:table-cell>
          <table:table-cell office:value-type="string" table:style-name="ce7">
            <text:p>Guindastes/Máquinas autopropulsados de pneumáticos, tipo "reach stacker", acionados por motor elétrico com bateria de Li-Ion com capacidade nominal de 800 kWh, dotadas de lança telescópica hidráulica com spreader para manuseio de contêineres de 20 e 40 pés, com capacidade nominal de movimentação de cargas de até 45 toneladas e empilhamento de contêineres em até seis níveis de altura, próprios para elevação, transporte, movimentação e armazenagem de contêineres de 20 a 40 pés e cargas diversas em ambientes portuários, retroportuários e terminais logísticos, marca Kalmar, modelo ERG450-65S6H, denominados comercialmente Reachstacker Elétricos Kalmar</text:p>
          </table:table-cell>
          <table:table-cell office:value-type="string" table:style-name="ce7">
            <text:p/>
          </table:table-cell>
          <table:table-cell office:value-type="string" table:style-name="ce6">
            <text:p/>
          </table:table-cell>
          <table:table-cell office:value-type="string" table:style-name="ce6">
            <text:p>ERG450-65S6H</text:p>
          </table:table-cell>
          <table:table-cell table:number-columns-repeated="16377"/>
        </table:table-row>
        <table:table-row table:style-name="ro2">
          <table:table-cell table:style-name="ce1"/>
          <table:table-cell office:value-type="string" table:style-name="ce8">
            <text:p>s</text:p>
          </table:table-cell>
          <table:table-cell office:value-type="string" table:style-name="ce6">
            <text:p>8426.41.90</text:p>
          </table:table-cell>
          <table:table-cell office:value-type="string" table:style-name="ce7">
            <text:p>REACHSTACKER (GUINDASTE PORTUÁRIO PARA MOVIMENTAÇÃO DE CONTÊINERES) AUTOPROPULSADO SOBRE <text:s/>PNEUMÁTICOS, ACIONADO POR MOTOR ACOMBUSTÃO (DIESEL), CAPACIDADE MAXIMA NOMINAL DE CARGA DE ENTRE 30 A <text:s/>60 TONELADAS, DESTINADO À ELEVAÇÃO, TRANSPORTE, EMPILHAMENTO E ARMAZENAGEM DE CONTÊINERES EM TERMINAIS PORTUÁRIOS, <text:s/>RETROPORTUÁRIOS E INSTALAÇÕES LOGÍSTICAS. EQUIPAMENTO MONTADO SOBRE CHASSI DE ALTA RESISTÊNCIA, DOTADO <text:s/>DE LANÇA TELESCÓPICA HIDRÁULICA, COM “SPREADER” OU GANCHO OU ACESSÓRIO, (BOOM) COM ALCANCE DE 7.000 MM, <text:s/>SISTEMA HIDRÁULICO COM SENSORIAMENTO DE CARGA (LOAD SENSING), TRANSMISSÃO AUTOMÁTICA HIDRODINÂMICA <text:s/>DANA TE-30510 (5 MARCHAS À FRENTE E 3 À RÉ) E EIXO MOTRIZ KESSLER D102. POSSUI SPREADER HIDRÁULICO TIPO <text:s/>TOPLIFT PARA CONTÊINERES DE 20 E 40 PÉS, COM EXTENSÃO AUTOMÁTICA, DESLOCAMENTO LATERAL DE ±800 MM, <text:s/>ROTAÇÃO DE +195°/-105°, SISTEMA DE TRAVAMENTO POR TWISTLOCKS E INCLINAÇÃO LATERAL DE ±5°. CAPACIDADE <text:s/>MÁXIMA NOMINAL DE CARGA: 45.000 KG NA 1ª FILEIRA (L4), 31.000 KG NA 2ª FILEIRA (L5), 15.000 KG NA 3ª FILEIRA (L6). <text:s/>EQUIPADO COM MOTOR DIESEL CUMMINS QSM-11-C330, 6 CILINDROS, 10,8 LITROS, POTÊNCIA DE 246 KW (330 HP), NORMA <text:s/>DE EMISSÕES EU STAGE IIIA / EPA TIER 3. CARACTERÍSTICAS PRINCIPAIS: PESO OPERACIONAL APROXIMADO: 69.800 KG, <text:s/>ALTURA MÁXIMA DE ELEVAÇÃO: 15,1 M, DISTÂNCIA ENTRE EIXOS: 6.250 MM, PNEUS INDUSTRIAIS 18.00X25, SISTEMA <text:s/>ELETRÔNICO DE PROTEÇÃO CONTRA SOBRECARGA, CABINE FECHADA PARA OPERADOR COM MONITORAMENTO <text:s/>ELETRÔNICO E CÂMERA DE RÉ, SISTEMA DE DIREÇÃO ELETRO-HIDRÁULICA ASSISTIDA, FREIOS MULTIDISCO BANHADOS A <text:s/>ÓLEO, TANQUE DE COMBUSTÍVEL DE 550 LITROS.<text:s/></text:p>
          </table:table-cell>
          <table:table-cell office:value-type="string" table:style-name="ce7">
            <text:p/>
          </table:table-cell>
          <table:table-cell office:value-type="string" table:style-name="ce6">
            <text:p/>
          </table:table-cell>
          <table:table-cell office:value-type="string" table:style-name="ce6">
            <text:p>Essential Reachstacker DRU450 Range</text:p>
          </table:table-cell>
          <table:table-cell table:number-columns-repeated="16377"/>
        </table:table-row>
        <table:table-row table:style-name="ro2">
          <table:table-cell table:style-name="ce1"/>
          <table:table-cell office:value-type="string" table:style-name="ce8">
            <text:p>u</text:p>
          </table:table-cell>
          <table:table-cell office:value-type="string" table:style-name="ce6">
            <text:p>8429.52.19</text:p>
          </table:table-cell>
          <table:table-cell office:value-type="string" table:style-name="ce7">
            <text:p>ESCAVADEIRA DE RODAS CATERPILLAR, AUTOPROPULSADA, MODELO M318F, CUJA SUPERESTRUTURA É CAPAZ DE EFETUAR UMA ROTAÇÃO DE 360°, EQUIPADA COM MOTOR CAT C7.1 ACERT, COM 171 HP DE POTÊNCIA LÍQUIDA, COM 126 KW DE POTÊNCIA NO VOLANTE, PESO OPERACIONAL DE 18.410 KG, TRANSMISSÃO HIDROSTÁTICA COM 02 VELOCIDADES DE DESLOCAMENTO, SISTEMA HIDRÁULICO DE ATÉ 37.000 KPA, LANÇA DO TIPO VA (VARIÁVEL), BRAÇO DE 2,4M, COM ALCANCE MÁXIMO DE 9.385 MM E MÁXIMA PROFUNDIDADE DE ESCAVAÇÃO DE 5.890 MM.</text:p>
          </table:table-cell>
          <table:table-cell office:value-type="string" table:style-name="ce7">
            <text:p/>
          </table:table-cell>
          <table:table-cell office:value-type="string" table:style-name="ce6">
            <text:p/>
          </table:table-cell>
          <table:table-cell office:value-type="string" table:style-name="ce6">
            <text:p>M318F</text:p>
          </table:table-cell>
          <table:table-cell table:number-columns-repeated="16377"/>
        </table:table-row>
        <table:table-row table:style-name="ro2">
          <table:table-cell table:style-name="ce1"/>
          <table:table-cell office:value-type="string" table:style-name="ce8">
            <text:p>u</text:p>
          </table:table-cell>
          <table:table-cell office:value-type="string" table:style-name="ce6">
            <text:p>8438.80.90</text:p>
          </table:table-cell>
          <table:table-cell office:value-type="string" table:style-name="ce7">
            <text:p>MÁQUINA PARA PREPARAÇÃO DE SORVETE ELETROMECÂNICA USADA, DE TRABALHO VERTICAL, PARA PRODUÇÃO DE SORVETE, COM QUANTIDADE DE MISTURA POR CICLO DE ATÉ 6 L, TEMPO DE OPERAÇÃO DA MISTURA DE 15 A 20 MINUTOS, PROPORCIONANDO MAIOR HOMOGENEIDADE AO SORVETE E REDUÇÃO DE 20% A 30% DE AR EM SEU INTERIOR, POTÊNCIA DO COMPRESSOR DE 2,2 KW, POTÊNCIA DO AGITADOR DE 0,75 KW, CONDENSAÇÃO POR AR/ÁGUA, CARACTERÍSTICAS ELÉTRICAS DE 380 V/50 HZ/3 FASES, LARGURA DE 550 MM, PROFUNDIDADE DE 840 MM E ALTURA TOTAL DE 2.000 MM. MODELO: CATTABRIGA EFFE 6/B. MARCA: CATTABRIGA. ACOMPANHADA DE SUAS PARTES E PEÇAS SOBRESSALENTES. APLICAÇÃO: UTILIZADA NA PREPARAÇÃO E PRODUÇÃO DE SORVETE.</text:p>
          </table:table-cell>
          <table:table-cell office:value-type="string" table:style-name="ce7">
            <text:p/>
          </table:table-cell>
          <table:table-cell office:value-type="string" table:style-name="ce6">
            <text:p/>
          </table:table-cell>
          <table:table-cell office:value-type="string" table:style-name="ce6">
            <text:p>CATTABRIGAEFFE6B</text:p>
          </table:table-cell>
          <table:table-cell table:number-columns-repeated="16377"/>
        </table:table-row>
        <table:table-row table:style-name="ro2">
          <table:table-cell table:style-name="ce1"/>
          <table:table-cell office:value-type="string" table:style-name="ce8">
            <text:p>u</text:p>
          </table:table-cell>
          <table:table-cell office:value-type="string" table:style-name="ce6">
            <text:p>8441.10.90</text:p>
          </table:table-cell>
          <table:table-cell office:value-type="string" table:style-name="ce7">
            <text:p>MÁQUINA CORTADEIRA BOBINADORA DE PAPEL. 400 V, 50 HZ, TRIFÁSICA. FUNÇÃO PRINCIPAL: CORTADOR DE BOBINA PARA FOLHAS (REEL-TO-SHEET) SINCRONIZADO A IMPRESSORAS. VELOCIDADE MÁXIMA: DE 10.000 A 14.000 FOLHAS POR HORA (IPH), ACOMPANHANDO O RITMO DA IMPRESSORA. LARGURA MÁXIMA DA BOBINA: VARIAVEL ENTRE 1.020 MM E 1.050 MM, <text:s/>ATÉ FORMATOS MAIORES. CORTE VARIÁVEL: COMPRIMENTO DE CORTE TOTALMENTE AJUSTÁVEL ELETRONICAMENTE, VIA CONSOLE</text:p>
          </table:table-cell>
          <table:table-cell office:value-type="string" table:style-name="ce7">
            <text:p/>
          </table:table-cell>
          <table:table-cell office:value-type="string" table:style-name="ce6">
            <text:p/>
          </table:table-cell>
          <table:table-cell office:value-type="string" table:style-name="ce6">
            <text:p>CUTSTAR PLUS</text:p>
          </table:table-cell>
          <table:table-cell table:number-columns-repeated="16377"/>
        </table:table-row>
        <table:table-row table:style-name="ro2">
          <table:table-cell table:style-name="ce1"/>
          <table:table-cell office:value-type="string" table:style-name="ce8">
            <text:p>u</text:p>
          </table:table-cell>
          <table:table-cell office:value-type="string" table:style-name="ce6">
            <text:p>8442.30.20</text:p>
          </table:table-cell>
          <table:table-cell office:value-type="string" table:style-name="ce7">
            <text:p>CHROME PLATING TANK – MODELO 81K 3 09 000, fabricante Maschinenfabrik Kaspar Walter GmbH &amp; Co. KG (K. Walter), equipamento destinado à produção e processamento de cilindros para rotogravura, clichês, blocos e demais elementos de impressão, especialmente para impressão de embalagens. <text:s/>Equipamento composto por tanque de cromagem, tanque de cobre, tanque de zinco e tanques de preparação, com estrutura em aço inoxidável, sistema de fixação e centralização automática do cilindro por cones e pontes de rolamento, vedação automática das extremidades por anéis de vedação giratórios e controle automático dos parâmetros do processo, incluindo amperagem, tempo de retificação, consumo de endurecedor e desligamento do tanque. Calha dividida em seção superior e inferior e cocho de polipropileno. <text:s/>Especificações técnicas: comprimento total de 1.000 mm a 2.350 mm, comprimento de face de 600 mm a 1.600 mm, circunferência de 450 mm a 1.000 mm, tensão de 110/220 V, capacidade máxima de cilindro de 300 kg.</text:p>
          </table:table-cell>
          <table:table-cell office:value-type="string" table:style-name="ce7">
            <text:p/>
          </table:table-cell>
          <table:table-cell office:value-type="string" table:style-name="ce6">
            <text:p/>
          </table:table-cell>
          <table:table-cell office:value-type="string" table:style-name="ce6">
            <text:p>81K 3 09 000</text:p>
          </table:table-cell>
          <table:table-cell table:number-columns-repeated="16377"/>
        </table:table-row>
        <table:table-row table:style-name="ro2">
          <table:table-cell/>
          <table:table-cell office:value-type="string" table:style-name="ce8">
            <text:p>u</text:p>
          </table:table-cell>
          <table:table-cell office:value-type="string" table:style-name="ce6">
            <text:p>8443.13.90</text:p>
          </table:table-cell>
          <table:table-cell office:value-type="string" table:style-name="ce7">
            <text:p>Impressoras "offset" alimentadas por folhas de formato máximo igual a 78,80 x 60cm, para quatro cores, com capacidade máxima igual a 15.000 folhas/hora.<text:s/></text:p>
          </table:table-cell>
          <table:table-cell office:value-type="string" table:style-name="ce7">
            <text:p/>
          </table:table-cell>
          <table:table-cell office:value-type="string" table:style-name="ce6">
            <text:p/>
          </table:table-cell>
          <table:table-cell office:value-type="string" table:style-name="ce6">
            <text:p>780E</text:p>
          </table:table-cell>
          <table:table-cell table:number-columns-repeated="16377"/>
        </table:table-row>
        <table:table-row table:style-name="ro2">
          <table:table-cell/>
          <table:table-cell office:value-type="string" table:style-name="ce8">
            <text:p>u</text:p>
          </table:table-cell>
          <table:table-cell office:value-type="string" table:style-name="ce6">
            <text:p>8453.10.90</text:p>
          </table:table-cell>
          <table:table-cell office:value-type="string" table:style-name="ce7">
            <text:p>Prensa Rotativa industrial, para acabamento de couros bovinos e outros tipos de peles de médio e grande porte, com a função de realizar o estiramento, prensagem e alisamento superficial das peles de forma contínua, proporcionando uniformidade dimensional, melhoria da aparência superficial e preparação do couro para as etapas subsequentes do processo produtivo. A máquina é composta por: uma estrutura de aço de elevada rigidez responsável por suportar todos os conjuntos mecânicos, elétricos e hidráulicos, conjunto de cilindros que são responsáveis pela operação de estirar, alisar e estampar o couro, que operam em temperaturas superior a 50C°, sistema de rolos e tapetes para alimentação e descarga das peles através da zona de prensagem, conjunto de correias de transporte contínuo do couro através dos cilindros da prensa, conjunto de cilindros mecânicos responsável pela prensagem com mecanismos de ajuste de temperatura e dispositivos de aquecimento, conjunto de unidade motriz e sistema de acionamento responsável pela transmissão de acionamento de cilindros e de correias transportadoras, painel elétrico com regulagem de temperatura, regulagem de pressão, comando de ajuste dos cilindros, botão de emergência, proteções elétricas em conformidade com as recomendações do fabricante e acionamento geral da prensa. A maquina possui capacidade de produção de 122 peles/h, com potência de 80Kw e tensão de alimentação 440V, 50Hz.</text:p>
          </table:table-cell>
          <table:table-cell office:value-type="string" table:style-name="ce7">
            <text:p/>
          </table:table-cell>
          <table:table-cell office:value-type="string" table:style-name="ce6">
            <text:p/>
          </table:table-cell>
          <table:table-cell office:value-type="string" table:style-name="ce6">
            <text:p>SUPERSTAR 3200S</text:p>
          </table:table-cell>
          <table:table-cell table:number-columns-repeated="16377"/>
        </table:table-row>
        <table:table-row table:style-name="ro2">
          <table:table-cell/>
          <table:table-cell office:value-type="string" table:style-name="ce8">
            <text:p>u</text:p>
          </table:table-cell>
          <table:table-cell office:value-type="string" table:style-name="ce6">
            <text:p>8458.11.99</text:p>
          </table:table-cell>
          <table:table-cell office:value-type="string" table:style-name="ce7">
            <text:p>CENTRO DE TORNEAMENTO HORIZONTAL DE COMANDO NUMERICO (CNC) DE 8 EIXOS (X1, X2, Y1, Y2, Z1, Z2, C1 E C2), USADO, MARCA DOOSAN, MODELO PUMA TT1300SYYB, COM 2 TORRES PORTAFERRAMENTAS, AMBAS AS TORRES OPERANDO COM EIXOS X, Y E Z, PARA USINAGEM DE PECAS COM DIAMETRO MAXIMO DE 175MM E COMPRIMENTO MAXIMO DE TORNEAMENTO DE 120MM, DOTADO DE: 2 CARROS COM TORRE PORTAFERRAMENTAS TIPO DISCO COM CAPACIDADE DE 12 FERRAMENTAS CADA (12+12), ESTAS 2 TORRES COM VELOCIDADE MAXIMA DE ROTACAO DE 6.000 RPM, FUSO PRINCIPAL COM VELOCIDADE MAXIMA DE ROTACAO DE 6.000 RPM E CONTRAFUSO COM DUPLO ACIONAMENTO LONGITUDINAL E TRANSVERSAL (EIXOS Z E X), AS DUAS TORRES SAO MOVEIS PROGRAMAVEIS PELO CNC DO TORNO COM POSSIBILIDADE DE OPERACAO DAS DUAS TORRES SIMULTANEA E INDEPENDENTE, BARRAMENTO INCLINADO A 45 GRAUS, COM SISTEMA DE GUIAS LINEARES, COM ARMARIO ELETRICO, SISTEMA DE REFRIGERACAO, COLETOR AUTOMATICO DE PECAS. COMANDO NUMERICO COMPUTADORIZADO FANUC 0I-F, MONITOR DE 15 POLEGADAS, CAPACIDADE DE BARRA DE D51 MM, POTENCIA DO FUSO PRINCIPAL DE 15/11/7,5 KW E TORQUE MAXIMO DE 116,0 N.M, POTENCIA DO CONTRAFUSO DE 11/7,5/5,5 KW E TORQUE MAXIMO DE 93,0 N.M, MANDRIS DE GARRAS SAMCHULLY DE 170 MM (6 POL) EM AMBOS OS FUSOS, ACOMPANHADO DE APANHADOR E EJETOR DE PECAS, TRANSPORTADOR DE CAVACOS LATERAL TIPO CROMAR, BOMBA DE ALTA PRESSAO DE ATE 30 BAR, INTERFACE PARA ALIMENTADOR DE BARRAS, FILTRO ELETRICO ANTI-INTERFERENCIA E SINALIZADOR LUMINOSO DE 3 CORES.</text:p>
          </table:table-cell>
          <table:table-cell office:value-type="string" table:style-name="ce7">
            <text:p/>
          </table:table-cell>
          <table:table-cell office:value-type="string" table:style-name="ce6">
            <text:p/>
          </table:table-cell>
          <table:table-cell office:value-type="string" table:style-name="ce6">
            <text:p>PUMA TT1300SYYB</text:p>
          </table:table-cell>
          <table:table-cell table:number-columns-repeated="16377"/>
        </table:table-row>
        <table:table-row table:style-name="ro2">
          <table:table-cell/>
          <table:table-cell office:value-type="string" table:style-name="ce8">
            <text:p>u</text:p>
          </table:table-cell>
          <table:table-cell office:value-type="string" table:style-name="ce6">
            <text:p>8458.99.00</text:p>
          </table:table-cell>
          <table:table-cell office:value-type="string" table:style-name="ce7">
            <text:p>Torno de pórtico, modelo 165, automático para reperfilamento e usinagem de rodas montadas em eixos (rodeiros) de locomotivas e vagões ferroviários, com: sistema de cópia hidráulica para reprodução do perfil das rodas, sistema hidráulico de fixação, elevação, alinhamento, centragem e travamento do rodeiro, pinolas hidráulicas sincronizadas, suportes copiadores hidráulicos, sistema de correção lateral, elevador hidráulico de alimentação frontal, passagem longitudinal do rodeiro pelo pórtico, estação traseira de descarga, bitola ferroviária de 1.435 mm, diâmetro das rodas de 550 a 1.100 mm, comprimento do eixo de 1.650 a 2.400 mm, diâmetro de fixação de 525 a 1.140 mm, capacidade máxima de remoção de material de 32 mm no diâmetro, capacidade para rodeiros de até 3.500 kg, velocidade de corte de 9 a 180 m/min, altura do centro de 630 mm, triturador de cavacos, transportador de cavacos, pórtico fundido, carros de translação porta ferramenta, dois cabeçotes porta-peça equipados com placas de três castanhas, dois motores principais, dois redutores, barra estabilizadora, elevador hidráulico de rodas e conjunto de sapatas niveladoras. <text:s text:c="2"/>Aplicação: Reperfilamento de rodas montadas de veículos ferroviários</text:p>
          </table:table-cell>
          <table:table-cell office:value-type="string" table:style-name="ce7">
            <text:p/>
          </table:table-cell>
          <table:table-cell office:value-type="string" table:style-name="ce6">
            <text:p/>
          </table:table-cell>
          <table:table-cell office:value-type="string" table:style-name="ce6">
            <text:p>165</text:p>
          </table:table-cell>
          <table:table-cell table:number-columns-repeated="16377"/>
        </table:table-row>
        <table:table-row table:style-name="ro2">
          <table:table-cell/>
          <table:table-cell office:value-type="string" table:style-name="ce8">
            <text:p>u</text:p>
          </table:table-cell>
          <table:table-cell office:value-type="string" table:style-name="ce6">
            <text:p>8459.21.99</text:p>
          </table:table-cell>
          <table:table-cell office:value-type="string" table:style-name="ce7">
            <text:p>A máquina CNC em análise, modelo DrillSprint LD1-1200 e fabricante Mollart Engineering <text:s/>Limited - Reino Unido, foi projetada e desenvolvida exclusivamente para efetuar um processo <text:s/>especializado de usinagem destinado à produção de furos com elevada relação profundidade/diâmetro, <text:s/>utilizando brocas de um único fio de corte (“single-flute”) com canal de refrigeração interna.</text:p>
          </table:table-cell>
          <table:table-cell office:value-type="string" table:style-name="ce7">
            <text:p/>
          </table:table-cell>
          <table:table-cell office:value-type="string" table:style-name="ce6">
            <text:p/>
          </table:table-cell>
          <table:table-cell office:value-type="string" table:style-name="ce6">
            <text:p>LD1-1200</text:p>
          </table:table-cell>
          <table:table-cell table:number-columns-repeated="16377"/>
        </table:table-row>
        <table:table-row table:style-name="ro2">
          <table:table-cell/>
          <table:table-cell office:value-type="string" table:style-name="ce8">
            <text:p>u</text:p>
          </table:table-cell>
          <table:table-cell office:value-type="string" table:style-name="ce6">
            <text:p>8460.24.00</text:p>
          </table:table-cell>
          <table:table-cell office:value-type="string" table:style-name="ce7">
            <text:p>Retificadora CNC de alta precisao desenvolvida para a usinagem de virabrequins automotivos e industriais utilizando tecnologia de rebolos CBN Cubic Boron Nitride O equipamento possui configuracao Twin Head duplo cabecote de retificacao permitindo a retificacao simultanea de dois colos principais ou pinos de manivela reduzindo significativamente o tempo de ciclo e aumentando a produtividade para producao seriada de virabrequins com maior estabilidade termica e melhor balanceamento dos esforcos de corte O modelo PM21000 CBN Twin Head corresponde ao tipo de maquina retificadora orbital CNC para virabrequins com altura de centros de 280mm distancia entre centros de 1000mm e altura de centro em relacao a base de 1380mm ja a distancia minima entre rebolos corresponde a 100mm e o peso total aproximado da maquina e de 19500 Kg A maquina possui dois cabecotes de retificacao independentes direito e esquerdo permitindo operacoes simultaneas As configuracoes para o Rebolo correspondem a diametro externo de 700mm furo interno de 162mm e largura maxima de 50mm considerando a tecnologia abrasiva CBNOs eixos dos rebolos sao configurados para operarem com potencia de motor do spindle a 309 kW atingindo a velocidade periferica maxima de 100 ms rotacao maxima de 250 rpm e torque de 105 Nm Esse tipo de acionamento corresponde ao motor integrado ao spindle e conta com lubrificacao do tipo oleoar e refrigeracao atraves de uma unidade de agua refrigerada O modelo do cone do spindle corresponde a especificacao MT5 e centro rotativo O cabecote de trabalho sincroniza os movimentos dos eixos CNC para produzir a trajetoria orbital necessaria a retificacao dos diametros excentricos do virabrequim moentes assim como os diametros dos munhoesA PM21000 utiliza motores lineares diretos aumentando a precisao dinamica onde o curso total e de 280mm com avanco rapido de 20 mmin forca maxima do motor linear e ate 4400N e conta com encoder linear de 440 mm de curso com resolucao minima de 00001 mm e incremento minimo de 0001 mmO eixo Z deslocamento longitudinal e responsavel pelo posicionamento dos cabecotes ao longo do virabrequim e possui o curso de mesa de 1800 mm com servo motor de 27 Nm e encoder linear de 244 mm modelo LC185 com resolucao minima de 00001 mm e incremento minimo de 0001 mm O fuso de esferas e dimensionado a <text:s/>50 x 10 mm classe C2As guias do tipo hibrido VPlana garantem alta rigidez estrutural e elevada repetibilidade geometricaO Contraponto Tailstock e responsavel pela sustentacao axial do virabrequim e possui e curso de acionamento de 160 mm atraves do movimento de guias lineares Scheeberger com acionamento hidraulico retroalimentado por regua linearO sistema de dressagem usado para restaurar e configurar o perfil do rebolo CBN conta com Disco diamantado de 140 mm operando a uma rotacao maxima de 4500 rpm e potencia de 600 W atraves de uma montagem vertical fixa e motor integrado lubrificado com graxa permanenteEsse sistema reproduz a correcao automatica do perfil do rebolo com garantia dimensional de alta precisao compensando o desgaste dimensional do perfil da geometria do rebolo realizando a manutencao da qualidade da superficie de retificacaoO sistema de refrigeracao e composto por multiplos circuitos dedicados que visam a estabilidade termica menor variacao dimensional e maior vida util dos componentes Motores Lineares e Spindles Capacidade 11250 kcalh Sistema Hidrostatico e Power Pack Capacidade 4500 kcalh Fluido de Corte Capacidade 22500 kcalh O sistema eletrico instalado conta com os principais consumidores de potencia Maquina 2 motores de spindle de 309 kW Motores lineares dos eixos X Servoeixos Z Sistema hidraulico Equipamentos auxiliares Chiller de 40 kW Sistema de filtracao DGS Bombas de alta pressao Extrator de nevoa Separadores magneticos Sistema transportador de cavacoss</text:p>
          </table:table-cell>
          <table:table-cell office:value-type="string" table:style-name="ce7">
            <text:p/>
          </table:table-cell>
          <table:table-cell office:value-type="string" table:style-name="ce6">
            <text:p/>
          </table:table-cell>
          <table:table-cell office:value-type="string" table:style-name="ce6">
            <text:p>BESTEK PM2 1000 CBN</text:p>
          </table:table-cell>
          <table:table-cell table:number-columns-repeated="16377"/>
        </table:table-row>
        <table:table-row table:style-name="ro2">
          <table:table-cell/>
          <table:table-cell office:value-type="string" table:style-name="ce8">
            <text:p>u</text:p>
          </table:table-cell>
          <table:table-cell office:value-type="string" table:style-name="ce6">
            <text:p>8462.32.00</text:p>
          </table:table-cell>
          <table:table-cell office:value-type="string" table:style-name="ce7">
            <text:p>Máquina de corte longitudinal, para corte de fenda em arames de solda (fio de aço comum) pré-cortados, destinadas à preparação de eletrodos de soldagem revestidos por processo de extrusão, com efeito de “partida quente” (hot start) mediante redução da área da extremidade da haste, projetada para processamento de hastes com comprimentos de 350 e 450 mm e diâmetros de 3,2 a 5,0 mm, com largura de fenda regulável de 0,8 a 1,7 mm e profundidade de corte de até 7 mm. Possui ferramenta de corte com diâmetro de 125 mm, furo central de 22 mm de diâmetro e 64 dentes, sendo utilizada ferramenta específica conforme o diâmetro da haste a ser processada. Alimentação elétrica de 3 x 380 V, 50 Hz e conexão pneumática de 6 a 7 bar (0,6 a 0,7 MPa).</text:p>
          </table:table-cell>
          <table:table-cell office:value-type="string" table:style-name="ce7">
            <text:p/>
          </table:table-cell>
          <table:table-cell office:value-type="string" table:style-name="ce6">
            <text:p/>
          </table:table-cell>
          <table:table-cell office:value-type="string" table:style-name="ce6">
            <text:p>273</text:p>
          </table:table-cell>
          <table:table-cell table:number-columns-repeated="16377"/>
        </table:table-row>
        <table:table-row table:style-name="ro2">
          <table:table-cell/>
          <table:table-cell office:value-type="string" table:style-name="ce8">
            <text:p>u</text:p>
          </table:table-cell>
          <table:table-cell office:value-type="string" table:style-name="ce6">
            <text:p>8468.20.00</text:p>
          </table:table-cell>
          <table:table-cell office:value-type="string" table:style-name="ce7">
            <text:p>Equipamento industrial automatizado destinado ao corte circular "cubo" de materiais em aço e de grandes espessuras através da tecnologia de oxicorte. O equipamento possui estrutura mecano-soldada fabricada predominantemente em aço e é composto pelos <text:s/>principais conjuntos: Base e Coluna, Cabeçote, Mesa de carregamento e Centrador, estes conjuntos são equipados por subconjuntos: elétricos, mecânicos, pneumáticos e hidráulicos, todos controlados por CLP <text:s/>"Controlador Lógico Programável" e limitados nas suas movimentações e seus posicionamentos por sensores elétricos. A base do equipamento é fixa e sustenta a coluna sobre a qual é montado o cabeçote, o cabeçote é basculante e alterna-se entre as posições ligeiramente vertical "posição de carregamento" e horizontal "posição de corte", montado internamente a este cabeçote um mecanismo de suporte e deslocamento do maçarico que reproduz duas movimentações, linear e circular que percorre a "Linha de corte". Agregado a estes conjuntos um mecanismo centrador. <text:s/>Os componentes que fazem as movimentações dos conjuntos deste equipamento são: Cabeçote faz movimento basculante através de cilindro e sistema hidráulico, Mecanismo de suporte e deslocamento do maçarico faz movimentos linear e circular através de fuso esférico, engrenagens e motor elétrico, Mesa de carregamento faz movimentos de elevação e giro através de cilindro pneumático, engrenagens, motoredutor e motor elétrico, Centrador faz movimento de articulação através de cilindros e sistema hidráulicos.</text:p>
          </table:table-cell>
          <table:table-cell office:value-type="string" table:style-name="ce7">
            <text:p/>
          </table:table-cell>
          <table:table-cell office:value-type="string" table:style-name="ce6">
            <text:p/>
          </table:table-cell>
          <table:table-cell office:value-type="string" table:style-name="ce6">
            <text:p>A-6462</text:p>
          </table:table-cell>
          <table:table-cell table:number-columns-repeated="16377"/>
        </table:table-row>
        <table:table-row table:style-name="ro2">
          <table:table-cell/>
          <table:table-cell office:value-type="string" table:style-name="ce8">
            <text:p>u</text:p>
          </table:table-cell>
          <table:table-cell office:value-type="string" table:style-name="ce6">
            <text:p>8471.50.10</text:p>
          </table:table-cell>
          <table:table-cell office:value-type="string" table:style-name="ce7">
            <text:p>SERVIDOR EM RACK DE 1U COM 2X PROCESSADORES INTEL XEON GOLD OU PLATINUM DE ATÉ 26 NÚCLEOS POR PROCESSADOR, OTIMIZADO PARA UTILIZAÇÃO COM ATÉ 4 GPUs. CARACTERÍSTICAS: INTERCONEXÃO INTERNA LINK QUICKPATH INTERCONNECT (QPI) 6,4 GT/S, 7,2 GT/S, 8,0 GT/S, CHIPSET: INTEL. MEMÓRIA: ATÉ 3TB DDR4, DE 2GB, 4GB, 8GB, 16GB, 32GB, 64GB, 128GB ARMAZENAMENTO INTERNO: 2x SSD M2 MODULE. ALIMENTAÇÃO: CONTA COM FONTES DE ALIMENTAÇÃO COM TENSÃO DE ENTRADA 48V DC E 110V/220V TENSÃO DE SAÍDA DE 12 VDC E VDC 3.3 VDC. APLICAÇÃO: APLICAÇÃO EM AMBIENTES CORPORATIVOS, PRESTADORES DE SERVIÇOS DE TELECOMUNICAÇÕES E EMPRESAS COM FLUXO DE DADOS QUE NECESSITA SER GERENCIADO.</text:p>
          </table:table-cell>
          <table:table-cell office:value-type="string" table:style-name="ce7">
            <text:p/>
          </table:table-cell>
          <table:table-cell office:value-type="string" table:style-name="ce6">
            <text:p/>
          </table:table-cell>
          <table:table-cell office:value-type="string" table:style-name="ce6">
            <text:p>DELL C4140</text:p>
          </table:table-cell>
          <table:table-cell table:number-columns-repeated="16377"/>
        </table:table-row>
        <table:table-row table:style-name="ro2">
          <table:table-cell/>
          <table:table-cell office:value-type="string" table:style-name="ce8">
            <text:p>u</text:p>
          </table:table-cell>
          <table:table-cell office:value-type="string" table:style-name="ce6">
            <text:p>8471.50.10</text:p>
          </table:table-cell>
          <table:table-cell office:value-type="string" table:style-name="ce7">
            <text:p>SERVIDOR EM RACK DE 2U COM 2X PROCESSADORES INTEL XEON GOLD OU PLATINUM. CARACTERÍSTICAS: INTERCONEXÃO INTERNA LINK QUICKPATH INTERCONNECT (QPI) 6,4 GT/S, 7,2 GT/S, 8,0 GT/S, CHIPSET: INTEL MEMÓRIA: ATÉ 3TB DDR4, DE 2GB, 4GB, 8GB, 16GB, 32GB, 64GB ARMAZENAMENTO INTERNO: MÁXIMO EM 8 BAIAS DE 3.5, SUPORTA HDD, SSD E SAS. ALIMENTAÇÃO: CONTA COM FONTES DE ALIMENTAÇÃO COM TENSÃO DE ENTRADA 48V DC E 110V/220V TENSÃO DE SAÍDA DE 12 VDC E VDC 3.3 VDC. APLICAÇÃO: APLICAÇÃO EM AMBIENTES CORPORATIVOS, PRESTADORES DE SERVIÇOS DE TELECOMUNICAÇÕES E EMPRESAS COM FLUXO DE DADOS QUE NECESSITA SER GERENCIADO.</text:p>
          </table:table-cell>
          <table:table-cell office:value-type="string" table:style-name="ce7">
            <text:p/>
          </table:table-cell>
          <table:table-cell office:value-type="string" table:style-name="ce6">
            <text:p/>
          </table:table-cell>
          <table:table-cell office:value-type="string" table:style-name="ce6">
            <text:p>DELL R740 8BAY LFF</text:p>
          </table:table-cell>
          <table:table-cell table:number-columns-repeated="16377"/>
        </table:table-row>
        <table:table-row table:style-name="ro2">
          <table:table-cell/>
          <table:table-cell office:value-type="string" table:style-name="ce8">
            <text:p>u</text:p>
          </table:table-cell>
          <table:table-cell office:value-type="string" table:style-name="ce6">
            <text:p>8471.50.10</text:p>
          </table:table-cell>
          <table:table-cell office:value-type="string" table:style-name="ce7">
            <text:p>UNIDADE DE PROCESSAMENTO DE MÁQUINA AUTOMÁTICA PARA PROCESSAMENTO DE DADOS, COMPOSTA DE PLACA DE CIRCUITO IMPRESSO COM COMPONENTES ELETRÔNICOS MONTADOS, PROVIDA DE MICROPROCESSADOR COM UNIDADE DE MEMÓRIA (RAM) INTEGRADA PARA ARMAZENAMENTO DE CACHE, SLOTS DE UNIDADE DE MEMÓRIA DE DADOS (RAM), E MEMÓRIA DE ARMAZENAMENTO, COM CONEXÃO USB PARA ENTRADA E SAÍDA DE DADOS, COM CONFIGURAÇÃO INTERNA DE: COMPATÍVEL COM PROCESSADOR INTEL XEON QUAD CORE COM FREQUÊNCIA DE 3.6 GHZ, MEMÓRIA DO TIPO DISCOS RÍGIDOS HDD (HARD DISK DRIVERS) E/OU DISCOS DE ESTADO SÓLIDO SSD (SOLID STATE DRIVES) DE 3X 1 TB, COM MEMÓRIA RAM DE 16GB, SISTEMA OPERACIONAL COMPATÍVEL COM WINDOWS E LINUX, COM PLACA DE VÍDEO COMPATÍVEL NVIDIA K1200. MARCA: SIEMENS. MODELO: IRSMX4. SISTEMA HOMOLOGADO <text:s/>GLOBALMENTE, POSSUINDO CERTIFICAÇÕES ESPECIFICAS PARA EQUIPAMENTO DE TOMOGRAFIA COMPUTADORIZADA.</text:p>
          </table:table-cell>
          <table:table-cell office:value-type="string" table:style-name="ce7">
            <text:p/>
          </table:table-cell>
          <table:table-cell office:value-type="string" table:style-name="ce6">
            <text:p/>
          </table:table-cell>
          <table:table-cell office:value-type="string" table:style-name="ce6">
            <text:p>IRSMX4</text:p>
          </table:table-cell>
          <table:table-cell table:number-columns-repeated="16377"/>
        </table:table-row>
        <table:table-row table:style-name="ro2">
          <table:table-cell/>
          <table:table-cell office:value-type="string" table:style-name="ce8">
            <text:p>u</text:p>
          </table:table-cell>
          <table:table-cell office:value-type="string" table:style-name="ce6">
            <text:p>8471.50.90</text:p>
          </table:table-cell>
          <table:table-cell office:value-type="string" table:style-name="ce7">
            <text:p>MÁQUINA ELETRÔNICA PARA MINERAÇÃO DE CRIPTOMOEDAS DO TIPO ASIC (APPLICATION SPECIFIC INTEGRATED CIRCUIT), DESENVOLVIDA PARA APLICAÇÕES DE MINERAÇÃO UTILIZANDO O ALGORITMO SHA-256, INCLUINDO BITCOIN E OUTRAS CRIPTOMOEDAS COMPATÍVEIS. POSSUI CAPACIDADE DE PROCESSAMENTO DE 95 TH/S (95 TERAHASHES POR SEGUNDO), CONSUMO DE ENERGIA DE 3.250 W, INTERFACE DE REDE RJ45 ETHERNET 10/100M, SISTEMA DE REFRIGERAÇÃO POR VENTILAÇÃO FORÇADA COM VENTILADORES INTEGRADOS, TENSÃO DE OPERAÇÃO DE 200240 VAC, FAIXA DE TEMPERATURA OPERACIONAL DE 0°C A 40°C, <text:s/>DESTINADA EXCLUSIVAMENTE AO PROCESSAMENTO DE TRANSAÇÕES EM BLOCKCHAIN E À MINERAÇÃO DE CRIPTOMOEDAS POR MEIO DA TECNOLOGIA ASIC CIRCUITO INTEGRADO DE APLICAÇÃO ESPECÍFICA.</text:p>
          </table:table-cell>
          <table:table-cell office:value-type="string" table:style-name="ce7">
            <text:p/>
          </table:table-cell>
          <table:table-cell office:value-type="string" table:style-name="ce6">
            <text:p/>
          </table:table-cell>
          <table:table-cell office:value-type="string" table:style-name="ce6">
            <text:p>S19</text:p>
          </table:table-cell>
          <table:table-cell table:number-columns-repeated="16377"/>
        </table:table-row>
        <table:table-row table:style-name="ro2">
          <table:table-cell/>
          <table:table-cell office:value-type="string" table:style-name="ce8">
            <text:p>u</text:p>
          </table:table-cell>
          <table:table-cell office:value-type="string" table:style-name="ce6">
            <text:p>8471.50.90</text:p>
          </table:table-cell>
          <table:table-cell office:value-type="string" table:style-name="ce7">
            <text:p>MÁQUINA DE MINERAÇÃO DE CRIPTOMOEDAS POR CIRCUITO INTEGRADO ESPECÍFICO PARA APLICAÇÃO (ASIC), DESTINADA AO PROCESSAMENTO DO ALGORITMO SHA-256 PARA OPERAÇÕES DE MINERAÇÃO DE CRIPTOMOEDAS, INCLUINDO BITCOIN E OUTRAS CRIPTOMOEDAS COMPATÍVEIS. EQUIPAMENTO COM CAPACIDADE DE PROCESSAMENTO DE 120 TH/S (TERAHASHES POR SEGUNDO), POTÊNCIA DE CONSUMO DE 3.300 W, INTERFACE DE REDE ETHERNET RJ45 10/100M E SISTEMA DE RESFRIAMENTO POR CIRCULAÇÃO DE AR FORÇADA COM QUATRO VENTILADORES. TENSÃO DE OPERAÇÃO DE 200–240 V, FAIXA DE TEMPERATURA DE OPERAÇÃO DE 0 °C A 40 °C. EQUIPAMENTO ELETRÔNICO DESTINADO AO PROCESSAMENTO DE TRANSAÇÕES EM BLOCKCHAIN E À MINERAÇÃO DE CRIPTOMOEDAS MEDIANTE TECNOLOGIA DE CIRCUITO INTEGRADO ESPECÍFICO PARA APLICAÇÃO (ASIC).</text:p>
          </table:table-cell>
          <table:table-cell office:value-type="string" table:style-name="ce7">
            <text:p/>
          </table:table-cell>
          <table:table-cell office:value-type="string" table:style-name="ce6">
            <text:p/>
          </table:table-cell>
          <table:table-cell office:value-type="string" table:style-name="ce6">
            <text:p>S19 J PRO 120T</text:p>
          </table:table-cell>
          <table:table-cell table:number-columns-repeated="16377"/>
        </table:table-row>
        <table:table-row table:style-name="ro2">
          <table:table-cell/>
          <table:table-cell office:value-type="string" table:style-name="ce8">
            <text:p>u</text:p>
          </table:table-cell>
          <table:table-cell office:value-type="string" table:style-name="ce6">
            <text:p>8471.50.90</text:p>
          </table:table-cell>
          <table:table-cell office:value-type="string" table:style-name="ce7">
            <text:p>MÁQUINA DE MINERAÇÃO DE CRIPTOMOEDAS POR CIRCUITO INTEGRADO ESPECÍFICO PARA APLICAÇÃO (ASIC), DESTINADA AO PROCESSAMENTO DO ALGORITMO SHA-256 PARA OPERAÇÕES DE MINERAÇÃO DE CRIPTOMOEDAS, INCLUINDO BITCOIN (BTC), BITCOIN CASH (BCH) E BITCOIN SV (BSV). CAPACIDADE DE PROCESSAMENTO DE 151 TH/S (TERAHASHES POR SEGUNDO), POTÊNCIA DE CONSUMO DE 3.247 W E EFICIÊNCIA ENERGÉTICA DE 21,5 J/TH. EQUIPADA COM INTERFACE DE REDE ETHERNET RJ45 10/100M E UNIDADE DE ALIMENTAÇÃO ELÉTRICA. TENSÃO DE OPERAÇÃO DE 220-277 V, FREQUÊNCIA DE ENTRADA DE 47-63 HZ E CORRENTE MÁXIMA DE ENTRADA DE 20 A. DIMENSÕES DO EQUIPAMENTO DE 400 X 195 X 290 MM, INCLUINDO A UNIDADE DE ALIMENTAÇÃO, FAIXA DE TEMPERATURA DE OPERAÇÃO DE 0°C A 40°C, TEMPERATURA DE ARMAZENAMENTO DE -20°C A 70°C E UMIDADE DE OPERAÇÃO DE 20% A 80% RH, SEM CONDENSAÇÃO. DESTINADA AO PROCESSAMENTO DE TRANSAÇÕES EM BLOCKCHAIN E À MINERAÇÃO DE CRIPTOMOEDAS POR MEIO DE TECNOLOGIA DE CIRCUITO INTEGRADO ESPECÍFICO PARA APLICAÇÃO (ASIC).</text:p>
          </table:table-cell>
          <table:table-cell office:value-type="string" table:style-name="ce7">
            <text:p/>
          </table:table-cell>
          <table:table-cell office:value-type="string" table:style-name="ce6">
            <text:p/>
          </table:table-cell>
          <table:table-cell office:value-type="string" table:style-name="ce6">
            <text:p>S19 JXP 151T</text:p>
          </table:table-cell>
          <table:table-cell table:number-columns-repeated="16377"/>
        </table:table-row>
        <table:table-row table:style-name="ro2">
          <table:table-cell/>
          <table:table-cell office:value-type="string" table:style-name="ce8">
            <text:p>u</text:p>
          </table:table-cell>
          <table:table-cell office:value-type="string" table:style-name="ce6">
            <text:p>8471.50.90</text:p>
          </table:table-cell>
          <table:table-cell office:value-type="string" table:style-name="ce7">
            <text:p>MÁQUINA DE MINERAÇÃO DE CRIPTOMOEDAS POR CIRCUITO INTEGRADO ESPECÍFICO PARA APLICAÇÃO (ASIC), DESTINADA AO PROCESSAMENTO DO ALGORITMO SHA-256 PARA OPERAÇÕES DE MINERAÇÃO DE CRIPTOMOEDAS, INCLUINDO BITCOIN (BTC), BITCOIN CASH (BCH) E BITCOIN SV (BSV). CAPACIDADE DE PROCESSAMENTO DE 200 TH/S (TERAHASHES POR SEGUNDO), POTÊNCIA DE CONSUMO DE 3.500 W E EFICIÊNCIA ENERGÉTICA DE 17,5 J/TH. EQUIPADA COM INTERFACE DE REDE ETHERNET RJ45 10/100M E UNIDADE DE ALIMENTAÇÃO ELÉTRICA INTEGRADA. TENSÃO DE OPERAÇÃO DE 220-277 V, FREQUÊNCIA DE ENTRADA DE 47-63 HZ E CORRENTE MÁXIMA DE ENTRADA DE 20 A. DIMENSÕES DO EQUIPAMENTO DE 400 X 195 X 290 MM, INCLUINDO A UNIDADE DE ALIMENTAÇÃO, FAIXA DE TEMPERATURA DE OPERAÇÃO DE 0°C A 45°C, TEMPERATURA DE ARMAZENAMENTO DE -20°C A 70°C E UMIDADE DE OPERAÇÃO DE 10% A 90% RH, SEM CONDENSAÇÃO. DESTINADA AO PROCESSAMENTO DE TRANSAÇÕES EM BLOCKCHAIN E À MINERAÇÃO DE CRIPTOMOEDAS POR MEIO DE TECNOLOGIA DE CIRCUITO INTEGRADO ESPECÍFICO PARA APLICAÇÃO (ASIC).</text:p>
          </table:table-cell>
          <table:table-cell office:value-type="string" table:style-name="ce7">
            <text:p/>
          </table:table-cell>
          <table:table-cell office:value-type="string" table:style-name="ce6">
            <text:p/>
          </table:table-cell>
          <table:table-cell office:value-type="string" table:style-name="ce6">
            <text:p>S21 200T</text:p>
          </table:table-cell>
          <table:table-cell table:number-columns-repeated="16377"/>
        </table:table-row>
        <table:table-row table:style-name="ro2">
          <table:table-cell/>
          <table:table-cell office:value-type="string" table:style-name="ce8">
            <text:p>u</text:p>
          </table:table-cell>
          <table:table-cell office:value-type="string" table:style-name="ce6">
            <text:p>8471.90.14</text:p>
          </table:table-cell>
          <table:table-cell office:value-type="string" table:style-name="ce7">
            <text:p>Computador móvel industrial portátil para coleta de dados e leitura de códigos de barras, destinado a operações de armazenagem, logística, distribuição e controle de estoque. Equipamento equipado com processador Texas Instruments de 1 GHz, memória RAM de 256 MB, memória Flash de 1 GB e slot para cartão microSD de até 32 GB. Possui tela touchscreen colorida QVGA de 3,5 polegadas (240 x 320 pixels), conectividade Wi-Fi IEEE 802.11 a/b/g/n e Bluetooth 2.1 + EDR. Suporta aplicações de coleta de dados, rastreabilidade e gestão logística corporativa. Equipado com leitor de código de barras 2D integrado, podendo utilizar tecnologia EA30 (imager 2D de alta performance) ou EX25 (imager 2D de curto e longo alcance), apto à leitura omnidirecional de códigos 1D e 2D. [ Alimentado por bateria recarregável de íons de lítio de 3,7 V e 5.100 mAh, com autonomia para jornada completa de trabalho. Equipamento de construção robusta para ambiente industrial, com proteção IP54 contra poeira e respingos, resistência a múltiplas quedas de até 1,5 metro sobre concreto e faixa operacional de temperatura entre -10°C e +50°C. Dimensões aproximadas: 21,6 cm x 8,3 cm x 3,6 cm. Peso aproximado: 499 g. Compatível com soluções de identificação automática, coleta de dados por radiofrequência (RF), gerenciamento de armazéns (WMS), comunicação sem fio e operações orientadas por voz. Possui opção de expansão para leitura RFID por meio de acessório dedicado <text:s/>APLICAÇÃO: Equipamento destinado à coleta de dados, rastreabilidade logística e controle de estoque utilização em operações de armazenagem e distribuição de produtos médicos, integrando-se aos sistemas de gestão logística da empresa.</text:p>
          </table:table-cell>
          <table:table-cell office:value-type="string" table:style-name="ce7">
            <text:p/>
          </table:table-cell>
          <table:table-cell office:value-type="string" table:style-name="ce6">
            <text:p/>
          </table:table-cell>
          <table:table-cell office:value-type="string" table:style-name="ce6">
            <text:p>CK3X</text:p>
          </table:table-cell>
          <table:table-cell table:number-columns-repeated="16377"/>
        </table:table-row>
        <table:table-row table:style-name="ro2">
          <table:table-cell/>
          <table:table-cell office:value-type="string" table:style-name="ce8">
            <text:p>u</text:p>
          </table:table-cell>
          <table:table-cell office:value-type="string" table:style-name="ce6">
            <text:p>8474.80.10</text:p>
          </table:table-cell>
          <table:table-cell office:value-type="string" table:style-name="ce7">
            <text:p>SISTEMA DE MOLDAGEM FASTLOOP, SISTEMA INTEGRADO DESTINADO A PREPARAÇÃO , FABRICAÇÃO , CURA E PINTURA DE MOLDES DE AREIA PARA PROCESSO DE FUNDIÇÃO, COMPOSTO DOS SEGUINTES EQUIPAMENTOS, <text:s/>ROLLOVER RK2400, MISTURADOR CONTINUO 3 T/H,MISTURADOR CONTINUO 20 T/H - BRAÇO DUPLO 5.120 mm - F.U., TANQUE AGITADOR E FILTRO, DOSADOR DE OXIDO DE FERRO, BASE DO MISTURADOR, BOMBA PARA RESINAS, BOMBA PARA CATALISADOR, ACCUPUMP, CATA 1, LINHA DE ROLETES MOTORIZADAS 1030 X 1520 X 600 MM - GUIA 810, LINHA DE ROLETES MOTORIZADAS 1030 X 1520 X 600 MM - GUIA 810, LINHA DE ROLETES MOTOR. 600 X GUIA 810 X 2700, ESTEIRA DE TALISCAS 1200 x 4500 X 600 MM, ESTEIRA DE TALISCAS 700X4300X600, MESA VIBRATORIA 1400 X 1000 X 800 MM, ESTEIRA DE TALISCAS 1200 x 15000 X 600 MM, LINHA DE ROLETES MOTORIZADAS 1030 X 1915 X 600 MM - GUIA 810, CARRO ELÉTRICO DE ROLETES 1030 x 1600 x 600 MM - GUIA 810, ESTAÇÃO DE PINTURA SV, CARRO ELÉTRICO COM ESTEIRA, CARRO ELÉTRICO COM ESTEIRA, SISTEMA DE PINTURA COM CUBA, MANIPULADOR MANUAL MM1300, ESTEIRA DE BORRACHA 1200 x 6000 X 600 MM, PAINEL ELÉTRICO - MACHARIA (Misturador 3t/h), <text:s/>PAINEL ELÉTRICO - FAST LOOP, PAINEL ELÉTRICO - MOLDAGEM (Misturador QE1), PALLETS DE MOLDAGEM, MESA GIRATÓRIA, ESTUFA DE SECAGEM L=3000 - MACHARIA – ERZINGER E ESTUFA DE SECAGEM L=12000 x 1400 x 1600 - MOLDES – ERZINGER.</text:p>
          </table:table-cell>
          <table:table-cell office:value-type="string" table:style-name="ce7">
            <text:p/>
          </table:table-cell>
          <table:table-cell office:value-type="string" table:style-name="ce6">
            <text:p/>
          </table:table-cell>
          <table:table-cell office:value-type="string" table:style-name="ce6">
            <text:p>SISTEMA DE MOLDAGEM FASTLOOP</text:p>
          </table:table-cell>
          <table:table-cell table:number-columns-repeated="16377"/>
        </table:table-row>
        <table:table-row table:style-name="ro2">
          <table:table-cell/>
          <table:table-cell office:value-type="string" table:style-name="ce8">
            <text:p>u</text:p>
          </table:table-cell>
          <table:table-cell office:value-type="string" table:style-name="ce6">
            <text:p>8477.80.90</text:p>
          </table:table-cell>
          <table:table-cell office:value-type="string" table:style-name="ce7">
            <text:p>Tipo de ferramental: Ferramenta de corte utilizado em prensas de corte, que tem a finalidade de separar as peças do tapete moldado através do cisalhamento realizado pelo conjunto de corte da ferramenta</text:p>
          </table:table-cell>
          <table:table-cell office:value-type="string" table:style-name="ce7">
            <text:p/>
          </table:table-cell>
          <table:table-cell office:value-type="string" table:style-name="ce6">
            <text:p/>
          </table:table-cell>
          <table:table-cell office:value-type="string" table:style-name="ce6">
            <text:p>D2150</text:p>
          </table:table-cell>
          <table:table-cell table:number-columns-repeated="16377"/>
        </table:table-row>
        <table:table-row table:style-name="ro2">
          <table:table-cell/>
          <table:table-cell office:value-type="string" table:style-name="ce8">
            <text:p>u</text:p>
          </table:table-cell>
          <table:table-cell office:value-type="string" table:style-name="ce6">
            <text:p>8479.50.00</text:p>
          </table:table-cell>
          <table:table-cell office:value-type="string" table:style-name="ce7">
            <text:p>ROBO INDUSTRIAL ARTICULADO PROGRAMAVEL, COM CONTROLADOR R30IB PLUS, COMPOSTO POR BRACO ROBOTICO DE 6 EIXOS CONTROLADOS, CAPACIDADE MAXIMA DE CARGA NO PUNHO DE 7KG, ALCANCE MAXIMO DE 717MM, PESO MECANICO DE 25KG, EQUIPADO COM CONEXOES INTEGRADAS NO BRACO SUPERIOR 6 ENTRADAS E 2 SAIDAS DE SINAIS, UMA LINHA PNEUMATICA INTEGRADA PARA ACIONAMENTO DE FERRAMENTAS, GRAU DE PROTECAO IP67IP69K NO CORPO, APTO PARA MONTAGEM NO PISO, INVERTIDA OU EM ANGULO. ALIMENTACAO ELETRICA DE 200 A 230V, 5060HZ, CONSUMO MEDIO DE 0,5KW, NIVEL DE RUIDO DE 64,7DB E OPERACAO EM TEMPERATURA AMBIENTE DE 0C A 45C, DESTINADO A AUTOMACAO DE PROCESSOS INDUSTRIAIS, MANIPULACAO DE PECAS, PICK AND PLACE, MONTAGEM, INSPECAO E INTEGRACAO EM CELULAS DE MANUFATURA COMPACTAS, SEM FERRAMENTA TERMINAL INCORPORADA.</text:p>
          </table:table-cell>
          <table:table-cell office:value-type="string" table:style-name="ce7">
            <text:p/>
          </table:table-cell>
          <table:table-cell office:value-type="string" table:style-name="ce6">
            <text:p/>
          </table:table-cell>
          <table:table-cell office:value-type="string" table:style-name="ce6">
            <text:p>LR Mate 200iD</text:p>
          </table:table-cell>
          <table:table-cell table:number-columns-repeated="16377"/>
        </table:table-row>
        <table:table-row table:style-name="ro2">
          <table:table-cell/>
          <table:table-cell office:value-type="string" table:style-name="ce8">
            <text:p>u</text:p>
          </table:table-cell>
          <table:table-cell office:value-type="string" table:style-name="ce6">
            <text:p>8479.50.00</text:p>
          </table:table-cell>
          <table:table-cell office:value-type="string" table:style-name="ce7">
            <text:p>ROBO INDUSTRIAL ARTICULADO PROGRAMAVEL, COM CONTROLADOR R30IB PLUS, CONSTITUIDO POR BRACO ROBOTICO DE 6 EIXOS CONTROLADOS, COM CAPACIDADE MAXIMA DE CARGA NO PUNHO DE 12KG, ALCANCE MAXIMO DE 1441MM, ALIMENTACAO ELETRICA DE 380 A 575V, 5060HZ TRIFASICO, NIVEL DE RUIDO DE 57,4DB, POSSUI CONSTRUCAO COMPACTA, BRACO FINO, PUNHO OCO E SISTEMA DE GERENCIAMENTO INTERNO DE CABOS E MANGUEIRAS, PERMITINDO MAIOR PROTECAO DAS INTERLIGACOES ELETRICAS E PNEUMATICAS E REDUCAO DE INTERFERENCIAS COM PERIFERICOS. PERMITE MONTAGEM NO PISO, INVERTIDA OU EM ANGULO, APRESENTA GRAU DE PROTECAO IP67 NO PUNHO E BRACO J3 E IP54 NO CORPO COM OPCAO IP65, PARA OPERACAO EM AMBIENTES INDUSTRIAIS COM PRESENCA DE POEIRA, RESPINGOS E NECESSIDADE DE MAIOR ROBUSTEZ, DESTINADO A AUTOMACAO DE PROCESSOS INDUSTRIAIS, REALIZANDO OPERACOES DE CARGA E DESCARGA DE MAQUINAS, MANUSEIO E TRANSFERENCIA DE PECAS ENTRE MAQUINAS CNC, ESTEIRAS, MAGAZINES, DISPOSITIVOS DE FIXACAO E ESTACOES DE INSPECAO, MONTAGEM, ALIMENTACAO, ENCAIXE E POSICIONAMENTO DE COMPONENTES, SISTEMAS DE VISAO ARTIFICIAL IRVISION, SENSORES DE FORCA, SOFTWARE DE PROGRAMACAO OFFLINE ROBOGUIDE E FERRAMENTAS DE SOLDAGEM, FORNECIDO SEM FERRAMENTA TERMINAL.</text:p>
          </table:table-cell>
          <table:table-cell office:value-type="string" table:style-name="ce7">
            <text:p/>
          </table:table-cell>
          <table:table-cell office:value-type="string" table:style-name="ce6">
            <text:p/>
          </table:table-cell>
          <table:table-cell office:value-type="string" table:style-name="ce6">
            <text:p>M-10iA-12</text:p>
          </table:table-cell>
          <table:table-cell table:number-columns-repeated="16377"/>
        </table:table-row>
        <table:table-row table:style-name="ro2">
          <table:table-cell/>
          <table:table-cell office:value-type="string" table:style-name="ce8">
            <text:p>u</text:p>
          </table:table-cell>
          <table:table-cell office:value-type="string" table:style-name="ce6">
            <text:p>8479.81.90</text:p>
          </table:table-cell>
          <table:table-cell office:value-type="string" table:style-name="ce7">
            <text:p>TORNO MECÂNICO CONVENCIONAL HORIZONTAL USADO, MARCA: SMTCL (SHENYANG MACHINE TOOL CO., LTD.), MODELO: CW6180B, UTILIZADO PARA USINAGEM DE PEÇAS METÁLICAS POR OPERAÇÕES DE TORNEAMENTO, INCLUINDO CILINDRAGEM, FACEAMENTO, ROSQUEAMENTO, MANDRILAMENTO E FURAÇÃO. DIÂMETRO MÁXIMO DE GIRO SOBRE O BARRAMENTO: 800 MM, DIÂMETRO MÁXIMO DE GIRO SOBRE O CARRO: 520 MM, COMPRIMENTO MÁXIMO DA PEÇA ENTRE PONTAS: 3000 MM, LARGURA DO BARRAMENTO: 550 MM, DIÂMETRO DO FURO DO EIXO-ÁRVORE: 104 MM, FAIXA DE ROTAÇÃO DO EIXO-ÁRVORE: 8 A 800 RPM, POTÊNCIA DO MOTOR PRINCIPAL: 11 KW.</text:p>
          </table:table-cell>
          <table:table-cell office:value-type="string" table:style-name="ce7">
            <text:p/>
          </table:table-cell>
          <table:table-cell office:value-type="string" table:style-name="ce6">
            <text:p/>
          </table:table-cell>
          <table:table-cell office:value-type="string" table:style-name="ce6">
            <text:p>SMTCL</text:p>
          </table:table-cell>
          <table:table-cell table:number-columns-repeated="16377"/>
        </table:table-row>
        <table:table-row table:style-name="ro2">
          <table:table-cell/>
          <table:table-cell office:value-type="string" table:style-name="ce8">
            <text:p>u</text:p>
          </table:table-cell>
          <table:table-cell office:value-type="string" table:style-name="ce6">
            <text:p>8479.89.99</text:p>
          </table:table-cell>
          <table:table-cell office:value-type="string" table:style-name="ce7">
            <text:p>Torqueadeira eletronica vertical de 8 fusos pneumaticos sincronizados, destinada a operacao simultanea de aperto controlado de 8 porcas de fixacao do conjunto de forca (Power Assembly) de motores diesel utilizados em locomotivas ferroviarias. Equipamento dotado de sistema eletronico de controle de torque, fusos verticais independentes, sensores de monitoramento de torque e angulo de aperto, interface de operacao para parametrizacao de receitas de montagem e sistema de rastreabilidade dos ciclos executados. Projetado para garantir distribuicao uniforme da carga mecanica, repetibilidade do processo e conformidade com especificacoes de engenharia aplicaveis a montagem e manutencao de motores diesel ferroviarios. Construido predominantemente em aco carbono estrutural e acos liga de alta resistencia, possui estrutura reforcada para absorcao de esforcos mecanicos, sistema de acionamento pneumatico para os fusos de aperto e componentes eletronicos dedicados ao monitoramento e controle do processo. Dimensoes aproximadas de 980 x 980 x 900 mm, peso aproximado de 477 kg. O equipamento possui configuracao especifica para execucao simultanea e sincronizada do aperto dos elementos de fixacao do conjunto de forca de motores diesel, aplicacao tipica do setor ferroviario. Sua utilizacao assegura uniformidade de torque, reducao da variabilidade do processo de montagem, aumento da produtividade, rastreabilidade dos parametros de aperto e atendimento aos requisitos de qualidade e confiabilidade exigidos para manutencao e fabricacao de locomotivas ferroviarias.</text:p>
          </table:table-cell>
          <table:table-cell office:value-type="string" table:style-name="ce7">
            <text:p/>
          </table:table-cell>
          <table:table-cell office:value-type="string" table:style-name="ce6">
            <text:p/>
          </table:table-cell>
          <table:table-cell office:value-type="string" table:style-name="ce6">
            <text:p>AFC 1500</text:p>
          </table:table-cell>
          <table:table-cell table:number-columns-repeated="16377"/>
        </table:table-row>
        <table:table-row table:style-name="ro2">
          <table:table-cell/>
          <table:table-cell office:value-type="string" table:style-name="ce8">
            <text:p>u</text:p>
          </table:table-cell>
          <table:table-cell office:value-type="string" table:style-name="ce6">
            <text:p>8479.89.99</text:p>
          </table:table-cell>
          <table:table-cell office:value-type="string" table:style-name="ce7">
            <text:p>UNIDADE INTEGRADA DE GNL PARA ARMAZENAMENTO, CONDICIONAMENTO E ABASTECIMENTO DE GÁS NATURAL LIQUEFEITO (GNL), COMPOSTA POR TANQUE CRIOGÊNICO HORIZONTAL DE 60 M³ / 11 BAR COM PBU, BOMBA CRIOGÊNICA SUBMERSA, SISTEMA DE SATURAÇÃO COM VAPORIZADOR INTEGRADO, DISPENSER SOBRE PLATAFORMA DESTACÁVEL COM POSICIONAMENTO HIDRÁULICO, SALA DE CONTROLE EM CONTÊINER, TUBULAÇÃO CRIOGÊNICA ISOLADA EM PIR, INTERLIGAÇÕES FLEXÍVEIS E SISTEMA DE DETECÇÃO DE GÁS E CHAMA.</text:p>
          </table:table-cell>
          <table:table-cell office:value-type="string" table:style-name="ce7">
            <text:p/>
          </table:table-cell>
          <table:table-cell office:value-type="string" table:style-name="ce6">
            <text:p/>
          </table:table-cell>
          <table:table-cell office:value-type="string" table:style-name="ce6">
            <text:p>MOOV</text:p>
          </table:table-cell>
          <table:table-cell table:number-columns-repeated="16377"/>
        </table:table-row>
        <table:table-row table:style-name="ro2">
          <table:table-cell/>
          <table:table-cell office:value-type="string" table:style-name="ce8">
            <text:p>u</text:p>
          </table:table-cell>
          <table:table-cell office:value-type="string" table:style-name="ce6">
            <text:p>8479.89.99</text:p>
          </table:table-cell>
          <table:table-cell office:value-type="string" table:style-name="ce7">
            <text:p>Equipamento industrial utilizado para processos de lavagem e desengraxe de peças. A câmara de trabalho opera inicialmente sob pressão negativa (vácuo controlado). O processo pode incluir ultrassom e/ou IFW (Immersion Flood Washing), conforme programa selecionado. Os líquidos de lavagem são bombeados individualmente entre tanques, de acordo com a sequência programada. As peças passam por etapas de vácuo, desengraxe e secagem, retornando à pressão atmosférica ambiente ao final do ciclo. • <text:s text:c="2"/>Aplicação: Destinada a produtos que requerem limpeza profunda com níveis controlados de pureza, especialmente em setores industriais de alta exigência (automotivo, aeroespacial, metalmecânico e eletrônico). <text:s/>• <text:s text:c="2"/>Finalidade: Processo de limpeza industrial de peças metálicas e componentes técnicos para injetores diesel. <text:s/>O equipamento é composto por: Trata-se de equipamento de lavagem industrial com tecnologia de vácuo e ultrassom, não classificado em posições específicas de máquinas de lavar domésticas ou convencionais. <text:s/>- <text:s/>ESPECIFICAÇAO TECNICA: •<text:tab/>Peso da máquina: 4.000 kg <text:s/>•<text:tab/>Dimensões (C × L × A): 5.300 mm × 2.200 mm × 2.750 mm <text:s text:c="2"/>•<text:tab/>Processos disponíveis: Lavagem por hidrocarboneto Ultrassom / IFW (lavagem por imersão e inundação) / Secagem por vácuo.</text:p>
          </table:table-cell>
          <table:table-cell office:value-type="string" table:style-name="ce7">
            <text:p/>
          </table:table-cell>
          <table:table-cell office:value-type="string" table:style-name="ce6">
            <text:p/>
          </table:table-cell>
          <table:table-cell office:value-type="string" table:style-name="ce6">
            <text:p>Universal 71C – Hydrocarbon Washing Machine</text:p>
          </table:table-cell>
          <table:table-cell table:number-columns-repeated="16377"/>
        </table:table-row>
        <table:table-row table:style-name="ro2">
          <table:table-cell/>
          <table:table-cell office:value-type="string" table:style-name="ce8">
            <text:p>u</text:p>
          </table:table-cell>
          <table:table-cell office:value-type="string" table:style-name="ce6">
            <text:p>8479.90.90</text:p>
          </table:table-cell>
          <table:table-cell office:value-type="string" table:style-name="ce7">
            <text:p>Módulo de processo destinado à alimentação, alinhamento, posicionamento e inserção automática de selos (vedantes) em cabos elétricos, utilizado em conjunto com máquinas automáticas de corte e processamento de circuitos Komax. O equipamento integra o processo produtivo de fabricação de chicotes elétricos, realizando a aplicação dos selos nos cabos de acordo com os parâmetros definidos para cada processo.<text:s/></text:p>
          </table:table-cell>
          <table:table-cell office:value-type="string" table:style-name="ce7">
            <text:p/>
          </table:table-cell>
          <table:table-cell office:value-type="string" table:style-name="ce6">
            <text:p/>
          </table:table-cell>
          <table:table-cell office:value-type="string" table:style-name="ce6">
            <text:p>Estacoes de Selo Komax S1440</text:p>
          </table:table-cell>
          <table:table-cell table:number-columns-repeated="16377"/>
        </table:table-row>
        <table:table-row table:style-name="ro2">
          <table:table-cell/>
          <table:table-cell office:value-type="string" table:style-name="ce8">
            <text:p>u</text:p>
          </table:table-cell>
          <table:table-cell office:value-type="string" table:style-name="ce6">
            <text:p>8481.80.93</text:p>
          </table:table-cell>
          <table:table-cell office:value-type="string" table:style-name="ce7">
            <text:p>Dispositivo mecânico de bloqueio e vedação, classificado como válvula industrial do tipo gaveta (ram-type), denominado Preventor de Erupções (Blowout Preventer – BOP), em configuração de dupla cavidade (double ram). Construído em corpo metálico forjado e usinado, possui duas cavidades sobrepostas destinadas à instalação de conjuntos de gavetas (rams), permitindo tanto o fechamento ao redor da coluna de perfuração (pipe rams) quanto a vedação completa do poço (blind rams). O equipamento apresenta diâmetro nominal de furo de 7-1/16 polegadas, pressão de trabalho de 5.000 PSI (classe 5K) e acionamento hidráulico. Fabricado e certificado conforme API Specification 16A – Specification for Drill-through Equipment, destina-se ao controle e contenção de fluidos em operações de perfuração, completação e manutenção de poços de petróleo e gás, atuando como válvula de segurança para evitar a liberação descontrolada de fluidos.</text:p>
          </table:table-cell>
          <table:table-cell office:value-type="string" table:style-name="ce7">
            <text:p/>
          </table:table-cell>
          <table:table-cell office:value-type="string" table:style-name="ce6">
            <text:p/>
          </table:table-cell>
          <table:table-cell office:value-type="string" table:style-name="ce6">
            <text:p>Towsend-81</text:p>
          </table:table-cell>
          <table:table-cell table:number-columns-repeated="16377"/>
        </table:table-row>
        <table:table-row table:style-name="ro2">
          <table:table-cell/>
          <table:table-cell office:value-type="string" table:style-name="ce8">
            <text:p>u</text:p>
          </table:table-cell>
          <table:table-cell office:value-type="string" table:style-name="ce6">
            <text:p>8481.80.99</text:p>
          </table:table-cell>
          <table:table-cell office:value-type="string" table:style-name="ce7">
            <text:p>Válvula de segurança industrial do tipo Preventor de Explosões Anular (Annular Blowout Preventer – BOP Anular), acionada hidraulicamente. Projetada para vedação universal e contenção de pressões no espaço anular, ao redor da coluna de perfuração ou diretamente no poço aberto. Fabricada em corpo de aço forjado de alta resistência, com pistão atuador interno e elemento de vedação substituível em elastômero reforçado com insertos metálicos. Permite operações de descida e subida de tubos sob pressão (stripping). Possui diâmetro nominal de 7-1/16 polegadas e pressão máxima de trabalho de 5.000 PSI (classe 5K). Destina-se ao uso em sondas e sistemas de perfuração e exploração de petróleo e gás, atuando exclusivamente para controle, vedação e contenção de poços de petróleo e gás.</text:p>
          </table:table-cell>
          <table:table-cell office:value-type="string" table:style-name="ce7">
            <text:p/>
          </table:table-cell>
          <table:table-cell office:value-type="string" table:style-name="ce6">
            <text:p/>
          </table:table-cell>
          <table:table-cell office:value-type="string" table:style-name="ce6">
            <text:p>BP-4-40-034</text:p>
          </table:table-cell>
          <table:table-cell table:number-columns-repeated="16377"/>
        </table:table-row>
        <table:table-row table:style-name="ro2">
          <table:table-cell/>
          <table:table-cell office:value-type="string" table:style-name="ce8">
            <text:p>s</text:p>
          </table:table-cell>
          <table:table-cell office:value-type="string" table:style-name="ce6">
            <text:p>8482.10.10</text:p>
          </table:table-cell>
          <table:table-cell office:value-type="string" table:style-name="ce7">
            <text:p>Rolamento mecânico em aço,destinado ao sistema propulsor marítimo de rebocador, utilizado para redução de atrito, alinhamento e suporte de cargas radiais e/ou axiais em conjuntos rotativos da propulsão. Aplicação em rebocadores marítimos.</text:p>
          </table:table-cell>
          <table:table-cell office:value-type="string" table:style-name="ce7">
            <text:p/>
          </table:table-cell>
          <table:table-cell office:value-type="string" table:style-name="ce6">
            <text:p/>
          </table:table-cell>
          <table:table-cell office:value-type="string" table:style-name="ce6">
            <text:p>2410</text:p>
          </table:table-cell>
          <table:table-cell table:number-columns-repeated="16377"/>
        </table:table-row>
        <table:table-row table:style-name="ro2">
          <table:table-cell/>
          <table:table-cell office:value-type="string" table:style-name="ce8">
            <text:p>s</text:p>
          </table:table-cell>
          <table:table-cell office:value-type="string" table:style-name="ce6">
            <text:p>8487.90.00</text:p>
          </table:table-cell>
          <table:table-cell office:value-type="string" table:style-name="ce7">
            <text:p>Pino paralelo de aço destinado à fixação, alinhamento e posicionamento de componentes mecânicos internos de sistema propulsivo marítimo. Aplicação em rebocadores marítimos equipados com propulsor azimutal. Utilizado para garantir o correto acoplamento e retenção de elementos mecânicos submetidos a esforços operacionais durante a propulsão da embarcação.</text:p>
          </table:table-cell>
          <table:table-cell office:value-type="string" table:style-name="ce7">
            <text:p/>
          </table:table-cell>
          <table:table-cell office:value-type="string" table:style-name="ce6">
            <text:p/>
          </table:table-cell>
          <table:table-cell office:value-type="string" table:style-name="ce6">
            <text:p>3846</text:p>
          </table:table-cell>
          <table:table-cell table:number-columns-repeated="16377"/>
        </table:table-row>
        <table:table-row table:style-name="ro2">
          <table:table-cell/>
          <table:table-cell office:value-type="string" table:style-name="ce8">
            <text:p>s</text:p>
          </table:table-cell>
          <table:table-cell office:value-type="string" table:style-name="ce6">
            <text:p>8504.40.90</text:p>
          </table:table-cell>
          <table:table-cell office:value-type="string" table:style-name="ce7">
            <text:p>Placa de troca rápida (Hotswap Plate) para baterias B-mount, destinada à alimentação e substituição rápida de baterias em equipamentos profissionais. Compatível com baterias B-mount de 22 a 33,6 V, possui células internas de 28 V, 32 Wh e 3 Ah, capacidade de carga contínua de até 200 W e autonomia mínima de 2 minutos. Dispõe de display de contagem regressiva de 120 segundos, duas saídas D-Tap reguladas em 14 V, uma saída LEMO de 2 pinos regulada em 14 V e uma saída USB de 5 V/2 A. Possui entrada de 8 pinos de 22–33,6 V para hotswap com Power Station e carcaça monobloco usinada em alumínio CNC, além de múltiplas proteções de circuito. Marca: SWIT. Modelo: B-mount to B-mount Hotswap Plate (KA-B30B). Indicado para uso profissional audiovisual.</text:p>
          </table:table-cell>
          <table:table-cell office:value-type="string" table:style-name="ce7">
            <text:p/>
          </table:table-cell>
          <table:table-cell office:value-type="string" table:style-name="ce6">
            <text:p/>
          </table:table-cell>
          <table:table-cell office:value-type="string" table:style-name="ce6">
            <text:p>KA-B30B</text:p>
          </table:table-cell>
          <table:table-cell table:number-columns-repeated="16377"/>
        </table:table-row>
        <table:table-row table:style-name="ro2">
          <table:table-cell/>
          <table:table-cell office:value-type="string" table:style-name="ce8">
            <text:p>s</text:p>
          </table:table-cell>
          <table:table-cell office:value-type="string" table:style-name="ce6">
            <text:p>8504.40.90</text:p>
          </table:table-cell>
          <table:table-cell office:value-type="string" table:style-name="ce7">
            <text:p>Placa de alimentação elétrica padrão V-Mount com função Hot-Swap (troca da bateria principal sem interrupção do fornecimento de energia ao equipamento), equipada com bateria interna recarregável de íons de lítio composta por 4 células, tensão nominal de 14,4 V, faixa de operação de 12 a 16,8 V, capacidade de 43 Wh (3 Ah) e potência contínua contínua de 200 W (16 A), destinada à alimentação contínua de câmeras e equipamentos profissionais de vídeo. Possui display LCD com contagem regressiva em segundos durante a substituição da bateria, duas saídas D-Tap, uma saída LEMO de 2 pinos, uma saída USB-A e uma entrada LEMO de 8 pinos para alimentação e recarga da bateria interna. Incorpora transmissão de informações digitais de energia compatível com câmeras Sony e RED, estrutura monobloco em alumínio usinado (CNC), compatibilidade com o padrão de montagem V-Mount e com suportes para hastes (rods) de 15 mm, além de múltiplos circuitos de proteção. Dimensões de 93 × 143 × 42 mm e peso líquido de 691 g. Material constitutivo predominante: Alumínio usinado (CNC), células de bateria de íons de lítio e componentes eletroeletrônicos. Marca: SWIT. Modelo: KA-S30S. Indicado para produções audiovisuais profissionais.</text:p>
          </table:table-cell>
          <table:table-cell office:value-type="string" table:style-name="ce7">
            <text:p/>
          </table:table-cell>
          <table:table-cell office:value-type="string" table:style-name="ce6">
            <text:p/>
          </table:table-cell>
          <table:table-cell office:value-type="string" table:style-name="ce6">
            <text:p>KA-S30S</text:p>
          </table:table-cell>
          <table:table-cell table:number-columns-repeated="16377"/>
        </table:table-row>
        <table:table-row table:style-name="ro2">
          <table:table-cell/>
          <table:table-cell office:value-type="string" table:style-name="ce8">
            <text:p>u</text:p>
          </table:table-cell>
          <table:table-cell office:value-type="string" table:style-name="ce6">
            <text:p>8504.90.90</text:p>
          </table:table-cell>
          <table:table-cell office:value-type="string" table:style-name="ce7">
            <text:p>MODULO TRANSISTOR BIPOLAR, TENSAO 3300V, CORRENTE 1200A, POTENCIA 3W, NAO MONTADO, PARA UTILIZACAO NO IGBT DA LOCOMOTIVA DIESEL ELETRICA<text:s/></text:p>
          </table:table-cell>
          <table:table-cell office:value-type="string" table:style-name="ce7">
            <text:p/>
          </table:table-cell>
          <table:table-cell office:value-type="string" table:style-name="ce6">
            <text:p/>
          </table:table-cell>
          <table:table-cell office:value-type="string" table:style-name="ce6">
            <text:p>84A201786GDP14</text:p>
          </table:table-cell>
          <table:table-cell table:number-columns-repeated="16377"/>
        </table:table-row>
        <table:table-row table:style-name="ro2">
          <table:table-cell/>
          <table:table-cell office:value-type="string" table:style-name="ce8">
            <text:p>s</text:p>
          </table:table-cell>
          <table:table-cell office:value-type="string" table:style-name="ce6">
            <text:p>8507.60.00</text:p>
          </table:table-cell>
          <table:table-cell office:value-type="string" table:style-name="ce7">
            <text:p>Bateria recarregável de íons de lítio tipo V-Mount, destinada à alimentação de câmeras, luminárias LED, monitores, transmissores de vídeo e demais equipamentos utilizados em produções audiovisuais profissionais. Possui capacidade nominal de 160 Wh (11,1 Ah), fornecendo potência contínua de até 200 W (16 A) e potência de pico de até 270 W. Equipada com duas saídas D-Tap, utilizadas também para recarga da bateria, uma saída USB-A de até 18 W (5 V/9 V, 2 A) e uma porta USB-C com potência de saída de até 65 W e entrada de recarga de até 60 W. Possui visor OLED para exibição das informações de operação e autonomia restante, lanterna LED integrada para utilização em ambientes com baixa iluminação e circuito eletrônico de proteção contra sobrecarga, descarga excessiva, sobrecorrente e temperaturas elevadas ou reduzidas. Acondicionada em invólucro de alta resistência a impactos. Marca SWIT, modelo CIMO-160S (160Wh USB-C OLED Info Cine V-Mount Battery), indicada para uso profissional audiovisual.</text:p>
          </table:table-cell>
          <table:table-cell office:value-type="string" table:style-name="ce7">
            <text:p/>
          </table:table-cell>
          <table:table-cell office:value-type="string" table:style-name="ce6">
            <text:p/>
          </table:table-cell>
          <table:table-cell office:value-type="string" table:style-name="ce6">
            <text:p>CIMO-160S</text:p>
          </table:table-cell>
          <table:table-cell table:number-columns-repeated="16377"/>
        </table:table-row>
        <table:table-row table:style-name="ro2">
          <table:table-cell/>
          <table:table-cell office:value-type="string" table:style-name="ce8">
            <text:p>u</text:p>
          </table:table-cell>
          <table:table-cell office:value-type="string" table:style-name="ce6">
            <text:p>8517.62.34</text:p>
          </table:table-cell>
          <table:table-cell office:value-type="string" table:style-name="ce7">
            <text:p>Aparelho para comutação de pacotes de dados, Switch Cisco 8100, com 32 portas 400G, QSFPDD, 1RU sistema fixo sem HBM, Software aberto ESPECIFICAÇÕES DO PN: 8101-32FH-O= <text:s/>ESPECIFICAÇÕES GERAIS <text:s/>• ROTEADOR DE ALTA DENSIDADE E CONFIGURAÇÃO FIXA DA SÉRIE CISCO 8000 <text:s/>• FATOR DE FORMA DE 1 UNIDADE DE RACK (1RU) <text:s/>• CAPACIDADE DE COMUTAÇÃO DE 12.8 TBPS <text:s/>• 32 PORTAS DE 400GBE QSFP-DD <text:s/>• PROCESSADOR INTEL BROADWELL DE 4 NÚCLEOS A 2.4 GHZ COM 32 GB DE DRAM <text:s/>• ARQUITETURA BASEADA NO ASIC CISCO SILICON ONE (ROUTER-ON CHIP) <text:s/>• SUPORTE A SISTEMAS OPERACIONAIS DE REDE DE CÓDIGO ABERTO COMO SONIC E CISCO IOS XR <text:s/>• FLUXO DE AR FRENTE PARA TRÁS <text:s/>• O SUFIXO "-O=" INDICA PEÇA DE REPOSIÇÃO (SPARE) NO SISTEMA DE PEDIDOS DA CISCO <text:s/>POTÊNCIA: <text:s/>• 288W <text:s/>• 100 A 240 VAC <text:s/>DIMENSÕES: <text:s/>• 04,40CM (A) X 43,90CM (L) X 59,90CM (P) <text:s/>AMNIENTE: <text:s/>• 0 A 40 ºC <text:s/>• -40 A 70 ºC <text:s/>• 5% A 95% SEM CONDENSAÇÃO <text:s/>SEGURANÇA: <text:s/>• CE, ROHS, REACH, ISO 9001, ISO 14001 <text:s/>EMC: Emissões <text:s/>• CE, FCC</text:p>
          </table:table-cell>
          <table:table-cell office:value-type="string" table:style-name="ce7">
            <text:p/>
          </table:table-cell>
          <table:table-cell office:value-type="string" table:style-name="ce6">
            <text:p/>
          </table:table-cell>
          <table:table-cell office:value-type="string" table:style-name="ce6">
            <text:p>8101-32FH-O=</text:p>
          </table:table-cell>
          <table:table-cell table:number-columns-repeated="16377"/>
        </table:table-row>
        <table:table-row table:style-name="ro2">
          <table:table-cell/>
          <table:table-cell office:value-type="string" table:style-name="ce8">
            <text:p>s</text:p>
          </table:table-cell>
          <table:table-cell office:value-type="string" table:style-name="ce6">
            <text:p>8528.52.00</text:p>
          </table:table-cell>
          <table:table-cell office:value-type="string" table:style-name="ce7">
            <text:p>Monitor profissional de vídeo com tela LCD IPS de 23,8 polegadas, destinado à visualização, monitoramento, análise e controle de sinais de vídeo em produções audiovisuais e transmissões profissionais. Possui resolução nativa UHD de 3840 × 2160 pixels, brilho de 1000 cd/m², taxa de contraste de 1000:1, ângulo de visualização de 178° e processamento interno de cor em 10 bits. É equipado com quatro entradas e quatro saídas 12G-SDI com função loop, uma entrada HDMI 2.0 e suporte ao processamento e monitoramento de sinais de vídeo em resoluções 4K e 8K nos modos Single-Link, Quad-Link e Multiview. Dispõe de funções integradas para monitoramento e análise de imagem, incluindo forma de onda (Waveform), vetorscópio (Vectorscope), assistência de foco (Focus Assist), False Color, Zebra, medidores de áudio, suporte a HDR/SDR, tabelas de conversão de cores (3D LUT), visualização simultânea de múltiplas fontes de vídeo e calibração de cores por interface USB. Permite controle por painel frontal, interface RS-485 e rede IP, sendo alimentado por fonte de alimentação CA, entrada CC ou bateria externa por meio de placa V-Mount. Acompanha placa V-Mount e dois pés para apoio em bancada. Marca SWIT, modelo BM-U245 – 23.8" UHD 4K/8K 12G-SDI HDR Studio LCD Monitor, indicado para uso profissional audiovisual.</text:p>
          </table:table-cell>
          <table:table-cell office:value-type="string" table:style-name="ce7">
            <text:p/>
          </table:table-cell>
          <table:table-cell office:value-type="string" table:style-name="ce6">
            <text:p/>
          </table:table-cell>
          <table:table-cell office:value-type="string" table:style-name="ce6">
            <text:p>FM-U245HDR</text:p>
          </table:table-cell>
          <table:table-cell table:number-columns-repeated="16377"/>
        </table:table-row>
        <table:table-row table:style-name="ro2">
          <table:table-cell/>
          <table:table-cell office:value-type="string" table:style-name="ce8">
            <text:p>s</text:p>
          </table:table-cell>
          <table:table-cell office:value-type="string" table:style-name="ce6">
            <text:p>8528.52.00</text:p>
          </table:table-cell>
          <table:table-cell office:value-type="string" table:style-name="ce7">
            <text:p>Monitor de vídeo profissional para produção audiovisual com tela IPS de 15,4 polegadas resolução 1920x1200 processamento de cor 10 bits brilho máximo 1500 nits contraste elevado entradas de vídeo SDI e HDMI com suporte a sinais até 1080p60 ferramentas de monitoramento profissional como waveform vectorscope histograma false color zebra e assistente de foco compatível com LUTs 3D alimentação por corrente contínua via conector LEMO ou bateria V-mount. Produto destinado a monitoramento de sinal de vídeo em produção profissional de fotografia e vídeo.</text:p>
          </table:table-cell>
          <table:table-cell office:value-type="string" table:style-name="ce7">
            <text:p/>
          </table:table-cell>
          <table:table-cell office:value-type="string" table:style-name="ce6">
            <text:p/>
          </table:table-cell>
          <table:table-cell office:value-type="string" table:style-name="ce6">
            <text:p>K15</text:p>
          </table:table-cell>
          <table:table-cell table:number-columns-repeated="16377"/>
        </table:table-row>
        <table:table-row table:style-name="ro2">
          <table:table-cell/>
          <table:table-cell office:value-type="string" table:style-name="ce8">
            <text:p>s</text:p>
          </table:table-cell>
          <table:table-cell office:value-type="string" table:style-name="ce6">
            <text:p>8537.10.90</text:p>
          </table:table-cell>
          <table:table-cell office:value-type="string" table:style-name="ce7">
            <text:p>Controlador eletrônico de temperatura por valor limite, destinado à instalação em rebocadores marítimos, utilizado para monitoramento de temperatura mediante sensor NTC e acionamento de contato elétrico de comando quando atingido o ponto de ajuste previamente definido. Equipamento alimentado em 18 a 32 Vcc, com saída por relé reversível e monitoramento de falha de sensor.</text:p>
          </table:table-cell>
          <table:table-cell office:value-type="string" table:style-name="ce7">
            <text:p/>
          </table:table-cell>
          <table:table-cell office:value-type="string" table:style-name="ce6">
            <text:p/>
          </table:table-cell>
          <table:table-cell office:value-type="string" table:style-name="ce6">
            <text:p>RH51</text:p>
          </table:table-cell>
          <table:table-cell table:number-columns-repeated="16377"/>
        </table:table-row>
        <table:table-row table:style-name="ro2">
          <table:table-cell/>
          <table:table-cell office:value-type="string" table:style-name="ce8">
            <text:p>u</text:p>
          </table:table-cell>
          <table:table-cell office:value-type="string" table:style-name="ce6">
            <text:p>8701.95.10</text:p>
          </table:table-cell>
          <table:table-cell office:value-type="string" table:style-name="ce7">
            <text:p>Trator especialmente concebido para arrastar troncos (log skidders) potência 151 kW (203 hp), com capacidade de agarrar 1,34 m2 (14,4 ft2), com uma garra de 3.205mm de altura, com motor diesel 6 cilindros, modelo CAT C7.1 Tier 4 Final, cilindrada 428 in3 (7010 cm3), transmissão powershift, 10 velocidades a frente, com 5 marchas e duplo automático, equipada com conversor de torque com <text:s/>lock-up e diferenciais independentes dianteiro / traseiro.<text:s/></text:p>
          </table:table-cell>
          <table:table-cell office:value-type="string" table:style-name="ce7">
            <text:p/>
          </table:table-cell>
          <table:table-cell office:value-type="string" table:style-name="ce6">
            <text:p/>
          </table:table-cell>
          <table:table-cell office:value-type="string" table:style-name="ce6">
            <text:p>S250</text:p>
          </table:table-cell>
          <table:table-cell table:number-columns-repeated="16377"/>
        </table:table-row>
        <table:table-row table:style-name="ro2">
          <table:table-cell/>
          <table:table-cell office:value-type="string" table:style-name="ce8">
            <text:p>s</text:p>
          </table:table-cell>
          <table:table-cell office:value-type="string" table:style-name="ce6">
            <text:p>8709.11.00</text:p>
          </table:table-cell>
          <table:table-cell office:value-type="string" table:style-name="ce7">
            <text:p>VEÍCULOS AUTOMÓVEIS DE CARGA ELÉTRICO (CARROS-TRATORES), SEM DISPOSITIVO DE ELEVAÇÃO, DO TIPO UTILIZADO PARA OPERAÇÕES INTERNAS EM PORTOS, TERMINAIS, CENTROS LOGÍSTICOS ENTRE OUTRAS ÁREAS PRIVADAS E CONTROLADAS, PARA REBOCAR (PUXAR) IMPLEMENTO RODOVIÁRIO DO TIPO PORTA CONTÊINER (SEMIRREBOQUE), PARA O TRANSPORTE DE CONTÊINERES (VAZIOS OU COM MERCADORIAS) A CURTAS DISTÂNCIAS (NAVIO X PÁTIO), DENOMINADOS TERMINAL TRACTOR ELÉTRICO (E-TT), SENDO VEÍCULO FORA DE ESTRADA NÃO DESTINADOS AO TRANSPORTE DE PESSOAS NEM AO TRANSPORTE RODOVIÁRIO DE MERCADORIAS EM ESTRADAS E VIAS PÚBLICAS, VELOCIDADE MÁXIMA DE 35 KM/H, RAIO DE GIRO DE 7,25M, CABINE DE CONDUÇÃO FECHADA COM ASSENTO PARA AO MOTORISTA PROPULSÃO 100% ELÉTRICA COM POTÊNCIA NOMINAL DO MOTOR DE 180KW E POTÊNCIA MÁXIMA DE 240KW, TORQUE NOMINAL DE 1470NM E TORQUE MÁXIMO DE 2500NM, BATERIA TIPO LFP (FOSFATO DE FERRO-LÍTIO) COM CAPACIDADE TOTAL DE 350KWH DUPLO CONECTOR, CHASSI DE CONSTRUÇÃO SOLDADA COM LONGARINAS DE AÇO E DISTÂNCIA ENTRE EIXOS DE 3300MM, COMPRIMENTO DO VEÍCULO DE 5,620M, RODAS DE DISCOS DE 10 FUROS (4X2) E QUINTA RODA, CAPACIDADE TÉCNICA DA QUINTA RODA DE 36.000 KG, CAPACIDADE DO EIXO DIANTEIRO DE 11.000 KG A 20 KM/H, CAPACIDADE DO EIXO TRASEIRO DE 38.000 KG A 20 KM/H, PRESSÃO DE TRABALHO DE 220 BAR, TANQUE DE ÓLEO HIDRÁULICO DE 40 DM3.<text:s/></text:p>
          </table:table-cell>
          <table:table-cell office:value-type="string" table:style-name="ce7">
            <text:p/>
          </table:table-cell>
          <table:table-cell office:value-type="string" table:style-name="ce6">
            <text:p/>
          </table:table-cell>
          <table:table-cell office:value-type="string" table:style-name="ce6">
            <text:p>YT200 EV</text:p>
          </table:table-cell>
          <table:table-cell table:number-columns-repeated="16377"/>
        </table:table-row>
        <table:table-row table:style-name="ro2">
          <table:table-cell/>
          <table:table-cell office:value-type="string" table:style-name="ce8">
            <text:p>u</text:p>
          </table:table-cell>
          <table:table-cell office:value-type="string" table:style-name="ce6">
            <text:p>8906.90.00</text:p>
          </table:table-cell>
          <table:table-cell office:value-type="string" table:style-name="ce7">
            <text:p>EMBARCACAO DE APOIO E RESGATE A PLATAFORMAS MARITIMAS DE PETROLEO, COM AS SEGUINTES CARACTERISTICAS: NOME: NORTE II BANDEIRA: PANAMA PAIS DE CONSTRUCAO: NORUEGA PORTO DE REGISTRO: PANAMA INDICATIVO DE CHAMADA: HP9982 DATA DA CONSTRUCAO: 1972 COMPRIMENTO TOTAL: 22,85 MTS CALADO DE BORDA LIVRE: 2,72 MTS ARQUEACAO BRUTA: 90,13 AB PONTAL MOLDADO: 3,41 MTS PROPULSAO: 2 X SCANIA = 1065 HP - 794.49 KW - 8 CILINDROS CADA - DIESEL VELOCIDADE DE CRUZEIRO: 10 KNOTS.<text:s/></text:p>
          </table:table-cell>
          <table:table-cell office:value-type="string" table:style-name="ce7">
            <text:p/>
          </table:table-cell>
          <table:table-cell office:value-type="string" table:style-name="ce6">
            <text:p/>
          </table:table-cell>
          <table:table-cell office:value-type="string" table:style-name="ce6">
            <text:p>Norte II</text:p>
          </table:table-cell>
          <table:table-cell table:number-columns-repeated="16377"/>
        </table:table-row>
        <table:table-row table:style-name="ro2">
          <table:table-cell/>
          <table:table-cell office:value-type="string" table:style-name="ce8">
            <text:p>u</text:p>
          </table:table-cell>
          <table:table-cell office:value-type="string" table:style-name="ce6">
            <text:p>9022.30.00</text:p>
          </table:table-cell>
          <table:table-cell office:value-type="string" table:style-name="ce7">
            <text:p>HOSE, MAINLINE REELING FLOATING, 20 X 40FT 12.2 M MANGOTE FLUTUANTE PARA SISTEMA DE REBOBINAMENTO DE LINHA PRINCIPAL, TIPO: DUPLA CARCACA, DIAMETRO INTERNO: 20 POLEGADAS, MATERIAL: BORRACHA CLOROPRENE, REFORCO: ANEIS EM ACO E CABOS DE ACO, PRESSAO OPERACIONAL: 20 BARG (2 MPA), PRESSAO DE RUPTURA: 100 BARG (10 MPA), CLASSE DO FLANGE: ANSI 150, FLUXO MAXIMO: 21 METROS/SEG, COMPRIMENTO: 12,20 METROS (40 PES), ACONDICIONAMENTO: CARRETEL/SPOOL, FUNCAO / APLICACAO: UTILIZADA PARA EXPORTACAO DE PRODUCAO, MONTADA NO CARRETEL DE DESCARGA DA UNIDADE FLUTUANTE DE PRODUCAO, ARMAZENAMENTO E TRANSFERENCIA (FPSO), MODELO: REELINE R MS202 500X12.2 RP20 EC</text:p>
          </table:table-cell>
          <table:table-cell office:value-type="string" table:style-name="ce7">
            <text:p/>
          </table:table-cell>
          <table:table-cell office:value-type="string" table:style-name="ce6">
            <text:p/>
          </table:table-cell>
          <table:table-cell office:value-type="string" table:style-name="ce6">
            <text:p>TUBO DE RAIOS X COMET MXR 451HP11</text:p>
          </table:table-cell>
          <table:table-cell table:number-columns-repeated="16377"/>
        </table:table-row>
        <table:table-row table:style-name="ro2">
          <table:table-cell/>
          <table:table-cell office:value-type="string" table:style-name="ce8">
            <text:p>u</text:p>
          </table:table-cell>
          <table:table-cell office:value-type="string" table:style-name="ce6">
            <text:p>9027.20.11</text:p>
          </table:table-cell>
          <table:table-cell office:value-type="string" table:style-name="ce7">
            <text:p>Sistema Cromatografia a Gas com detector FID e Amostrador Automatico 7650 <text:s/>O Cromatografo possui caracteristicas como Alimentacao 110V 60Hz ou 220V 60Hz, programacao de temperatura do forno com 20 vinte rampas e 21 vinte e um platos, capacidade de controle de 6 seis zonas aquecidas nao incluindo o forno 2 injetores, 2 detectores, e 2 auxiliares, faixa de temperatura do forno de 8oC acima da temperatura ambiente ate 425 oC, taxa de aquecimento do forno maxima nao inferior a 75oC min, resolucao de setpoint de temperatura do forno de 0,1oC, capacidade de acomodar ate 2 dois injetores e 3 tres detectores, ajuste eletronico das pressoes com precisao de 0,01psi, repetibilidade de tempo de retencao menor que 0,06 por cento, repetibilidade de area menor que 2 por cento RSD, cromatografo tem capacidade para receber um Espectrometro de Massas com instalacao em campo recebendo a interface e o hardware do Espectrometro. <text:s/>Equipado com 1 um Injetor Capilar Split Splitless com controle eletronico pneumatico e purga do septo, com as seguintes caracteristicas minimas faixa de fluxo total de 0 a 500 ml min Nitrogenio e de 0 a 1250 ml min Hidrogenio ou Helio como gas de arraste e faixa de pressao de 0 a 100psi com resolucao de 0,01psi, devera possuir um sistema de fechamento rapido tipo turn top aba giratoria que permita a troca rapida dos liners sem o uso de nenhuma ferramenta, maximizando a produtividade, devera permitir taxas de split de ate 7500 para 1, temperatura maxima de operacao 400C. <text:s/>Ser equipado com 1 um Detector de Ionizacao de Chama FID com controle eletronico pneumatico de TODOS os gases hidrogenio, ar sintetico, e gas make up, com as seguintes caracteristicas minimas frequencia de aquisicao de dados nao inferior a 500Hz, fundamental para aplicacoes de Fast GC e GC x GC, temperatura maxima de operacao nao inferior a 425oC, devera permitir a ignicao automatica da chama tanto a partir do teclado do cromatografo quanto a partir da estacao de trabalho, Limite de Detencao menor que 3 pg carbono sec como Tridecano, Faixa Dinamica Linear maior que 107 com full autorange permitindo que todos os picos cromatograficos possam ser QUANTIFICADOS dentro de toda a faixa de 107 numa UNICA CORRIDA. <text:s/>Ser equipado com 1 um Auto Amostrador com capacidade para 50 amostras, 4 posicoes de solvente e 4 posicoes de descarte. Outras caracteristicas do Auto Amostrador profundidade de amostragem da agulha e de 2 a 30 mm do padrao, deve ter a capacidade de lavar a seringa antes e depois da tomada da amostra. Isto pode ser feito com 2 separados solventes, A e B, e de 0 a 15 vezes cada solvente, deve ter programacao em funcao da viscosidade, deve ter uma faixa de injecao de volumes de 10 nanolitros ate 250 microlitros dependendo do tamanho da seringa 10 nl com seringa de 1 ul e 250 ul para seringa de 500 ul. Deve ser capaz de usar seringas de 1, 2, 5, 10, 25, 50 e 100 ul. Deve ter injecao programavel de 2,5 a 1000 ul sec. Poder usar injecao tipo sandwich com ate 3 camadas de um liquido adicional ou camadas de ar. Deve ser posicionado fora do Cromatografo para minimizar exposicao ao calor do cromatografo. <text:s/>Aplicacao Analise de amostras liquidas volateis e semi volateis.</text:p>
          </table:table-cell>
          <table:table-cell office:value-type="string" table:style-name="ce7">
            <text:p/>
          </table:table-cell>
          <table:table-cell office:value-type="string" table:style-name="ce6">
            <text:p/>
          </table:table-cell>
          <table:table-cell office:value-type="string" table:style-name="ce6">
            <text:p>GC 8860 G2790AR</text:p>
          </table:table-cell>
          <table:table-cell table:number-columns-repeated="16377"/>
        </table:table-row>
        <table:table-row table:style-name="ro2">
          <table:table-cell/>
          <table:table-cell office:value-type="string" table:style-name="ce8">
            <text:p>u</text:p>
          </table:table-cell>
          <table:table-cell office:value-type="string" table:style-name="ce6">
            <text:p>9027.20.12</text:p>
          </table:table-cell>
          <table:table-cell office:value-type="string" table:style-name="ce7">
            <text:p>Cromatografo liquido composto de Bomba Gradiente quaternario Amostrador Automatico Termostato de Colunas TCC Detector de Comprimento de Onda Variavel e Software para comando e operacao do instrumento <text:s text:c="2"/>Cromatografo liquido para realizacao de analises quimicas com separacao de compostos organicos composto de degasser bomba queternaria 400Bar auto amostrador unidade termostato compartimento de coluna TCC e detector de diodo e interface A D possui tensao de operacao de 100 a 240 VAC frequencia de 60Hz potencia consumo maxima de 980 W 220 VA operacao de 0 a 40 Mpa 0 a 5800 psi ate 5mL min de pressao e de de 0 a 20 Mpa 0 a 2900psi ate 10mL min Fluxo de 0 001 a 10mL min com incrementos de 0 001 mL faixa de operacao de pH de 1 0 a 12 5 e tubulacoes resistentes de aco inoxidavel para pH menores que 2 3 sua deteccao espectral total tem taxa de amostragem de 20 Hz e leitura em comprimentos de onda de 190 a 950nm Software de Controle OpenLab CDS <text:s text:c="2"/>A finalidade e Sistema de Cromatografia Liquida para Analise de Produto Acabado e Materia Prima para Controle de Qualidade e ou Desenvolvimentos de Metodos.</text:p>
          </table:table-cell>
          <table:table-cell office:value-type="string" table:style-name="ce7">
            <text:p/>
          </table:table-cell>
          <table:table-cell office:value-type="string" table:style-name="ce6">
            <text:p/>
          </table:table-cell>
          <table:table-cell office:value-type="string" table:style-name="ce6">
            <text:p>1200 VWD RB</text:p>
          </table:table-cell>
          <table:table-cell table:number-columns-repeated="16377"/>
        </table:table-row>
        <table:table-row table:style-name="ro2">
          <table:table-cell/>
          <table:table-cell office:value-type="string" table:style-name="ce8">
            <text:p>u</text:p>
          </table:table-cell>
          <table:table-cell office:value-type="string" table:style-name="ce6">
            <text:p>9027.30.20</text:p>
          </table:table-cell>
          <table:table-cell office:value-type="string" table:style-name="ce7">
            <text:p>Blue Sun Scientific Phoenix 6000 - analisador por espectroscopia no infravermelho próximo (NIR – Near Infrared) de alta performance, projetado com faixa espectral estendida de 600 a 2500 nm para pesquisas laboratoriais avançadas. Realiza medições rápidas e não destrutivas de múltiplos componentes orgânicos e químicos, em aproximadamente 30 segundos. Seu sistema óptico utiliza um monocromador de varredura por rede de difração (scanning diffraction grating monochromator) para a seleção dos comprimentos de onda. O equipamento não possui motor de acionamento mecânico ou de propulsão convencional.</text:p>
          </table:table-cell>
          <table:table-cell office:value-type="string" table:style-name="ce7">
            <text:p/>
          </table:table-cell>
          <table:table-cell office:value-type="string" table:style-name="ce6">
            <text:p/>
          </table:table-cell>
          <table:table-cell office:value-type="string" table:style-name="ce6">
            <text:p>Phoenix 6000</text:p>
          </table:table-cell>
          <table:table-cell table:number-columns-repeated="16377"/>
        </table:table-row>
        <table:table-row table:style-name="ro2">
          <table:table-cell/>
          <table:table-cell office:value-type="string" table:style-name="ce8">
            <text:p>u</text:p>
          </table:table-cell>
          <table:table-cell office:value-type="string" table:style-name="ce6">
            <text:p>9030.31.00</text:p>
          </table:table-cell>
          <table:table-cell office:value-type="string" table:style-name="ce7">
            <text:p>Multímetro Digital de Bancada - Instrumento de bancada de alta precisão para medição de tensão CC/CA, corrente CC/CA, resistência, frequência, período, continuidade e teste de diodo. Possui memória interna para armazenamento temporário de até 512 leituras (uso operacional/estatístico durante a medição), porém não possui dispositivo de registro por impressão, plotagem ou gravação permanente de dados. Aplicação: ensaios de bancada e integração em sistemas automatizados de teste em laboratórios de calibração, desenvolvimento e controle de qualidade eletroeletrônico.</text:p>
          </table:table-cell>
          <table:table-cell office:value-type="string" table:style-name="ce7">
            <text:p/>
          </table:table-cell>
          <table:table-cell office:value-type="string" table:style-name="ce6">
            <text:p/>
          </table:table-cell>
          <table:table-cell office:value-type="string" table:style-name="ce6">
            <text:p>HEWLETT PACKARD 34401A</text:p>
          </table:table-cell>
          <table:table-cell table:number-columns-repeated="16377"/>
        </table:table-row>
        <table:table-row table:style-name="ro2">
          <table:table-cell/>
          <table:table-cell office:value-type="string" table:style-name="ce8">
            <text:p>u</text:p>
          </table:table-cell>
          <table:table-cell office:value-type="string" table:style-name="ce6">
            <text:p>9031.90.90</text:p>
          </table:table-cell>
          <table:table-cell office:value-type="string" table:style-name="ce7">
            <text:p>PN 006 ANTENA WLAN PARA O EQUIPAMENTO DE AQUISIÇÃO DE DADOS, PARA USO AUTOMOTIVO. A antena wireless é um componente elétrico composto por uma antena, cabos e conector. Permite que os dados veiculares aquisitados pelo data logger sejam transferidos via wireless para um servidor. Com isso os dados são acessados remotamente.</text:p>
          </table:table-cell>
          <table:table-cell office:value-type="string" table:style-name="ce7">
            <text:p/>
          </table:table-cell>
          <table:table-cell office:value-type="string" table:style-name="ce6">
            <text:p/>
          </table:table-cell>
          <table:table-cell office:value-type="string" table:style-name="ce6">
            <text:p>WLAN Antenna</text:p>
          </table:table-cell>
          <table:table-cell table:number-columns-repeated="16377"/>
        </table:table-row>
        <table:table-row table:number-rows-repeated="2" table:style-name="ro2">
          <table:table-cell/>
          <table:table-cell table:style-name="ce5"/>
          <table:table-cell table:style-name="ce2"/>
          <table:table-cell table:number-columns-repeated="2" table:style-name="ce3"/>
          <table:table-cell table:number-columns-repeated="2" table:style-name="ce2"/>
          <table:table-cell table:number-columns-repeated="16377"/>
        </table:table-row>
        <table:table-row table:number-rows-repeated="450" table:style-name="ro2">
          <table:table-cell/>
          <table:table-cell table:style-name="ce5"/>
          <table:table-cell table:style-name="ce2"/>
          <table:table-cell table:number-columns-repeated="2" table:style-name="ce3"/>
          <table:table-cell table:number-columns-repeated="16379"/>
        </table:table-row>
        <table:table-row table:number-rows-repeated="1048062" table:style-name="ro2">
          <table:table-cell table:number-columns-repeated="16384"/>
        </table:table-row>
        <table:named-expressions>
          <table:named-range table:name="Print_Area" table:cell-range-address="Website.$B$5:Website.$G$6" table:base-cell-address="Website.$A$1"/>
        </table:named-expressions>
      </table:table>
      <table:database-ranges>
        <table:database-range table:target-range-address="Website.C6:Website.G302" table:contains-header="false">
          <table:sort>
            <table:sort-by table:field-number="0"/>
          </table:sort>
        </table:database-range>
      </table:database-ranges>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style:font-face style:name="Arial" svg:font-family="Arial"/>
  </office:font-face-decls>
  <office:styles>
    <number:number-style style:name="N0">
      <number:number number:min-integer-digits="1"/>
    </number:number-style>
    <number:date-style style:name="N19">
      <number:day number:style="long"/>
      <number:text>/</number:text>
      <number:month number:style="long"/>
      <number:text>/</number:text>
      <number:year number:style="long"/>
    </number:date-style>
    <style:style style:name="Consulta" style:family="table-cell" style:data-style-name="N0">
      <style:table-cell-properties fo:background-color="#95B3D7"/>
      <style:text-properties fo:color="#000000"/>
    </style:style>
    <style:style style:name="Default" style:family="table-cell" style:data-style-name="N0">
      <style:table-cell-properties style:vertical-align="automatic" fo:background-color="transparent"/>
      <style:text-properties fo:color="#000000" style:font-name="Calibri" style:font-name-asian="Calibri" style:font-name-complex="Calibri" fo:font-size="11pt" style:font-size-asian="11pt" style:font-size-complex="11pt"/>
    </style:style>
    <style:style style:name="Normal_32_10" style:display-name="Normal 10" style:family="table-cell" style:data-style-name="N0">
      <style:table-cell-properties style:vertical-align="automatic" fo:background-color="transparent"/>
    </style:style>
    <style:style style:name="Normal_32_16" style:display-name="Normal 16" style:family="table-cell" style:data-style-name="N0">
      <style:table-cell-properties style:vertical-align="automatic" fo:background-color="transparent"/>
      <style:text-properties fo:color="#000000" style:font-name="Arial" style:font-name-asian="Arial" style:font-name-complex="Arial" fo:font-size="10pt" style:font-size-asian="10pt" style:font-size-complex="10pt"/>
    </style:style>
    <style:style style:name="Normal_32_5" style:display-name="Normal 5" style:family="table-cell" style:data-style-name="N0">
      <style:table-cell-properties style:vertical-align="automatic" fo:background-color="transparent"/>
      <style:text-properties fo:color="#000000" style:font-name="Arial" style:font-name-asian="Arial" style:font-name-complex="Arial" fo:font-size="10pt" style:font-size-asian="10pt" style:font-size-complex="10pt"/>
    </style:style>
    <style:default-style style:family="graphic">
      <style:graphic-properties draw:fill="solid" draw:fill-color="#4f81bd" draw:opacity="100%" draw:stroke="solid" svg:stroke-width="0.02778in" svg:stroke-color="#1c334e" svg:stroke-opacity="100%" svg:stroke-linecap="butt"/>
    </style:default-style>
  </office:styles>
  <office:automatic-styles>
    <style:page-layout style:name="pm1">
      <style:page-layout-properties fo:margin-top="0.31496062992126in" fo:margin-bottom="0.31496062992126in" fo:margin-left="0.511811023622047in" fo:margin-right="0.511811023622047in" style:print-orientation="portrait" style:print-page-order="ttb" style:first-page-number="continue" style:scale-to="58%" style:table-centering="both" style:print="objects charts drawings"/>
      <style:header-style>
        <style:header-footer-properties fo:min-height="0.275590551181102in" fo:margin-left="0.511811023622047in" fo:margin-right="0.511811023622047in" fo:margin-bottom="0in"/>
      </style:header-style>
      <style:footer-style>
        <style:header-footer-properties fo:min-height="0.275590551181102in" fo:margin-left="0.511811023622047in" fo:margin-right="0.511811023622047in" fo:margin-top="0in"/>
      </style:footer-style>
    </style:page-layout>
  </office:automatic-styles>
  <office:master-styles>
    <style:master-page style:name="mp1" style:page-layout-name="pm1">
      <style:header>
        <style:region-left>
          <text:p>SECEX/DECEX/DISIM</text:p>
        </style:region-left>
      </style:header>
      <style:header-left style:display="false"/>
      <style:header-first/>
      <style:footer>
        <style:region-right>
          <text:p><text:page-number>1</text:page-number>/<text:page-count>99</text:page-count></text:p>
        </style:region-right>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10201</meta:generator>
    <dc:title/>
    <dc:description/>
    <dc:subject/>
    <meta:initial-creator>decex.disim@mdic.gov.br</meta:initial-creator>
    <dc:creator>Gláucia</dc:creator>
    <meta:creation-date>2013-10-31T14:51:05Z</meta:creation-date>
    <dc:date>2026-09-11T12:07:51Z</dc:date>
    <meta:user-defined meta:name="ContentTypeId">0x01010080B844A35F63834FBE653DE3E4DC301A</meta:user-defined>
    <meta:user-defined meta:name="MediaServiceImageTags"/>
  </office:meta>
</office:document-meta>
</file>