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repeat-content="false"/>
      <style:paragraph-properties fo:text-align="center"/>
    </style:style>
    <style:style style:name="ce3" style:family="table-cell" style:parent-style-name="Default" style:data-style-name="N0">
      <style:table-cell-properties style:vertical-align="top" fo:wrap-option="wrap" style:repeat-content="false"/>
      <style:paragraph-properties fo:text-align="justify"/>
    </style:style>
    <style:style style:name="ce4" style:family="table-cell" style:parent-style-name="Default" style:data-style-name="N0">
      <style:table-cell-properties style:vertical-align="automatic" style:repeat-content="false"/>
      <style:paragraph-properties fo:text-align="center"/>
      <style:text-properties fo:font-size="14pt" style:font-size-asian="14pt" style:font-size-complex="14pt" fo:font-weight="bold" style:font-weight-asian="bold" style:font-weight-complex="bold"/>
    </style:style>
    <style:style style:name="ce5" style:family="table-cell" style:parent-style-name="Normal_32_16" style:data-style-name="N0">
      <style:table-cell-properties fo:border="thin solid #000000" style:vertical-align="top" fo:wrap-option="wrap" fo:background-color="transparent" style:repeat-content="false"/>
      <style:paragraph-properties fo:text-align="center"/>
      <style:text-properties style:font-name="Calibri" style:font-name-asian="Calibri" style:font-name-complex="Calibri" fo:font-size="13pt" style:font-size-asian="13pt" style:font-size-complex="13pt" fo:font-weight="bold" style:font-weight-asian="bold" style:font-weight-complex="bold"/>
    </style:style>
    <style:style style:name="ce6" style:family="table-cell" style:parent-style-name="Default" style:data-style-name="N19">
      <style:table-cell-properties fo:border="thin solid #000000" style:vertical-align="top" style:repeat-content="false"/>
      <style:paragraph-properties fo:text-align="center"/>
    </style:style>
    <style:style style:name="ce7" style:family="table-cell" style:parent-style-name="Default" style:data-style-name="N0">
      <style:table-cell-properties fo:border="thin solid #000000" style:vertical-align="top" fo:wrap-option="wrap" style:repeat-content="false"/>
      <style:paragraph-properties fo:text-align="center"/>
    </style:style>
    <style:style style:name="ce8" style:family="table-cell" style:parent-style-name="Default" style:data-style-name="N0">
      <style:table-cell-properties fo:border="thin solid #000000" style:vertical-align="top" fo:wrap-option="wrap" style:repeat-content="false"/>
      <style:paragraph-properties fo:text-align="justify"/>
    </style:style>
    <style:style style:name="ce9" style:family="table-cell" style:parent-style-name="Default" style:data-style-name="N0">
      <style:table-cell-properties style:vertical-align="top" style:repeat-content="false"/>
      <style:paragraph-properties fo:text-align="center"/>
    </style:style>
    <style:style style:name="ce10" style:family="table-cell" style:parent-style-name="Default" style:data-style-name="N0">
      <style:table-cell-properties fo:border="2pt solid #000000" style:vertical-align="middle" fo:background-color="#FFFFFF" style:repeat-content="false"/>
      <style:paragraph-properties fo:text-align="center"/>
      <style:text-properties fo:font-size="40pt" style:font-size-asian="40pt" style:font-size-complex="40pt" fo:font-weight="bold" style:font-weight-asian="bold" style:font-weight-complex="bold"/>
    </style:style>
    <style:style style:name="ce11" style:family="table-cell" style:parent-style-name="Default" style:data-style-name="N0">
      <style:table-cell-properties fo:border-top="2pt solid #000000" fo:border-bottom="none" fo:border-left="none" fo:border-right="none" style:vertical-align="middle" fo:wrap-option="wrap" fo:background-color="#FFFFFF" style:repeat-content="false"/>
      <style:paragraph-properties fo:text-align="center"/>
      <style:text-properties fo:color="#C00000" fo:font-size="17pt" style:font-size-asian="17pt" style:font-size-complex="17pt" fo:font-weight="bold" style:font-weight-asian="bold" style:font-weight-complex="bold"/>
    </style:style>
    <style:style style:name="ce12" style:family="table-cell" style:parent-style-name="Default" style:data-style-name="N0">
      <style:table-cell-properties fo:border-top="none" fo:border-bottom="thin solid #000000" fo:border-left="none" fo:border-right="none" style:vertical-align="top" fo:wrap-option="wrap" fo:background-color="#FFFFFF" style:repeat-content="false"/>
      <style:paragraph-properties fo:text-align="center"/>
      <style:text-properties fo:font-size="16pt" style:font-size-asian="16pt" style:font-size-complex="16pt" fo:font-weight="bold" style:font-weight-asian="bold" style:font-weight-complex="bold"/>
    </style:style>
    <style:style style:name="co1" style:family="table-column">
      <style:table-column-properties fo:break-before="auto" style:column-width="2.032cm"/>
    </style:style>
    <style:style style:name="co2" style:family="table-column">
      <style:table-column-properties fo:break-before="auto" style:column-width="2.87866666666667cm"/>
    </style:style>
    <style:style style:name="co3" style:family="table-column">
      <style:table-column-properties fo:break-before="auto" style:column-width="2.9845cm"/>
    </style:style>
    <style:style style:name="co4" style:family="table-column">
      <style:table-column-properties fo:break-before="auto" style:column-width="13.1656666666667cm"/>
    </style:style>
    <style:style style:name="co5" style:family="table-column">
      <style:table-column-properties fo:break-before="auto" style:column-width="2.8575cm"/>
    </style:style>
    <style:style style:name="co6" style:family="table-column">
      <style:table-column-properties fo:break-before="auto" style:column-width="2.75166666666667cm"/>
    </style:style>
    <style:style style:name="co7" style:family="table-column">
      <style:table-column-properties fo:break-before="auto" style:column-width="4.84716666666667cm"/>
    </style:style>
    <style:style style:name="co8" style:family="table-column">
      <style:table-column-properties fo:break-before="auto" style:column-width="1.73566666666667cm"/>
    </style:style>
    <style:style style:name="ro1" style:family="table-row">
      <style:table-row-properties style:row-height="15pt" style:use-optimal-row-height="false" fo:break-before="auto"/>
    </style:style>
    <style:style style:name="ro2" style:family="table-row">
      <style:table-row-properties style:row-height="60.75pt" style:use-optimal-row-height="false" fo:break-before="auto"/>
    </style:style>
    <style:style style:name="ro3" style:family="table-row">
      <style:table-row-properties style:row-height="3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Website" table:style-name="ta1">
        <table:table-column table:style-name="co1" table:default-cell-style-name="ce1"/>
        <table:table-column table:style-name="co2" table:default-cell-style-name="ce1"/>
        <table:table-column table:style-name="co3" table:default-cell-style-name="ce2"/>
        <table:table-column table:style-name="co4" table:default-cell-style-name="ce3"/>
        <table:table-column table:style-name="co5" table:default-cell-style-name="ce2"/>
        <table:table-column table:style-name="co6" table:default-cell-style-name="ce2"/>
        <table:table-column table:style-name="co7" table:default-cell-style-name="ce2"/>
        <table:table-column table:style-name="co8" table:number-columns-repeated="16377" table:default-cell-style-name="ce1"/>
        <table:table-row table:style-name="ro1">
          <table:table-cell table:number-columns-repeated="2" table:style-name="ce1"/>
          <table:table-cell table:style-name="ce2"/>
          <table:table-cell table:style-name="ce3"/>
          <table:table-cell table:number-columns-repeated="3" table:style-name="ce2"/>
          <table:table-cell table:number-columns-repeated="16377"/>
        </table:table-row>
        <table:table-row table:style-name="ro2">
          <table:table-cell table:style-name="ce1"/>
          <table:table-cell office:value-type="string" table:number-columns-spanned="6" table:number-rows-spanned="1" table:style-name="ce10">
            <text:p>CONSULTA PÚBLICA Nº 33 DE 04/09/2026</text:p>
          </table:table-cell>
          <table:covered-table-cell table:number-columns-repeated="5"/>
          <table:table-cell table:number-columns-repeated="16377"/>
        </table:table-row>
        <table:table-row table:style-name="ro2">
          <table:table-cell table:style-name="ce1"/>
          <table:table-cell office:value-type="string" table:number-columns-spanned="6" table:number-rows-spanned="1" table:style-name="ce11">
            <text:p><text:a xlink:href="https://www.gov.br/siscomex/pt-br/informacoes/importacao/material-usado-e-similaridade">Os catálogos técnicos e memoriais descritivos referentes aos equipamentos listados estão disponíveis no link https://www.gov.br/siscomex/pt-br/informacoes/importacao/material-usado-e-similaridade, de acordo com a Consulta Pública e o respectivo "Identificador Decex".</text:a></text:p>
          </table:table-cell>
          <table:covered-table-cell table:number-columns-repeated="5"/>
          <table:table-cell table:number-columns-repeated="16377"/>
        </table:table-row>
        <table:table-row table:style-name="ro2">
          <table:table-cell table:style-name="ce1"/>
          <table:table-cell office:value-type="string" table:number-columns-spanned="6" table:number-rows-spanned="1" table:style-name="ce12">
            <text:p>As informações referentes à descrição da mercadoria, bem como os catálogos técnicos apensados, são de inteira responsabilidade do importador.</text:p>
          </table:table-cell>
          <table:covered-table-cell table:number-columns-repeated="5"/>
          <table:table-cell table:number-columns-repeated="16377"/>
        </table:table-row>
        <table:table-row table:style-name="ro3">
          <table:table-cell table:style-name="ce4"/>
          <table:table-cell office:value-type="string" table:style-name="ce5">
            <text:p>Tipo de Operação</text:p>
          </table:table-cell>
          <table:table-cell office:value-type="string" table:style-name="ce5">
            <text:p>NCM</text:p>
          </table:table-cell>
          <table:table-cell office:value-type="string" table:style-name="ce5">
            <text:p>Descrição da Mercadoria</text:p>
          </table:table-cell>
          <table:table-cell office:value-type="string" table:style-name="ce5">
            <text:p>Fabricante</text:p>
          </table:table-cell>
          <table:table-cell office:value-type="string" table:style-name="ce5">
            <text:p>Marca</text:p>
          </table:table-cell>
          <table:table-cell office:value-type="string" table:style-name="ce5">
            <text:p>Identificador Decex</text:p>
          </table:table-cell>
          <table:table-cell table:number-columns-repeated="16377" table:style-name="ce4"/>
        </table:table-row>
        <table:table-row table:style-name="ro2">
          <table:table-cell table:style-name="ce4"/>
          <table:table-cell office:value-type="string" table:style-name="ce6">
            <text:p>s</text:p>
          </table:table-cell>
          <table:table-cell office:value-type="string" table:style-name="ce7">
            <text:p>4016.99.90</text:p>
          </table:table-cell>
          <table:table-cell office:value-type="string" table:style-name="ce8">
            <text:p>Amortecedor antivibratório de borracha vulcanizada não endurecida, com flange de fixação e inserto metálico interno, tipo plataforma com dois pontos de fixação, distância entre furos de 140 mm, altura total de 49 mm, luva interna compatível com fixação M16, utilizado para isolamento de vibrações, absorção de choques e redução de ruído estrutural em equipamentos instalados em rebocadores marítimos.</text:p>
          </table:table-cell>
          <table:table-cell table:style-name="ce8"/>
          <table:table-cell table:style-name="ce7"/>
          <table:table-cell office:value-type="string" table:style-name="ce7">
            <text:p>196-0405</text:p>
          </table:table-cell>
          <table:table-cell table:number-columns-repeated="16377"/>
        </table:table-row>
        <table:table-row table:style-name="ro2">
          <table:table-cell table:style-name="ce4"/>
          <table:table-cell office:value-type="string" table:style-name="ce6">
            <text:p>s</text:p>
          </table:table-cell>
          <table:table-cell office:value-type="string" table:style-name="ce7">
            <text:p>7616.99.00</text:p>
          </table:table-cell>
          <table:table-cell office:value-type="string" table:style-name="ce8">
            <text:p>kit de ânodos de sacrifício fabricados em liga de alumínio,composto por liga de alumínio para proteção catódica, insertos metálicos para fixação, suportes estruturais de montagem, parafusos e elementos de fixação e componentes auxiliares de instalação. Destinado à proteção catódica contra corrosão eletroquímica de componentes e estruturas metálicas instaladas em rebocadores marítimos. O produto atua como elemento consumível de proteção anticorrosiva em ambiente marinho.</text:p>
          </table:table-cell>
          <table:table-cell table:style-name="ce8"/>
          <table:table-cell table:style-name="ce7"/>
          <table:table-cell office:value-type="string" table:style-name="ce7">
            <text:p>AL5011K</text:p>
          </table:table-cell>
          <table:table-cell table:number-columns-repeated="16377"/>
        </table:table-row>
        <table:table-row table:style-name="ro2">
          <table:table-cell table:style-name="ce1"/>
          <table:table-cell office:value-type="string" table:style-name="ce6">
            <text:p>s</text:p>
          </table:table-cell>
          <table:table-cell office:value-type="string" table:style-name="ce7">
            <text:p>7907.00.90</text:p>
          </table:table-cell>
          <table:table-cell office:value-type="string" table:style-name="ce8">
            <text:p>Ânodo de sacrifício em zinco, destinado à proteção catódica de componentes metálicos de sistema de resfriamento tipo empregado em rebocadores marítimos. Sua função é reduzir os efeitos da corrosão galvânica provocada pela exposição contínua ao meio aquático marinho.</text:p>
          </table:table-cell>
          <table:table-cell table:style-name="ce8"/>
          <table:table-cell table:style-name="ce7"/>
          <table:table-cell office:value-type="string" table:style-name="ce7">
            <text:p>ZN5009K</text:p>
          </table:table-cell>
          <table:table-cell table:number-columns-repeated="16377"/>
        </table:table-row>
        <table:table-row table:style-name="ro2">
          <table:table-cell table:style-name="ce1"/>
          <table:table-cell office:value-type="string" table:style-name="ce6">
            <text:p>u</text:p>
          </table:table-cell>
          <table:table-cell office:value-type="string" table:style-name="ce7">
            <text:p>8408.20.90</text:p>
          </table:table-cell>
          <table:table-cell office:value-type="string" table:style-name="ce8">
            <text:p>30R1911 - MOTOR DIESEL DE IGNICAO POR COMPRESSAO, COM POTENCIA DE 190 KW E DESLOCAMENTO DE 10308 CM3, COM DIMENSOES DE 1981 MM X 1349 MM X 1381 MM, UTILIZADO PARA GERAR ENERGIA POR MEIO DA COMBUSTAO E CONVERTENDO-A EM ENERGIA MECANICA, PARA USO EM MOTONIVELADORA, COM APLICACAO EM MAQUINAS RODOVIARIAS</text:p>
          </table:table-cell>
          <table:table-cell table:style-name="ce8"/>
          <table:table-cell table:style-name="ce7"/>
          <table:table-cell office:value-type="string" table:style-name="ce7">
            <text:p>30R1911</text:p>
          </table:table-cell>
          <table:table-cell table:number-columns-repeated="16377"/>
        </table:table-row>
        <table:table-row table:style-name="ro2">
          <table:table-cell table:style-name="ce1"/>
          <table:table-cell office:value-type="string" table:style-name="ce6">
            <text:p>u</text:p>
          </table:table-cell>
          <table:table-cell office:value-type="string" table:style-name="ce7">
            <text:p>8408.20.90</text:p>
          </table:table-cell>
          <table:table-cell office:value-type="string" table:style-name="ce8">
            <text:p>MOTOR DE IGNICAO POR COMPRESSAO A DIESEL, COM POTENCIA 158 KW A ROTACAO MAXIMA DE 2200RPM, 7400CM3 CILINDRADAS, 6 CILINDROS, COM SISTEMA DE INJECAO DIRETA, APLICADO NOS TRATORES AGRICOLAS.</text:p>
          </table:table-cell>
          <table:table-cell table:style-name="ce8"/>
          <table:table-cell table:style-name="ce7"/>
          <table:table-cell office:value-type="string" table:style-name="ce7">
            <text:p>D26A</text:p>
          </table:table-cell>
          <table:table-cell table:number-columns-repeated="16377"/>
        </table:table-row>
        <table:table-row table:style-name="ro2">
          <table:table-cell table:style-name="ce1"/>
          <table:table-cell office:value-type="string" table:style-name="ce6">
            <text:p>u</text:p>
          </table:table-cell>
          <table:table-cell office:value-type="string" table:style-name="ce7">
            <text:p>8409.99.12</text:p>
          </table:table-cell>
          <table:table-cell office:value-type="string" table:style-name="ce8">
            <text:p>30R2222 - BLOCO DE MOTOR, EM ACO, LATAO, BRONZE E COBRE, COM DIMENSOES DE 1344,92 MM X 652,57 MM X 635,2 MM, UTILIZADO PARA ABRIGAR OS COMPONENTES INTERNOS INFERIORES DO MOTOR NECESSARIOS PARA MOVIMENTO ALTERNATIVO E TRANSFERENCIA DE POTENCIA, PARA USO EM CAMINHAO</text:p>
          </table:table-cell>
          <table:table-cell table:style-name="ce8"/>
          <table:table-cell table:style-name="ce7"/>
          <table:table-cell office:value-type="string" table:style-name="ce7">
            <text:p>30R2222</text:p>
          </table:table-cell>
          <table:table-cell table:number-columns-repeated="16377"/>
        </table:table-row>
        <table:table-row table:style-name="ro2">
          <table:table-cell table:style-name="ce1"/>
          <table:table-cell office:value-type="string" table:style-name="ce6">
            <text:p>u</text:p>
          </table:table-cell>
          <table:table-cell office:value-type="string" table:style-name="ce7">
            <text:p>8409.99.12</text:p>
          </table:table-cell>
          <table:table-cell office:value-type="string" table:style-name="ce8">
            <text:p>30R2275 - BLOCO DO MOTOR, EM FUNDICAO DE ACO, BORRACHA E FERRO DUCTIL, COM DIMENSOES DE 2630,5 MM X 977 MM X 1097 MM, UTILIZADO PARA FORNECER A BASE PRIMARIA DO MOTOR PARA APOIAR O MOVIMENTO INTERNO DO MOTOR, PARA USO EM CAMINHAO -<text:s/></text:p>
          </table:table-cell>
          <table:table-cell table:style-name="ce8"/>
          <table:table-cell table:style-name="ce7"/>
          <table:table-cell office:value-type="string" table:style-name="ce7">
            <text:p>30R2275</text:p>
          </table:table-cell>
          <table:table-cell table:number-columns-repeated="16377"/>
        </table:table-row>
        <table:table-row table:style-name="ro2">
          <table:table-cell table:style-name="ce1"/>
          <table:table-cell office:value-type="string" table:style-name="ce6">
            <text:p>u</text:p>
          </table:table-cell>
          <table:table-cell office:value-type="string" table:style-name="ce7">
            <text:p>8409.99.99</text:p>
          </table:table-cell>
          <table:table-cell office:value-type="string" table:style-name="ce8">
            <text:p>0R8913 - JOGO DE REPARO DO CILINDROS PARA MOTORES DO CICLO DIESEL, MODELO 3406E. COM TAXA DE COMPRESSAO DE <text:s/>16,25 PARA 1. COM PESO DE 17,23KG. COM APLICACAO EM MAQUINAS RODOVIARIAS.<text:s text:c="2"/></text:p>
          </table:table-cell>
          <table:table-cell table:style-name="ce8"/>
          <table:table-cell table:style-name="ce7"/>
          <table:table-cell office:value-type="string" table:style-name="ce7">
            <text:p>0R8913</text:p>
          </table:table-cell>
          <table:table-cell table:number-columns-repeated="16377"/>
        </table:table-row>
        <table:table-row table:style-name="ro2">
          <table:table-cell table:style-name="ce1"/>
          <table:table-cell office:value-type="string" table:style-name="ce6">
            <text:p>s</text:p>
          </table:table-cell>
          <table:table-cell office:value-type="string" table:style-name="ce7">
            <text:p>8409.99.99</text:p>
          </table:table-cell>
          <table:table-cell office:value-type="string" table:style-name="ce8">
            <text:p>MANCAL PRINCIPAL DO VIRABREQUIM (MAIN BEARING FOR CRANKSHAFT), PECA DE REPOSICAO DESTINADA AO APOIO E GUIAMENTO DO VIRABREQUIM, INSTALADA NOS MANCAIS PRINCIPAIS DO MOTOR, PROPORCIONANDO SUPERFICIE DE APOIO PARA O VIRABREQUIM E CONTRIBUINDO PARA A REDUCAO DO ATRITO E O ADEQUADO FUNCIONAMENTO DO SISTEMA DE MANIVELA DO MOTOR. APLICACAO: MOTOR DIESEL MARITIMO DE 8 CILINDROS, COM POTENCIA NOMINAL DE 720 KW E ROTACAO NOMINAL DE 1.450 RPM. PECA DESTINADA A MANUTENCAO E REPOSICAO DO MOTOR. Durante o funcionamento do motor, o virabrequim realiza movimento rotativo e transmite o torque produzido pela combustão aos demais componentes do sistema de transmissão. <text:s/>Os mancais principais constituem os pontos de apoio do virabrequim, permitindo sua rotação de forma controlada e contribuindo para:sustentação radial do virabrequim,redução do atrito entre as superfícies de contato,distribuição das cargas transmitidas ao bloco do motor, manutenção do correto posicionamento do virabrequim,funcionamento adequado do sistema de lubrificação na região dos mancais, e prevenção do contato direto entre o virabrequim e o alojamento do mancal.</text:p>
          </table:table-cell>
          <table:table-cell table:style-name="ce8"/>
          <table:table-cell table:style-name="ce7"/>
          <table:table-cell office:value-type="string" table:style-name="ce7">
            <text:p>MAIN BEARING</text:p>
          </table:table-cell>
          <table:table-cell table:number-columns-repeated="16377"/>
        </table:table-row>
        <table:table-row table:style-name="ro2">
          <table:table-cell table:style-name="ce1"/>
          <table:table-cell office:value-type="string" table:style-name="ce6">
            <text:p>s</text:p>
          </table:table-cell>
          <table:table-cell office:value-type="string" table:style-name="ce7">
            <text:p>8409.99.99</text:p>
          </table:table-cell>
          <table:table-cell office:value-type="string" table:style-name="ce8">
            <text:p>Pistão (PISTON), componente mecânico móvel de motor de combustão interna, destinado a operar no interior do cilindro do motor. O pistão realiza movimento alternativo no interior do cilindro, recebendo a pressão gerada pela combustão da mistura combustível/ar e transmitindo essa força ao conjunto biela-virabrequim, contribuindo para a conversão da energia térmica resultante da combustão em movimento mecânico rotativo. O componente é destinado à aplicação em motor diesel marítimo, sendo utilizado como peça de reposição para manutenção do conjunto móvel do motor. Sua instalação ocorre no interior do cilindro do motor, onde trabalha em conjunto com o cilindro/camisa, anéis de pistão, pino do pistão e biela, conforme a configuração original do motor. Durante o funcionamento do motor, o pistão realiza movimento alternativo dentro do cilindro. Sua função principal é:receber a força resultante da combustão no interior do cilindro,transmitir a força ao conjunto biela-virabrequim,contribuir para a transformação do movimento alternativo em movimento rotativo,trabalhar em conjunto com os anéis de pistão para proporcionar a vedação dos gases de combustão,contribuir para a transferência de calor do conjunto móvel para as partes do motor destinadas à sua dissipação.</text:p>
          </table:table-cell>
          <table:table-cell table:style-name="ce8"/>
          <table:table-cell table:style-name="ce7"/>
          <table:table-cell office:value-type="string" table:style-name="ce7">
            <text:p>PISTON</text:p>
          </table:table-cell>
          <table:table-cell table:number-columns-repeated="16377"/>
        </table:table-row>
        <table:table-row table:style-name="ro2">
          <table:table-cell table:style-name="ce1"/>
          <table:table-cell office:value-type="string" table:style-name="ce6">
            <text:p>u</text:p>
          </table:table-cell>
          <table:table-cell office:value-type="string" table:style-name="ce7">
            <text:p>8412.21.10</text:p>
          </table:table-cell>
          <table:table-cell office:value-type="string" table:style-name="ce8">
            <text:p>30R1190 - GRUPO DE CILINDROS, DE MATERIAL ACO CARBONO, COM DIMENSOES DE 2015,74 MM X 446,27 MM X 386,2 MM, UTILIZADO EM ESCAVADEIRA COM APLICACAO EM MAQUINAS RODOVIARIAS.</text:p>
          </table:table-cell>
          <table:table-cell table:style-name="ce8"/>
          <table:table-cell table:style-name="ce7"/>
          <table:table-cell office:value-type="string" table:style-name="ce7">
            <text:p>30R1190</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196 - GRUPO DE CILINDROS, DE MATERIAL ACO CARBONO, COM DIMENSOES TOTAIS DE 1564 MM X 367 MM X 329 MM, UTILIZADO EM TRATOR DE RODAS PARA AJUSTE E FIXACAO DA LAMINA DO BULLDOZER, COM APLICACAO EM MAQUINAS RODOVIARIAS.</text:p>
          </table:table-cell>
          <table:table-cell table:style-name="ce8"/>
          <table:table-cell table:style-name="ce7"/>
          <table:table-cell office:value-type="string" table:style-name="ce7">
            <text:p>30R1196</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225 - CILINDRO, DE MATERIAL ACO CARBONO, COM DIMENSOES DE 1843MM X 183MM X 189.5MM, UTILIZADO EM ESCAVADEIRA PARA SUPORTE E ACIONAMENTO DE CACAMBA, COM APLICACAO EM MAQUINAS RODOVIARIAS.</text:p>
          </table:table-cell>
          <table:table-cell table:style-name="ce8"/>
          <table:table-cell table:style-name="ce7"/>
          <table:table-cell office:value-type="string" table:style-name="ce7">
            <text:p>30R1225</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243 - CILINDRO HIDRAULICO DE MOVIMENTO RETILINEO, FABRICADO EM ACO, COM DIMENSOES DE 1694,4 MM X 223,5 MM X 202,9 MM, UTILIZADO PARA ELEVAR E ABAIXAR A PA, CONVERTENDO A PRESSAO HIDRAULICA EM MOVIMENTO LINEAR, PARA USO EM BULLDOZER, COM APLICACAO EM MAQUINAS RODOVIARIAS.</text:p>
          </table:table-cell>
          <table:table-cell table:style-name="ce8"/>
          <table:table-cell table:style-name="ce7"/>
          <table:table-cell office:value-type="string" table:style-name="ce7">
            <text:p>30R1243</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244 - CILINDRO HIDRAULICO, FABRICADO EM ACO, COM DIMENSOES DE 1694,4 MM X 223,6 MM X 202,9 MM, UTILIZADO PARA FORNECER FORCA DE SUSTENTACAO PARA A PA DO BULLDOZER E APOIAR O POSICIONAMENTO CONTROLADO DA PA, PARA USO EM BULLDOZER, COM APLICACAO EM MAQUINAS RODOVIARIAS.</text:p>
          </table:table-cell>
          <table:table-cell table:style-name="ce8"/>
          <table:table-cell table:style-name="ce7"/>
          <table:table-cell office:value-type="string" table:style-name="ce7">
            <text:p>30R1244</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248 - CILINDRO, DE MATERIAL ACO CARBONO COM DIMENSOES DE 1694,4 MM X 223,5 MM X 202,9 MM, UTILIZADO EM BULLDOZER COM APLICACAO EM MAQUINAS RODOVIARIAS.</text:p>
          </table:table-cell>
          <table:table-cell table:style-name="ce8"/>
          <table:table-cell table:style-name="ce7"/>
          <table:table-cell office:value-type="string" table:style-name="ce7">
            <text:p>30R1248</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249 - CILINDRO, DE MATERIAL ACO CARBONO, COM DIMENSOES DE 1115,7 MM X 198,5 MM X 145 MM, UTILIZADO EM BULLDOZER COM APLICACAO EM MAQUINAS RODOVIARIAS.</text:p>
          </table:table-cell>
          <table:table-cell table:style-name="ce8"/>
          <table:table-cell table:style-name="ce7"/>
          <table:table-cell office:value-type="string" table:style-name="ce7">
            <text:p>30R1249</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250 - CILINDRO HIDRAULICO DA LAMINA, FABRICADO EM ACO CARBONO, COM DIMENSOES DE 1115,7 MM X 198,5 MM X 145 MM, UTILIZADO PARA ACIONAR A FIXACAO DA LAMINA E CONTROLA O ANGULO DE INCLINACAO DA LAMINA, PARA USO EM BULLDOZER, COM APLICACAO EM MAQUINAS RODOVIARIAS.</text:p>
          </table:table-cell>
          <table:table-cell table:style-name="ce8"/>
          <table:table-cell table:style-name="ce7"/>
          <table:table-cell office:value-type="string" table:style-name="ce7">
            <text:p>30R1250</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252 - CILINDRO HIDRAULICO DA LAMINA, FABRICADO EM ACO CARBONO, COM DIMENSOES DE 1123 MM X 208,5 MM X 150 MM, UTILIZADO PARA ACIONAR A LAMINA E CONTROLAR O ANGULO DE INCLINACAO DA LAMINA, PARA USO EM BULLDOZER, COM APLICACAO EM MAQUINAS RODOVIARIAS.</text:p>
          </table:table-cell>
          <table:table-cell table:style-name="ce8"/>
          <table:table-cell table:style-name="ce7"/>
          <table:table-cell office:value-type="string" table:style-name="ce7">
            <text:p>30R1252</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255 - CILINDRO HIDRAULICO DO ESCARIFICADOR, FABRICADO EM ACO CARBONO, COM DIMENSOES DE 930,9 MM X 279,4 MM X 211,6 MM, UTILIZADO PARA LEVANTA O ESCARIFICADOR PARA MANUSEAR MATERIAIS, PARA USO EM BULLDOZER, COM APLICACAO EM MAQUINAS RODOVIARIAS.</text:p>
          </table:table-cell>
          <table:table-cell table:style-name="ce8"/>
          <table:table-cell table:style-name="ce7"/>
          <table:table-cell office:value-type="string" table:style-name="ce7">
            <text:p>30R1255</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539 - CILINDRO HIDRAULICO DE DIRECAO, EM ACO, BORRACHA, COBRE E PLASTICO, COM DIMENSOES DE 1732,1 MM X 185,8 MM X 40,0 MM, UTILIZADO PARA GERAR UMA FORCA LINEAR PARA CONTROLAR O MOVIMENTO DIRECIONAL DO SISTEMA DE DIRECAO, PARA USO EM RASPADOR, COM APLICACAO EM MAQUINAS RODOVIARIAS.</text:p>
          </table:table-cell>
          <table:table-cell table:style-name="ce8"/>
          <table:table-cell table:style-name="ce7"/>
          <table:table-cell office:value-type="string" table:style-name="ce7">
            <text:p>30R1539</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550 - CILINDRO HIDRAULICO, COM DIMENSOES DE 803,5 MM X 189,5 MM X 180,0 MM, UTILIZADO PARA GERAR UMA FORCA LINEAR PARA CONTROLAR O MOVIMENTO E A POSICAO DA LAMINA, PARA USO EM ESCAVADEIRA, COM APLICACAO EM MAQUINAS RODOVIARIAS.</text:p>
          </table:table-cell>
          <table:table-cell table:style-name="ce8"/>
          <table:table-cell table:style-name="ce7"/>
          <table:table-cell office:value-type="string" table:style-name="ce7">
            <text:p>30R1550</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554 - CILINDRO HIDRAULICO, COM DIMENSOES DE 1775,0 MM X 214,0 MM X 188,5 MM, UTILIZADO PARA GERAR UMA FORCA LINEAR PARA CONTROLAR O MOVIMENTO DO BASTAO DURANTE OPERACOES DE ESCAVACAO E MANUSEIO DE MATERIAIS, PARA USO EM ESCAVADEIRA, COM APLICACAO EM MAQUINAS RODOVIARIAS.</text:p>
          </table:table-cell>
          <table:table-cell table:style-name="ce8"/>
          <table:table-cell table:style-name="ce7"/>
          <table:table-cell office:value-type="string" table:style-name="ce7">
            <text:p>30R1554</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619 - CILINDRO HIDRAULICO DE MOVIMENTO RETILINEO, EM ACO, COM DIMENSOES DE 934 MM X 147,6 MM X 120 MM, UTILIZADO PARA FORNECER GERACAO DE FORCA DE DIRECAO CONTROLADA QUE PERMITE O MOVIMENTO DIRECIONAL DA MAQUINA, PARA USO EM CAMINHAO FORA DE ESTRADA.</text:p>
          </table:table-cell>
          <table:table-cell table:style-name="ce8"/>
          <table:table-cell table:style-name="ce7"/>
          <table:table-cell office:value-type="string" table:style-name="ce7">
            <text:p>30R1619</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711 - CILINDRO HIDRAULICO DE MOVIMENTO RETILINEO, EM FUNDICAO DE ACO E FERRO CINZENTO, COM DIMENSOES DE 744,4 MM X 163,9 MM X 105 MM, UTILIZADO PARA FORNECER MOVIMENTO DE COMPENSACAO QUE MANTEM O POSICIONAMENTO DO ANEXO NIVELADO E ESTAVEL DURANTE A EXTENSAO E RETRACAO DA LANCA, PARA USO EM MANIPULADOR DE MATERIAIS, COM APLICACAO EM MAQUINAS RODOVIARIAS.</text:p>
          </table:table-cell>
          <table:table-cell table:style-name="ce8"/>
          <table:table-cell table:style-name="ce7"/>
          <table:table-cell office:value-type="string" table:style-name="ce7">
            <text:p>30R1711</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714 - CILINDRO HIDRAULICO DE PONTA DE LAMINA, EM FUNDICAO DE ACO E FERRO CINZENTO, COM DIMENSOES DE 714,7 MM X 144,8 MM X 140,2 MM, UTILIZADO PARA FORNECER MOVIMENTO CONTROLADO DE PONTA DA LAMINA QUE SUPORTA AJUSTE PRECISO DO ANGULO DE CLASSIFICACAO, PARA USO EM MOTONIVELADORA, COM APLICACAO EM MAQUINAS RODOVIARIAS.</text:p>
          </table:table-cell>
          <table:table-cell table:style-name="ce8"/>
          <table:table-cell table:style-name="ce7"/>
          <table:table-cell office:value-type="string" table:style-name="ce7">
            <text:p>30R1714</text:p>
          </table:table-cell>
          <table:table-cell table:number-columns-repeated="16377"/>
        </table:table-row>
        <table:table-row table:style-name="ro2">
          <table:table-cell/>
          <table:table-cell office:value-type="string" table:style-name="ce6">
            <text:p>u</text:p>
          </table:table-cell>
          <table:table-cell office:value-type="string" table:style-name="ce7">
            <text:p>8412.21.10</text:p>
          </table:table-cell>
          <table:table-cell office:value-type="string" table:style-name="ce8">
            <text:p>30R1716 - CILINDRO HIDRAULICO DE DIRECAO, EM FUNDICAO DE ACO E FERRO CINZENTO, COM DIMENSOES DE 637,3 MM X 148 MM X 110,9 MM, UTILIZADO PARA FORNECER ATUACAO DE DIRECAO CONTROLADA QUE PERMITE O MOVIMENTO DIRECIONAL PRECISO DA MAQUINA, PARA USO EM MOTONIVELADORA, COM APLICACAO EM MAQUINAS RODOVIARIAS.</text:p>
          </table:table-cell>
          <table:table-cell table:style-name="ce8"/>
          <table:table-cell table:style-name="ce7"/>
          <table:table-cell office:value-type="string" table:style-name="ce7">
            <text:p>30R1716</text:p>
          </table:table-cell>
          <table:table-cell table:number-columns-repeated="16377"/>
        </table:table-row>
        <table:table-row table:style-name="ro2">
          <table:table-cell/>
          <table:table-cell office:value-type="string" table:style-name="ce6">
            <text:p>u</text:p>
          </table:table-cell>
          <table:table-cell office:value-type="string" table:style-name="ce7">
            <text:p>8412.29.00</text:p>
          </table:table-cell>
          <table:table-cell office:value-type="string" table:style-name="ce8">
            <text:p>30R2312 - MOTOR HIDRAULICO DO VENTILADOR DE RESFRIAMENTO, FABRICADO EM ACO, COM DIMENSOES DE 300,5 MM X 260 MM X 247 MM, UTILIZADO PARA ACIONAR O VENTILADOR DE RESFRIAMENTO USANDO ENERGIA HIDRAULICA E SUPORTAR O FLUXO DE AR CONTROLADO, PARA USO EM BULLDOZER, COM APLICACAO EM MAQUINAS RODOVIARIAS.</text:p>
          </table:table-cell>
          <table:table-cell table:style-name="ce8"/>
          <table:table-cell table:style-name="ce7"/>
          <table:table-cell office:value-type="string" table:style-name="ce7">
            <text:p>30R2312</text:p>
          </table:table-cell>
          <table:table-cell table:number-columns-repeated="16377"/>
        </table:table-row>
        <table:table-row table:style-name="ro2">
          <table:table-cell/>
          <table:table-cell office:value-type="string" table:style-name="ce6">
            <text:p>u</text:p>
          </table:table-cell>
          <table:table-cell office:value-type="string" table:style-name="ce7">
            <text:p>8412.29.00</text:p>
          </table:table-cell>
          <table:table-cell office:value-type="string" table:style-name="ce8">
            <text:p>30R2320 - MOTOR HIDRAULICO DE OSCILACAO, FABRICADO EM FUNDICAO DE FERRO DUCTIL, COM DIMENSOES DE 260,5 MM X 194,3 MM X 150 MM, UTILIZADO PARA FORNECER ACIONAMENTO ROTACIONAL PARA O MOVIMENTO DE OSCILACAO DA MAQUINA, PARA USO EM ESCAVADEIRA, COM APLICACAO EM MAQUINAS RODOVIARIAS.</text:p>
          </table:table-cell>
          <table:table-cell table:style-name="ce8"/>
          <table:table-cell table:style-name="ce7"/>
          <table:table-cell office:value-type="string" table:style-name="ce7">
            <text:p>30R2320</text:p>
          </table:table-cell>
          <table:table-cell table:number-columns-repeated="16377"/>
        </table:table-row>
        <table:table-row table:style-name="ro2">
          <table:table-cell/>
          <table:table-cell office:value-type="string" table:style-name="ce6">
            <text:p>u</text:p>
          </table:table-cell>
          <table:table-cell office:value-type="string" table:style-name="ce7">
            <text:p>8412.29.00</text:p>
          </table:table-cell>
          <table:table-cell office:value-type="string" table:style-name="ce8">
            <text:p>30R2433 - MOTOR HIDRAULICO DE PISTAO AXIAL, EM ACO, COM DIMENSOES DE 527,3 MM X 503,0 MM X 235,2 MM, UTILIZADO PARA CONVERTER PRESSAO HIDRAULICA EM POTENCIA MECANICA ROTACIONAL, PARA USO EM BULLDOZER, COM APLICACAO EM MAQUINAS RODOVIARIAS.</text:p>
          </table:table-cell>
          <table:table-cell table:style-name="ce8"/>
          <table:table-cell table:style-name="ce7"/>
          <table:table-cell office:value-type="string" table:style-name="ce7">
            <text:p>30R2433</text:p>
          </table:table-cell>
          <table:table-cell table:number-columns-repeated="16377"/>
        </table:table-row>
        <table:table-row table:style-name="ro2">
          <table:table-cell/>
          <table:table-cell office:value-type="string" table:style-name="ce6">
            <text:p>u</text:p>
          </table:table-cell>
          <table:table-cell office:value-type="string" table:style-name="ce7">
            <text:p>8412.29.00</text:p>
          </table:table-cell>
          <table:table-cell office:value-type="string" table:style-name="ce8">
            <text:p>30R2434 - MOTOR HIDRAULICO DE PISTAO AXIAL, EM ACO, COM DIMENSOES DE 527,3 MM X 503,0 MM X 235,2 MM, UTILIZADO PARA CONVERTER PRESSAO HIDRAULICA EM POTENCIA MECANICA ROTACIONAL, PARA USO EM BULLDOZER, COM APLICACAO EM MAQUINAS RODOVIARIAS.</text:p>
          </table:table-cell>
          <table:table-cell table:style-name="ce8"/>
          <table:table-cell table:style-name="ce7"/>
          <table:table-cell office:value-type="string" table:style-name="ce7">
            <text:p>30R2434</text:p>
          </table:table-cell>
          <table:table-cell table:number-columns-repeated="16377"/>
        </table:table-row>
        <table:table-row table:style-name="ro2">
          <table:table-cell/>
          <table:table-cell office:value-type="string" table:style-name="ce6">
            <text:p>u</text:p>
          </table:table-cell>
          <table:table-cell office:value-type="string" table:style-name="ce7">
            <text:p>8412.29.00</text:p>
          </table:table-cell>
          <table:table-cell office:value-type="string" table:style-name="ce8">
            <text:p>30R2436 - MOTOR HIDRAULICO DE PISTAO AXIAL, EM ACO, COM DIMENSOES DE 522,1 MM X 337,4 MM X 295,8 MM, UTILIZADO PARA CONVERTER PRESSAO HIDRAULICA EM POTENCIA MECANICA ROTACIONAL, PARA USO EM ESCAVADEIRA, COM APLICACAO EM MAQUINAS RODOVIARIAS.</text:p>
          </table:table-cell>
          <table:table-cell table:style-name="ce8"/>
          <table:table-cell table:style-name="ce7"/>
          <table:table-cell office:value-type="string" table:style-name="ce7">
            <text:p>30R2436</text:p>
          </table:table-cell>
          <table:table-cell table:number-columns-repeated="16377"/>
        </table:table-row>
        <table:table-row table:style-name="ro2">
          <table:table-cell/>
          <table:table-cell office:value-type="string" table:style-name="ce6">
            <text:p>u</text:p>
          </table:table-cell>
          <table:table-cell office:value-type="string" table:style-name="ce7">
            <text:p>8412.90.80</text:p>
          </table:table-cell>
          <table:table-cell office:value-type="string" table:style-name="ce8">
            <text:p>30R1270 - HASTE DO CILINDRO DA CACAMBA, FABRICADA EM ACO CARBONO, COM DIMENSOES DE 2193 MM X 249,5 MM X 180 MM, UTILIZADA PARA CONECTAR O CILINDRO HIDRAULICO A ESTRUTURA DO CACAMBA, PARA USO EM ESCAVADEIRA, COM APLICACAO EM MAQUINAS RODOVIARIAS<text:s/></text:p>
          </table:table-cell>
          <table:table-cell table:style-name="ce8"/>
          <table:table-cell table:style-name="ce7"/>
          <table:table-cell office:value-type="string" table:style-name="ce7">
            <text:p>30R1270</text:p>
          </table:table-cell>
          <table:table-cell table:number-columns-repeated="16377"/>
        </table:table-row>
        <table:table-row table:style-name="ro2">
          <table:table-cell/>
          <table:table-cell office:value-type="string" table:style-name="ce6">
            <text:p>u</text:p>
          </table:table-cell>
          <table:table-cell office:value-type="string" table:style-name="ce7">
            <text:p>8412.90.80</text:p>
          </table:table-cell>
          <table:table-cell office:value-type="string" table:style-name="ce8">
            <text:p>30R1517 - HASTE DO CILINDRO HIDRAULICO, FABRICADA EM ACO CARBONO, COM DIMENSOES DE 1546 MM X 148 MM X 80 MM, UTILIZADA PARA SUPORTAR CILINDROS PARA ACIONAR FUNCOES DE DIRECAO, PARA USO EM TRATOR-ESCREIPER, COM APLICACAO EM MAQUINAS RODOVIARIAS</text:p>
          </table:table-cell>
          <table:table-cell table:style-name="ce8"/>
          <table:table-cell table:style-name="ce7"/>
          <table:table-cell office:value-type="string" table:style-name="ce7">
            <text:p>30R1517</text:p>
          </table:table-cell>
          <table:table-cell table:number-columns-repeated="16377"/>
        </table:table-row>
        <table:table-row table:style-name="ro2">
          <table:table-cell/>
          <table:table-cell office:value-type="string" table:style-name="ce6">
            <text:p>u</text:p>
          </table:table-cell>
          <table:table-cell office:value-type="string" table:style-name="ce7">
            <text:p>8412.90.80</text:p>
          </table:table-cell>
          <table:table-cell office:value-type="string" table:style-name="ce8">
            <text:p>30R1518 - HASTE DO CILINDRO HIDRAULICO, FABRICADA EM ACO CARBONO, COM DIMENSOES DE 838 MM X 239 MM X 100 MM, UTILIZADA PARA SUPORTAR O CILINDRO PARA LEVANTAR AS CARGAS NA UNIDADE DE ENGATE, PARA USO EM BULLDOZER, COM APLICACAO EM MAQUINAS RODOVIARIAS</text:p>
          </table:table-cell>
          <table:table-cell table:style-name="ce8"/>
          <table:table-cell table:style-name="ce7"/>
          <table:table-cell office:value-type="string" table:style-name="ce7">
            <text:p>30R1518</text:p>
          </table:table-cell>
          <table:table-cell table:number-columns-repeated="16377"/>
        </table:table-row>
        <table:table-row table:style-name="ro2">
          <table:table-cell/>
          <table:table-cell office:value-type="string" table:style-name="ce6">
            <text:p>u</text:p>
          </table:table-cell>
          <table:table-cell office:value-type="string" table:style-name="ce7">
            <text:p>8412.90.80</text:p>
          </table:table-cell>
          <table:table-cell office:value-type="string" table:style-name="ce8">
            <text:p>30R1520 - HASTE DO CILINDRO HIDRAULICO, FABRICADA EM ACO CARBONO, COM DIMENSOES DE 1891 MM X 174 MM X 108 MM, UTILIZADA PARA SUPORTAR UM CILINDRO PARA ACIONAR O PISO MOVEL DA TIGELA DO RASPADOR, PARA USO EM BULLDOZER, COM APLICACAO EM MAQUINAS RODOVIARIAS<text:s text:c="2"/></text:p>
          </table:table-cell>
          <table:table-cell table:style-name="ce8"/>
          <table:table-cell table:style-name="ce7"/>
          <table:table-cell office:value-type="string" table:style-name="ce7">
            <text:p>30R1520</text:p>
          </table:table-cell>
          <table:table-cell table:number-columns-repeated="16377"/>
        </table:table-row>
        <table:table-row table:style-name="ro2">
          <table:table-cell/>
          <table:table-cell office:value-type="string" table:style-name="ce6">
            <text:p>u</text:p>
          </table:table-cell>
          <table:table-cell office:value-type="string" table:style-name="ce7">
            <text:p>8412.90.80</text:p>
          </table:table-cell>
          <table:table-cell office:value-type="string" table:style-name="ce8">
            <text:p>30R1522 - HASTE DO CILINDRO DA CACAMBA, FABRICADA EM ACO CARBONO, COM DIMENSOES DE 1338 MM X 145 MM X 80 MM, UTILIZADA PARA CONECTAR O CILINDRO HIDRAULICO A ESTRUTURA DA CACAMBA, PARA USO EM ESCAVADEIRA, COM APLICACAO EM MAQUINAS RODOVIARIAS</text:p>
          </table:table-cell>
          <table:table-cell table:style-name="ce8"/>
          <table:table-cell table:style-name="ce7"/>
          <table:table-cell office:value-type="string" table:style-name="ce7">
            <text:p>30R1522</text:p>
          </table:table-cell>
          <table:table-cell table:number-columns-repeated="16377"/>
        </table:table-row>
        <table:table-row table:style-name="ro2">
          <table:table-cell/>
          <table:table-cell office:value-type="string" table:style-name="ce6">
            <text:p>u</text:p>
          </table:table-cell>
          <table:table-cell office:value-type="string" table:style-name="ce7">
            <text:p>8412.90.80</text:p>
          </table:table-cell>
          <table:table-cell office:value-type="string" table:style-name="ce8">
            <text:p>30R1524 - HASTE DO CILINDRO DA CACAMBA, FABRICADA EM ACO CARBONO, COM DIMENSOES DE 1495 MM X 152 MM X 90 MM, UTILIZADA PARA CONECTAR O CILINDRO HIDRAULICO A ESTRUTURA DO CACAMBA, PARA USO EM ESCAVADEIRA, COM APLICACAO EM MAQUINAS RODOVIARIAS</text:p>
          </table:table-cell>
          <table:table-cell table:style-name="ce8"/>
          <table:table-cell table:style-name="ce7"/>
          <table:table-cell office:value-type="string" table:style-name="ce7">
            <text:p>30R1524</text:p>
          </table:table-cell>
          <table:table-cell table:number-columns-repeated="16377"/>
        </table:table-row>
        <table:table-row table:style-name="ro2">
          <table:table-cell/>
          <table:table-cell office:value-type="string" table:style-name="ce6">
            <text:p>u</text:p>
          </table:table-cell>
          <table:table-cell office:value-type="string" table:style-name="ce7">
            <text:p>8412.90.80</text:p>
          </table:table-cell>
          <table:table-cell office:value-type="string" table:style-name="ce8">
            <text:p>30R1525 - HASTE DO CILINDRO DA CACAMBA, FABRICADA EM ACO, COM DIMENSOES DE 1338,0 MM X 137,5 MM X 80,0 MM, UTILIZADA PARA TRANSMITIR A FORCA DO CILINDRO HIDRAULICO PARA MOVER O CACAMBA DURANTE OPERACOES DE ELEVACAO, PARA USO EM ESCAVADEIRA, COM APLICACAO EM MAQUINAS RODOVIARIAS</text:p>
          </table:table-cell>
          <table:table-cell table:style-name="ce8"/>
          <table:table-cell table:style-name="ce7"/>
          <table:table-cell office:value-type="string" table:style-name="ce7">
            <text:p>30R1525</text:p>
          </table:table-cell>
          <table:table-cell table:number-columns-repeated="16377"/>
        </table:table-row>
        <table:table-row table:style-name="ro2">
          <table:table-cell/>
          <table:table-cell office:value-type="string" table:style-name="ce6">
            <text:p>u</text:p>
          </table:table-cell>
          <table:table-cell office:value-type="string" table:style-name="ce7">
            <text:p>8412.90.80</text:p>
          </table:table-cell>
          <table:table-cell office:value-type="string" table:style-name="ce8">
            <text:p>30R1526 - HASTE DO CILINDRO DO BASTAO, FABRICADA EM ACO CARBONO, COM DIMENSOES DE 1636 MM X 140 MM X 90 MM, UTILIZADA PARA CONECTAR O CILINDRO HIDRAULICO A ESTRUTURA DO BASTAO, PARA USO EM ESCAVADEIRA, COM APLICACAO EM MAQUINAS RODOVIARIAS</text:p>
          </table:table-cell>
          <table:table-cell table:style-name="ce8"/>
          <table:table-cell table:style-name="ce7"/>
          <table:table-cell office:value-type="string" table:style-name="ce7">
            <text:p>30R1526</text:p>
          </table:table-cell>
          <table:table-cell table:number-columns-repeated="16377"/>
        </table:table-row>
        <table:table-row table:style-name="ro2">
          <table:table-cell/>
          <table:table-cell office:value-type="string" table:style-name="ce6">
            <text:p>u</text:p>
          </table:table-cell>
          <table:table-cell office:value-type="string" table:style-name="ce7">
            <text:p>8413.50.10</text:p>
          </table:table-cell>
          <table:table-cell office:value-type="string" table:style-name="ce8">
            <text:p>30R0978 - BOMBA DE PISTAO AXIAL VARIAVEL, EM ACO, COM DIMENSAO DE 412,9 MM X 282,4 MM X 210 MM, VAZAO DE 187 L/MIN E POTENCIA DE 75 KW, PARA GERAR PRESSAO E FLUXO HIDRAULICO, PARA USO EM COMPACTADOR, COM APLICACAO EM MAQUINAS RODOVIARIAS.</text:p>
          </table:table-cell>
          <table:table-cell table:style-name="ce8"/>
          <table:table-cell table:style-name="ce7"/>
          <table:table-cell office:value-type="string" table:style-name="ce7">
            <text:p>30R0978</text:p>
          </table:table-cell>
          <table:table-cell table:number-columns-repeated="16377"/>
        </table:table-row>
        <table:table-row table:style-name="ro2">
          <table:table-cell/>
          <table:table-cell office:value-type="string" table:style-name="ce6">
            <text:p>u</text:p>
          </table:table-cell>
          <table:table-cell office:value-type="string" table:style-name="ce7">
            <text:p>8413.50.90</text:p>
          </table:table-cell>
          <table:table-cell office:value-type="string" table:style-name="ce8">
            <text:p>30R0984 - BOMBA DE PISTAO AXIAL HIDRAULICA, DE POTENCIA IGUAL A 9087 W E CAPACIDADE DE VAZAO DE 79 L/MIN, FABRICADA EM ACO, COM DIMENSOES DE 340,2 MM X 251,8 MM X 183 MM, UTILIZADA PARA GERAR PRESSAO E FLUXO HIDRAULICO QUE APOIAM A OPERACAO DE SISTEMAS HIDRAULICOS DURANTE O USO DA MAQUINA, PARA USO EM RETROESCAVADEIRA, COM APLICACAO EM MAQUINAS RODOVIARIAS.</text:p>
          </table:table-cell>
          <table:table-cell table:style-name="ce8"/>
          <table:table-cell table:style-name="ce7"/>
          <table:table-cell office:value-type="string" table:style-name="ce7">
            <text:p>30R0984</text:p>
          </table:table-cell>
          <table:table-cell table:number-columns-repeated="16377"/>
        </table:table-row>
        <table:table-row table:style-name="ro2">
          <table:table-cell/>
          <table:table-cell office:value-type="string" table:style-name="ce6">
            <text:p>u</text:p>
          </table:table-cell>
          <table:table-cell office:value-type="string" table:style-name="ce7">
            <text:p>8413.50.90</text:p>
          </table:table-cell>
          <table:table-cell office:value-type="string" table:style-name="ce8">
            <text:p>30R1341 - BOMBA DE PISTAO AXIAL HIDRAULICA, COM POTENCIA DE 47000W E CAPACIDADE DE VAZAO DE 133 L/MIN, FABRICADA EM ACO, COM DIMENSOES DE 322,4 MM X 267,5 MM X 208 MM, UTILIZADA PARA GERAR PRESSAO E FLUXO HIDRAULICO QUE APOIAM A OPERACAO DE SISTEMAS HIDRAULICOS DURANTE O USO DA MAQUINA, PARA USO EM CAMINHAO FORA DE ESTRADA.</text:p>
          </table:table-cell>
          <table:table-cell table:style-name="ce8"/>
          <table:table-cell table:style-name="ce7"/>
          <table:table-cell office:value-type="string" table:style-name="ce7">
            <text:p>30R1341</text:p>
          </table:table-cell>
          <table:table-cell table:number-columns-repeated="16377"/>
        </table:table-row>
        <table:table-row table:style-name="ro2">
          <table:table-cell/>
          <table:table-cell office:value-type="string" table:style-name="ce6">
            <text:p>u</text:p>
          </table:table-cell>
          <table:table-cell office:value-type="string" table:style-name="ce7">
            <text:p>8413.50.90</text:p>
          </table:table-cell>
          <table:table-cell office:value-type="string" table:style-name="ce8">
            <text:p>30R1345 - BOMBA DE PISTAO AXIAL HIDRAULICA, COM POTENCIA DE 75000 W E CAPACIDADE DE VAZAO DE 187 L/MIN, FABRICADA EM ACO, COM DIMENSOES DE 412,9 MM X 283 MM X 210 MM, UTILIZADA PARA GERAR PRESSAO E FLUXO HIDRAULICO QUE APOIAM A OPERACAO DE SISTEMAS HIDRAULICOS DURANTE O USO DA MAQUINA, PARA USO EM COMPACTADOR, COM APLICACAO EM MAQUINAS RODOVIARIAS.</text:p>
          </table:table-cell>
          <table:table-cell table:style-name="ce8"/>
          <table:table-cell table:style-name="ce7"/>
          <table:table-cell office:value-type="string" table:style-name="ce7">
            <text:p>30R1345</text:p>
          </table:table-cell>
          <table:table-cell table:number-columns-repeated="16377"/>
        </table:table-row>
        <table:table-row table:style-name="ro2">
          <table:table-cell/>
          <table:table-cell office:value-type="string" table:style-name="ce6">
            <text:p>u</text:p>
          </table:table-cell>
          <table:table-cell office:value-type="string" table:style-name="ce7">
            <text:p>8413.50.90</text:p>
          </table:table-cell>
          <table:table-cell office:value-type="string" table:style-name="ce8">
            <text:p>30R1346 - BOMBA DE PISTAO AXIAL HIDRAULICA, COM POTENCIA DE 53820 W E CAPACIDADE DE VAZAODE 156 L/M, FABRICADA EM ACO, COM DIMENSOES DE 322,2 MM X 266,9 MM X 214,0 MM, UTILIZADA PARA GERAR PRESSAO E FLUXO HIDRAULICO QUE APOIAM A OPERACAO DE SISTEMAS HIDRAULICOS DURANTE O USO DA MAQUINA, PARA USO EM CAMINHAO.</text:p>
          </table:table-cell>
          <table:table-cell table:style-name="ce8"/>
          <table:table-cell table:style-name="ce7"/>
          <table:table-cell office:value-type="string" table:style-name="ce7">
            <text:p>30R1346</text:p>
          </table:table-cell>
          <table:table-cell table:number-columns-repeated="16377"/>
        </table:table-row>
        <table:table-row table:style-name="ro2">
          <table:table-cell/>
          <table:table-cell office:value-type="string" table:style-name="ce6">
            <text:p>u</text:p>
          </table:table-cell>
          <table:table-cell office:value-type="string" table:style-name="ce7">
            <text:p>8413.50.90</text:p>
          </table:table-cell>
          <table:table-cell office:value-type="string" table:style-name="ce8">
            <text:p>30R1350 - BOMBA HIDRAULICA DE PISTOES AXIAIS, COM POTENCIA DE 110500 W E CAPACIDADE DE VAZAO DE 156 L/MIN, FABRICADA EM ACO, COM DIMENSOES DE 356,6 MM X 297,0 MM X 279,4 MM, UTILIZADA PARA GERAR FLUXO HIDRAULICO QUE FORNECE FLUIDO PRESSURIZADO AS FUNCOES HIDRAULICAS, PARA USO EM COMPACTADOR, COM APLICACAO EM MAQUINAS RODOVIARIAS.</text:p>
          </table:table-cell>
          <table:table-cell table:style-name="ce8"/>
          <table:table-cell table:style-name="ce7"/>
          <table:table-cell office:value-type="string" table:style-name="ce7">
            <text:p>30R1350</text:p>
          </table:table-cell>
          <table:table-cell table:number-columns-repeated="16377"/>
        </table:table-row>
        <table:table-row table:style-name="ro2">
          <table:table-cell/>
          <table:table-cell office:value-type="string" table:style-name="ce6">
            <text:p>u</text:p>
          </table:table-cell>
          <table:table-cell office:value-type="string" table:style-name="ce7">
            <text:p>8413.50.90</text:p>
          </table:table-cell>
          <table:table-cell office:value-type="string" table:style-name="ce8">
            <text:p>30R1352 - BOMBA DE PISTAO AXIAL HIDRAULICA, FABRICADA EM ACO, COM POTENCIA DE 63700 W E CAPACIDADE DE VAZAO DE 210,8 KW, COM DIMENSOES DE 372,4 MM X 283,8 MM X 240,0 MM, UTILIZADA PARA GERAR FLUXO HIDRAULICO QUE FORNECE FLUIDO PRESSURIZADO AS FUNCOES HIDRAULICAS, PARA USO EM ESCAVADEIRA HIDRAULICA, COM APLICACAO EM MAQUINAS RODOVIARIAS.</text:p>
          </table:table-cell>
          <table:table-cell table:style-name="ce8"/>
          <table:table-cell table:style-name="ce7"/>
          <table:table-cell office:value-type="string" table:style-name="ce7">
            <text:p>30R1352</text:p>
          </table:table-cell>
          <table:table-cell table:number-columns-repeated="16377"/>
        </table:table-row>
        <table:table-row table:style-name="ro2">
          <table:table-cell/>
          <table:table-cell office:value-type="string" table:style-name="ce6">
            <text:p>u</text:p>
          </table:table-cell>
          <table:table-cell office:value-type="string" table:style-name="ce7">
            <text:p>8413.50.90</text:p>
          </table:table-cell>
          <table:table-cell office:value-type="string" table:style-name="ce8">
            <text:p>30R1354 - BOMBA DE PISTAO AXIAL HIDRAULICA, COM POTENCIA DE 42435 W E CAPACIDADE DE VAZAO DE 123 L/MIN, FABRICADA EM ACO, COM DIMENSOES DE 317,4 MM X 254,9 MM X 216,2 MM, UTILIZADA PARA GERAR FLUXO HIDRAULICO QUE FORNECE FLUIDO PRESSURIZADO AS FUNCOES HIDRAULICAS, PARA USO EM ESCAVADEIRA, COM APLICACAO EM MAQUINAS RODOVIARIAS.</text:p>
          </table:table-cell>
          <table:table-cell table:style-name="ce8"/>
          <table:table-cell table:style-name="ce7"/>
          <table:table-cell office:value-type="string" table:style-name="ce7">
            <text:p>30R1354</text:p>
          </table:table-cell>
          <table:table-cell table:number-columns-repeated="16377"/>
        </table:table-row>
        <table:table-row table:style-name="ro2">
          <table:table-cell/>
          <table:table-cell office:value-type="string" table:style-name="ce6">
            <text:p>u</text:p>
          </table:table-cell>
          <table:table-cell office:value-type="string" table:style-name="ce7">
            <text:p>8413.50.90</text:p>
          </table:table-cell>
          <table:table-cell office:value-type="string" table:style-name="ce8">
            <text:p>30R1355 - BOMBA HIDRAULICA DE PISTOES AXIAIS, COM POTENCIA DE 53820W W E CAPACIDADE DE VAZAO DE 156 L/MIN, FABRICADO EM ACO, COM DIMENSOES DE 349,6 MM X 310,5 MM X 261,2 MM, UTILIZADO PARA FORNECER FLUIDO HIDRAULICO PRESSURIZADO PARA ACIONAR O VENTILADOR DURANTE OPERACOES DE RESFRIAMENTO, PARA USO EM BULLDOZER, COM APLICACAO EM MAQUINAS RODOVIARIAS.</text:p>
          </table:table-cell>
          <table:table-cell table:style-name="ce8"/>
          <table:table-cell table:style-name="ce7"/>
          <table:table-cell office:value-type="string" table:style-name="ce7">
            <text:p>30R1355</text:p>
          </table:table-cell>
          <table:table-cell table:number-columns-repeated="16377"/>
        </table:table-row>
        <table:table-row table:style-name="ro2">
          <table:table-cell/>
          <table:table-cell office:value-type="string" table:style-name="ce6">
            <text:p>u</text:p>
          </table:table-cell>
          <table:table-cell office:value-type="string" table:style-name="ce7">
            <text:p>8413.50.90</text:p>
          </table:table-cell>
          <table:table-cell office:value-type="string" table:style-name="ce8">
            <text:p>30R1357 - BOMBA DE PISTAO AXIAL HIDRAULICA, COM POTENCIA DE 86940 W E CAPACIDADE DE VAZAO DE 252 L/MIN, FABRICADA EM ACO, COM DIMENSOES DE 438,7 MM X 311,2 MM X 220,8 MM, UTILIZADA PARA CONVERTER A ENTRADA MECANICA EM FLUXO HIDRAULICO PARA FORNECER FLUIDO PRESSURIZADO, PARA USO EM BULLDOZER, COM APLICACAO EM MAQUINAS RODOVIARIAS.</text:p>
          </table:table-cell>
          <table:table-cell table:style-name="ce8"/>
          <table:table-cell table:style-name="ce7"/>
          <table:table-cell office:value-type="string" table:style-name="ce7">
            <text:p>30R1357</text:p>
          </table:table-cell>
          <table:table-cell table:number-columns-repeated="16377"/>
        </table:table-row>
        <table:table-row table:style-name="ro2">
          <table:table-cell/>
          <table:table-cell office:value-type="string" table:style-name="ce6">
            <text:p>u</text:p>
          </table:table-cell>
          <table:table-cell office:value-type="string" table:style-name="ce7">
            <text:p>8413.60.11</text:p>
          </table:table-cell>
          <table:table-cell office:value-type="string" table:style-name="ce8">
            <text:p>30R2162 - BOMBA HIDRAULICA VOLUMETRICA ROTATIVA DE ENGRENAGEM, COM CAPACIDADE DE VAZAO DE 108 L/MIN, FABRICADA EM FUNDICAO DE ACO E FERRO CINZENTO, COM DIMENSOES DE 290,16 MM X 235,96 MM X 232,97 MM, UTILIZADA PARA GERAR FLUXO HIDRAULICO QUE APOIA AS NECESSIDADES DE LUBRIFICACAO DO TREM DE POTENCIA E AS FUNCOES HIDRAULICAS DO TREM DE POTENCIA, PARA USO EM BULLDOZER, COM APLICACAO EM MAQUINAS RODOVIARIAS.</text:p>
          </table:table-cell>
          <table:table-cell table:style-name="ce8"/>
          <table:table-cell table:style-name="ce7"/>
          <table:table-cell office:value-type="string" table:style-name="ce7">
            <text:p>30R2162</text:p>
          </table:table-cell>
          <table:table-cell table:number-columns-repeated="16377"/>
        </table:table-row>
        <table:table-row table:style-name="ro2">
          <table:table-cell/>
          <table:table-cell office:value-type="string" table:style-name="ce6">
            <text:p>u</text:p>
          </table:table-cell>
          <table:table-cell office:value-type="string" table:style-name="ce7">
            <text:p>8413.60.11</text:p>
          </table:table-cell>
          <table:table-cell office:value-type="string" table:style-name="ce8">
            <text:p>30R2164 - BOMBA HIDRAULICA VOLUMETRICA ROTATIVA DE ENGRENAGEM, COM CAPACIDADE DE VAZAO DE 107 L/MIN, EM FUNDICAO DE ACO E FERRO CINZENTO, COM DIMENSOES DE 351,67 MM X 321,87 MM X 248,09 MM, UTILIZADA PARA GERAR FLUXO HIDRAULICO QUE APOIA AS NECESSIDADES DE LUBRIFICACAO DO TREM DE POTENCIA E AS FUNCOES HIDRAULICAS DO TREM DE POTENCIA, PARA USO EM BULLDOZER, COM APLICACAO EM MAQUINAS RODOVIARIAS.</text:p>
          </table:table-cell>
          <table:table-cell table:style-name="ce8"/>
          <table:table-cell table:style-name="ce7"/>
          <table:table-cell office:value-type="string" table:style-name="ce7">
            <text:p>30R2164</text:p>
          </table:table-cell>
          <table:table-cell table:number-columns-repeated="16377"/>
        </table:table-row>
        <table:table-row table:style-name="ro2">
          <table:table-cell/>
          <table:table-cell office:value-type="string" table:style-name="ce6">
            <text:p>u</text:p>
          </table:table-cell>
          <table:table-cell office:value-type="string" table:style-name="ce7">
            <text:p>8413.60.11</text:p>
          </table:table-cell>
          <table:table-cell office:value-type="string" table:style-name="ce8">
            <text:p>30R2165 - BOMBA HIDRAULICA VOLUMETRICA ROTATIVA DE ENGRENAGENS, COM CAPACIDADE DE VAZAO DE 135 L/MIN, FABRICADA EM ACO, COM DIMENSOES DE 295,0 MM X 269,0 MM X 254,0 MM, UTILIZADA PARA FORNECER FLUIDO PRESSURIZADO PARA APOIAR A TRANSMISSAO DE ENERGIA E A OPERACAO DE COMPONENTES, PARA USO EM BULLDOZER, COM APLICACAO EM MAQUINAS RODOVIARIAS.</text:p>
          </table:table-cell>
          <table:table-cell table:style-name="ce8"/>
          <table:table-cell table:style-name="ce7"/>
          <table:table-cell office:value-type="string" table:style-name="ce7">
            <text:p>30R2165</text:p>
          </table:table-cell>
          <table:table-cell table:number-columns-repeated="16377"/>
        </table:table-row>
        <table:table-row table:style-name="ro2">
          <table:table-cell/>
          <table:table-cell office:value-type="string" table:style-name="ce6">
            <text:p>u</text:p>
          </table:table-cell>
          <table:table-cell office:value-type="string" table:style-name="ce7">
            <text:p>8413.60.11</text:p>
          </table:table-cell>
          <table:table-cell office:value-type="string" table:style-name="ce8">
            <text:p>30R2166 - BOMBA HIDRAULICA VOLUMETRICA ROTATIVA DE ENGRENAGEM, COM CAPACIDADE DE VAZAO DE 135 L/MIN, EM ACO, COM DIMENSOES DE 294,6 MM X 226,92 MM X 213 MM, UTILIZADA PARA GERAR FLUXO HIDRAULICO QUE APOIA AS NECESSIDADES DE LUBRIFICACAO DO TREM DE POTENCIA E AS FUNCOES HIDRAULICAS DO TREM DE POTENCIA, PARA USO EM BULLDOZER, COM APLICACAO EM MAQUINAS RODOVIARIAS</text:p>
          </table:table-cell>
          <table:table-cell table:style-name="ce8"/>
          <table:table-cell table:style-name="ce7"/>
          <table:table-cell office:value-type="string" table:style-name="ce7">
            <text:p>30R2166</text:p>
          </table:table-cell>
          <table:table-cell table:number-columns-repeated="16377"/>
        </table:table-row>
        <table:table-row table:style-name="ro2">
          <table:table-cell/>
          <table:table-cell office:value-type="string" table:style-name="ce6">
            <text:p>u</text:p>
          </table:table-cell>
          <table:table-cell office:value-type="string" table:style-name="ce7">
            <text:p>8413.60.11</text:p>
          </table:table-cell>
          <table:table-cell office:value-type="string" table:style-name="ce8">
            <text:p>30R2167 - BOMBA HIDRAULICA VOLUMETRICA ROTATIVA DE ENGRENAGEM, COM CAPACIDADE DE VAZAO DE 178 L/MIN, EM ACO, COM DIMENSOES DE 306,4 MM X 269,0 MM X 254,5 MM, UTILIZADA PARA GERAR FLUXO DE FLUIDO HIDRAULICO PARA FORNECER FLUIDO PRESSURIZADO AO SISTEMA HIDRAULICO, PARA USO EM BULLDOZER, COM APLICACAO EM MAQUINAS RODOVIARIAS.</text:p>
          </table:table-cell>
          <table:table-cell table:style-name="ce8"/>
          <table:table-cell table:style-name="ce7"/>
          <table:table-cell office:value-type="string" table:style-name="ce7">
            <text:p>30R2167</text:p>
          </table:table-cell>
          <table:table-cell table:number-columns-repeated="16377"/>
        </table:table-row>
        <table:table-row table:style-name="ro2">
          <table:table-cell/>
          <table:table-cell office:value-type="string" table:style-name="ce6">
            <text:p>u</text:p>
          </table:table-cell>
          <table:table-cell office:value-type="string" table:style-name="ce7">
            <text:p>8413.60.11</text:p>
          </table:table-cell>
          <table:table-cell office:value-type="string" table:style-name="ce8">
            <text:p>30R2173 - BOMBA HIDRAULICA VOLUMETRICA ROTATIVA DE ENGRENAGEM, COM CAPACIDADE DE VAZAO DE 115 L/MIN, EM ACO, COM DIMENSOES DE 411,5 MM X 353,2 MM X 306,0 MM, UTILIZADA PARA GERAR FLUXO HIDRAULICO QUE FORNECE FLUIDO A MULTIPLOS CIRCUITOS HIDRAULICOS DURANTE A OPERACAO, PARA USO EM CAMINHAO.</text:p>
          </table:table-cell>
          <table:table-cell table:style-name="ce8"/>
          <table:table-cell table:style-name="ce7"/>
          <table:table-cell office:value-type="string" table:style-name="ce7">
            <text:p>30R2173</text:p>
          </table:table-cell>
          <table:table-cell table:number-columns-repeated="16377"/>
        </table:table-row>
        <table:table-row table:style-name="ro2">
          <table:table-cell/>
          <table:table-cell office:value-type="string" table:style-name="ce6">
            <text:p>u</text:p>
          </table:table-cell>
          <table:table-cell office:value-type="string" table:style-name="ce7">
            <text:p>8413.60.11</text:p>
          </table:table-cell>
          <table:table-cell office:value-type="string" table:style-name="ce8">
            <text:p>30R2174 - BOMBA HIDRAULICA VOLUMETRICA ROTATIVA, DE ENGRENAGENS, COM CAPACIDADE DE VAZAO DE 223 L/MIN, FABRICADA EM ACO, COM DIMENSOES DE 215,0 MM X 212,0 MM X 193,5 MM, UTILIZADO PARA MOVIMENTAR FLUIDO HIDRAULICO PELO SISTEMA, PARA USO EM CAMINHAO.</text:p>
          </table:table-cell>
          <table:table-cell table:style-name="ce8"/>
          <table:table-cell table:style-name="ce7"/>
          <table:table-cell office:value-type="string" table:style-name="ce7">
            <text:p>30R2174</text:p>
          </table:table-cell>
          <table:table-cell table:number-columns-repeated="16377"/>
        </table:table-row>
        <table:table-row table:style-name="ro2">
          <table:table-cell/>
          <table:table-cell office:value-type="string" table:style-name="ce6">
            <text:p>u</text:p>
          </table:table-cell>
          <table:table-cell office:value-type="string" table:style-name="ce7">
            <text:p>8413.60.11</text:p>
          </table:table-cell>
          <table:table-cell office:value-type="string" table:style-name="ce8">
            <text:p>30R2177 - BOMBA HIDRAULICA VOLUMETRICA ROTATIVA DE ENGRENAGEM, COM CAPACIDADE DE VAZAO DE 145 L/MIN, EM FERRO FUNDIDO CINZA, COM DIMENSOES DE 235 MM X 212 MM X 151 MM, UTILIZADA PARA TRANSMITIR FLUIDO PARA A UNIDADE DE RESFRIAMENTO DO FREIO, PARA USO EM CAMINHAO.</text:p>
          </table:table-cell>
          <table:table-cell table:style-name="ce8"/>
          <table:table-cell table:style-name="ce7"/>
          <table:table-cell office:value-type="string" table:style-name="ce7">
            <text:p>30R2177</text:p>
          </table:table-cell>
          <table:table-cell table:number-columns-repeated="16377"/>
        </table:table-row>
        <table:table-row table:style-name="ro2">
          <table:table-cell/>
          <table:table-cell office:value-type="string" table:style-name="ce6">
            <text:p>u</text:p>
          </table:table-cell>
          <table:table-cell office:value-type="string" table:style-name="ce7">
            <text:p>8413.60.11</text:p>
          </table:table-cell>
          <table:table-cell office:value-type="string" table:style-name="ce8">
            <text:p>BOMBA VOLUMETRICA ROTATIVA DE ENGRENAGEM, COM VAZÃO DE 0,45 L/MIN, COM DISTRIBUIDOR DE 10 SAIDAS DE OLEO SIMULTANEAS PARA BOMBEAMENTO DE OLEO ISO VG 68. EQUIPAMENTO DE APLICACAO ESPECIFICA PARA LUBRIFICACAO DA PRENSA GRABENER 630T. (PART NUMBER: 84.00.15.119)</text:p>
          </table:table-cell>
          <table:table-cell table:style-name="ce8"/>
          <table:table-cell table:style-name="ce7"/>
          <table:table-cell office:value-type="string" table:style-name="ce7">
            <text:p>ZM 1005-S2-MDP</text:p>
          </table:table-cell>
          <table:table-cell table:number-columns-repeated="16377"/>
        </table:table-row>
        <table:table-row table:style-name="ro2">
          <table:table-cell/>
          <table:table-cell office:value-type="string" table:style-name="ce6">
            <text:p>u</text:p>
          </table:table-cell>
          <table:table-cell office:value-type="string" table:style-name="ce7">
            <text:p>8413.60.90</text:p>
          </table:table-cell>
          <table:table-cell office:value-type="string" table:style-name="ce8">
            <text:p>30R2230 - BOMBA HIDRAULICA VOLUMETRICA ROTATIVA DE ENGRENAGEM, COM CAPACIDADE DE VAZAO DE 346 L/MIN, EM ACO, COM DIMENSOES DE 299,0 MM X 255,8 MM X 210,3 MM, UTILIZADA PARA GERAR FLUXO DE FLUIDO HIDRAULICO PARA FORNECER OLEO PRESSURIZADO ATRAVES DO SISTEMA HIDRAULICO, PARA USO EM ESCAVADEIRA, COM APLICACAO EM MAQUINAS RODOVIARIAS.</text:p>
          </table:table-cell>
          <table:table-cell table:style-name="ce8"/>
          <table:table-cell table:style-name="ce7"/>
          <table:table-cell office:value-type="string" table:style-name="ce7">
            <text:p>30R2230</text:p>
          </table:table-cell>
          <table:table-cell table:number-columns-repeated="16377"/>
        </table:table-row>
        <table:table-row table:style-name="ro2">
          <table:table-cell/>
          <table:table-cell office:value-type="string" table:style-name="ce6">
            <text:p>u</text:p>
          </table:table-cell>
          <table:table-cell office:value-type="string" table:style-name="ce7">
            <text:p>8413.60.90</text:p>
          </table:table-cell>
          <table:table-cell office:value-type="string" table:style-name="ce8">
            <text:p>30R2231 - BOMBA HIDRAULICA VOLUMETRICA ROTATIVA DE ENGRENAGEM, COM CAPACIDADE DE VAZAO DE 526,3 L/MIN, EM ACO, COM DIMENSOES DE 493,0 MM X 363,0 MM X 286,8 MM, UTILIZADA PARA GERAR FLUXO DE FLUIDO HIDRAULICO PARA FORNECER OLEO PRESSURIZADO ATRAVES DO SISTEMA HIDRAULICO, PARA USO EM ESCAVADEIRA, COM APLICACAO EM MAQUINAS RODOVIARIAS.</text:p>
          </table:table-cell>
          <table:table-cell table:style-name="ce8"/>
          <table:table-cell table:style-name="ce7"/>
          <table:table-cell office:value-type="string" table:style-name="ce7">
            <text:p>30R2231</text:p>
          </table:table-cell>
          <table:table-cell table:number-columns-repeated="16377"/>
        </table:table-row>
        <table:table-row table:style-name="ro2">
          <table:table-cell/>
          <table:table-cell office:value-type="string" table:style-name="ce6">
            <text:p>u</text:p>
          </table:table-cell>
          <table:table-cell office:value-type="string" table:style-name="ce7">
            <text:p>8414.80.21</text:p>
          </table:table-cell>
          <table:table-cell office:value-type="string" table:style-name="ce8">
            <text:p>0R5792 - TURBOALIMENTADOR DE AR, MODELO TV6135. PARA MOTOR A DIESEL, ACIONADOS PELOS GASES DE ESCAPAMENTO. COM DIAMETRO DA SAIDA DE AR DA TURBINA 98,46MM E DIAMETRO DA ENTRADA DE AR DO COMPRESSOR 127MM. COM PESO DE 20,40KG. PARA MOTOR MODELO 3306. COM APLICACAO EM MAQUINAS RODOVIARIAS.<text:s/></text:p>
          </table:table-cell>
          <table:table-cell table:style-name="ce8"/>
          <table:table-cell table:style-name="ce7"/>
          <table:table-cell office:value-type="string" table:style-name="ce7">
            <text:p>0R5792</text:p>
          </table:table-cell>
          <table:table-cell table:number-columns-repeated="16377"/>
        </table:table-row>
        <table:table-row table:style-name="ro2">
          <table:table-cell/>
          <table:table-cell office:value-type="string" table:style-name="ce6">
            <text:p>u</text:p>
          </table:table-cell>
          <table:table-cell office:value-type="string" table:style-name="ce7">
            <text:p>8414.80.21</text:p>
          </table:table-cell>
          <table:table-cell office:value-type="string" table:style-name="ce8">
            <text:p>20R2729 - TURBOALIMENTADOR DE AR, MODELO S410WG83CJI. PARA MOTOR A DIESEL, ACIONADOS PELOS GASES DE ESCAPAMENTO. COM DIAMETRO DA SAIDA DE AR DA TURBINA DE 182,88MM E DIAMETRO DA ENTRADA DE AR DO COMPRESSOR DE 152,4MM. COM PESO DE 36,28KG. UTILIZADO EM MOTOR MODELO C18. COM APLICACAO EM MOTOR INDUSTRIAL.</text:p>
          </table:table-cell>
          <table:table-cell table:style-name="ce8"/>
          <table:table-cell table:style-name="ce7"/>
          <table:table-cell office:value-type="string" table:style-name="ce7">
            <text:p>20R2729</text:p>
          </table:table-cell>
          <table:table-cell table:number-columns-repeated="16377"/>
        </table:table-row>
        <table:table-row table:style-name="ro2">
          <table:table-cell/>
          <table:table-cell office:value-type="string" table:style-name="ce6">
            <text:p>s</text:p>
          </table:table-cell>
          <table:table-cell office:value-type="string" table:style-name="ce7">
            <text:p>8419.89.99</text:p>
          </table:table-cell>
          <table:table-cell office:value-type="string" table:style-name="ce8">
            <text:p>CARRO TERMICO COM SISTEMA DE AQUECIMENTO E RESFRIAMENTO INTEGRADO, PARA <text:s/>DISTRIBUIÇÃO DE REFEIÇÕES, COM CAPACIDADE PARA 24 OU 30 BANDEJA MODELO GN 1/1, COM 530X325MM, <text:s/>MARCA SOCAMEL</text:p>
          </table:table-cell>
          <table:table-cell table:style-name="ce8"/>
          <table:table-cell table:style-name="ce7"/>
          <table:table-cell office:value-type="string" table:style-name="ce7">
            <text:p>ROOMSERV</text:p>
          </table:table-cell>
          <table:table-cell table:number-columns-repeated="16377"/>
        </table:table-row>
        <table:table-row table:style-name="ro2">
          <table:table-cell/>
          <table:table-cell office:value-type="string" table:style-name="ce6">
            <text:p>s</text:p>
          </table:table-cell>
          <table:table-cell office:value-type="string" table:style-name="ce7">
            <text:p>8419.89.99</text:p>
          </table:table-cell>
          <table:table-cell office:value-type="string" table:style-name="ce8">
            <text:p>CARRO TERMICO MOTORIZADO COM SISTEMA DE AQUECIMENTO E RESFFRIAMENTO INTEGRADO, CAPACIDADE PARA 30 BANDEJAS 575X325MM, 230V, 60Hz, MARCA BURLOGDE, .MODELO RTS CLASS-E- <text:s/>REF BLS25T.000</text:p>
          </table:table-cell>
          <table:table-cell table:style-name="ce8"/>
          <table:table-cell table:style-name="ce7"/>
          <table:table-cell office:value-type="string" table:style-name="ce7">
            <text:p>RTS CLASS-E</text:p>
          </table:table-cell>
          <table:table-cell table:number-columns-repeated="16377"/>
        </table:table-row>
        <table:table-row table:style-name="ro2">
          <table:table-cell/>
          <table:table-cell office:value-type="string" table:style-name="ce6">
            <text:p>u</text:p>
          </table:table-cell>
          <table:table-cell office:value-type="string" table:style-name="ce7">
            <text:p>8421.32.00</text:p>
          </table:table-cell>
          <table:table-cell office:value-type="string" table:style-name="ce8">
            <text:p>30R0170 - MODULO DE POS-TRATAMENTO DE ESCAPAMENTO, EM ACO INOXIDAVEL E FERRO FUNDIDO DUCTIL, COM DIMENSOES DE 948,27 MM X 940,14 MM X 547,95 MM, UTILIZADO PARA REDUZIR AS EMISSOES NOCIVAS DE GASES DE ESCAPE DE MOTOR DE IGNICAO POR COMPRESSAO, PARA USO EM BULLDOZER, COM APLICACAO EM MAQUINAS RODOVIARIAS</text:p>
          </table:table-cell>
          <table:table-cell table:style-name="ce8"/>
          <table:table-cell table:style-name="ce7"/>
          <table:table-cell office:value-type="string" table:style-name="ce7">
            <text:p>30R0170</text:p>
          </table:table-cell>
          <table:table-cell table:number-columns-repeated="16377"/>
        </table:table-row>
        <table:table-row table:style-name="ro2">
          <table:table-cell/>
          <table:table-cell office:value-type="string" table:style-name="ce6">
            <text:p>u</text:p>
          </table:table-cell>
          <table:table-cell office:value-type="string" table:style-name="ce7">
            <text:p>8421.32.00</text:p>
          </table:table-cell>
          <table:table-cell office:value-type="string" table:style-name="ce8">
            <text:p>30R0171 - MODULO DE POS-TRATAMENTO DE ESCAPAMENTO, EM ACO INOXIDAVEL E FERRO FUNDIDO DUCTIL, COM DIMENSOES DE 939,85 MM X 883,11 MM X 651,19 MM, UTILIZADO PARA REDUZIR AS EMISSOES NOCIVAS DE GASES DE ESCAPE DE MOTOR DE IGNICAO POR COMPRESSAO, PARA USO EM ESCAVADEIRA, COM APLICACAO EM MAQUINAS RODOVIARIAS<text:s text:c="2"/></text:p>
          </table:table-cell>
          <table:table-cell table:style-name="ce8"/>
          <table:table-cell table:style-name="ce7"/>
          <table:table-cell office:value-type="string" table:style-name="ce7">
            <text:p>30R0171</text:p>
          </table:table-cell>
          <table:table-cell table:number-columns-repeated="16377"/>
        </table:table-row>
        <table:table-row table:style-name="ro2">
          <table:table-cell/>
          <table:table-cell office:value-type="string" table:style-name="ce6">
            <text:p>u</text:p>
          </table:table-cell>
          <table:table-cell office:value-type="string" table:style-name="ce7">
            <text:p>8421.32.00</text:p>
          </table:table-cell>
          <table:table-cell office:value-type="string" table:style-name="ce8">
            <text:p>30R0172 - MODULO DE POS-TRATAMENTO DE ESCAPAMENTO, EM ACO INOXIDAVEL E FERRO FUNDIDO DUCTIL, COM DIMENSOES DE 889,82 MM X 871,45 MM X 594,31 MM, UTILIZADO PARA REDUZIR AS EMISSOES NOCIVAS DE GASES DE ESCAPE DE MOTOR DE IGNICAO POR COMPRESSAO, PARA USO EM MOTONIVELADORA, COM APLICACAO EM MAQUINAS RODOVIARIAS</text:p>
          </table:table-cell>
          <table:table-cell table:style-name="ce8"/>
          <table:table-cell table:style-name="ce7"/>
          <table:table-cell office:value-type="string" table:style-name="ce7">
            <text:p>30R0172</text:p>
          </table:table-cell>
          <table:table-cell table:number-columns-repeated="16377"/>
        </table:table-row>
        <table:table-row table:style-name="ro2">
          <table:table-cell/>
          <table:table-cell office:value-type="string" table:style-name="ce6">
            <text:p>u</text:p>
          </table:table-cell>
          <table:table-cell office:value-type="string" table:style-name="ce7">
            <text:p>8421.32.00</text:p>
          </table:table-cell>
          <table:table-cell office:value-type="string" table:style-name="ce8">
            <text:p>30R0173 - MODULO DE POS-TRATAMENTO DE ESCAPAMENTO, EM ACO INOXIDAVEL E FERRO FUNDIDO DUCTIL, COM DIMENSOES DE 891,89 MM X 883,11 MM X 651,19 MM, UTILIZADO PARA REDUZIR AS EMISSOES NOCIVAS DE GASES DE ESCAPE DE MOTOR DE IGNICAO POR COMPRESSAO, PARA USO EM CARREGADEIRA DE RODAS, COM APLICACAO EM MAQUINAS RODOVIARIAS</text:p>
          </table:table-cell>
          <table:table-cell table:style-name="ce8"/>
          <table:table-cell table:style-name="ce7"/>
          <table:table-cell office:value-type="string" table:style-name="ce7">
            <text:p>30R0173</text:p>
          </table:table-cell>
          <table:table-cell table:number-columns-repeated="16377"/>
        </table:table-row>
        <table:table-row table:style-name="ro2">
          <table:table-cell/>
          <table:table-cell office:value-type="string" table:style-name="ce6">
            <text:p>u</text:p>
          </table:table-cell>
          <table:table-cell office:value-type="string" table:style-name="ce7">
            <text:p>8421.32.00</text:p>
          </table:table-cell>
          <table:table-cell office:value-type="string" table:style-name="ce8">
            <text:p>30R0174 - MODULO DE POS-TRATAMENTO DE ESCAPAMENTO, EM ACO INOXIDAVEL E FERRO FUNDIDO DUCTIL, COM DIMENSOES DE 892,02 MM X 881,58 MM X 482,05 MM, UTILIZADO PARA REDUZIR AS EMISSOES NOCIVAS DE GASES DE ESCAPE DE MOTOR DE IGNICAO POR COMPRESSAO, PARA USO EM ESCAVADEIRA, COM APLICACAO EM MAQUINAS RODOVIARIAS<text:s/></text:p>
          </table:table-cell>
          <table:table-cell table:style-name="ce8"/>
          <table:table-cell table:style-name="ce7"/>
          <table:table-cell office:value-type="string" table:style-name="ce7">
            <text:p>30R0174</text:p>
          </table:table-cell>
          <table:table-cell table:number-columns-repeated="16377"/>
        </table:table-row>
        <table:table-row table:style-name="ro2">
          <table:table-cell/>
          <table:table-cell office:value-type="string" table:style-name="ce6">
            <text:p>u</text:p>
          </table:table-cell>
          <table:table-cell office:value-type="string" table:style-name="ce7">
            <text:p>8421.32.00</text:p>
          </table:table-cell>
          <table:table-cell office:value-type="string" table:style-name="ce8">
            <text:p>30R0175 - MODULO DE POS-TRATAMENTO DE ESCAPAMENTO, EM ACO INOXIDAVEL E FERRO FUNDIDO DUCTIL, COM DIMENSOES DE 834 MM X 806,91 MM X 587,59 MM, UTILIZADO PARA REDUZIR AS EMISSOES NOCIVAS DE GASES DE ESCAPE DE MOTOR DE IGNICAO POR COMPRESSAO, PARA USO EM MOTONIVELADORA, COM APLICACAO EM MAQUINAS RODOVIARIAS<text:s text:c="2"/></text:p>
          </table:table-cell>
          <table:table-cell table:style-name="ce8"/>
          <table:table-cell table:style-name="ce7"/>
          <table:table-cell office:value-type="string" table:style-name="ce7">
            <text:p>30R0175</text:p>
          </table:table-cell>
          <table:table-cell table:number-columns-repeated="16377"/>
        </table:table-row>
        <table:table-row table:style-name="ro2">
          <table:table-cell/>
          <table:table-cell office:value-type="string" table:style-name="ce6">
            <text:p>u</text:p>
          </table:table-cell>
          <table:table-cell office:value-type="string" table:style-name="ce7">
            <text:p>8421.32.00</text:p>
          </table:table-cell>
          <table:table-cell office:value-type="string" table:style-name="ce8">
            <text:p>30R0176 - MODULO DE POS-TRATAMENTO DE ESCAPAMENTO, FABRICADO EM FUNDICAO DE ACO INOXIDAVEL E FERRO DUCTIL, COM DIMENSOES DE 875 MM X 766 MM X 740 MM, UTILIZADO PARA REDUZIR AS EMISSOES NOCIVAS DE GASES DE ESCAPE TRATANDO E FILTRANDO POLUENTES NOS GASES DE ESCAPE DOS MOTORES, PARA USO EM CARREGADEIRA DE RODAS, COM APLICACAO EM MAQUINAS RODOVIARIAS<text:s/></text:p>
          </table:table-cell>
          <table:table-cell table:style-name="ce8"/>
          <table:table-cell table:style-name="ce7"/>
          <table:table-cell office:value-type="string" table:style-name="ce7">
            <text:p>30R0176</text:p>
          </table:table-cell>
          <table:table-cell table:number-columns-repeated="16377"/>
        </table:table-row>
        <table:table-row table:style-name="ro2">
          <table:table-cell/>
          <table:table-cell office:value-type="string" table:style-name="ce6">
            <text:p>u</text:p>
          </table:table-cell>
          <table:table-cell office:value-type="string" table:style-name="ce7">
            <text:p>8421.32.00</text:p>
          </table:table-cell>
          <table:table-cell office:value-type="string" table:style-name="ce8">
            <text:p>30R0177 - MODULO DE POS-TRATAMENTO DE ESCAPAMENTO, FABRICADO EM FUNDICAO DE ACO INOXIDAVEL E FERRO DUCTIL, COM DIMENSOES DE 1080 MM X 911 MM X 664 MM, UTILIZADO PARA REDUZIR AS EMISSOES NOCIVAS DE GASES DE ESCAPE TRATANDO E FILTRANDO POLUENTES NOS GASES DE ESCAPE DOS MOTORES, PARA USO EM CARREGADEIRA DE RODAS, COM APLICACAO EM MAQUINAS RODOVIARIAS<text:s text:c="2"/></text:p>
          </table:table-cell>
          <table:table-cell table:style-name="ce8"/>
          <table:table-cell table:style-name="ce7"/>
          <table:table-cell office:value-type="string" table:style-name="ce7">
            <text:p>30R0177</text:p>
          </table:table-cell>
          <table:table-cell table:number-columns-repeated="16377"/>
        </table:table-row>
        <table:table-row table:style-name="ro2">
          <table:table-cell/>
          <table:table-cell office:value-type="string" table:style-name="ce6">
            <text:p>u</text:p>
          </table:table-cell>
          <table:table-cell office:value-type="string" table:style-name="ce7">
            <text:p>8421.32.00</text:p>
          </table:table-cell>
          <table:table-cell office:value-type="string" table:style-name="ce8">
            <text:p>30R0178 - MODULO DE POS-TRATAMENTO DE ESCAPAMENTO, FABRICADO EM FUNDICAO DE ACO INOXIDAVEL E FERRO DUCTIL, COM DIMENSOES DE 920 MM X 731 MM X 596 MM, UTILIZADO PARA REDUZIR AS EMISSOES NOCIVAS DE GASES DE ESCAPE TRATANDO E FILTRANDO POLUENTES NOS GASES DE ESCAPE DOS MOTORES, PARA USO EM CARREGADEIRA DE RODAS, COM APLICACAO EM MAQUINAS RODOVIARIAS<text:s/></text:p>
          </table:table-cell>
          <table:table-cell table:style-name="ce8"/>
          <table:table-cell table:style-name="ce7"/>
          <table:table-cell office:value-type="string" table:style-name="ce7">
            <text:p>30R0178</text:p>
          </table:table-cell>
          <table:table-cell table:number-columns-repeated="16377"/>
        </table:table-row>
        <table:table-row table:style-name="ro2">
          <table:table-cell/>
          <table:table-cell office:value-type="string" table:style-name="ce6">
            <text:p>u</text:p>
          </table:table-cell>
          <table:table-cell office:value-type="string" table:style-name="ce7">
            <text:p>8421.32.00</text:p>
          </table:table-cell>
          <table:table-cell office:value-type="string" table:style-name="ce8">
            <text:p>30R0179 - MODULO DE POS-TRATAMENTO DE ESCAPAMENTO, FABRICADO EM FUNDICAO DE ACO INOXIDAVEL E FERRO DUCTIL, COM DIMENSOES DE 952,5 MM X 731 MM X 631 MM, UTILIZADO PARA REDUZIR AS EMISSOES NOCIVAS DE GASES DE ESCAPE TRATANDO E FILTRANDO POLUENTES NOS GASES DE ESCAPE DOS MOTORES, PARA USO EM CARREGADEIRA DE RODAS, COM APLICACAO EM MAQUINAS RODOVIARIAS</text:p>
          </table:table-cell>
          <table:table-cell table:style-name="ce8"/>
          <table:table-cell table:style-name="ce7"/>
          <table:table-cell office:value-type="string" table:style-name="ce7">
            <text:p>30R0179</text:p>
          </table:table-cell>
          <table:table-cell table:number-columns-repeated="16377"/>
        </table:table-row>
        <table:table-row table:style-name="ro2">
          <table:table-cell/>
          <table:table-cell office:value-type="string" table:style-name="ce6">
            <text:p>u</text:p>
          </table:table-cell>
          <table:table-cell office:value-type="string" table:style-name="ce7">
            <text:p>8421.32.00</text:p>
          </table:table-cell>
          <table:table-cell office:value-type="string" table:style-name="ce8">
            <text:p>30R0187 - MODULO DE POS-TRATAMENTO DE ESCAPAMENTO, FABRICADO EM FUNDICAO DE ACO INOXIDAVEL E FERRO DUCTIL, COM DIMENSOES DE 699 MM X 368 MM X 427 MM, UTILIZADO PARA REDUZIR AS EMISSOES NOCIVAS DE GASES DE ESCAPE TRATANDO E FILTRANDO POLUENTES NOS GASES DE ESCAPE DOS MOTORES, PARA USO EM CARREGADEIRA DE RODAS, COM APLICACAO EM MAQUINAS RODOVIARIAS<text:s text:c="2"/></text:p>
          </table:table-cell>
          <table:table-cell table:style-name="ce8"/>
          <table:table-cell table:style-name="ce7"/>
          <table:table-cell office:value-type="string" table:style-name="ce7">
            <text:p>30R0187</text:p>
          </table:table-cell>
          <table:table-cell table:number-columns-repeated="16377"/>
        </table:table-row>
        <table:table-row table:style-name="ro2">
          <table:table-cell/>
          <table:table-cell office:value-type="string" table:style-name="ce6">
            <text:p>u</text:p>
          </table:table-cell>
          <table:table-cell office:value-type="string" table:style-name="ce7">
            <text:p>8421.32.00</text:p>
          </table:table-cell>
          <table:table-cell office:value-type="string" table:style-name="ce8">
            <text:p>30R0188 - MODULO DE POS-TRATAMENTO DE ESCAPAMENTO, FABRICADO EM FUNDICAO DE ACO INOXIDAVEL E FERRO DUCTIL, COM DIMENSOES DE 876 MM X 757 MM X 729 MM, UTILIZADO PARA REDUZIR AS EMISSOES NOCIVAS DE GASES DE ESCAPE TRATANDO E FILTRANDO POLUENTES NOS GASES DE ESCAPE DOS MOTORES, PARA USO EM CARREGADEIRA DE RODAS, COM APLICACAO EM MAQUINAS RODOVIARIAS<text:s/></text:p>
          </table:table-cell>
          <table:table-cell table:style-name="ce8"/>
          <table:table-cell table:style-name="ce7"/>
          <table:table-cell office:value-type="string" table:style-name="ce7">
            <text:p>30R0188</text:p>
          </table:table-cell>
          <table:table-cell table:number-columns-repeated="16377"/>
        </table:table-row>
        <table:table-row table:style-name="ro2">
          <table:table-cell/>
          <table:table-cell office:value-type="string" table:style-name="ce6">
            <text:p>u</text:p>
          </table:table-cell>
          <table:table-cell office:value-type="string" table:style-name="ce7">
            <text:p>8421.32.00</text:p>
          </table:table-cell>
          <table:table-cell office:value-type="string" table:style-name="ce8">
            <text:p>30R0189 - MODULO DE POS-TRATAMENTO DE ESCAPAMENTO, FABRICADO EM FUNDICAO DE ACO INOXIDAVEL E FERRO DUCTIL, COM DIMENSOES DE 876 MM X 1072 MM X 579 MM, UTILIZADO PARA REDUZIR AS EMISSOES NOCIVAS DE GASES DE ESCAPE TRATANDO E FILTRANDO POLUENTES NOS GASES DE ESCAPE DOS MOTORES, PARA USO EM CARREGADEIRA DE RODAS, COM APLICACAO EM MAQUINAS RODOVIARIAS<text:s text:c="2"/></text:p>
          </table:table-cell>
          <table:table-cell table:style-name="ce8"/>
          <table:table-cell table:style-name="ce7"/>
          <table:table-cell office:value-type="string" table:style-name="ce7">
            <text:p>30R0189</text:p>
          </table:table-cell>
          <table:table-cell table:number-columns-repeated="16377"/>
        </table:table-row>
        <table:table-row table:style-name="ro2">
          <table:table-cell/>
          <table:table-cell office:value-type="string" table:style-name="ce6">
            <text:p>u</text:p>
          </table:table-cell>
          <table:table-cell office:value-type="string" table:style-name="ce7">
            <text:p>8421.32.00</text:p>
          </table:table-cell>
          <table:table-cell office:value-type="string" table:style-name="ce8">
            <text:p>30R0190 - MODULO DE POS-TRATAMENTO DE ESCAPAMENTO, FABRICADO EM FUNDICAO DE ACO INOXIDAVEL E FERRO DUCTIL, COM DIMENSOES DE 1164 MM X 653 MM X 686 MM, UTILIZADO PARA REDUZIR AS EMISSOES NOCIVAS DE GASES DE ESCAPE TRATANDO E FILTRANDO POLUENTES NOS GASES DE ESCAPE DOS MOTORES, PARA USO EM CARREGADEIRA DE RODAS, COM APLICACAO EM MAQUINAS RODOVIARIAS<text:s/></text:p>
          </table:table-cell>
          <table:table-cell table:style-name="ce8"/>
          <table:table-cell table:style-name="ce7"/>
          <table:table-cell office:value-type="string" table:style-name="ce7">
            <text:p>30R0190</text:p>
          </table:table-cell>
          <table:table-cell table:number-columns-repeated="16377"/>
        </table:table-row>
        <table:table-row table:style-name="ro2">
          <table:table-cell/>
          <table:table-cell office:value-type="string" table:style-name="ce6">
            <text:p>u</text:p>
          </table:table-cell>
          <table:table-cell office:value-type="string" table:style-name="ce7">
            <text:p>8427.20.90</text:p>
          </table:table-cell>
          <table:table-cell office:value-type="string" table:style-name="ce8">
            <text:p>PLATAFORMA PARA TRABALHOS AÉREOS TIPO LANÇA TELESCÓPICA, COM JIB, ACIONADA POR MOTOR A COMBUSTÃO INTERNA, AUTOPROPULSADA SOBRE RODAS, MESMO QUANDO ELEVADA, CONTROLADA POR PAINEL DE CONTROLE NA PLATAFORMA, COM CONTROLES PROPORCIONAIS (CONTÉM JOYSTICK), COM ELEVAÇÃO MÁXIMA DA PLATAFORMA DE 26,21M, COM CAPACIDADE DE CARGA MÁXIMA DE 340KG. MOD.: 860SJ MARCA: JLG.</text:p>
          </table:table-cell>
          <table:table-cell table:style-name="ce8"/>
          <table:table-cell table:style-name="ce7"/>
          <table:table-cell office:value-type="string" table:style-name="ce7">
            <text:p>860SJ</text:p>
          </table:table-cell>
          <table:table-cell table:number-columns-repeated="16377"/>
        </table:table-row>
        <table:table-row table:style-name="ro2">
          <table:table-cell/>
          <table:table-cell office:value-type="string" table:style-name="ce6">
            <text:p>u</text:p>
          </table:table-cell>
          <table:table-cell office:value-type="string" table:style-name="ce7">
            <text:p>8430.49.90</text:p>
          </table:table-cell>
          <table:table-cell office:value-type="string" table:style-name="ce8">
            <text:p>Perfuratriz dirigida usada (Guided Boring Machine – GBM), marca Perforator GmbH, modelo PBA 95, destinada à execução de perfuração horizontal dirigida para instalação de tubos de concreto pelo Método Não Destrutivo (MND), aplicada à implantação de redes subterrâneas de esgoto por gravidade, com baixa declividade, sem necessidade de abertura contínua de valas. Equipamento com capacidade para instalação de tubos de concreto com diâmetro máximo de 560 mm, em trechos de até 75 metros, torque máximo de 18.000 N·m, acompanhada de prolongador para tubos com comprimento total de 4 metros e unidade hidráulica (Power Pack HS 80) equipada com motor diesel Deutz, potência de 81 kW.</text:p>
          </table:table-cell>
          <table:table-cell table:style-name="ce8"/>
          <table:table-cell table:style-name="ce7"/>
          <table:table-cell office:value-type="string" table:style-name="ce7">
            <text:p>PBA 95</text:p>
          </table:table-cell>
          <table:table-cell table:number-columns-repeated="16377"/>
        </table:table-row>
        <table:table-row table:style-name="ro2">
          <table:table-cell/>
          <table:table-cell office:value-type="string" table:style-name="ce6">
            <text:p>u</text:p>
          </table:table-cell>
          <table:table-cell office:value-type="string" table:style-name="ce7">
            <text:p>8452.21.10</text:p>
          </table:table-cell>
          <table:table-cell office:value-type="string" table:style-name="ce8">
            <text:p>MÁQUINA DE COSTURA INDUSTRIAL, DE ENSACAR, 1 AGULHA, COM MOTOR ELETRÔNICO COM PARADA DE AGULHA, LEVANTAMENTO DE CALÇADOR AUTOMÁTICO, TAMPO E ESTANTE ALTA COM REGULAGEM, COM DESIGN ROBUSTO QUE FACILITA O MANUSEIO DE CURVAS DIFICEIS E PEÇAS TRIDIMENSIONAIS DO CALÇADO, INDICADA PARA COSTURA EM MATERIAIS DE ESPESSARA MAIS GROSSA (COURO, PELES, TECIDOS TÉCNICOS E SINTÉTICOS) COM VELOCIDADE MÁXIMA DE COSTURA DE 3100 SPM, COMPRIMENTO MÁXIMO DO PONTO DE 8MM, COM SISTEMA DE AGULHAS DPx5. MODELO MS-460, <text:s/>COMERCIAL: MILLION SPECIAL</text:p>
          </table:table-cell>
          <table:table-cell table:style-name="ce8"/>
          <table:table-cell table:style-name="ce7"/>
          <table:table-cell office:value-type="string" table:style-name="ce7">
            <text:p>MS-460</text:p>
          </table:table-cell>
          <table:table-cell table:number-columns-repeated="16377"/>
        </table:table-row>
        <table:table-row table:style-name="ro2">
          <table:table-cell/>
          <table:table-cell office:value-type="string" table:style-name="ce6">
            <text:p>u</text:p>
          </table:table-cell>
          <table:table-cell office:value-type="string" table:style-name="ce7">
            <text:p>8452.29.90</text:p>
          </table:table-cell>
          <table:table-cell office:value-type="string" table:style-name="ce8">
            <text:p>MAQUINA DE COSTURA INDUSTRIAL PARA COSTURAR TECIDOS, TIPO OVERLOCK STANDARD, COM 1 AGULHA E 3 FIOS, COM VELOCIDADE MÁXIMA DE ATÉ 7.000 PONTOS POR MINUTO, LARGURA DA COSTURA DE 4 MM, SISTEMA DA AGULHA: DCx27 OU B27, COM SISTEMA DE LUBRIFICAÇÃO AUTOMÁTICA, PARA TECIDOS LEVES À MÉDIOS, COM MOTOR ELETRÔNICO TIPO DIRECT DRIVE QUE REDUZ VIBRAÇÕES E RUIDOS, COM REDUÇÃO DE ENERGIA EM ATÉ 70%, COM LEVANTAMENTO DE CALCADOR,TAMPO, ESTANTE E ACESSÓRIOS PADRÃO, MODELO: M-952-17-4, NOME COMERCIAL PEGASUS.</text:p>
          </table:table-cell>
          <table:table-cell table:style-name="ce8"/>
          <table:table-cell table:style-name="ce7"/>
          <table:table-cell office:value-type="string" table:style-name="ce7">
            <text:p>M-952-17-4</text:p>
          </table:table-cell>
          <table:table-cell table:number-columns-repeated="16377"/>
        </table:table-row>
        <table:table-row table:style-name="ro2">
          <table:table-cell/>
          <table:table-cell office:value-type="string" table:style-name="ce6">
            <text:p>u</text:p>
          </table:table-cell>
          <table:table-cell office:value-type="string" table:style-name="ce7">
            <text:p>8452.29.90</text:p>
          </table:table-cell>
          <table:table-cell office:value-type="string" table:style-name="ce8">
            <text:p>MÁQUINA DE COSTURA INDUSTRIAL, UTILIZADA NA FABRICAÇÃO DE CALÇADOS, COM AGULHA DUPLA, COM CORTADOR DE LINHA AUTOMÁTICA, COM ELEVADOR AUTOMÁTICO DO PÉ CALÇADOR COM ACIONAMENTO PNEUMATICO E RECURSOS DE TRAVAMENTO, VELOCIDADE MÁXIMA: 2500 PONTOS POR MINUTO, COMPRIMENTO DO PONTO: ATÉ 7MM, TIPO DE AGULHA: DPx5, ALTURA DO CALÇADOR: 15MM, <text:s/>MODELO MS-674D-531P.</text:p>
          </table:table-cell>
          <table:table-cell table:style-name="ce8"/>
          <table:table-cell table:style-name="ce7"/>
          <table:table-cell office:value-type="string" table:style-name="ce7">
            <text:p>MS 674D 531P</text:p>
          </table:table-cell>
          <table:table-cell table:number-columns-repeated="16377"/>
        </table:table-row>
        <table:table-row table:style-name="ro2">
          <table:table-cell/>
          <table:table-cell office:value-type="string" table:style-name="ce6">
            <text:p>u</text:p>
          </table:table-cell>
          <table:table-cell office:value-type="string" table:style-name="ce7">
            <text:p>8460.31.00</text:p>
          </table:table-cell>
          <table:table-cell office:value-type="string" table:style-name="ce8">
            <text:p>Máquina-ferramenta para produzir e reafiar ferramentas de corte rotativas em metal duro (HM) e aço rápido (HSS), por meio de rebolos abrasivos, com cinco eixos controlados por comando numérico computadorizado, resolução linear de feedback de 0,0001 mm e resolução angular de 0,0001°, cursos dos eixos X, Y e Z de 564 × 417 × 257 mm, eixo A com rotação contínua e eixo C com giro angular de 264°, cabeçote de retificação com potência de 18 kW (24 HP) e rotação de até 10.000 rpm, apta à utilização de até seis rebolos abrasivos de diâmetro máximo de 200 mm, distribuídos em dois pacotes com até três rebolos cada, sistema de troca rápida de pacotes de rebolos, comando CNC ANCA 3DX de 64 bits, acionamentos digitais SERCOS, cone BIG PLUS BT 40, sistema de apalpação Renishaw, unidade externa de fluido refrigerante e possibilidade de configuração com sistema automático opcional de carga e descarga de ferramentas.</text:p>
          </table:table-cell>
          <table:table-cell table:style-name="ce8"/>
          <table:table-cell table:style-name="ce7"/>
          <table:table-cell office:value-type="string" table:style-name="ce7">
            <text:p>TX7</text:p>
          </table:table-cell>
          <table:table-cell table:number-columns-repeated="16377"/>
        </table:table-row>
        <table:table-row table:style-name="ro2">
          <table:table-cell/>
          <table:table-cell office:value-type="string" table:style-name="ce6">
            <text:p>u</text:p>
          </table:table-cell>
          <table:table-cell office:value-type="string" table:style-name="ce7">
            <text:p>8462.61.00</text:p>
          </table:table-cell>
          <table:table-cell office:value-type="string" table:style-name="ce8">
            <text:p>Prensa hidráulica de grande porte para estampagem, corte e repuxo de chapas metálicas, com estrutura em pórtico de colunas duplas para regime industrial contínuo, com força nominal de conformação de 2.500 toneladas.</text:p>
          </table:table-cell>
          <table:table-cell table:style-name="ce8"/>
          <table:table-cell table:style-name="ce7"/>
          <table:table-cell office:value-type="string" table:style-name="ce7">
            <text:p>HPU 2500-1920 1500</text:p>
          </table:table-cell>
          <table:table-cell table:number-columns-repeated="16377"/>
        </table:table-row>
        <table:table-row table:style-name="ro2">
          <table:table-cell/>
          <table:table-cell office:value-type="string" table:style-name="ce6">
            <text:p>u</text:p>
          </table:table-cell>
          <table:table-cell office:value-type="string" table:style-name="ce7">
            <text:p>8463.30.00</text:p>
          </table:table-cell>
          <table:table-cell office:value-type="string" table:style-name="ce8">
            <text:p>MÁQUINA AUTOMÁTICA, DE COMANDO NUMÉRICO COMPUTADORIZADO (CNC), DESTINADA AO TRABALHO E CONFORMAÇÃO CONTÍNUA DE ARAME METÁLICO PARA FABRICAÇÃO DE MOLAS HELICOIDAIS UTILIZADAS EM ANÉIS DE PISTÃO DE MOTORES DE COMBUSTÃO, DOTADA DE SISTEMA DE ALIMENTAÇÃO, CONFORMAÇÃO/ENROLAMENTO E CORTE DO ARAME, ACIONADOS E SINCRONIZADOS POR SERVOMOTORES.</text:p>
          </table:table-cell>
          <table:table-cell table:style-name="ce8"/>
          <table:table-cell table:style-name="ce7"/>
          <table:table-cell office:value-type="string" table:style-name="ce7">
            <text:p>SFW-6 - 1.5</text:p>
          </table:table-cell>
          <table:table-cell table:number-columns-repeated="16377"/>
        </table:table-row>
        <table:table-row table:style-name="ro2">
          <table:table-cell/>
          <table:table-cell office:value-type="string" table:style-name="ce6">
            <text:p>u</text:p>
          </table:table-cell>
          <table:table-cell office:value-type="string" table:style-name="ce7">
            <text:p>8471.90.90</text:p>
          </table:table-cell>
          <table:table-cell office:value-type="string" table:style-name="ce8">
            <text:p>PN 001 DATALOGGER GL3100 EQUIPAMENTO DE AQUISIÇÃO DE DADOS PARA MONITORAMENTO DO MOTOR D08 DIESEL (UNIDADE DE MEDIÇÃO E PROCESSAMENTO - TELEMETRIA). Módulos elétricos/eletrônicos capazes de receber e processar sinais digitais vindo das Redes CAN Automotivas. Além de também receber sinais analógicos de outros sensores como GPS. Permitindo a coleta de dados do motor D08 diesel de uso automotivo.</text:p>
          </table:table-cell>
          <table:table-cell table:style-name="ce8"/>
          <table:table-cell table:style-name="ce7"/>
          <table:table-cell office:value-type="string" table:style-name="ce7">
            <text:p>G.i.N. GL 3100</text:p>
          </table:table-cell>
          <table:table-cell table:number-columns-repeated="16377"/>
        </table:table-row>
        <table:table-row table:style-name="ro2">
          <table:table-cell/>
          <table:table-cell office:value-type="string" table:style-name="ce6">
            <text:p>u</text:p>
          </table:table-cell>
          <table:table-cell office:value-type="string" table:style-name="ce7">
            <text:p>8477.10.21</text:p>
          </table:table-cell>
          <table:table-cell office:value-type="string" table:style-name="ce8">
            <text:p>MÁQUINA INJETORA HORIZONTAL PARA MOLDAGEM POR INJEÇÃO DE MATERIAIS TERMOPLÁSTICOS, MONOCOLOR, DE ACIONAMENTO E AQUECIMENTO TOTALMENTE ELÉTRICO, CONTROLADA POR CLP E INTERFACE HOMEM-MÁQUINA, COM FORÇA DE FECHAMENTO DE 1000 KILO-NEWTONS, DIÂMETRO DA ROSCA DE 25 MILÍMETROS, CAPACIDADE DE INJEÇÃO DE 59 CENTÍMETROS CÚBICOS, E PRESSÃO DE INJEÇÃO 2400 BAR, MEDINDO 4800 X 2200 X1600 MILÍMETROS, PESANDO APROXIMADAMENTE 6600 KILOGRAMAS, COM TENSÃO DE TRABALHO ENTRE 380 E 400 VOLTS, UTILIZADA PARA MOLDAGEM POR INJEÇÃO DE PEÇAS PLÁSTICAS TÉCNICAS EM MATERIAIS TERMOPLÁSTICOS.</text:p>
          </table:table-cell>
          <table:table-cell table:style-name="ce8"/>
          <table:table-cell table:style-name="ce7"/>
          <table:table-cell office:value-type="string" table:style-name="ce7">
            <text:p>MAQUINA INJETORA</text:p>
          </table:table-cell>
          <table:table-cell table:number-columns-repeated="16377"/>
        </table:table-row>
        <table:table-row table:style-name="ro2">
          <table:table-cell/>
          <table:table-cell office:value-type="string" table:style-name="ce6">
            <text:p>u</text:p>
          </table:table-cell>
          <table:table-cell office:value-type="string" table:style-name="ce7">
            <text:p>8478.10.90</text:p>
          </table:table-cell>
          <table:table-cell office:value-type="string" table:style-name="ce8">
            <text:p>APARELHO MECÂNICO AUTOMATIZADO PARA PULVERIZAÇÃO CONTROLADA DE AROMAS LÍQUIDOS E MENTOL, POR MEIO DE SISTEMA DE DOSAGEM E BICOS DE APLICAÇÃO, DESTINADO À INTEGRAÇÃO EM LINHAS DE PRODUÇÃO DE CIGARROS E FILTROS, REALIZANDO A DOSAGEM, ATOMIZAÇÃO E DISTRIBUIÇÃO HOMOGÊNEA DO AROMA DIRETAMENTE SOBRE O FLUXO DE MATERIAL DURANTE O PROCESSO PRODUTIVO, COM SISTEMA DE DOSAGEM DE ALTA PRECISÃO, TANQUE DE ARMAZENAMENTO, SISTEMA DE FILTRAGEM E CIRCULAÇÃO, SISTEMA DE AQUECIMENTO PARA MENTOL, CONTROLE ELETRÔNICO INTEGRADO E INTERFACE DE OPERAÇÃO POR TELA TOUCHSCREEN, EQUIPAMENTO COMPLETO E USADO, COM TODOS OS DISPOSITIVOS MECÂNICOS E ELÉTRICOS NECESSÁRIOS À SUA MONTAGEM E FUNCIONAMENTO, MODELO: FAS4 EVO UNI CLASSIC 240 CF, MARCA: KÖHL.</text:p>
          </table:table-cell>
          <table:table-cell table:style-name="ce8"/>
          <table:table-cell table:style-name="ce7"/>
          <table:table-cell office:value-type="string" table:style-name="ce7">
            <text:p>FAS4 EVO UNI CLASSIC 240 CF</text:p>
          </table:table-cell>
          <table:table-cell table:number-columns-repeated="16377"/>
        </table:table-row>
        <table:table-row table:style-name="ro2">
          <table:table-cell/>
          <table:table-cell office:value-type="string" table:style-name="ce6">
            <text:p>u</text:p>
          </table:table-cell>
          <table:table-cell office:value-type="string" table:style-name="ce7">
            <text:p>8479.50.00</text:p>
          </table:table-cell>
          <table:table-cell office:value-type="string" table:style-name="ce8">
            <text:p>Robô industrial colaborativo de múltiplas utilizações, com estrutura articulada de seis eixos, programável, com capacidade de carga nominal de 7kg.</text:p>
          </table:table-cell>
          <table:table-cell table:style-name="ce8"/>
          <table:table-cell table:style-name="ce7"/>
          <table:table-cell office:value-type="string" table:style-name="ce7">
            <text:p>Zu7</text:p>
          </table:table-cell>
          <table:table-cell table:number-columns-repeated="16377"/>
        </table:table-row>
        <table:table-row table:style-name="ro2">
          <table:table-cell/>
          <table:table-cell office:value-type="string" table:style-name="ce6">
            <text:p>s</text:p>
          </table:table-cell>
          <table:table-cell office:value-type="string" table:style-name="ce7">
            <text:p>8483.30.29</text:p>
          </table:table-cell>
          <table:table-cell office:value-type="string" table:style-name="ce8">
            <text:p>Mancal liso tipo bucha utilizado para suporte e guia de eixo rotativo por deslizamento, destinado à absorção de cargas radiais e redução de atrito em equipamentos mecânicos de bordo. Aplicação em rebocadores marítimos.</text:p>
          </table:table-cell>
          <table:table-cell table:style-name="ce8"/>
          <table:table-cell table:style-name="ce7"/>
          <table:table-cell office:value-type="string" table:style-name="ce7">
            <text:p>3000425</text:p>
          </table:table-cell>
          <table:table-cell table:number-columns-repeated="16377"/>
        </table:table-row>
        <table:table-row table:style-name="ro2">
          <table:table-cell/>
          <table:table-cell office:value-type="string" table:style-name="ce6">
            <text:p>s</text:p>
          </table:table-cell>
          <table:table-cell office:value-type="string" table:style-name="ce7">
            <text:p>8507.60.00</text:p>
          </table:table-cell>
          <table:table-cell office:value-type="string" table:style-name="ce8">
            <text:p>Bateria BF1685 é um conjunto recarregável de íons de lítio destinado ao fornecimento de energia elétrica a equipamento elétrico/eletrônico de bordo, sendo utilizada como fonte de alimentação e, quando aplicável, como bateria de reposição do equipamento instalado em embarcação registrada no Registro Especial Brasileiro – REB. Trata-se de uma bateria recarregável constituída por células de íons de lítio, montadas em conjunto e dotadas de invólucro próprio, destinada a armazenar energia elétrica e disponibilizá-la ao equipamento a que se encontra associada. O conjunto apresenta formato aproximadamente paralelepipédico, cor cinza e dimensões aproximadas de 36,0 × 102,0 × 89,5 mm. A bateria possui tensão nominal de 14,8 V, capacidade nominal de 5 Ah e energia nominal de 74 Wh. A tensão máxima/limitada de carga indicada na documentação é de 16,8 V. A bateria será destinada à utilização a bordo de embarcação registrada no Registro Especial Brasileiro – REB, como componente de alimentação elétrica/reposição do equipamento ao qual se destina. Sua utilização está vinculada à manutenção e/ou operação do equipamento de bordo, sendo necessária a compatibilidade das características elétricas, dimensionais e funcionais da bateria com o equipamento existente</text:p>
          </table:table-cell>
          <table:table-cell table:style-name="ce8"/>
          <table:table-cell table:style-name="ce7"/>
          <table:table-cell office:value-type="string" table:style-name="ce7">
            <text:p>BF1685</text:p>
          </table:table-cell>
          <table:table-cell table:number-columns-repeated="16377"/>
        </table:table-row>
        <table:table-row table:style-name="ro2">
          <table:table-cell/>
          <table:table-cell office:value-type="string" table:style-name="ce6">
            <text:p>u</text:p>
          </table:table-cell>
          <table:table-cell office:value-type="string" table:style-name="ce7">
            <text:p>8511.40.00</text:p>
          </table:table-cell>
          <table:table-cell office:value-type="string" table:style-name="ce8">
            <text:p>30R1130 - MOTOR DE ARRANQUE REMANUFATURADO, MODELO 50MT, CONSTRUIDO EM ALUMINIO FUNDIDO, PARA TENSAO EM 24 VOLTS, DE ROTACAO HORARIA, COM POTENCIA DE 7,5 KW E PESO DE 35,8 KG, COM DIMENSOES DE 412,9 MM X 219,1 MM, UTILIZADO EM MOTONIVELADORA, COM APLICACAO EM MAQUINAS RODOVIARIAS<text:s text:c="2"/></text:p>
          </table:table-cell>
          <table:table-cell table:style-name="ce8"/>
          <table:table-cell table:style-name="ce7"/>
          <table:table-cell office:value-type="string" table:style-name="ce7">
            <text:p>30R1130</text:p>
          </table:table-cell>
          <table:table-cell table:number-columns-repeated="16377"/>
        </table:table-row>
        <table:table-row table:style-name="ro2">
          <table:table-cell/>
          <table:table-cell office:value-type="string" table:style-name="ce6">
            <text:p>u</text:p>
          </table:table-cell>
          <table:table-cell office:value-type="string" table:style-name="ce7">
            <text:p>8514.39.00</text:p>
          </table:table-cell>
          <table:table-cell office:value-type="string" table:style-name="ce8">
            <text:p>Forno elétrico de esteira contínua para alívio de tensão em molas , modelo HCF 600-II-SE3 ,com 6.600 mm de comprimento total da máquina , 4.000 mm de zona térmica ativa e 600 mm de largura de esteira , destinado ao fluxo produtivo de molas de médio e grande porte , com potência instalada de 84 kW e velocidade da esteira ajustável com tempo de ciclo variando de 12 a 120 minutos , concebido com 3 zonas de aquecimento independentes , dotado de sistema de esteira anti-enrosco com bordas roladas sem emendas e proteções laterais , sistema com isolamento no retorno da esteira , sistema de estabilidade térmica customizado com controladores de precisão e sistema de controle de temperatura P.I.D. digital.</text:p>
          </table:table-cell>
          <table:table-cell table:style-name="ce8"/>
          <table:table-cell table:style-name="ce7"/>
          <table:table-cell office:value-type="string" table:style-name="ce7">
            <text:p>HCF 600-II-SE3</text:p>
          </table:table-cell>
          <table:table-cell table:number-columns-repeated="16377"/>
        </table:table-row>
        <table:table-row table:style-name="ro2">
          <table:table-cell/>
          <table:table-cell office:value-type="string" table:style-name="ce6">
            <text:p>u</text:p>
          </table:table-cell>
          <table:table-cell office:value-type="string" table:style-name="ce7">
            <text:p>8515.29.00</text:p>
          </table:table-cell>
          <table:table-cell office:value-type="string" table:style-name="ce8">
            <text:p>Sistema de controle de alta performance desenvolvido para gerenciar robôs industriais e células de automação complexas. Permite sincronizar até 8 eixos e múltiplos robôs em uma única unidade de controle. Possui uma Interface (Teach Pendant) que permite a utilização de um painel de programação portátil para criar, editar e parametrizar as funções do robô. Conta com circuitos de parada de emergência integrados no painel frontal e no terminal de comando, apresentando-se completa com todos os seus acessórios para seu pleno funcionamento. Marca: Yaskawa.</text:p>
          </table:table-cell>
          <table:table-cell table:style-name="ce8"/>
          <table:table-cell table:style-name="ce7"/>
          <table:table-cell office:value-type="string" table:style-name="ce7">
            <text:p>DX100</text:p>
          </table:table-cell>
          <table:table-cell table:number-columns-repeated="16377"/>
        </table:table-row>
        <table:table-row table:style-name="ro2">
          <table:table-cell/>
          <table:table-cell office:value-type="string" table:style-name="ce6">
            <text:p>u</text:p>
          </table:table-cell>
          <table:table-cell office:value-type="string" table:style-name="ce7">
            <text:p>8515.31.10</text:p>
          </table:table-cell>
          <table:table-cell office:value-type="string" table:style-name="ce8">
            <text:p>Robô industrial de soldagem tipo MIG, desenvolvido especificamente para aplicações de soldagem a arco, com 6 eixos de movimentação, com alcance horizontal de 1440 mm e alcance vertical de 2511 mm, repetibilidade: ±0,08 mm, capacidade de carga útil de até 6 kg, <text:s/>alimentação Elétrica: 380/440 VAC e fonte Principal de 24 VCC, completo com todos os seus acessórios para seu pleno funcionamento. Marca: Yaskawa.</text:p>
          </table:table-cell>
          <table:table-cell table:style-name="ce8"/>
          <table:table-cell table:style-name="ce7"/>
          <table:table-cell office:value-type="string" table:style-name="ce7">
            <text:p>YR-MA01400-A00</text:p>
          </table:table-cell>
          <table:table-cell table:number-columns-repeated="16377"/>
        </table:table-row>
        <table:table-row table:style-name="ro2">
          <table:table-cell/>
          <table:table-cell office:value-type="string" table:style-name="ce6">
            <text:p>u</text:p>
          </table:table-cell>
          <table:table-cell office:value-type="string" table:style-name="ce7">
            <text:p>8515.80.90</text:p>
          </table:table-cell>
          <table:table-cell office:value-type="string" table:style-name="ce8">
            <text:p>Máquina automática para soldagem de insertos de metal duro e cerâmica em serras circulares com diâmetros entre 150 e 650 mm, equipada com gerador de alta frequência de 5,6 kW, controle individual das temperaturas de aquecimento e resfriamento, além de controle da temperatura de revenimento, permitindo tempos de soldagem de 4 a 10 s por dente. O equipamento integra automaticamente os processos de brasagem e revenimento dos insertos e possui sete eixos dedicados ao posicionamento e carregamento das serras e dos insertos. É equipado com unidade de resfriamento integrada, pirômetro digital infravermelho (IR), Interface Homem-Máquina (IHM) touchscreen e Controlador Lógico Programável (CLP), responsáveis pelo controle das velocidades e posições dos eixos, bem como pelo gerenciamento de receitas para diferentes modelos de serras. Conta ainda com sistema automático de carregamento e descarregamento, dosagem automática e programável do fluxo de solda, alimentação automática da fita de solda e sistema de alimentação e posicionamento dos insertos, composto por panela vibratória, esteira transportadora e sistema de visão por câmera, garantindo o correto posicionamento dos insertos durante o processo de soldagem.</text:p>
          </table:table-cell>
          <table:table-cell table:style-name="ce8"/>
          <table:table-cell table:style-name="ce7"/>
          <table:table-cell office:value-type="string" table:style-name="ce7">
            <text:p>ULTIMATEBRAZERH65</text:p>
          </table:table-cell>
          <table:table-cell table:number-columns-repeated="16377"/>
        </table:table-row>
        <table:table-row table:style-name="ro2">
          <table:table-cell/>
          <table:table-cell office:value-type="string" table:style-name="ce6">
            <text:p>s</text:p>
          </table:table-cell>
          <table:table-cell office:value-type="string" table:style-name="ce7">
            <text:p>8528.52.00</text:p>
          </table:table-cell>
          <table:table-cell office:value-type="string" table:style-name="ce8">
            <text:p>Monitor gráfico TFT colorido de 17 polegadas para montagem embutida em painel, alimentação 24 Vcc, resolução até 1920 x 1080, grau de proteção frontal IP55, com entrada VGA e interface touchscreen, destinado à visualização e operação de sistemas de automação e monitoramento embarcados em rebocadores marítimos.</text:p>
          </table:table-cell>
          <table:table-cell table:style-name="ce8"/>
          <table:table-cell table:style-name="ce7"/>
          <table:table-cell office:value-type="string" table:style-name="ce7">
            <text:p>Monitor E-serieTFTVGA17</text:p>
          </table:table-cell>
          <table:table-cell table:number-columns-repeated="16377"/>
        </table:table-row>
        <table:table-row table:style-name="ro2">
          <table:table-cell/>
          <table:table-cell office:value-type="string" table:style-name="ce6">
            <text:p>u</text:p>
          </table:table-cell>
          <table:table-cell office:value-type="string" table:style-name="ce7">
            <text:p>8537.10.90</text:p>
          </table:table-cell>
          <table:table-cell office:value-type="string" table:style-name="ce8">
            <text:p>CHASSI DO DRIVER DE GRADIENTE CRONUS, DA MARCA GE, NOME COMERCIAL XGD CRONUS CHASSIS, CHASSI EQUIPADO COM PLACA BACKPLANE CPCI, FONTE DE ALIMENTACAO CPCI E MODULO DE VENTILACAO, TENSAO NOMINAL INFERIOR A 1000 V, DA MARCA GE, MODELO SIGNA DVMR, UTILIZADO EM APARELHOS DE RESSONANCIA MAGNETICA, PARA USO MEDICO-HOSPITALAR EM SAUDE HUMANA, QUE MANTENHAM A ORIGINALIDADE DO REGISTRO ANVISA DESTE EQUIPAMENTO MEDICO, PART NUMBER 2384411-H.</text:p>
          </table:table-cell>
          <table:table-cell table:style-name="ce8"/>
          <table:table-cell table:style-name="ce7"/>
          <table:table-cell office:value-type="string" table:style-name="ce7">
            <text:p>2384411-H</text:p>
          </table:table-cell>
          <table:table-cell table:number-columns-repeated="16377"/>
        </table:table-row>
        <table:table-row table:style-name="ro2">
          <table:table-cell/>
          <table:table-cell office:value-type="string" table:style-name="ce6">
            <text:p>u</text:p>
          </table:table-cell>
          <table:table-cell office:value-type="string" table:style-name="ce7">
            <text:p>8543.20.00</text:p>
          </table:table-cell>
          <table:table-cell office:value-type="string" table:style-name="ce8">
            <text:p>Gerador de Sinais de Funções e Formas de Onda Arbitrárias - Equipamento eletrônico de bancada que utiliza a técnica de síntese digital direta (DDS) para gerar sinais elétricos de tensão variável com formas de onda padrão e arbitrárias. Destina-se a fornecer sinal de estímulo/teste para validação, calibração e desenvolvimento de circuitos eletrônicos, sendo empregado em laboratórios de pesquisa e desenvolvimento, ensino, manutenção de instrumentação eletrônica e ensaios de equipamentos de telecomunicações. Não possui função autônoma de medição, sua função é gerar o sinal a ser aplicado ao dispositivo sob teste.</text:p>
          </table:table-cell>
          <table:table-cell table:style-name="ce8"/>
          <table:table-cell table:style-name="ce7"/>
          <table:table-cell office:value-type="string" table:style-name="ce7">
            <text:p>AGILENT 33220A</text:p>
          </table:table-cell>
          <table:table-cell table:number-columns-repeated="16377"/>
        </table:table-row>
        <table:table-row table:style-name="ro2">
          <table:table-cell/>
          <table:table-cell office:value-type="string" table:style-name="ce6">
            <text:p>s</text:p>
          </table:table-cell>
          <table:table-cell office:value-type="string" table:style-name="ce7">
            <text:p>8543.70.99</text:p>
          </table:table-cell>
          <table:table-cell office:value-type="string" table:style-name="ce8">
            <text:p>Processador digital de audio (DSP) com 04 canais, para sistemas de áudio comercial e de sonorização fixa. Baseado em "aplicativos" pré-configurados o que elimina a necessidade de programar o fluxo de áudio do zero. <text:s/>Aplicação: A sua aplicação principal é otimizar, processar e distribuir o som em ambientes que exigem controle de múltiplas zonas e microfones, utilizando "aplicativos" pré-configurados.</text:p>
          </table:table-cell>
          <table:table-cell table:style-name="ce8"/>
          <table:table-cell table:style-name="ce7"/>
          <table:table-cell office:value-type="string" table:style-name="ce7">
            <text:p>Jupiter 04</text:p>
          </table:table-cell>
          <table:table-cell table:number-columns-repeated="16377"/>
        </table:table-row>
        <table:table-row table:style-name="ro2">
          <table:table-cell/>
          <table:table-cell office:value-type="string" table:style-name="ce6">
            <text:p>s</text:p>
          </table:table-cell>
          <table:table-cell office:value-type="string" table:style-name="ce7">
            <text:p>8543.70.99</text:p>
          </table:table-cell>
          <table:table-cell office:value-type="string" table:style-name="ce8">
            <text:p>Processador digital de audio (DSP) com 08 canais, para sistemas de áudio comercial e de sonorização fixa. Baseado em "aplicativos" pré-configurados (mais de 85 opções), o que elimina a necessidade de programar o fluxo de áudio do zero. Aplicação: A sua aplicação principal é otimizar, processar e distribuir o som em ambientes que exigem controle de múltiplas zonas e microfones, utilizando "aplicativos" pré-configurados.</text:p>
          </table:table-cell>
          <table:table-cell table:style-name="ce8"/>
          <table:table-cell table:style-name="ce7"/>
          <table:table-cell office:value-type="string" table:style-name="ce7">
            <text:p>Jupiter 08</text:p>
          </table:table-cell>
          <table:table-cell table:number-columns-repeated="16377"/>
        </table:table-row>
        <table:table-row table:style-name="ro2">
          <table:table-cell/>
          <table:table-cell office:value-type="string" table:style-name="ce6">
            <text:p>u</text:p>
          </table:table-cell>
          <table:table-cell office:value-type="string" table:style-name="ce7">
            <text:p>8544.42.00</text:p>
          </table:table-cell>
          <table:table-cell office:value-type="string" table:style-name="ce8">
            <text:p>PN 002 GLPTM CHICOTES ELÉTRICOS PARA LIGAÇÃO DO EQUIPAMENTO DE AQUISIÇÃO DE DADOS AO MOTOR D08 DIESEL DE USO AUTOMOTIVO. Os chicotes elétricos, formado por um conjunto de cabos, fios e conectores, tem a função de conduzir energia elétrica e sinais de dados para o equipamento de aquisição de dados ao motor D08 diesel de uso automotivo</text:p>
          </table:table-cell>
          <table:table-cell table:style-name="ce8"/>
          <table:table-cell table:style-name="ce7"/>
          <table:table-cell office:value-type="string" table:style-name="ce7">
            <text:p>GLPTM harness</text:p>
          </table:table-cell>
          <table:table-cell table:number-columns-repeated="16377"/>
        </table:table-row>
        <table:table-row table:style-name="ro2">
          <table:table-cell/>
          <table:table-cell office:value-type="string" table:style-name="ce6">
            <text:p>u</text:p>
          </table:table-cell>
          <table:table-cell office:value-type="string" table:style-name="ce7">
            <text:p>8544.42.00</text:p>
          </table:table-cell>
          <table:table-cell office:value-type="string" table:style-name="ce8">
            <text:p>PN 005 ADAPTADOR SENSOR LAMBDA PARA LIGAÇÃO ELÉTRICA DO EQUIPAMENTO DE AQUISIÇÃO DE DADOS AO SENSOR DE NÍVEL DE UREIA DO VEÍCULO, PARA USO AUTOMOTIVO. O adaptador do sensor de nível de Ureia é um chicote (composto por cabos e conectores) para aquisição do nível de Arla e outras informações. Se faz necessário porque o componente está em uma CAN especifica do veículo que é acessada através desse componente</text:p>
          </table:table-cell>
          <table:table-cell table:style-name="ce8"/>
          <table:table-cell table:style-name="ce7"/>
          <table:table-cell office:value-type="string" table:style-name="ce7">
            <text:p>Harness urea level sensor</text:p>
          </table:table-cell>
          <table:table-cell table:number-columns-repeated="16377"/>
        </table:table-row>
        <table:table-row table:style-name="ro2">
          <table:table-cell/>
          <table:table-cell office:value-type="string" table:style-name="ce6">
            <text:p>u</text:p>
          </table:table-cell>
          <table:table-cell office:value-type="string" table:style-name="ce7">
            <text:p>8708.99.90</text:p>
          </table:table-cell>
          <table:table-cell office:value-type="string" table:style-name="ce8">
            <text:p>30R2188 - ENGRENAGEM COM DIFERENCIAL APRESENTADA EM CONJUNTO, EM FUNDICAO DE ACO, BORRACHA, FERRO DUCTIL, FUNDICAO DE FERRO CINZA E FUNDICAO DE ALUMINIO, COM DIMENSOES DE 605,7 MM X 573,0 MM X 455,0 MM, UTILIZADA NO GRUPO DE EIXOS MOTRIZES DE CAMINHAO -</text:p>
          </table:table-cell>
          <table:table-cell table:style-name="ce8"/>
          <table:table-cell table:style-name="ce7"/>
          <table:table-cell office:value-type="string" table:style-name="ce7">
            <text:p>30R2188</text:p>
          </table:table-cell>
          <table:table-cell table:number-columns-repeated="16377"/>
        </table:table-row>
        <table:table-row table:style-name="ro2">
          <table:table-cell/>
          <table:table-cell office:value-type="string" table:style-name="ce6">
            <text:p>u</text:p>
          </table:table-cell>
          <table:table-cell office:value-type="string" table:style-name="ce7">
            <text:p>9012.90.10</text:p>
          </table:table-cell>
          <table:table-cell office:value-type="string" table:style-name="ce8">
            <text:p>MÓDULO ÓPTICO RECONSTRUÍDO DE FÁBRICA PARA COLUNA DE ELÉTRONS (NG FIELD EMISSION GUN - FEG), FORNECIDO COMO UNIDADE DE SUBSTITUIÇÃO FUNCIONAL (FRU). FUNÇÃO: O MÓDULO FAZ PARTE DA COLUNA DE ELÉTRONS E É USADO PARA GERAR E CONTROLAR O FEIXE DE ELÉTRONS UTILIZADO PARA IMAGENS E ANÁLISES DE ALTA RESOLUÇÃO NO MICROSCÓPIO. APLICAÇÃO: MÓDULO DE ÓPTICA ELETRÔNICA SUBSTITUTO UTILIZADO EM SISTEMAS DE MICROSCOPIA ELETRÔNICA DE VARREDURA (SEM).</text:p>
          </table:table-cell>
          <table:table-cell table:style-name="ce8"/>
          <table:table-cell table:style-name="ce7"/>
          <table:table-cell office:value-type="string" table:style-name="ce7">
            <text:p>4035 273 15841</text:p>
          </table:table-cell>
          <table:table-cell table:number-columns-repeated="16377"/>
        </table:table-row>
        <table:table-row table:style-name="ro2">
          <table:table-cell/>
          <table:table-cell office:value-type="string" table:style-name="ce6">
            <text:p>u</text:p>
          </table:table-cell>
          <table:table-cell office:value-type="string" table:style-name="ce7">
            <text:p>9015.80.90</text:p>
          </table:table-cell>
          <table:table-cell office:value-type="string" table:style-name="ce8">
            <text:p>FERRAMENTA ELETRONICA INSTRUMENTO DE GEOFISICA PARA CONTROLE DOS SENSORES UTILIZADOS NA AQUISICAO DE DADOS DE PRESSAO E MOBILIDADE DE FLUIDOS DE RESERVATORIOS DE PETROLEO E GAS ESPECIFICACAO TECNICA Diametro in 3 3 8 Pressão Maxima psi 20 000 Temperatura Maxima deg c 160 Voltagem VAC 250 CAMPO DE APLICACAO ATUAR NAS OPERACOES DE AQUISICAO DE DADOS E RODUCAO DE POCOS DE PETROLEO</text:p>
          </table:table-cell>
          <table:table-cell table:style-name="ce8"/>
          <table:table-cell table:style-name="ce7"/>
          <table:table-cell office:value-type="string" table:style-name="ce7">
            <text:p>XPMC-BA</text:p>
          </table:table-cell>
          <table:table-cell table:number-columns-repeated="16377"/>
        </table:table-row>
        <table:table-row table:style-name="ro2">
          <table:table-cell/>
          <table:table-cell office:value-type="string" table:style-name="ce6">
            <text:p>u</text:p>
          </table:table-cell>
          <table:table-cell office:value-type="string" table:style-name="ce7">
            <text:p>9015.90.90</text:p>
          </table:table-cell>
          <table:table-cell office:value-type="string" table:style-name="ce8">
            <text:p>CARTUCHO ELETRONICO PARTE DE INSTRUMENTO DE GEOFISICA PETROFISICA COM MODULOS DE TELEMETRIA <text:s/>FONTE DE ALIMENTACAO E INCLINOMETRO PARA PROCESSAMENTO TRANSMISSAO DE DADOS PARA MEDICOES DE PERFILAGEM EM INTERVENCOES EM POCOS DE PETROLEO ESPECIFICACAO TECNICA Diametro Externo in 4 45 Pressao psi 20 000 Temperatura F 350 Comprimento ft 8 92 CAMPO DE APLICACAO ATUAR NAS OPERACOES E PRODUCAO DE POCOS DE PETROLEO. F</text:p>
          </table:table-cell>
          <table:table-cell table:style-name="ce8"/>
          <table:table-cell table:style-name="ce7"/>
          <table:table-cell office:value-type="string" table:style-name="ce7">
            <text:p>FBAC-B</text:p>
          </table:table-cell>
          <table:table-cell table:number-columns-repeated="16377"/>
        </table:table-row>
        <table:table-row table:style-name="ro2">
          <table:table-cell/>
          <table:table-cell office:value-type="string" table:style-name="ce6">
            <text:p>u</text:p>
          </table:table-cell>
          <table:table-cell office:value-type="string" table:style-name="ce7">
            <text:p>9015.90.90</text:p>
          </table:table-cell>
          <table:table-cell office:value-type="string" table:style-name="ce8">
            <text:p>INVOLUCRO CILINDRICO METALICO DE PROTECAO ESTRUTURAL <text:s/>FABRICADO EM LIGA DE NIQUEL MONEL K500 PARTE DE INSTRUMENTO DE GEOFISICA PETROFISICA DE MEDICOES DE PERFILAGEM EM POCOS DE PETROLEO ESPECIFICACAO TECNICA Diametro externo in 4 45 Pressao psi 20 000 Temperatura F 350 Comprimento m 2 72 CAMPO DE APLICACAO ATUAR NAS OPERACOES E PRODUCAO DE POCOS DE PETROLEO</text:p>
          </table:table-cell>
          <table:table-cell table:style-name="ce8"/>
          <table:table-cell table:style-name="ce7"/>
          <table:table-cell office:value-type="string" table:style-name="ce7">
            <text:p>FBSH-D</text:p>
          </table:table-cell>
          <table:table-cell table:number-columns-repeated="16377"/>
        </table:table-row>
        <table:table-row table:style-name="ro2">
          <table:table-cell/>
          <table:table-cell office:value-type="string" table:style-name="ce6">
            <text:p>u</text:p>
          </table:table-cell>
          <table:table-cell office:value-type="string" table:style-name="ce7">
            <text:p>9015.90.90</text:p>
          </table:table-cell>
          <table:table-cell office:value-type="string" table:style-name="ce8">
            <text:p>CABECOTE GIRATORIO COM SISTEMA DE COMPENSACAO DE PRESSAO PARTE FUNCIONAL DA FERRAMENTA DE PERFILAGEM GEOFISICA PETROFISICA DENOMINADA FORMATION SAMPLING INSTRUMENT <text:s/>APRESENTADO EM FORMATO CILINDRICO DE DIMENSOES APROXIMADAS DE 1 11 16 POLEGADAS DE DIAMETRO EXTERNO FABRICADO EM ACO INOXIDAVEL DOTADO DE MECANISMO INTERNO DE EQUALIZACAO HIDROSTATICA PARA OPERACAO ATE 15 000 PSI COM CONJUNTO DE CONTATO ROTATIVO DESTINADO A ORIENTACAO DIRECIONAL DURANTE INTERVENCOES DE WIRELINE EM POCOS DE PETROLEO ESPECIFICACAO TECNICA Diametro 1 1 16 Pressao hidrostatica máxima <text:s/>15 000 psi Temperatura maxima 300 F Material <text:s/>17 4PH CAMPO DE APLICACAO ATUAR NAS OPERACOES E PRODUCAO DE POCOS DE PETROLEO</text:p>
          </table:table-cell>
          <table:table-cell table:style-name="ce8"/>
          <table:table-cell table:style-name="ce7"/>
          <table:table-cell office:value-type="string" table:style-name="ce7">
            <text:p>SAH-NB</text:p>
          </table:table-cell>
          <table:table-cell table:number-columns-repeated="16377"/>
        </table:table-row>
        <table:table-row table:style-name="ro2">
          <table:table-cell/>
          <table:table-cell office:value-type="string" table:style-name="ce6">
            <text:p>u</text:p>
          </table:table-cell>
          <table:table-cell office:value-type="string" table:style-name="ce7">
            <text:p>9018.50.90</text:p>
          </table:table-cell>
          <table:table-cell office:value-type="string" table:style-name="ce8">
            <text:p>MÓDULO ÓPTICO DIGITAL, IDENTIFICADO COMO DI C800 MODULE RECONDICIONADO, COMPOSTO POR UM TUBO BINOCULAR COM SISTEMA INTEGRADO DE EXIBIÇÃO E SOBREPOSIÇÃO DE DADOS, CONTÉM VISOR COLORIDO EMBUTIDO CAPAZ DE PROJETAR INFORMAÇÕES, IMAGENS E VÍDEOS DIRETAMENTE NO CAMPO VISUAL DO CIRURGIÃO, PROPORCIONANDO VISÃO TRIDIMENSIONAL COORDENADA PARA PROCEDIMENTOS OFTALMOLÓGICOS, UTILIZADO EXCLUSIVAMENTE NOS MICROSCÓPIOS CIRÚRGICOS LEICA PROVEO 8 SERIES PARA FORNECER IMAGEM BINOCULAR DE ALTA PRECISÃO COM SOBREPOSIÇÃO DE DADOS EM CIRURGIAS OFTALMOLÓGICAS, AUXILIANDO O CIRURGIÃO NO ALINHAMENTO, VISUALIZAÇÃO AMPLIADA E SUPORTE VISUAL INTEGRADO DURANTE PROCEDIMENTOS CLÍNICOS, ACONDICIONADO EM CAIXA COM UMA UNIDADE, FABRICADO POR LEICA MYCROSYSTEMS.</text:p>
          </table:table-cell>
          <table:table-cell table:style-name="ce8"/>
          <table:table-cell table:style-name="ce7"/>
          <table:table-cell office:value-type="string" table:style-name="ce7">
            <text:p>DI C800</text:p>
          </table:table-cell>
          <table:table-cell table:number-columns-repeated="16377"/>
        </table:table-row>
        <table:table-row table:style-name="ro2">
          <table:table-cell/>
          <table:table-cell office:value-type="string" table:style-name="ce6">
            <text:p>u</text:p>
          </table:table-cell>
          <table:table-cell office:value-type="string" table:style-name="ce7">
            <text:p>9022.19.10</text:p>
          </table:table-cell>
          <table:table-cell office:value-type="string" table:style-name="ce8">
            <text:p>Espectrômetro de fluorescência de raios-x, modelo EPSILON 1, de energia dispersiva para a análise elementar de uma vasta gama de amostras, desempenho na categoria de instrumentos de bancada, <text:s/>produz resultados analíticos rápidos e confiáveis, com mínima dependência do operador e reduzida necessidade de preparação de amostras. Equipamento foi concebido para a caracterização e análise de diferentes tipos de amostras em diversos segmentos industriais</text:p>
          </table:table-cell>
          <table:table-cell table:style-name="ce8"/>
          <table:table-cell table:style-name="ce7"/>
          <table:table-cell office:value-type="string" table:style-name="ce7">
            <text:p>EPSILON 1</text:p>
          </table:table-cell>
          <table:table-cell table:number-columns-repeated="16377"/>
        </table:table-row>
        <table:table-row table:style-name="ro2">
          <table:table-cell/>
          <table:table-cell office:value-type="string" table:style-name="ce6">
            <text:p>u</text:p>
          </table:table-cell>
          <table:table-cell office:value-type="string" table:style-name="ce7">
            <text:p>9022.90.91</text:p>
          </table:table-cell>
          <table:table-cell office:value-type="string" table:style-name="ce8">
            <text:p>DETECTOR DE PAINEL PLANO, CLX-53137*C 1, E UMA COMBINACAO DE DETECTORES DE SILICIO AMORFO E SENSOR METAL-OXIDO-SEMICONDUTOR DE SIMETRIA COMPLEMENTAR CMOS. COMPOSTO POR UM CHASSI METALICO, COMPONENTES ELETRONICOS E PLACAS DE CIRCUITO DE CONTROLE. <text:s/>APLICACAO: PECA HOMOLOGADA DO APARELHO DE ANGIOGRAFIA DIGITAL CANON, MODELO ALPHENIX, INFX-8000V, O DETECTOR DE PAINEL PLANO, CLX-53137*C 1, TEM A FUNCAO DE CONVERTER OS RAIOS-X EM LUZ, E FINALMENTE TRADUZIDO POR TRANSISTORES EM DADOS DIGITAIS. OS DADOS DIGITAIS SAO ENVIADOS AOS CIRCUITOS DE PROCESSAMENTO DIGITAL, PRODUZINDO IMAGENS DE ALTA QUALIDADE QUE SAO ENVIADAS AOS MONITORES DE ALTA RESOLUCAO.<text:s/></text:p>
          </table:table-cell>
          <table:table-cell table:style-name="ce8"/>
          <table:table-cell table:style-name="ce7"/>
          <table:table-cell office:value-type="string" table:style-name="ce7">
            <text:p>CLX-53137C 1</text:p>
          </table:table-cell>
          <table:table-cell table:number-columns-repeated="16377"/>
        </table:table-row>
        <table:table-row table:style-name="ro2">
          <table:table-cell/>
          <table:table-cell office:value-type="string" table:style-name="ce6">
            <text:p>u</text:p>
          </table:table-cell>
          <table:table-cell office:value-type="string" table:style-name="ce7">
            <text:p>9022.90.91</text:p>
          </table:table-cell>
          <table:table-cell office:value-type="string" table:style-name="ce8">
            <text:p>CONSOLE LATERAL DA MESA TIPO TABLET, PX17-48853, É A UNIDADE DE CONTROLE AUXILIAR PARA O OPERADOR SELECIONAR AS FUNÇÕES DA MESA DE CATETERISMO, ARCO-C E SISTEMA DIGITAL DE IMAGENS. COMPOSTO POR UM CHASSI DE PLÁSTICO COM VISOR DE CRISTAL LÍQUIDO, COMPONENTES ELETRÔNICOS, PLACAS DE CIRCUITO DE CONTROLE, FONTE DE ALIMENTAÇÃO EXTERNA E CABO DE CONEXÃO. <text:s text:c="2"/>APLICAÇÃO: PECA HOMOLOGADA DO APARELHO DE ANGIOGRAFIA DIGITAL CANON, MODELO INFX 8000V, O CONSOLE LATERAL DA MESA TIPO TABLET, PX17-48853, TEM A FUNÇÃO DO CONTROLE AUXILIAR DA MESA DE CATETERISMO, POSICIONAMENTO DO ARCO-C E CONTROLE DAS IMAGENS DURANTE O PROCEDIMENTO NA SALA DE EXAME.<text:s/></text:p>
          </table:table-cell>
          <table:table-cell table:style-name="ce8"/>
          <table:table-cell table:style-name="ce7"/>
          <table:table-cell office:value-type="string" table:style-name="ce7">
            <text:p>PX17-48853 1</text:p>
          </table:table-cell>
          <table:table-cell table:number-columns-repeated="16377"/>
        </table:table-row>
        <table:table-row table:style-name="ro2">
          <table:table-cell/>
          <table:table-cell office:value-type="string" table:style-name="ce6">
            <text:p>u</text:p>
          </table:table-cell>
          <table:table-cell office:value-type="string" table:style-name="ce7">
            <text:p>9022.90.91</text:p>
          </table:table-cell>
          <table:table-cell office:value-type="string" table:style-name="ce8">
            <text:p>PLACA DE CONVERSAO DA DETECTORA PX73-19399B 1 E COMPOSTO DE PLACA DE CIRCUITO IMPRESSO MULTICAMADAS, COMPONENTES SEMICONDUTORES DISCRETOS, CONECTORES DE ALIMENTACAO E DADOS ALEM DO BARRAMENTO PARA CONEXAO COM O DETETOR PRINCIPAL DO EQUIPAMENTO. <text:s text:c="2"/>APLICACAO: PECA HOMOLOGADA E DE USO NO APARELHO DE TOMOGRAFIA COMPUTADORIZADA CANON, MODELO AQUILION LIGHTNING TSX-035A, PLACA DE CONVERSAO DA DETECTORA PX73-19399B 1 FICA INSTALADO DENTRO DO DETETOR PRINCIPAL, NO GANTRY DO EQUIPAMENTO E TEM A FUNCAO NO APARELHO DE CONVERTER O SINAL ANALOGICO RECEBIDO PELOS FOTOSSENSORES DO DETECTOR PRINCIPAL DE RAIOS-X, POSTERIORMENTE CONVERTIDO EM SINAL DE LUZ, EM SINAL DIGITAL NA PLACA DE CI, QUE SERA O SINAL BASE PARA FORMACAO DE UMA IMAGEM DE DIAGNOSTICO MEDICO.</text:p>
          </table:table-cell>
          <table:table-cell table:style-name="ce8"/>
          <table:table-cell table:style-name="ce7"/>
          <table:table-cell office:value-type="string" table:style-name="ce7">
            <text:p>PX73-19399B 1</text:p>
          </table:table-cell>
          <table:table-cell table:number-columns-repeated="16377"/>
        </table:table-row>
        <table:table-row table:style-name="ro2">
          <table:table-cell/>
          <table:table-cell office:value-type="string" table:style-name="ce6">
            <text:p>u</text:p>
          </table:table-cell>
          <table:table-cell office:value-type="string" table:style-name="ce7">
            <text:p>9022.90.91</text:p>
          </table:table-cell>
          <table:table-cell office:value-type="string" table:style-name="ce8">
            <text:p>CONTROLADOR DE POTENCIA PX74-09755*B 1 E COMPOSTO DE PLACA DE CIRCUITO IMPRESSO MULTICAMADAS, COMPONENTES ELETRONICOS DISCRETOS, DISJUNTOR DE SEGURANCA, RELES ACIONADORES, TEMPORIZADORES DE PARTIDA, CONECTORES E BARRAMENTO DE ENTRADA E SAIDA DE TENSAO AC, ALEM DE GABINETE METALICO PARA SUA FIXACAO NO CONSOLE DO EQUIPAMENTO. <text:s/>APLICACAO: PECA HOMOLOGADA E DE USO NO APARELHO DE TOMOGRAFIA COMPUTADORIZADA CANON, MODELO AQUILION 64 TSX-101A/H, O ITEM CONTROLADOR DE POTENCIA PX74-09755*B 1 TEM A FUNCAO NO EQUIPAMENTO DE ALIMENTAR OS DIVERSOS COMPONENTES DO CONSOLE DO EQUIPAMENTO ( CPUS, DISCOS EXTERNOS, HUB ETHERNET) E FAZER A TEMPORIZACAO E SEQUENCIAMENTO DE LIGACAO DO EQUIPAMENTO DE TOMOGRAFIA COMPUTADORIZADA.</text:p>
          </table:table-cell>
          <table:table-cell table:style-name="ce8"/>
          <table:table-cell table:style-name="ce7"/>
          <table:table-cell office:value-type="string" table:style-name="ce7">
            <text:p>PX74-09755B 1</text:p>
          </table:table-cell>
          <table:table-cell table:number-columns-repeated="16377"/>
        </table:table-row>
        <table:table-row table:style-name="ro2">
          <table:table-cell/>
          <table:table-cell office:value-type="string" table:style-name="ce6">
            <text:p>u</text:p>
          </table:table-cell>
          <table:table-cell office:value-type="string" table:style-name="ce7">
            <text:p>9022.90.91</text:p>
          </table:table-cell>
          <table:table-cell office:value-type="string" table:style-name="ce8">
            <text:p>PLACA DE CI PX74-11089*D 1 E COMPOSTO DE PLACA DE CIRCUITO IMPRESSO MULTICAMADAS, COMPONENTES SEMICONDUTORES DISCRETOS, LEDS DE INDICACAO DE FUNCIONAMENTO E FALHAS E CONECTORES DE ALIMENTACAO E DADOS ALEM DO BARRAMENTO PARA CONEXAO COM A CPU DO EQUIPAMENTO. <text:s text:c="2"/>APLICACAO: PECA HOMOLOGADA E DE USO NO APARELHO DE TOMOGRAFIA COMPUTADORIZADA CANON, MODELO AQUILION LIGHTNING TSX-035A, O ITEM PLACA DE CI PX74-11089*D 1 FICA INSTALADO DENTRO DO CONSOLE DO EQUIPAMENTO E TEM A FUNCAOS: RECONSTRUCAO DE IMAGENS BRUTAS ATRAVES DE PROCESSAMENTO E APLICACAO DE ALGORITMO PROPRIO PARA FORMACAO DE IMAGENS FINAIS PARA DIAGNOSTICO E LAUDO.</text:p>
          </table:table-cell>
          <table:table-cell table:style-name="ce8"/>
          <table:table-cell table:style-name="ce7"/>
          <table:table-cell office:value-type="string" table:style-name="ce7">
            <text:p>PX74-11089D 1</text:p>
          </table:table-cell>
          <table:table-cell table:number-columns-repeated="16377"/>
        </table:table-row>
        <table:table-row table:style-name="ro2">
          <table:table-cell/>
          <table:table-cell office:value-type="string" table:style-name="ce6">
            <text:p>u</text:p>
          </table:table-cell>
          <table:table-cell office:value-type="string" table:style-name="ce7">
            <text:p>9022.90.91</text:p>
          </table:table-cell>
          <table:table-cell office:value-type="string" table:style-name="ce8">
            <text:p>PAINEL ESQUERDO PX79-35940*K 1 CONSISTE EM UM PAINEL DE OPERACAO, COM BOTOES PRESSIONAVEIS, PLACA DE CIRCUITO INTERNO, DISPLAY LCD E CONEXOES PARA ALIMENTACAO E DADOS. <text:s text:c="2"/>APLICACAO: PECA HOMOLOGADA E DE USO EXCLUSIVO DO APARELHO DE TOMOGRAFIA COMPUTADORIZADA CANON MODELO AQUILION ONE TSX-301A, O ITEM PAINEL ESQUERDO PX79-35940*K 1 TEM A FUNCAO NO APARELHO DE RECEBER COMANDOS DO OPERADOR PARA MOVIMENTACAO DO GANTRY E DA MESA PACIENTES, COM A FINALIDADE DE POSICIONAR CORRETAMENTE O PACIENTE PARA INICIAR O EXAME DE TOMOGRAFIA.</text:p>
          </table:table-cell>
          <table:table-cell table:style-name="ce8"/>
          <table:table-cell table:style-name="ce7"/>
          <table:table-cell office:value-type="string" table:style-name="ce7">
            <text:p>PX79-35940K 1</text:p>
          </table:table-cell>
          <table:table-cell table:number-columns-repeated="16377"/>
        </table:table-row>
        <table:table-row table:style-name="ro2">
          <table:table-cell/>
          <table:table-cell office:value-type="string" table:style-name="ce6">
            <text:p>s</text:p>
          </table:table-cell>
          <table:table-cell office:value-type="string" table:style-name="ce7">
            <text:p>9024.80.90</text:p>
          </table:table-cell>
          <table:table-cell office:value-type="string" table:style-name="ce8">
            <text:p>Testador de Impacto de Pêndulo, Instron, modelo: CEAST 9050 - Série 9000 . <text:s/>Equipamento de medição e ensaio mecânico projetado para determinar a resistência e a absorção de energia ao impacto de materiais termoplásticos. Operando com energias que variam de 0,5 a 50 Joules, o dispositivo conta com estrutura monolítica ("peça única") para minimizar perdas de energia por vibração, codificador magnético sem contato para medição precisa, freio a disco, sistema eletrônico com reconhecimento automático do martelo e controle integrado por tela sensível ao toque (PC embarcado). <text:s/>Aplicação: Destina-se ao controle de qualidade, pesquisa e desenvolvimento de materiais poliméricos (plásticos/termoplásticos). Utiliza os métodos de ensaio Charpy e Izod para avaliar a fragilidade, a taxa de propagação de trincas e a capacidade de suportar deformação plástica antes de ocorrer uma falha estrutural. Atende às principais normas internacionais de ensaio, tais como ISO 179-1, ISO 179-2, ISO 180, ASTM D256 e ASTM D6110.</text:p>
          </table:table-cell>
          <table:table-cell table:style-name="ce8"/>
          <table:table-cell table:style-name="ce7"/>
          <table:table-cell office:value-type="string" table:style-name="ce7">
            <text:p>CEAST 9050</text:p>
          </table:table-cell>
          <table:table-cell table:number-columns-repeated="16377"/>
        </table:table-row>
        <table:table-row table:style-name="ro2">
          <table:table-cell/>
          <table:table-cell office:value-type="string" table:style-name="ce6">
            <text:p>s</text:p>
          </table:table-cell>
          <table:table-cell office:value-type="string" table:style-name="ce7">
            <text:p>9027.20.12</text:p>
          </table:table-cell>
          <table:table-cell office:value-type="string" table:style-name="ce8">
            <text:p>SISTEMA DE CROMATOGRAFIA DE FASE LIQUIDA WATERS ACQUITY UPLC I-CLASS IVD SYSTEM, COMPOSTO DE: (01) 186015000IVD – BOMBA QUATERNÁRIA DO ACQUITY UPLC I-CLASS BSM, IVD, - (01)186015046IVD - GERENCIADOR DE AMOSTRAS ACQUITY UPLC I-CLASS SM-FTN, IVD, (01) 186015042IVD – FORNO DE COLUNA-A ACQUITY UPLC I-CLASS CH-A, IVD (03) 205000505 – SENSOR DE VAZAMENTO DO H-CLASS, (01) 205000894 – PRÉ AQUECEDOR DA FASE MÓVEL ACQ. I-CLASS APH, SS, 12.5 LG, .003 ID, (01) 289002414 GARRAFA DE BANDEJA DO ACQUITY, (01) 205000852 CONJUNTO DE ACESSORIOS DO ACQUITY UPLC,I-CLASS, (01)700008941 KIT, ACQUITY UPLC I-CLASS MS PEEK 17", (01)716004714IVD DOCUMENTO, NFORMATIVO DO ACQUITY UPLC I-CLASS SYS, IVD, (01)667004296 ACQUITY UPLC SYS. JUNE 2011 DRIVER PACK, (01) 667007458IVD KIT, SCN 1049 IVD, (06) 442000212 CABO DE ENERGIA PADRÃO BR 2.5A/250V, 2.5M, (01) 186002350 COLUNA CROMATOGRAFICA ACQUITY UPLCBEH C18 1,7UM 2,1X50MM, (02) 186005666CV FRASCO TIPO VIALS TRUV PH CLR 12X32 SCR SLT-PTFE/SIL 2ML DE USO EXCLUSIVO NO CROMATOGRAFO DE FASE LIQUIDA / 100PK, (01) 205000726 CONJUNTO EXTENSOR PARA FORNO DE COLUNAS H/I-CLASS DE USO EXCLUSIVO NO CORMATOGRAFO DE FASE LIQUIDA, (01) 186007088 CONJUNTO DE CONYTEINERS CERTIFICADOS COMPOSTO POR 4 GARRAFAS DE 1 LITRO, 3 GARRAFAS DE 500ML E UM CONJUNTO DE TAMPAS, (01) 741000318 CERTIFICADO DE INSTALAÇÃO DO SISTEMA CLINICAL(INSTALALDO), (01) 186009340 GERADOR DE NITROGENIO, GENIUS XE 35 230V, (01) 716003471IVD DOCUMENTO INFORMATIVO ACQ UPLCI-CLASS/XEVO TQD IVD, (01) 430002012 TUBO DE EXTENSÃO DE LOOP , 52UL, USO EXCLUYSIVO NO CROMATTOGRAFO, (01) 186011265 COMPUTADOR LENOVO P5 6CORE, WINDOWS 10 IO T ENTERPRISE LONG TERM SERVICING CHANNEL LTSC 2021. INCLUI: (01) 715000590 SOFTWARE MASSLYNX INSTLADO, (01)667004007 KIT LICENÇA MASSLYNX USER (1), (01) 667002672IVD KIT TARGETLYNX V4.1, IVD, (01) 668000419 MONITOR 27" DELL, (01)186006281 CONEXÃO DA BOMBA DE VACUO, (01) 410003281 BOMBA DE VACUO EDWARS XDS461 - RER. 176015069IVD - PRODUTO NOVO - REGISTRO ANVISA 8.15.313-7.0003 - VIGENTE</text:p>
          </table:table-cell>
          <table:table-cell table:style-name="ce8"/>
          <table:table-cell table:style-name="ce7"/>
          <table:table-cell office:value-type="string" table:style-name="ce7">
            <text:p>ACQUITY UPLC I-Class</text:p>
          </table:table-cell>
          <table:table-cell table:number-columns-repeated="16377"/>
        </table:table-row>
        <table:table-row table:style-name="ro2">
          <table:table-cell/>
          <table:table-cell office:value-type="string" table:style-name="ce6">
            <text:p>u</text:p>
          </table:table-cell>
          <table:table-cell office:value-type="string" table:style-name="ce7">
            <text:p>9027.20.12</text:p>
          </table:table-cell>
          <table:table-cell office:value-type="string" table:style-name="ce8">
            <text:p>Cromatografos de fase liquida, com pressao maxima de operacao de 9500 psi (Libras por polegada quadrada) e 18000 psi (Libras por polegada quadrada), com faixa de pH (Potencial Hidrogenionico) de 1 a 13, com faixa de vazao operacional de 0.001 a 10.000 ml/min, com compartimento de amostras de 4 a 40 graus Celsius, com bomba e com pre-aquecimento passivo ou ativo, podendo ser acoplado com diferentes tipos de detectores.</text:p>
          </table:table-cell>
          <table:table-cell table:style-name="ce8"/>
          <table:table-cell table:style-name="ce7"/>
          <table:table-cell office:value-type="string" table:style-name="ce7">
            <text:p>Cromatografos de fase liquida ACQUITY UPLC I CLASS PLUS</text:p>
          </table:table-cell>
          <table:table-cell table:number-columns-repeated="16377"/>
        </table:table-row>
        <table:table-row table:style-name="ro2">
          <table:table-cell/>
          <table:table-cell office:value-type="string" table:style-name="ce6">
            <text:p>u</text:p>
          </table:table-cell>
          <table:table-cell office:value-type="string" table:style-name="ce7">
            <text:p>9027.20.12</text:p>
          </table:table-cell>
          <table:table-cell office:value-type="string" table:style-name="ce8">
            <text:p>SISTEMA INTEGRADO DE CROMATOGRAFIA LÍQUIDA DE ALTA EFICIÊNCIA – HPLC, CONSTITUÍDO POR MÓDULO DE SEPARAÇÃO E GERENCIAMENTO AUTOMATIZADO DE SOLVENTES E AMOSTRAS, COM SISTEMA DE BOMBEAMENTO E FORMAÇÃO DE GRADIENTE, DESGASEIFICAÇÃO A VÁCUO, INJETOR AUTOMÁTICO DE AMOSTRAS, DETECTOR DE ARRANJO DE FOTODIODOS – PDA PARA DETECÇÃO ESPECTROFOTOMÉTRICA UV-VIS, MÓDULO PARA CONTROLE DE TEMPERATURA DA COLUNA CROMATOGRÁFICA, CABOS, CONEXÕES, TUBULAÇÕES E DEMAIS COMPONENTES PRÓPRIOS E NECESSÁRIOS À INTEGRAÇÃO E AO FUNCIONAMENTO DO CONJUNTO. SISTEMA DESTINADO À SEPARAÇÃO CROMATOGRÁFICA, DETECÇÃO, IDENTIFICAÇÃO E QUANTIFICAÇÃO DE COMPOSTOS QUÍMICOS PRESENTES EM AMOSTRAS LÍQUIDAS, PARA USO LABORATORIAL EM ANÁLISES QUÍMICAS E FÍSICO-QUÍMICAS, PESQUISA E DESENVOLVIMENTO, DESENVOLVIMENTO E VALIDAÇÃO DE MÉTODOS ANALÍTICOS E CONTROLE DE QUALIDADE.</text:p>
          </table:table-cell>
          <table:table-cell table:style-name="ce8"/>
          <table:table-cell table:style-name="ce7"/>
          <table:table-cell office:value-type="string" table:style-name="ce7">
            <text:p>Waters Alliance e2695</text:p>
          </table:table-cell>
          <table:table-cell table:number-columns-repeated="16377"/>
        </table:table-row>
        <table:table-row table:style-name="ro2">
          <table:table-cell/>
          <table:table-cell office:value-type="string" table:style-name="ce6">
            <text:p>s</text:p>
          </table:table-cell>
          <table:table-cell office:value-type="string" table:style-name="ce7">
            <text:p>9027.81.00</text:p>
          </table:table-cell>
          <table:table-cell office:value-type="string" table:style-name="ce8">
            <text:p>ESPECTRÔMETRO DE MASSA DO TIPO QUADRUPOLO TANDEM, COM FAIXA DE MASSA DE 2-2.048M/Z, COM FONTE DE ÍONS DE INTERFACE ORTOGONAL DUPLA E DETECTOR FOTOMULTIPLICADOR. MARCA WATERS, MODELO XEVO TQD IVD, NOVO. INCLUI (01) 716004832IVD DOCUMENTO INFORMATIVO, XEVO TQD, IVD E (01)205001275 KIT, ETHERNET SWITCH BOX W/ BRACKET - REF. 186005833IVD - PRODUTO NOVO - REGISTRO ANVISA: 8.15.313-7.0005 - VIGENTE</text:p>
          </table:table-cell>
          <table:table-cell table:style-name="ce8"/>
          <table:table-cell table:style-name="ce7"/>
          <table:table-cell office:value-type="string" table:style-name="ce7">
            <text:p>XEVO TQD IVD</text:p>
          </table:table-cell>
          <table:table-cell table:number-columns-repeated="16377"/>
        </table:table-row>
        <table:table-row table:style-name="ro2">
          <table:table-cell/>
          <table:table-cell office:value-type="string" table:style-name="ce6">
            <text:p>u</text:p>
          </table:table-cell>
          <table:table-cell office:value-type="string" table:style-name="ce7">
            <text:p>9027.89.99</text:p>
          </table:table-cell>
          <table:table-cell office:value-type="string" table:style-name="ce8">
            <text:p>Sistema automatizado <text:s/>DYNEX modelo comercial DS2010 1, aberto para processamento de amostras clínicas e de alimentos para análise por tecnologia ELISA (Enzyme Linked Immuno Sorbent Assay ), capaz de realizar desde a leitura de código de barras, as pipetagens, as incubações, as lavagens e a leitura e processamento dos resultados de forma simples, eficiente, confiável e com grande capacidade de processamento de amostras por corrida de ensaio. Inclui: <text:s/>- 2 racks para as ponteiras das amostras (216 ponteiras no total) <text:s/>- 12 fileiras de micropoços (96 micropoços no total) <text:s/>- Leitor e incubadora embutidos <text:s/>- Leitor de código de barras (opcional) <text:s/>- 2 suportes de microplacas independentes <text:s/>- 5 suportes deslizantes para amostras (100 amostras no total) <text:s/>- 2 suportes deslizantes para reagentes e controles <text:s/>Painel de acesso aos tampões, frascos de descarte e reservatório das ponteiras usadas.</text:p>
          </table:table-cell>
          <table:table-cell table:style-name="ce8"/>
          <table:table-cell table:style-name="ce7"/>
          <table:table-cell office:value-type="string" table:style-name="ce7">
            <text:p>DS2010 1</text:p>
          </table:table-cell>
          <table:table-cell table:number-columns-repeated="16377"/>
        </table:table-row>
        <table:table-row table:style-name="ro2">
          <table:table-cell/>
          <table:table-cell office:value-type="string" table:style-name="ce6">
            <text:p>u</text:p>
          </table:table-cell>
          <table:table-cell office:value-type="string" table:style-name="ce7">
            <text:p>9027.90.99</text:p>
          </table:table-cell>
          <table:table-cell office:value-type="string" table:style-name="ce8">
            <text:p>CONJUNTO DE TRANSMISSORES <text:s/>RECEPTORES <text:s/>PONTA DE PROVA <text:s/>SENSORES DE TEMPERATURA E PRESSAO <text:s/>COM TECNOLOGIA POR DISPERSAO DIELETRICA DE MULTIFREQUENCIA COM DIAMETRO DE 4 5 POLEGADAS E COMPRIMENTO DE 2 04 POLEGADAS <text:s/>UTILIZADO PARA ANALISE PETROFISICA NAS INTERVENÇOES EM POÇOS DE PETROLEO ESPECIFICACAO TECNICA Temperatura: 150 C Pressao 15 000 psi Diametro 4 5 pol Comprimento 2 04 pol CAMPO DE APLICACAO ATUAR NAS OPERACOES DE AQUISICAO DE DADOS E PRODUCAO DE POCOS DE PETROLEO<text:s/></text:p>
          </table:table-cell>
          <table:table-cell table:style-name="ce8"/>
          <table:table-cell table:style-name="ce7"/>
          <table:table-cell office:value-type="string" table:style-name="ce7">
            <text:p>ADP-C</text:p>
          </table:table-cell>
          <table:table-cell table:number-columns-repeated="16377"/>
        </table:table-row>
        <table:table-row table:style-name="ro2">
          <table:table-cell/>
          <table:table-cell office:value-type="string" table:style-name="ce6">
            <text:p>u</text:p>
          </table:table-cell>
          <table:table-cell office:value-type="string" table:style-name="ce7">
            <text:p>9030.20.10</text:p>
          </table:table-cell>
          <table:table-cell office:value-type="string" table:style-name="ce8">
            <text:p>Osciloscópio Digital de Armazenamento - Trata-se de instrumento eletrônico de medição destinado à captura, digitalização, visualização e análise de sinais elétricos variáveis no tempo (formas de onda). O equipamento converte sinais analógicos de tensão em dados digitais, permitindo a mensuração de parâmetros como amplitude, frequência, período, tempo de subida/descida e relações de fase entre sinais. É empregado em atividades de projeto e depuração de circuitos eletrônicos, ensino e treinamento técnico, controle de qualidade em manufatura e serviços de manutenção e reparo de equipamentos eletroeletrônicos. Não possui função de transmissão de sinal, atuando exclusivamente como instrumento de medição e registro.</text:p>
          </table:table-cell>
          <table:table-cell table:style-name="ce8"/>
          <table:table-cell table:style-name="ce7"/>
          <table:table-cell office:value-type="string" table:style-name="ce7">
            <text:p>TEKTRONIX TDS2024</text:p>
          </table:table-cell>
          <table:table-cell table:number-columns-repeated="16377"/>
        </table:table-row>
        <table:table-row table:style-name="ro2">
          <table:table-cell/>
          <table:table-cell office:value-type="string" table:style-name="ce6">
            <text:p>u</text:p>
          </table:table-cell>
          <table:table-cell office:value-type="string" table:style-name="ce7">
            <text:p>9030.31.00</text:p>
          </table:table-cell>
          <table:table-cell office:value-type="string" table:style-name="ce8">
            <text:p>Multímetro Digital Portátil - Instrumento portátil de medição elétrica multifunção (multímetro), destinado à medição de tensão, corrente, resistência, capacitância, frequência, continuidade e temperatura em circuitos elétricos e eletrônicos. Não possui dispositivo registrador (não realiza gravação, impressão ou armazenamento de dados de medição). Aplicação: manutenção, instalação, comissionamento e diagnóstico de instalações e equipamentos elétricos em campo ou bancada.</text:p>
          </table:table-cell>
          <table:table-cell table:style-name="ce8"/>
          <table:table-cell table:style-name="ce7"/>
          <table:table-cell office:value-type="string" table:style-name="ce7">
            <text:p>FLUKE 179</text:p>
          </table:table-cell>
          <table:table-cell table:number-columns-repeated="16377"/>
        </table:table-row>
        <table:table-row table:style-name="ro2">
          <table:table-cell/>
          <table:table-cell office:value-type="string" table:style-name="ce6">
            <text:p>u</text:p>
          </table:table-cell>
          <table:table-cell office:value-type="string" table:style-name="ce7">
            <text:p>9030.33.90</text:p>
          </table:table-cell>
          <table:table-cell office:value-type="string" table:style-name="ce8">
            <text:p>Medidor de Potência RF - Medidor de potência de radiofrequência de canal único, programável, de potência média. Opera em conjunto com sensores de potência da família HP/Agilent 8480, os quais realizam a captação do sinal RF e enviam a leitura ao instrumento para exibição do valor de potência. Não possui dispositivo registrador (sem função de impressão, plotagem ou gravação permanente de dados). Aplicação: medição de potência RF em laboratórios de calibração, desenvolvimento, manutenção e ensaios de equipamentos de radiofrequência e telecomunicações.</text:p>
          </table:table-cell>
          <table:table-cell table:style-name="ce8"/>
          <table:table-cell table:style-name="ce7"/>
          <table:table-cell office:value-type="string" table:style-name="ce7">
            <text:p>HEWLETT PACKARD 437B</text:p>
          </table:table-cell>
          <table:table-cell table:number-columns-repeated="16377"/>
        </table:table-row>
        <table:table-row table:style-name="ro2">
          <table:table-cell/>
          <table:table-cell office:value-type="string" table:style-name="ce6">
            <text:p>u</text:p>
          </table:table-cell>
          <table:table-cell office:value-type="string" table:style-name="ce7">
            <text:p>9030.33.90</text:p>
          </table:table-cell>
          <table:table-cell office:value-type="string" table:style-name="ce8">
            <text:p>Sensor/Medidor de Potência RF True-RMS com Interface USB - Sensor de potência RF do tipo "true RMS", com dispositivo USB HID (Human Interface Device) que dispensa instalação de driver. Conectado a um computador via cabo USB, realiza a medição de potência RF e transmite os dados ao software de medição embarcado, que processa e exibe os resultados (formato dBm ou Watt), com recursos de gráficos e gravação de dados. Suporta medição de sinais CW, modulados e multi-tom, sem necessidade de sinal de referência para calibração (calibração de frequência automática). Aplicação: caracterização de componentes de RF (acopladores, filtros, amplificadores), ensaios de produtos 3G/4G, telefonia celular e componentes de radiofrequência em geral, em bancada ou monitoramento remoto.</text:p>
          </table:table-cell>
          <table:table-cell table:style-name="ce8"/>
          <table:table-cell table:style-name="ce7"/>
          <table:table-cell office:value-type="string" table:style-name="ce7">
            <text:p>MINI CIRCUITS PWR 4RMS</text:p>
          </table:table-cell>
          <table:table-cell table:number-columns-repeated="16377"/>
        </table:table-row>
        <table:table-row table:style-name="ro2">
          <table:table-cell/>
          <table:table-cell office:value-type="string" table:style-name="ce6">
            <text:p>u</text:p>
          </table:table-cell>
          <table:table-cell office:value-type="string" table:style-name="ce7">
            <text:p>9030.40.90</text:p>
          </table:table-cell>
          <table:table-cell office:value-type="string" table:style-name="ce8">
            <text:p>Analisador de Áudio Portátil (Analógico e Digital) - Conjunto de teste de áudio portátil, com gerador e analisador integrados, para sinais analógicos e digitais (AES/EBU, S/PDIF e óptico). Realiza medições de distorção harmônica mais ruído (THD+N), nível, frequência, fase, relação sinal-ruído, distorção de intermodulação (IMD), diafonia (crosstalk) e wow &amp; flutter. O analisador digital utiliza processamento DSP em domínio puramente digital (arquitetura "dual domain"), permitindo medir jitter de interface digital e demais parâmetros de interface sem conversão para o domínio analógico. Aplicação: ensaio, manutenção e controle de qualidade de equipamentos de áudio analógico e digital em ambientes de radiodifusão, telecomunicações, bancada e produção.</text:p>
          </table:table-cell>
          <table:table-cell table:style-name="ce8"/>
          <table:table-cell table:style-name="ce7"/>
          <table:table-cell office:value-type="string" table:style-name="ce7">
            <text:p>AUDIO PRECISION P1P DUAL DOMAIN</text:p>
          </table:table-cell>
          <table:table-cell table:number-columns-repeated="16377"/>
        </table:table-row>
        <table:table-row table:style-name="ro2">
          <table:table-cell/>
          <table:table-cell office:value-type="string" table:style-name="ce6">
            <text:p>u</text:p>
          </table:table-cell>
          <table:table-cell office:value-type="string" table:style-name="ce7">
            <text:p>9030.40.90</text:p>
          </table:table-cell>
          <table:table-cell office:value-type="string" table:style-name="ce8">
            <text:p>Medidor de Campo / Analisador de Sinal de TV - Medidor de campo portátil de alta definição, especialmente concebido para instalação, ativação, manutenção e diagnóstico de redes de distribuição de sinais de televisão terrestre, a cabo e satélite. Realiza sintonia, decodificação de vídeo e áudio, análise de espectro e medições completas de parâmetros digitais e analógicos de TV (nível, qualidade de sinal, taxa de erro, relação sinal-ruído). Não se destina a medições genéricas de RF, mas especificamente à avaliação de sinais e redes de telecomunicações de radiodifusão/TV. Aplicação: técnicos de campo e laboratórios de operadoras de TV, provedores de cabo e distribuidoras de sinal de satélite.</text:p>
          </table:table-cell>
          <table:table-cell table:style-name="ce8"/>
          <table:table-cell table:style-name="ce7"/>
          <table:table-cell office:value-type="string" table:style-name="ce7">
            <text:p>PROMAX TV EXPLORER HD PLUS</text:p>
          </table:table-cell>
          <table:table-cell table:number-columns-repeated="16377"/>
        </table:table-row>
        <table:table-row table:style-name="ro2">
          <table:table-cell/>
          <table:table-cell office:value-type="string" table:style-name="ce6">
            <text:p>u</text:p>
          </table:table-cell>
          <table:table-cell office:value-type="string" table:style-name="ce7">
            <text:p>9030.40.90</text:p>
          </table:table-cell>
          <table:table-cell office:value-type="string" table:style-name="ce8">
            <text:p>Analisador de TV / Receptor de Teste de Radiodifusão - Trata-se de instrumento eletrônico de medição multifuncional que combina, em um único equipamento, as funcionalidades de analisador de sinais de TV e rádio FM, analisador de vídeo e fluxo de transporte MPEG, e analisador de espectro. O equipamento também incorpora geradores para criação de sinais de vídeo analógico, sinais de áudio e fluxos de transporte MPEG-2, utilizados como referência para testes de transmissores e moduladores. É empregado em testes de aceitação, manutenção e serviço de transmissores de TV, TV móvel, DAB e FM, em controle de qualidade durante a produção de moduladores e transmissores, e na otimização e medição de cobertura de redes de radiodifusão, incluindo redes de frequência única (SFN). Seus usuários típicos são operadores de redes de TV e cabo, fabricantes de transmissores, técnicos de serviço e autoridades reguladoras de telecomunicações. Não se trata de equipamento de transmissão, mas de instrumento de medição, análise e verificação de sinais.</text:p>
          </table:table-cell>
          <table:table-cell table:style-name="ce8"/>
          <table:table-cell table:style-name="ce7"/>
          <table:table-cell office:value-type="string" table:style-name="ce7">
            <text:p>ROHDE SCHWARZ ETL</text:p>
          </table:table-cell>
          <table:table-cell table:number-columns-repeated="16377"/>
        </table:table-row>
        <table:table-row table:style-name="ro2">
          <table:table-cell/>
          <table:table-cell office:value-type="string" table:style-name="ce6">
            <text:p>u</text:p>
          </table:table-cell>
          <table:table-cell office:value-type="string" table:style-name="ce7">
            <text:p>9030.84.90</text:p>
          </table:table-cell>
          <table:table-cell office:value-type="string" table:style-name="ce8">
            <text:p>Analisador de Redes Vetorial RF - Analisador de redes vetorial de radiofrequência de 2 portas, tipo S-parameter, com fonte de RF integrada e receptores de referência e teste, destinado à medição de parâmetros de espalhamento (S11, S22, S21, S12), permitindo caracterização de transmissão e reflexão de dispositivos e componentes de RF. Possui dispositivo registrador integrado — unidade de disco flexível de 3,5" (formato compatível MS-DOS) — para armazenamento de dados de traço, estados do instrumento (incluindo dados de calibração) e programas IBASIC, além de memória não volátil interna para os mesmos fins. Aplicação: caracterização, calibração e ensaio de componentes, cabos, filtros, amplificadores e demais dispositivos de radiofrequência em laboratórios de desenvolvimento, produção e telecomunicações.</text:p>
          </table:table-cell>
          <table:table-cell table:style-name="ce8"/>
          <table:table-cell table:style-name="ce7"/>
          <table:table-cell office:value-type="string" table:style-name="ce7">
            <text:p>HEWLETT PACKARD 8712ES</text:p>
          </table:table-cell>
          <table:table-cell table:number-columns-repeated="16377"/>
        </table:table-row>
        <table:table-row table:style-name="ro2">
          <table:table-cell/>
          <table:table-cell office:value-type="string" table:style-name="ce6">
            <text:p>u</text:p>
          </table:table-cell>
          <table:table-cell office:value-type="string" table:style-name="ce7">
            <text:p>9030.89.20</text:p>
          </table:table-cell>
          <table:table-cell office:value-type="string" table:style-name="ce8">
            <text:p>Analisador de Espectro RF - Instrumento de bancada que mede e exibe a amplitude de sinais elétricos em função da frequência, permitindo a caracterização, depuração e validação de sinais de radiofrequência. Possui dispositivo registrador integrado — unidade de disco interna de 3,5" (1,44 MB, formato MS-DOS) — capaz de armazenar até 200 traços/estados de medição (ou combinações de estado mais traço de 401 pontos), o que caracteriza a função de registro (memória de traços) do equipamento. Aplicação: medição e análise de sinais RF/micro-ondas em laboratórios de calibração, desenvolvimento, manutenção e ensaios de equipamentos de telecomunicações.</text:p>
          </table:table-cell>
          <table:table-cell table:style-name="ce8"/>
          <table:table-cell table:style-name="ce7"/>
          <table:table-cell office:value-type="string" table:style-name="ce7">
            <text:p>AGILENT E4402B</text:p>
          </table:table-cell>
          <table:table-cell table:number-columns-repeated="16377"/>
        </table:table-row>
        <table:table-row table:style-name="ro2">
          <table:table-cell/>
          <table:table-cell office:value-type="string" table:style-name="ce6">
            <text:p>u</text:p>
          </table:table-cell>
          <table:table-cell office:value-type="string" table:style-name="ce7">
            <text:p>9030.89.30</text:p>
          </table:table-cell>
          <table:table-cell office:value-type="string" table:style-name="ce8">
            <text:p>Contador/Frequencímetro Universal - Contador universal de alto desempenho, com processamento digital de sinais em tempo real, destinado à medição de frequência, período, razão de frequência, intervalo de tempo, largura de pulso, tempo de subida/descida, ângulo de fase, ciclo de trabalho (duty cycle), totalização e tensão de pico. Possui estatísticas e funções matemáticas integradas (média, mínimo, máximo, desvio padrão) e teste automatizado de limites. Aplicação: medições de frequência e temporização de bancada e em sistemas automatizados de teste, em laboratórios de calibração, desenvolvimento e manutenção de equipamentos eletrônicos e de radiofrequência.</text:p>
          </table:table-cell>
          <table:table-cell table:style-name="ce8"/>
          <table:table-cell table:style-name="ce7"/>
          <table:table-cell office:value-type="string" table:style-name="ce7">
            <text:p>HEWLETT PACKARD 53132A</text:p>
          </table:table-cell>
          <table:table-cell table:number-columns-repeated="16377"/>
        </table:table-row>
        <table:table-row table:style-name="ro2">
          <table:table-cell/>
          <table:table-cell office:value-type="string" table:style-name="ce6">
            <text:p>s</text:p>
          </table:table-cell>
          <table:table-cell office:value-type="string" table:style-name="ce7">
            <text:p>9030.89.90</text:p>
          </table:table-cell>
          <table:table-cell office:value-type="string" table:style-name="ce8">
            <text:p>Sistema BeamMaster - USB BM-3 (UV), modelo: 1224012, de diagnóstico de feixes laser desenvolvido para realizar medições em tempo real do perfil do feixe, potência, largura, posição e distribuição de intensidade de lasers contínuos (CW), lasers de fibra óptica e diodos laser. O sistema foi projetado para aplicações laboratoriais, industriais e de pesquisa que demandam elevada precisão na caracterização óptica.</text:p>
          </table:table-cell>
          <table:table-cell table:style-name="ce8"/>
          <table:table-cell table:style-name="ce7"/>
          <table:table-cell office:value-type="string" table:style-name="ce7">
            <text:p>BeamMaster</text:p>
          </table:table-cell>
          <table:table-cell table:number-columns-repeated="16377"/>
        </table:table-row>
        <table:table-row table:style-name="ro2">
          <table:table-cell/>
          <table:table-cell office:value-type="string" table:style-name="ce6">
            <text:p>s</text:p>
          </table:table-cell>
          <table:table-cell office:value-type="string" table:style-name="ce7">
            <text:p>9030.89.90</text:p>
          </table:table-cell>
          <table:table-cell office:value-type="string" table:style-name="ce8">
            <text:p>Sensor de Potência PS19, Modelo: 1174261. Os sensores PS19 são sensores de termo pilha amplificados e termicamente estabilizados, que apresentam ampla resposta espectral, elevada sensibilidade e uma grande área ativa. Esses sensores são ideais para medições de diodos laser de pequena potência, lasers HeNe e lasers de íons de pequeno porte. Diferentemente dos detectores semicondutores, esses sensores possuem uma resposta espectral plana em uma ampla faixa de comprimentos de onda e não saturam acima de 1 mW/cm².</text:p>
          </table:table-cell>
          <table:table-cell table:style-name="ce8"/>
          <table:table-cell table:style-name="ce7"/>
          <table:table-cell office:value-type="string" table:style-name="ce7">
            <text:p>PS19</text:p>
          </table:table-cell>
          <table:table-cell table:number-columns-repeated="16377"/>
        </table:table-row>
        <table:table-row table:style-name="ro2">
          <table:table-cell/>
          <table:table-cell office:value-type="string" table:style-name="ce6">
            <text:p>u</text:p>
          </table:table-cell>
          <table:table-cell office:value-type="string" table:style-name="ce7">
            <text:p>9030.90.90</text:p>
          </table:table-cell>
          <table:table-cell office:value-type="string" table:style-name="ce8">
            <text:p>Módulo eletrônico denominado PEM Board responsável por testes elétricos e funcionais em circuitos integrados de memória, dedicado ao testador T5833, operando com manipulador e placa de interface para contato elétrico com os componentes, garantindo a continuidade e a eficiência dos processos produtivos.</text:p>
          </table:table-cell>
          <table:table-cell table:style-name="ce8"/>
          <table:table-cell table:style-name="ce7"/>
          <table:table-cell office:value-type="string" table:style-name="ce7">
            <text:p>BPS-039219X02</text:p>
          </table:table-cell>
          <table:table-cell table:number-columns-repeated="16377"/>
        </table:table-row>
        <table:table-row table:style-name="ro2">
          <table:table-cell/>
          <table:table-cell office:value-type="string" table:style-name="ce6">
            <text:p>u</text:p>
          </table:table-cell>
          <table:table-cell office:value-type="string" table:style-name="ce7">
            <text:p>9031.20.10</text:p>
          </table:table-cell>
          <table:table-cell office:value-type="string" table:style-name="ce8">
            <text:p>Jiga de testes de automação para Painel de Instrumentos de veículos comerciais. Equipamento destinado à realização de testes funcionais automatizados do software embarcado no Painel de Instrumentos (central eletrônica de instrumentação). O sistema é composto por dois racks de servidor contendo: computadores de alto desempenho para execução do software de automação de testes, placas de circuito impresso de controle de entradas e saídas (I/O) para estimulação elétrica direta dos pinos do componente sob teste com sinais analógicos, digitais e de frequência (PWM), hardware de interface com barramentos de comunicação veicular para envio e recepção de mensagens nos protocolos de comunicação automotivos, câmeras industriais para validação visual automatizada das informações exibidas no display do cluster, e placas de expansão para acesso aos conectores do componente. O equipamento interage diretamente com o Painel de Instrumentos por meio de conexões elétricas e protocolos de comunicação, simulando os sinais gerados pelos demais módulos do veículo e verificando as reações do software embarcado.</text:p>
          </table:table-cell>
          <table:table-cell table:style-name="ce8"/>
          <table:table-cell table:style-name="ce7"/>
          <table:table-cell office:value-type="string" table:style-name="ce7">
            <text:p>REFK</text:p>
          </table:table-cell>
          <table:table-cell table:number-columns-repeated="16377"/>
        </table:table-row>
        <table:table-row table:style-name="ro2">
          <table:table-cell/>
          <table:table-cell office:value-type="string" table:style-name="ce6">
            <text:p>u</text:p>
          </table:table-cell>
          <table:table-cell office:value-type="string" table:style-name="ce7">
            <text:p>9031.80.99</text:p>
          </table:table-cell>
          <table:table-cell office:value-type="string" table:style-name="ce8">
            <text:p>DISPOTIVO DE CALIBRACAO DE IMAGEM, MODELO 467 DA GAMMEX, DA MARCA GE, DENOMINADO COMERCIALMENTE GAMMEX CT ELECTRON DENSITY PHANTOM MODEL 0467, UTILIZADO EM EQUIPAMENTOS DE TOMOGRAFIA COMPUTADORIZADA, PARA USO MEDICO-HOSPITALAR EM SAUDE HUMANA, QUE MANTENHAM A ORIGINALIDADE DO REGISTRO ANVISA DESTE EQUIPAMENTO MEDICO PART NUMBER 6014705.</text:p>
          </table:table-cell>
          <table:table-cell table:style-name="ce8"/>
          <table:table-cell table:style-name="ce7"/>
          <table:table-cell office:value-type="string" table:style-name="ce7">
            <text:p>6014705</text:p>
          </table:table-cell>
          <table:table-cell table:number-columns-repeated="16377"/>
        </table:table-row>
        <table:table-row table:style-name="ro2">
          <table:table-cell/>
          <table:table-cell office:value-type="string" table:style-name="ce6">
            <text:p>u</text:p>
          </table:table-cell>
          <table:table-cell office:value-type="string" table:style-name="ce7">
            <text:p>9031.90.90</text:p>
          </table:table-cell>
          <table:table-cell office:value-type="string" table:style-name="ce8">
            <text:p>PN 003 ANTENA GPS PARA O EQUIPAMENTO DE AQUISIÇÃO DE DADOS, PARA USO AUTOMOTIVO. As antenas GPS são compostas por um cabo, conector e modulo capaz de fornecer as informações de geolocalização (latitude, longitude e altitude). Fornecendo dados geoespaciais para análises automotivas</text:p>
          </table:table-cell>
          <table:table-cell table:style-name="ce8"/>
          <table:table-cell table:style-name="ce7"/>
          <table:table-cell office:value-type="string" table:style-name="ce7">
            <text:p>GPS Antenna NL8005P</text:p>
          </table:table-cell>
          <table:table-cell table:number-columns-repeated="16377"/>
        </table:table-row>
        <table:table-row table:style-name="ro2">
          <table:table-cell/>
          <table:table-cell office:value-type="string" table:style-name="ce6">
            <text:p>u</text:p>
          </table:table-cell>
          <table:table-cell office:value-type="string" table:style-name="ce7">
            <text:p>9032.89.29</text:p>
          </table:table-cell>
          <table:table-cell office:value-type="string" table:style-name="ce8">
            <text:p>PN 004 ADAPTADOR PTM PARA LIGAÇÃO ELÉTRICA DO EQUIPAMENTO DE AQUISIÇÃO DE DADOS AO PTM (MÓDULO CONTROLADOR DO TREM DE FORÇA DO VEÍCULO), PARA USO AUTOMOTIVO. O adaptador PTM é composto por cabos e conectores, para uso nos data logger, permitindo a derivação dos sinais e alimentação entre o modulo data logger GL3100 e os chicotes GLPTM harness</text:p>
          </table:table-cell>
          <table:table-cell table:style-name="ce8"/>
          <table:table-cell table:style-name="ce7"/>
          <table:table-cell office:value-type="string" table:style-name="ce7">
            <text:p>PTM harness adapter</text:p>
          </table:table-cell>
          <table:table-cell table:number-columns-repeated="16377"/>
        </table:table-row>
        <table:table-row table:number-rows-repeated="12" table:style-name="ro2">
          <table:table-cell/>
          <table:table-cell table:style-name="ce9"/>
          <table:table-cell table:style-name="ce2"/>
          <table:table-cell table:number-columns-repeated="2" table:style-name="ce3"/>
          <table:table-cell table:number-columns-repeated="2" table:style-name="ce2"/>
          <table:table-cell table:number-columns-repeated="16377"/>
        </table:table-row>
        <table:table-row table:number-rows-repeated="344" table:style-name="ro2">
          <table:table-cell/>
          <table:table-cell table:style-name="ce9"/>
          <table:table-cell table:style-name="ce2"/>
          <table:table-cell table:number-columns-repeated="2" table:style-name="ce3"/>
          <table:table-cell table:number-columns-repeated="16379"/>
        </table:table-row>
        <table:table-row table:number-rows-repeated="1048072" table:style-name="ro2">
          <table:table-cell table:number-columns-repeated="16384"/>
        </table:table-row>
        <table:named-expressions>
          <table:named-range table:name="Print_Area" table:cell-range-address="Website.$B$2:Website.$G$148" table:base-cell-address="Website.$A$1"/>
        </table:named-expressions>
      </table:table>
      <table:database-ranges>
        <table:database-range table:target-range-address="Website.C6:Website.G292"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Consulta" style:family="table-cell" style:data-style-name="N0">
      <style:table-cell-properties fo:background-color="#95B3D7"/>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style>
    <style:style style:name="Normal_32_16" style:display-name="Normal 1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 style:display-name="Normal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511811023622047in" fo:margin-right="0.511811023622047in" style:print-orientation="portrait" style:print-page-order="ttb" style:first-page-number="continue" style:scale-to="58%" style:table-centering="both" style:print="objects charts drawings"/>
      <style:header-style>
        <style:header-footer-properties fo:min-height="0.275590551181102in" fo:margin-left="0.511811023622047in" fo:margin-right="0.511811023622047in" fo:margin-bottom="0in"/>
      </style:header-style>
      <style:footer-style>
        <style:header-footer-properties fo:min-height="0.275590551181102in" fo:margin-left="0.511811023622047in" fo:margin-right="0.511811023622047in" fo:margin-top="0in"/>
      </style:footer-style>
    </style:page-layout>
  </office:automatic-styles>
  <office:master-styles>
    <style:master-page style:name="mp1" style:page-layout-name="pm1">
      <style:header>
        <style:region-left>
          <text:p>SECEX/DECEX/DISIM</text:p>
        </style:region-left>
      </style:header>
      <style:header-left style:display="false"/>
      <style:header-first/>
      <style:footer>
        <style:region-right>
          <text:p><text:page-number>1</text:page-number>/<text:page-count>99</text:page-count></text:p>
        </style:region-righ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dc:title/>
    <dc:description/>
    <dc:subject/>
    <meta:initial-creator>decex.disim@mdic.gov.br</meta:initial-creator>
    <dc:creator>Márcia de Souza Pontes</dc:creator>
    <meta:creation-date>2013-10-31T14:51:05Z</meta:creation-date>
    <dc:date>2026-09-03T19:17:12Z</dc:date>
    <meta:user-defined meta:name="ContentTypeId">0x01010080B844A35F63834FBE653DE3E4DC301A</meta:user-defined>
    <meta:user-defined meta:name="MediaServiceImageTags"/>
  </office:meta>
</office:document-meta>
</file>