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Helv" svg:font-family="Helv"/>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top" fo:wrap-option="wrap" style:repeat-content="false"/>
      <style:paragraph-properties fo:text-align="justify"/>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top" style:repeat-content="false"/>
      <style:paragraph-properties fo:text-align="center"/>
    </style:style>
    <style:style style:name="ce6" style:family="table-cell" style:parent-style-name="Default" style:data-style-name="N0">
      <style:table-cell-properties fo:border="thin solid #000000" style:vertical-align="top" fo:wrap-option="wrap" style:repeat-content="false"/>
      <style:paragraph-properties fo:text-align="center"/>
    </style:style>
    <style:style style:name="ce7" style:family="table-cell" style:parent-style-name="Default" style:data-style-name="N0">
      <style:table-cell-properties fo:border="thin solid #000000" style:vertical-align="top" fo:wrap-option="wrap" style:repeat-content="false"/>
      <style:paragraph-properties fo:text-align="justify"/>
    </style:style>
    <style:style style:name="ce8" style:family="table-cell" style:parent-style-name="Default" style:data-style-name="N19">
      <style:table-cell-properties fo:border="thin solid #000000" style:vertical-align="top" style:repeat-content="false"/>
      <style:paragraph-properties fo:text-align="center"/>
    </style:style>
    <style:style style:name="ce9" style:family="table-cell" style:parent-style-name="Normal_32_16"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13pt" style:font-size-asian="13pt" style:font-size-complex="13pt" fo:font-weight="bold" style:font-weight-asian="bold" style:font-weight-complex="bold"/>
    </style:style>
    <style:style style:name="ce10" style:family="table-cell" style:parent-style-name="Default" style:data-style-name="N0">
      <style:table-cell-properties fo:border-top="2pt solid #000000" fo:border-bottom="2pt solid #000000" fo:border-left="2pt solid #000000"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1" style:family="table-cell" style:parent-style-name="Default" style:data-style-name="N0">
      <style:table-cell-properties fo:border-top="2pt solid #000000" fo:border-bottom="2pt solid #000000" fo:border-left="none"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2"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3"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fo:color="#C00000" fo:font-size="17pt" style:font-size-asian="17pt" style:font-size-complex="17pt" fo:font-weight="bold" style:font-weight-asian="bold" style:font-weight-complex="bold"/>
    </style:style>
    <style:style style:name="ce14"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center"/>
      <style:text-properties fo:color="#000000" fo:font-size="16pt" style:font-size-asian="16pt" style:font-size-complex="16pt" fo:font-weight="bold" style:font-weight-asian="bold" style:font-weight-complex="bold"/>
    </style:style>
    <style:style style:name="ce15" style:family="table-cell" style:parent-style-name="Default" style:data-style-name="N0">
      <style:table-cell-properties fo:border="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o1" style:family="table-column">
      <style:table-column-properties fo:break-before="auto" style:column-width="1.984375cm"/>
    </style:style>
    <style:style style:name="co2" style:family="table-column">
      <style:table-column-properties fo:break-before="auto" style:column-width="2.80458333333333cm"/>
    </style:style>
    <style:style style:name="co3" style:family="table-column">
      <style:table-column-properties fo:break-before="auto" style:column-width="2.91041666666667cm"/>
    </style:style>
    <style:style style:name="co4" style:family="table-column">
      <style:table-column-properties fo:break-before="auto" style:column-width="12.8058333333333cm"/>
    </style:style>
    <style:style style:name="co5" style:family="table-column">
      <style:table-column-properties fo:break-before="auto" style:column-width="2.778125cm"/>
    </style:style>
    <style:style style:name="co6" style:family="table-column">
      <style:table-column-properties fo:break-before="auto" style:column-width="2.67229166666667cm"/>
    </style:style>
    <style:style style:name="co7" style:family="table-column">
      <style:table-column-properties fo:break-before="auto" style:column-width="4.70958333333333cm"/>
    </style:style>
    <style:style style:name="co8" style:family="table-column">
      <style:table-column-properties fo:break-before="auto" style:column-width="1.69333333333333cm"/>
    </style:style>
    <style:style style:name="ro1" style:family="table-row">
      <style:table-row-properties style:row-height="15pt" style:use-optimal-row-height="false" fo:break-before="auto"/>
    </style:style>
    <style:style style:name="ro2" style:family="table-row">
      <style:table-row-properties style:row-height="60.75pt" style:use-optimal-row-height="false" fo:break-before="auto"/>
    </style:style>
    <style:style style:name="ro3"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Website" table:style-name="ta1">
        <table:table-column table:style-name="co1" table:default-cell-style-name="ce1"/>
        <table:table-column table:style-name="co2" table:default-cell-style-name="ce1"/>
        <table:table-column table:style-name="co3" table:default-cell-style-name="ce2"/>
        <table:table-column table:style-name="co4" table:default-cell-style-name="ce3"/>
        <table:table-column table:style-name="co5" table:default-cell-style-name="ce2"/>
        <table:table-column table:style-name="co6" table:default-cell-style-name="ce2"/>
        <table:table-column table:style-name="co7" table:default-cell-style-name="ce2"/>
        <table:table-column table:style-name="co8" table:number-columns-repeated="16377" table:default-cell-style-name="ce1"/>
        <table:table-row table:style-name="ro1">
          <table:table-cell table:number-columns-repeated="2" table:style-name="ce1"/>
          <table:table-cell table:style-name="ce2"/>
          <table:table-cell table:style-name="ce3"/>
          <table:table-cell table:number-columns-repeated="3" table:style-name="ce2"/>
          <table:table-cell table:number-columns-repeated="16377"/>
        </table:table-row>
        <table:table-row table:style-name="ro2">
          <table:table-cell table:style-name="ce1"/>
          <table:table-cell office:value-type="string" table:number-columns-spanned="6" table:number-rows-spanned="1" table:style-name="ce15">
            <text:p>CONSULTA PÚBLICA Nº 32 DE 28/08/2026</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13">
            <text:p><text:a xlink:href="https://www.gov.br/siscomex/pt-br/informacoes/importacao/material-usado-e-similaridade">Os catálogos técnicos e memoriais descritivos referentes aos equipamentos listados estão disponíveis no link https://www.gov.br/siscomex/pt-br/informacoes/importacao/material-usado-e-similaridade, de acordo com a Consulta Pública e o respectivo "Identificador Decex".</text:a></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14">
            <text:p>As informações referentes à descrição da mercadoria, bem como os catálogos técnicos apensados, são de inteira responsabilidade do importador.</text:p>
          </table:table-cell>
          <table:covered-table-cell table:number-columns-repeated="5"/>
          <table:table-cell table:number-columns-repeated="16377"/>
        </table:table-row>
        <table:table-row table:style-name="ro3">
          <table:table-cell table:style-name="ce4"/>
          <table:table-cell office:value-type="string" table:style-name="ce9">
            <text:p>Tipo de Operação</text:p>
          </table:table-cell>
          <table:table-cell office:value-type="string" table:style-name="ce9">
            <text:p>NCM</text:p>
          </table:table-cell>
          <table:table-cell office:value-type="string" table:style-name="ce9">
            <text:p>Descrição da Mercadoria</text:p>
          </table:table-cell>
          <table:table-cell office:value-type="string" table:style-name="ce9">
            <text:p>Fabricante</text:p>
          </table:table-cell>
          <table:table-cell office:value-type="string" table:style-name="ce9">
            <text:p>Marca</text:p>
          </table:table-cell>
          <table:table-cell office:value-type="string" table:style-name="ce9">
            <text:p>Identificador Decex</text:p>
          </table:table-cell>
          <table:table-cell table:number-columns-repeated="16377" table:style-name="ce4"/>
        </table:table-row>
        <table:table-row table:style-name="ro2">
          <table:table-cell table:style-name="ce4"/>
          <table:table-cell office:value-type="string" table:style-name="ce8">
            <text:p>s</text:p>
          </table:table-cell>
          <table:table-cell office:value-type="string" table:style-name="ce6">
            <text:p>4016.93.00</text:p>
          </table:table-cell>
          <table:table-cell office:value-type="string" table:style-name="ce7">
            <text:p>JUNTA,WARTSILA - JUNTA,SUB APLICACAO:MANGUEIRA, APLICACAO:DO MOTOR WARTSILA, USO:SISTEMA,MOTOR PRINCIPAL DGS 1,2,3/107002</text:p>
          </table:table-cell>
          <table:table-cell office:value-type="string" table:style-name="ce7">
            <text:p/>
          </table:table-cell>
          <table:table-cell office:value-type="string" table:style-name="ce6">
            <text:p/>
          </table:table-cell>
          <table:table-cell office:value-type="string" table:style-name="ce6">
            <text:p>107002</text:p>
          </table:table-cell>
          <table:table-cell table:number-columns-repeated="16377"/>
        </table:table-row>
        <table:table-row table:style-name="ro2">
          <table:table-cell table:style-name="ce4"/>
          <table:table-cell office:value-type="string" table:style-name="ce8">
            <text:p>s</text:p>
          </table:table-cell>
          <table:table-cell office:value-type="string" table:style-name="ce6">
            <text:p>4016.93.00</text:p>
          </table:table-cell>
          <table:table-cell office:value-type="string" table:style-name="ce7">
            <text:p>ANEL O,90X7,50MM,FPM,70 SH A - ANEL O,DIMENSOES:90X7,50MM,MATERIAL:VITON,DUREZA:70 SHORE A, USO: MOTOR.,</text:p>
          </table:table-cell>
          <table:table-cell office:value-type="string" table:style-name="ce7">
            <text:p/>
          </table:table-cell>
          <table:table-cell office:value-type="string" table:style-name="ce6">
            <text:p/>
          </table:table-cell>
          <table:table-cell office:value-type="string" table:style-name="ce6">
            <text:p>377010</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4016.93.00</text:p>
          </table:table-cell>
          <table:table-cell office:value-type="string" table:style-name="ce7">
            <text:p>Retentor de lábio constituído predominantemente de elastômero, destinado à vedação dinâmica de conjuntos mecânicos embarcados, utilizado em rebocadores marítimos para retenção de fluidos lubrificantes e proteção contra ingresso de contaminantes.</text:p>
          </table:table-cell>
          <table:table-cell office:value-type="string" table:style-name="ce7">
            <text:p/>
          </table:table-cell>
          <table:table-cell office:value-type="string" table:style-name="ce6">
            <text:p/>
          </table:table-cell>
          <table:table-cell office:value-type="string" table:style-name="ce6">
            <text:p>4005550</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7318.22.00</text:p>
          </table:table-cell>
          <table:table-cell office:value-type="string" table:style-name="ce7">
            <text:p>Arruela metálica utilizada na fixação mecânica dos componentes de bomba integrante do sistema de combate a incêndio FiFi, destinada exclusivamente à aplicação em rebocadores marítimos. Componente utilizado para distribuição de carga de aperto e manutenção da integridade das conexões mecânicas do equipamento.</text:p>
          </table:table-cell>
          <table:table-cell office:value-type="string" table:style-name="ce7">
            <text:p/>
          </table:table-cell>
          <table:table-cell office:value-type="string" table:style-name="ce6">
            <text:p/>
          </table:table-cell>
          <table:table-cell office:value-type="string" table:style-name="ce6">
            <text:p>3000414</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11.99.00</text:p>
          </table:table-cell>
          <table:table-cell office:value-type="string" table:style-name="ce7">
            <text:p>ANEL DE PALHETAS ESTACIONÁRIAS (ESTATOR) PARA COMPRESSOR AXIAL DE TURBINA A GÁS SIEMENS SGTA-05 (INDUSTRIAL 501-K), EM AÇO INOXIDÁVEL 316 COM REVESTIMENTO ANTICORROSIVO SERMETEL 5380, DESTINADO AO DIRECIONAMENTO DO FLUXO DE AR E À CONVERSÃO DE ENERGIA CINÉTICA EM PRESSÃO ESTÁTICA APLICADA NOS DIVERSOS ESTÁGIOS DE COMPRESSÃO.</text:p>
          </table:table-cell>
          <table:table-cell office:value-type="string" table:style-name="ce7">
            <text:p/>
          </table:table-cell>
          <table:table-cell office:value-type="string" table:style-name="ce6">
            <text:p/>
          </table:table-cell>
          <table:table-cell office:value-type="string" table:style-name="ce6">
            <text:p>SGTA-05</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13.60.11</text:p>
          </table:table-cell>
          <table:table-cell office:value-type="string" table:style-name="ce7">
            <text:p>30R2175 - BOMBA HIDRAULICA VOLUMETRICA ROTATIVA DE ENGRENAGEM, COM CAPACIDADE DE VAZAO DE 198 L/MIN, EM FERRO FUNDIDO CINZA, COM DIMENSOES DE 309 MM X 233 MM X 205 MM, UTILIZADA PARA CIRCULAR O FLUIDO DA TRANSMISSAO PARA MANTER A PRESSAO E LUBRIFICAR COMPONENTES NO CONVERSOR DE TORQUE, PARA USO EM BULLDOZER, COM APLICACAO EM MAQUINAS RODOVIARIAS</text:p>
          </table:table-cell>
          <table:table-cell office:value-type="string" table:style-name="ce7">
            <text:p/>
          </table:table-cell>
          <table:table-cell office:value-type="string" table:style-name="ce6">
            <text:p/>
          </table:table-cell>
          <table:table-cell office:value-type="string" table:style-name="ce6">
            <text:p>30R2175</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13.81.00</text:p>
          </table:table-cell>
          <table:table-cell office:value-type="string" table:style-name="ce7">
            <text:p>BOMBA HIDRÁULICA COM VAZÃO DE 2,5 L/MIN E POTÊNCIA DE 2,2KW, TENSÃO DE ALIMENTAÇÃO DE 400V/50Hz, PRESSÃO DE 400 BAR, PARA BOMBEAMENTO DE ÓLEO HIDRÁULICO ISO VG 68. EQUIPAMENTO DE APLICAÇÃO ESPECÍFICA PARA PRENSA GRABENER 630T (PART NUMBER: 84.00.15.121)</text:p>
          </table:table-cell>
          <table:table-cell office:value-type="string" table:style-name="ce7">
            <text:p/>
          </table:table-cell>
          <table:table-cell office:value-type="string" table:style-name="ce6">
            <text:p/>
          </table:table-cell>
          <table:table-cell office:value-type="string" table:style-name="ce6">
            <text:p>AF90S 8A-12</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13.91.90</text:p>
          </table:table-cell>
          <table:table-cell office:value-type="string" table:style-name="ce7">
            <text:p>Luva de vedação fabricada em aço, destinada à proteção contra desgaste de eixo e suporte ao sistema de estanqueidade de equipamento rotativo. Empregada em rebocadores marítimos para manutenção e operação dos sistemas mecânicos de bordo.</text:p>
          </table:table-cell>
          <table:table-cell office:value-type="string" table:style-name="ce7">
            <text:p/>
          </table:table-cell>
          <table:table-cell office:value-type="string" table:style-name="ce6">
            <text:p/>
          </table:table-cell>
          <table:table-cell office:value-type="string" table:style-name="ce6">
            <text:p>4005717</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13.91.90</text:p>
          </table:table-cell>
          <table:table-cell office:value-type="string" table:style-name="ce7">
            <text:p>Kit de revisão e manutenção, destinado à bomba centrífuga utilizada em sistema embarcado de combate a incêndio FiFi de rebocadores marítimos. Composto por rolamentos e componentes mecânicos associados, tais como aneis de vedação,bucha de apoio e espaçadores destinados à restauração das condições operacionais da bomba. Material destinado no procedimentos de manutenção preventiva ou corretiva.</text:p>
          </table:table-cell>
          <table:table-cell office:value-type="string" table:style-name="ce7">
            <text:p/>
          </table:table-cell>
          <table:table-cell office:value-type="string" table:style-name="ce6">
            <text:p/>
          </table:table-cell>
          <table:table-cell office:value-type="string" table:style-name="ce6">
            <text:p>4018647</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13.91.90</text:p>
          </table:table-cell>
          <table:table-cell office:value-type="string" table:style-name="ce7">
            <text:p>Anel de desgaste destinado à instalação em bomba para líquidos, utilizado para controle de folgas internas e redução de desgaste operacional entre componentes móveis e fixos do equipamento. Aplicação em sistemas de bombeamento instalados em rebocadores marítimos.</text:p>
          </table:table-cell>
          <table:table-cell office:value-type="string" table:style-name="ce7">
            <text:p/>
          </table:table-cell>
          <table:table-cell office:value-type="string" table:style-name="ce6">
            <text:p/>
          </table:table-cell>
          <table:table-cell office:value-type="string" table:style-name="ce6">
            <text:p>628A-164</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21.21.00</text:p>
          </table:table-cell>
          <table:table-cell office:value-type="string" table:style-name="ce7">
            <text:p>APARELHO PARA FILTRAR E DEPURAR ÁGUA,SENDO: SISTEMA COMPACTO MÓVEL DE CLARIFICAÇÃO DE ALTA TAXA, O SISTEMA TEM DIMENSÕES DE 12M DE COMPRIMENTO, 2,4M DE LARGURA E 3,2M DE ALTURA, COM VAZÃO NOMINAL DE 150 M³/H E VAZÃO DE PRODUTO CLARIFICADO DE 130 M³/H. OS PRINCIPAIS COMPONENTES INCLUEM: CÂMARA DE COAGULAÇÃO, TANQUE DE INJEÇÃO, TANQUE DE FLOCULAÇÃO, TANQUE DE SEDIMENTAÇÃO COM LAMELAS E RASPADOR, HIDROCICLONE PARA SEPARAÇÃO E RECUPERAÇÃO DE MICRO AREIA, BOMBAS DE LODO, SISTEMA DE PREPARAÇÃO E DOSAGEM DE POLÍMERO, E SISTEMA DE CONTROLE PLC NEMA 4X COMPACTO, COM HMI DE 10 POLEGADAS. O EQUIPAMENTO OPERA A 480V, 3 FASES, 60 HZ,60 A, TEM PESO VAZIO DE 18.000 KG E INCLUI LABORATÓRIO INTEGRADO, SALA DE CONTROLE E COMPONENTES DE CONEXÃO E MONTAGEM.</text:p>
          </table:table-cell>
          <table:table-cell office:value-type="string" table:style-name="ce7">
            <text:p/>
          </table:table-cell>
          <table:table-cell office:value-type="string" table:style-name="ce6">
            <text:p/>
          </table:table-cell>
          <table:table-cell office:value-type="string" table:style-name="ce6">
            <text:p>MOAC 150T04MX3</text:p>
          </table:table-cell>
          <table:table-cell table:number-columns-repeated="16377"/>
        </table:table-row>
        <table:table-row table:style-name="ro2">
          <table:table-cell/>
          <table:table-cell office:value-type="string" table:style-name="ce8">
            <text:p>s</text:p>
          </table:table-cell>
          <table:table-cell office:value-type="string" table:style-name="ce6">
            <text:p>8421.29.90</text:p>
          </table:table-cell>
          <table:table-cell office:value-type="string" table:style-name="ce7">
            <text:p>FILTRO CJ,TIPO:VELA,APLICACAO:DO MOTOR,MODELO:WARTSILA W6L20, TIPO MOTOR:PROPULSOR, (HERKULES V),</text:p>
          </table:table-cell>
          <table:table-cell office:value-type="string" table:style-name="ce7">
            <text:p/>
          </table:table-cell>
          <table:table-cell office:value-type="string" table:style-name="ce6">
            <text:p/>
          </table:table-cell>
          <table:table-cell office:value-type="string" table:style-name="ce6">
            <text:p>471685</text:p>
          </table:table-cell>
          <table:table-cell table:number-columns-repeated="16377"/>
        </table:table-row>
        <table:table-row table:style-name="ro2">
          <table:table-cell/>
          <table:table-cell office:value-type="string" table:style-name="ce8">
            <text:p>u</text:p>
          </table:table-cell>
          <table:table-cell office:value-type="string" table:style-name="ce6">
            <text:p>8421.39.90</text:p>
          </table:table-cell>
          <table:table-cell office:value-type="string" table:style-name="ce7">
            <text:p>UNIDADE PRINCIPAL DE SISTEMA DE COLETA E FILTRAGEM DE AR UTILIZADO NA FILTRAGEM E COELTA DE PARTICULAS, EM ACO INOXIDAVEL. Peso: 391,80 kg - <text:s/>Voltagem: 110V - Material: Aço Inoxidável. Aplicação: sistema de leito fluidizado adaptado para fins de separação, filtração e captura de partículas. O protótipo em questão será utilizado para separar partículas de dois diferentes tamanhos pelo uso de um fluxo de ar de alta pressão, seguido de sistema de filtros para classificação e coleta das partículas.</text:p>
          </table:table-cell>
          <table:table-cell office:value-type="string" table:style-name="ce7">
            <text:p/>
          </table:table-cell>
          <table:table-cell office:value-type="string" table:style-name="ce6">
            <text:p/>
          </table:table-cell>
          <table:table-cell office:value-type="string" table:style-name="ce6">
            <text:p>PFBS - 001</text:p>
          </table:table-cell>
          <table:table-cell table:number-columns-repeated="16377"/>
        </table:table-row>
        <table:table-row table:style-name="ro2">
          <table:table-cell/>
          <table:table-cell office:value-type="string" table:style-name="ce8">
            <text:p>u</text:p>
          </table:table-cell>
          <table:table-cell office:value-type="string" table:style-name="ce6">
            <text:p>8422.30.29</text:p>
          </table:table-cell>
          <table:table-cell office:value-type="string" table:style-name="ce7">
            <text:p>Conjunto de prensagem para revestimento, com filme melamínico (papel de celulose revestido/impregnado com melamina, ureia, formalina, ácido fórmico, ácido fosfórico, solventes, endurecedores e desmoldantes, até 150% do peso do papel), de placas de MDF (fibras de madeira agregadas por meio de resinas).</text:p>
          </table:table-cell>
          <table:table-cell office:value-type="string" table:style-name="ce7">
            <text:p/>
          </table:table-cell>
          <table:table-cell office:value-type="string" table:style-name="ce6">
            <text:p/>
          </table:table-cell>
          <table:table-cell office:value-type="string" table:style-name="ce6">
            <text:p>KT-F-1E</text:p>
          </table:table-cell>
          <table:table-cell table:number-columns-repeated="16377"/>
        </table:table-row>
        <table:table-row table:style-name="ro2">
          <table:table-cell/>
          <table:table-cell office:value-type="string" table:style-name="ce8">
            <text:p>s</text:p>
          </table:table-cell>
          <table:table-cell office:value-type="string" table:style-name="ce6">
            <text:p>8426.30.00</text:p>
          </table:table-cell>
          <table:table-cell office:value-type="string" table:style-name="ce7">
            <text:p>Guindastes de pórtico para cais portuário (Quay Crane), deslocamento sobre trilhos, do tipo Ship-to-Shore (STS) Super Post-Panamax, dotado de spreader extensível de dupla elevação, projetado para a movimentação de contêineres entre navios e cais padrão ISO de 20, 40 e 45, com capacidade nominal de 65t e acionamento elétrico, sendo capacidade de até 50t no modo simples e 65t no modo duplo, possibilidade de operação em modo gancho com capacidade da viga para alcance total de até 100t, alcance operacional com altura máxima de spreader de 55m, capacidade de alcance frontal para navios com até 25 fileiras de contêineres no convés, alcance com carga spreader ou gancho de até 70m, alcance traseiro de até 21m, faixa de deslocamento do pórtico de aproximadamente 550m, altura de elevação acima do trilho de até 55m, tensão de alimentação de 13, 8kV, apresentado parcialmente desmontado ou por montar.</text:p>
          </table:table-cell>
          <table:table-cell office:value-type="string" table:style-name="ce7">
            <text:p/>
          </table:table-cell>
          <table:table-cell office:value-type="string" table:style-name="ce6">
            <text:p/>
          </table:table-cell>
          <table:table-cell office:value-type="string" table:style-name="ce6">
            <text:p>STS - Ship to Shore</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 PARA TRABALHOS AEREOS, COM LANCA ARTICULADA E EXTENSIVEL SOBRE MESA GIRATORIA COM ROTACAO DE 360 GRAUS CONTINUOS, AUTOPROPULSADA SOBRE RODAS, ACIONADA POR MOTOR ELETRICO ALIMENTADO POR BATERIAS RECARREGAVEIS DO PROPRIO EQUIPAMENTO, CONTROLADA POR ALAVANCA JOYSTICK, COM ALTURA DE TRABALHO MAXIMA DE 20,15M E CAPACIDADE MAXIMA DE CARGA SOBRE A PLATAFORMA DE 320KG.<text:s/></text:p>
          </table:table-cell>
          <table:table-cell office:value-type="string" table:style-name="ce7">
            <text:p/>
          </table:table-cell>
          <table:table-cell office:value-type="string" table:style-name="ce6">
            <text:p/>
          </table:table-cell>
          <table:table-cell office:value-type="string" table:style-name="ce6">
            <text:p>BA20CERT2</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 ELEVATORIA TIPO TESOURA, SEM JIB, ACIONADA POR MOTOR ELETRICO, COM ENERGIA FORNECIDA POR BATERIAS RECARREGAVEIS DO PROPRIO EQUIPAMENTO, AUTOPROPELIDA SOBRE RODAS MESMO QUANDO ELEVADAS, TENDO 2 RODAS MOTRIZES E 2 RODAS DIRECIONAIS, ACIONADA POR PAINEL DE CONTROLE NA PLATAFORMA, CONTENDO ALAVANCA DE CONTROLE PROPORCIONAL, COM ALTURA DE ELEVACAO DE PISO DA PLATAFORMA MAXIMA DE 5,8M, COM CAPACIDADE DE CARGA MAXIMA DE 230KG.<text:s/></text:p>
          </table:table-cell>
          <table:table-cell office:value-type="string" table:style-name="ce7">
            <text:p/>
          </table:table-cell>
          <table:table-cell office:value-type="string" table:style-name="ce6">
            <text:p/>
          </table:table-cell>
          <table:table-cell office:value-type="string" table:style-name="ce6">
            <text:p>JCPT0807AC</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S ELEVATÓRIAS TIPO TESOURA, SEM JIB, ACIONADAS POR MOTOR ELÉTRICO, COM ENERGIA FORNECIDA POR BATERIAS RECARREGÁVEIS DO PRÓPRIO EQUIPAMENTO, AUTOPROPELIDAS SOBRE RODAS MESMO QUANDO ELEVADAS, 2 RODAS MOTRIZES E 2 RODAS DIRECIONAIS, ACIONADAS POR PAINEL DE CONTROLE NA PLATAFORMA, CONTENDO ALAVANCA DE CONTROLE PROPORCIONAL, COM ALTURA DE ELEVAÇÃO DE PISO DA PLATAFORMA DE 5,80M, COM CAPACIDADE DE CARGA DE 230KGS.</text:p>
          </table:table-cell>
          <table:table-cell office:value-type="string" table:style-name="ce7">
            <text:p/>
          </table:table-cell>
          <table:table-cell office:value-type="string" table:style-name="ce6">
            <text:p/>
          </table:table-cell>
          <table:table-cell office:value-type="string" table:style-name="ce6">
            <text:p>JCPT0807HA</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S ELEVATÓRIAS TIPO TESOURA, SEM JIB, ACIONADA POR MOTOR ELÉTRICO, COM ENERGIA FORNECIDA POR BATERIAS RECARREGÁVEIS DO PRÓPRIO EQUIPAMENTO, AUTOPROPELIDAS SOBRE RODAS MESMO QUANDO ELEVADAS, 2 RODAS MOTRIZES E 2 RODAS DIRECIONAIS, ACIONADAS POR PAINEL DE CONTROLE NA PLATAFORMA, CONTENDO ALAVANCA DE CONTROLE PROPORCIONAL, COM ALTURA DE ELEVAÇÃO DE PISO DA PLATAFORMA DE 8,00M, COM CAPACIDADE DE CARGA DE 230KGS.<text:s/></text:p>
          </table:table-cell>
          <table:table-cell office:value-type="string" table:style-name="ce7">
            <text:p/>
          </table:table-cell>
          <table:table-cell office:value-type="string" table:style-name="ce6">
            <text:p/>
          </table:table-cell>
          <table:table-cell office:value-type="string" table:style-name="ce6">
            <text:p>JCPT1008HA</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 ELEVATORIA TIPO TESOURA, SEM JIB, ACIONADAS POR MOTOR ELETRICO, COM ENERGIA FORNECIDA POR BATERIAS RECARREGAVEIS DO PROPRIO EQUIPAMENTO, AUTOPROPELIDAS SOBRE RODAS MESMO QUANDO ELEVADAS, 2 RODAS MOTRIZES E 2 RODAS DIRECIONAIS, ACIONADAS POR PAINEL DE CONTROLE NA PLATAFORMA, CONTENDO ALAVANCA DE CONTROLE PROPORCIONAL, COM ALTURA DE ELEVACAO DE PISO DA PLATAFORMA DE 10M, COM CAPACIDADE DE CARGA DE 320KGS.<text:s/></text:p>
          </table:table-cell>
          <table:table-cell office:value-type="string" table:style-name="ce7">
            <text:p/>
          </table:table-cell>
          <table:table-cell office:value-type="string" table:style-name="ce6">
            <text:p/>
          </table:table-cell>
          <table:table-cell office:value-type="string" table:style-name="ce6">
            <text:p>JCPT1212HA</text:p>
          </table:table-cell>
          <table:table-cell table:number-columns-repeated="16377"/>
        </table:table-row>
        <table:table-row table:style-name="ro2">
          <table:table-cell/>
          <table:table-cell office:value-type="string" table:style-name="ce8">
            <text:p>u</text:p>
          </table:table-cell>
          <table:table-cell office:value-type="string" table:style-name="ce6">
            <text:p>8427.10.90</text:p>
          </table:table-cell>
          <table:table-cell office:value-type="string" table:style-name="ce7">
            <text:p>PLATAFORMA ELEVATORIA TIPO TESOURA, SEM JIB, ACIONADA POR MOTOR ELETRICO, COM ENERGIA FORNECIDA POR BATERIAS RECARREGAVEIS DO PROPRIO EQUIPAMENTO, AUTOPROPELIDAS SOBRE RODAS MESMO QUANDO ELEVADAS, 2 RODAS MOTRIZES E 2 RODAS DIRECIONAIS, ACIONADA POR PAINEL DE CONTROLE NA PLATAFORMA, CONTENDO ALAVANCA DE CONTROLE PROPORCIONAL, COM ALTURA DE ELEVACAO DE PISO DA PLATAFORMA DE 11,80M, COM CAPACIDADE DE CARGA DE 320KGS.</text:p>
          </table:table-cell>
          <table:table-cell office:value-type="string" table:style-name="ce7">
            <text:p/>
          </table:table-cell>
          <table:table-cell office:value-type="string" table:style-name="ce6">
            <text:p/>
          </table:table-cell>
          <table:table-cell office:value-type="string" table:style-name="ce6">
            <text:p>JCPT1412HA</text:p>
          </table:table-cell>
          <table:table-cell table:number-columns-repeated="16377"/>
        </table:table-row>
        <table:table-row table:style-name="ro2">
          <table:table-cell/>
          <table:table-cell office:value-type="string" table:style-name="ce8">
            <text:p>u</text:p>
          </table:table-cell>
          <table:table-cell office:value-type="string" table:style-name="ce6">
            <text:p>8427.20.90</text:p>
          </table:table-cell>
          <table:table-cell office:value-type="string" table:style-name="ce7">
            <text:p>PLATAFORMA PARA TRABALHOS AÉREOS TIPO LANÇA TELESCÓPICA, COM JIB, ACIONADA POR MOTOR A COMBUSTÃO INTERNA, AUTOPROPULSADA SOBRE RODAS, MESMO QUANDO ELEVADA, COM TRAÇÃO NAS 4 RODAS, CONTROLADA POR PAINEL DE CONTROLE NA PLATAFORMA, COM CONTROLES PROPORCIONAIS (CONTÉM JOYSTICK), COM ELEVAÇÃO MÁXIMA DA PLATAFORMA DE 41,30M, COM CAPACIDADE DE CARGA MÁXIMA DE 454KG.</text:p>
          </table:table-cell>
          <table:table-cell office:value-type="string" table:style-name="ce7">
            <text:p/>
          </table:table-cell>
          <table:table-cell office:value-type="string" table:style-name="ce6">
            <text:p/>
          </table:table-cell>
          <table:table-cell office:value-type="string" table:style-name="ce6">
            <text:p>1350SJP</text:p>
          </table:table-cell>
          <table:table-cell table:number-columns-repeated="16377"/>
        </table:table-row>
        <table:table-row table:style-name="ro2">
          <table:table-cell/>
          <table:table-cell office:value-type="string" table:style-name="ce8">
            <text:p>u</text:p>
          </table:table-cell>
          <table:table-cell office:value-type="string" table:style-name="ce6">
            <text:p>8427.20.90</text:p>
          </table:table-cell>
          <table:table-cell office:value-type="string" table:style-name="ce7">
            <text:p>PLATAFORMA PARA TRABALHOS AÉREOS TIPO ULTRA LANÇA TELESCÓPICA, COM JIB, ACIONADA POR MOTOR A COMBUSTÃO INTERNA, AUTOPROPULSADA SOBRE RODAS, MESMO QUANDO ELEVADA, COM TRAÇÃO NAS 4 RODAS, CONTROLADA POR PAINEL DE CONTROLE NA PLATAFORMA, COM CONTROLES PROPORCIONAIS (CONTÉM JOYSTICK), COM ELEVAÇÃO MÁXIMA DA PLATAFORMA DE 56,56M, COM CAPACIDADE DE CARGA MÁXIMA DE 454KG.</text:p>
          </table:table-cell>
          <table:table-cell office:value-type="string" table:style-name="ce7">
            <text:p/>
          </table:table-cell>
          <table:table-cell office:value-type="string" table:style-name="ce6">
            <text:p/>
          </table:table-cell>
          <table:table-cell office:value-type="string" table:style-name="ce6">
            <text:p>1850SJ</text:p>
          </table:table-cell>
          <table:table-cell table:number-columns-repeated="16377"/>
        </table:table-row>
        <table:table-row table:style-name="ro2">
          <table:table-cell/>
          <table:table-cell office:value-type="string" table:style-name="ce8">
            <text:p>u</text:p>
          </table:table-cell>
          <table:table-cell office:value-type="string" table:style-name="ce6">
            <text:p>8428.90.90</text:p>
          </table:table-cell>
          <table:table-cell office:value-type="string" table:style-name="ce7">
            <text:p>Armazém vertical motorizado e com PLC é composta por colunas laterais fabricada de aço tubular equipado com biela mecânica e alavancas de movimento, com altura total superior a 7 metros, largura superior a 3 metros e comprimento superior a 1,5 metros. Movimento devido ao motorredutor trifásico assíncrono controlado por inversor, encoder incremental, sistema de controle de altura a laser de material e gerenciado por PLC. Total de 39 gavetas com capacidade de carga total do equipamento superior a 14 toneladas. A máquina possui duas portas que fecham no início do ciclo para garantir a segurança do operador e possuem selo térmico, o quadro elétrico possui os componentes para controle da segurança da máquina e gerenciamento dos botões de emergência. A velocidade do ciclo da máquina é de 10 segundos e possui motor de 4 kW com capacidade máxima de armazenamento 16,7 M3.</text:p>
          </table:table-cell>
          <table:table-cell office:value-type="string" table:style-name="ce7">
            <text:p/>
          </table:table-cell>
          <table:table-cell office:value-type="string" table:style-name="ce6">
            <text:p/>
          </table:table-cell>
          <table:table-cell office:value-type="string" table:style-name="ce6">
            <text:p>Armazem Vertical</text:p>
          </table:table-cell>
          <table:table-cell table:number-columns-repeated="16377"/>
        </table:table-row>
        <table:table-row table:style-name="ro2">
          <table:table-cell/>
          <table:table-cell office:value-type="string" table:style-name="ce8">
            <text:p>u</text:p>
          </table:table-cell>
          <table:table-cell office:value-type="string" table:style-name="ce6">
            <text:p>8431.43.90</text:p>
          </table:table-cell>
          <table:table-cell office:value-type="string" table:style-name="ce7">
            <text:p>CHAVE HIDRÁULICA PARA TUBULAÇÕES (POWER TONG), de cabeçote fechado, destinada à montagem e desmontagem de tubulações, tubos e revestimentos (casing) em operações de perfuração, completação e manutenção de poços de petróleo e gás. Projetada para aplicação e alívio de torque (aperto e desaperto) em colunas de produção e perfuração. Capacidade de operação em tubulações com diâmetro externo de 1 5/16" a 7". Sistema de transmissão por motor hidráulico e corrente de rolos, com caixa de duas velocidades selecionáveis (alta e baixa): torque máximo de 6.000 ft-lb em baixa velocidade e até 126 RPM em alta. Requisitos hidráulicos: vazão de 33 GPM sob pressão de 2.000 PSI. Sistema de lubrificação interna por banho de óleo pressurizado. Embreagem ajustável para troca de marchas. Guia dividida (anel guia) que permite acesso aos mordentes e engrenagens de transmissão final. Braço de reação rígido integrado ao corpo do equipamento para absorção do torque reativo. Sistema de backup (ferramenta de contrarreação) reversível, com acionamento hidráulico, para fixação e imobilização da tubulação durante a aplicação de torque.</text:p>
          </table:table-cell>
          <table:table-cell office:value-type="string" table:style-name="ce7">
            <text:p/>
          </table:table-cell>
          <table:table-cell office:value-type="string" table:style-name="ce6">
            <text:p/>
          </table:table-cell>
          <table:table-cell office:value-type="string" table:style-name="ce6">
            <text:p>500</text:p>
          </table:table-cell>
          <table:table-cell table:number-columns-repeated="16377"/>
        </table:table-row>
        <table:table-row table:style-name="ro2">
          <table:table-cell/>
          <table:table-cell office:value-type="string" table:style-name="ce8">
            <text:p>u</text:p>
          </table:table-cell>
          <table:table-cell office:value-type="string" table:style-name="ce6">
            <text:p>8431.43.90</text:p>
          </table:table-cell>
          <table:table-cell office:value-type="string" table:style-name="ce7">
            <text:p>CHAVE HIDRÁULICA DE POTÊNCIA (POWER TONG) para hastes de bombeio (sucker rods), equipamento mecanizado destinado a operações de aplicação e alívio de torque (aperto e desaperto) em colunas de hastes de bombeio, em sondas de produção e manutenção (workover) de poços de petróleo e gás. Acionamento por motor hidráulico integrado, com sistema de seleção de dupla velocidade (marcha alta e marcha baixa) e controle de torque ajustável por meio de válvula de alívio. Capacidade de operação em hastes de 5/8", 3/4", 7/8", 1" e 1-1/8" de diâmetro. Marcha alta: velocidade de 95 RPM com torque de 850 ft-lb. Marcha baixa: torque superior a 2.300 ft-lb. Posicionamento por braço de torque rígido. Engate automático das mandíbulas na haste e liberação automática por reversão do sentido de rotação. Compartilha a mesma fonte de alimentação hidráulica utilizada por chaves de tubo (tubing tongs). Empregado exclusivamente na manutenção de bens de capital.</text:p>
          </table:table-cell>
          <table:table-cell office:value-type="string" table:style-name="ce7">
            <text:p/>
          </table:table-cell>
          <table:table-cell office:value-type="string" table:style-name="ce6">
            <text:p/>
          </table:table-cell>
          <table:table-cell office:value-type="string" table:style-name="ce6">
            <text:p>300M</text:p>
          </table:table-cell>
          <table:table-cell table:number-columns-repeated="16377"/>
        </table:table-row>
        <table:table-row table:style-name="ro2">
          <table:table-cell/>
          <table:table-cell office:value-type="string" table:style-name="ce8">
            <text:p>u</text:p>
          </table:table-cell>
          <table:table-cell office:value-type="string" table:style-name="ce6">
            <text:p>8431.43.90</text:p>
          </table:table-cell>
          <table:table-cell office:value-type="string" table:style-name="ce7">
            <text:p>CHAVE HIDRÁULICA PARA TUBULAÇÃO (POWER TONG), de cabeçote fechado, para montagem e desmontagem de tubulações, tubos e revestimentos (casing) utilizados em operações de perfuração e completação de poços de petróleo e gás, destinada à aplicação e alívio de torque em colunas de produção, perfuração e manutenção de poços. Equipamento com sistema de acionamento por corrente, lubrificação em banho de óleo, sistema de mordentes de cinco garras com porta-mordentes para fixação e centralização da tubulação, transmissão final por corrente de rolos, cilindro hidráulico de elevação, sistema de potência hidráulica com operação em duas velocidades e controle de torque, e sistema de backup pneumático. Dimensões: 51 pol (comprimento) x 22 pol (largura) x 32 pol (altura). Peso: 1.173 lb. Braço de reação: 36 polegadas. Capacidade operacional: tubulações com diâmetro de 1,312 a 7,0 polegadas. Torque máximo: 6.000 ft-lb em marcha baixa. Velocidade nominal: 126 RPM. Vazão hidráulica: 35 GPM. Pressão nominal: 2.000 PSI. Sistema de backup pneumático compatível com tubulações de 1,05 a 6,125 polegadas de diâmetro.</text:p>
          </table:table-cell>
          <table:table-cell office:value-type="string" table:style-name="ce7">
            <text:p/>
          </table:table-cell>
          <table:table-cell office:value-type="string" table:style-name="ce6">
            <text:p/>
          </table:table-cell>
          <table:table-cell office:value-type="string" table:style-name="ce6">
            <text:p>58-93R</text:p>
          </table:table-cell>
          <table:table-cell table:number-columns-repeated="16377"/>
        </table:table-row>
        <table:table-row table:style-name="ro2">
          <table:table-cell/>
          <table:table-cell office:value-type="string" table:style-name="ce8">
            <text:p>u</text:p>
          </table:table-cell>
          <table:table-cell office:value-type="string" table:style-name="ce6">
            <text:p>8431.43.90</text:p>
          </table:table-cell>
          <table:table-cell office:value-type="string" table:style-name="ce7">
            <text:p>MODULO ELETRONICO PARTE DA FERRAMENTA DE PERFURACAO COMPOSTO POR ESTRUTURA NAO MAGNETICA E CONJUNTO DE COMPONENTES ELETRONICOS INTERNOS DESTINADO AO GERENCIAMENTO DE COMUNICACAO EM TEMPO REAL ENTRE SENSORES DE INCLINACAO DIRECAO E GAMA RAY PARA DIRECIONAR FERRAMENTA DE PERFURACAO POWERDRIVE UTILIZADO EXCLUSIVAMENTE EM SISTEMAS DE PERFURACAO DIRECIONAL DE POCOS DE PETROLEO ESPECIFICACAO TECNICA Maxima pressao 20 000psi Maximo RPM 350 CAMPO DE APLICACAO ATUAR NAS OPERACOES DE PERFURACAO E PRODUCAO DE POCOS DE PETROLEO<text:s/></text:p>
          </table:table-cell>
          <table:table-cell office:value-type="string" table:style-name="ce7">
            <text:p/>
          </table:table-cell>
          <table:table-cell office:value-type="string" table:style-name="ce6">
            <text:p/>
          </table:table-cell>
          <table:table-cell office:value-type="string" table:style-name="ce6">
            <text:p>PDEM-GA</text:p>
          </table:table-cell>
          <table:table-cell table:number-columns-repeated="16377"/>
        </table:table-row>
        <table:table-row table:style-name="ro2">
          <table:table-cell/>
          <table:table-cell office:value-type="string" table:style-name="ce8">
            <text:p>u</text:p>
          </table:table-cell>
          <table:table-cell office:value-type="string" table:style-name="ce6">
            <text:p>8431.43.90</text:p>
          </table:table-cell>
          <table:table-cell office:value-type="string" table:style-name="ce7">
            <text:p>Motor de fundo acionado por fluido (mud motor) de 6 3/4" — configuração 9/10 lóbulos, 4,0 estágios.</text:p>
          </table:table-cell>
          <table:table-cell office:value-type="string" table:style-name="ce7">
            <text:p/>
          </table:table-cell>
          <table:table-cell office:value-type="string" table:style-name="ce6">
            <text:p/>
          </table:table-cell>
          <table:table-cell office:value-type="string" table:style-name="ce6">
            <text:p>PH-675-910-40</text:p>
          </table:table-cell>
          <table:table-cell table:number-columns-repeated="16377"/>
        </table:table-row>
        <table:table-row table:style-name="ro2">
          <table:table-cell/>
          <table:table-cell office:value-type="string" table:style-name="ce8">
            <text:p>u</text:p>
          </table:table-cell>
          <table:table-cell office:value-type="string" table:style-name="ce6">
            <text:p>8435.10.00</text:p>
          </table:table-cell>
          <table:table-cell office:value-type="string" table:style-name="ce7">
            <text:p>Prensa pneumática horizontal para prensagem de uvas e extração de mosto, dotadas de tambor fechado em aço inoxidável, com canaletas circunferenciais perfuradas para drenagem em 360 graus, membrana central, sistema de carregamento axial por válvula pneumática, porta de carga e descarga com acionamento pneumático, com controlador lógico programável (CLP), capacidade de carregamento de 11.200kg de uvas inteiras, de 32.000 a 43.000kg de uvas esmagadas e de 40.000 a 55.000kg de uvas fermentadas.</text:p>
          </table:table-cell>
          <table:table-cell office:value-type="string" table:style-name="ce7">
            <text:p/>
          </table:table-cell>
          <table:table-cell office:value-type="string" table:style-name="ce6">
            <text:p/>
          </table:table-cell>
          <table:table-cell office:value-type="string" table:style-name="ce6">
            <text:p>DELLA TOFOLLA PFC160</text:p>
          </table:table-cell>
          <table:table-cell table:number-columns-repeated="16377"/>
        </table:table-row>
        <table:table-row table:style-name="ro2">
          <table:table-cell/>
          <table:table-cell office:value-type="string" table:style-name="ce8">
            <text:p>u</text:p>
          </table:table-cell>
          <table:table-cell office:value-type="string" table:style-name="ce6">
            <text:p>8441.80.00</text:p>
          </table:table-cell>
          <table:table-cell office:value-type="string" table:style-name="ce7">
            <text:p>MAQUINA ( módulo de desenrolamento) , MARCA HUNKELER, MODELO UW6, posicionado no início da linha de processamento contínuo de papel, recebe a bobina de papel e a alimenta de forma contínua para os módulos seguintes da linha, <text:s/>sua função principal é fornecer papel de forma contínua e ininterrupta / <text:s/>Controlar eletronicamente a velocidade de desenrolamento e permitir o desenrolamento da bobina em qualquer sentido de rotação. DADOS TÉCNICOS: Diâmetro máximo da bobina 1.370 mm (54") /Largura da bobina (papel aceito) 165 mm a 520,7 mm (6,5" a 20,5") /Gramatura do papel 40 a 300 g/m² /Velocidade de desenrolamento (web speed) 10 a 220 m/min (33 a 720 ft/min)</text:p>
          </table:table-cell>
          <table:table-cell office:value-type="string" table:style-name="ce7">
            <text:p/>
          </table:table-cell>
          <table:table-cell office:value-type="string" table:style-name="ce6">
            <text:p/>
          </table:table-cell>
          <table:table-cell office:value-type="string" table:style-name="ce6">
            <text:p>UW6</text:p>
          </table:table-cell>
          <table:table-cell table:number-columns-repeated="16377"/>
        </table:table-row>
        <table:table-row table:style-name="ro2">
          <table:table-cell/>
          <table:table-cell office:value-type="string" table:style-name="ce8">
            <text:p>u</text:p>
          </table:table-cell>
          <table:table-cell office:value-type="string" table:style-name="ce6">
            <text:p>8441.80.00</text:p>
          </table:table-cell>
          <table:table-cell office:value-type="string" table:style-name="ce7">
            <text:p>MAQUINA ( Módulo de Junção de Bobinas) , MARCA HUNKELER , MODELO WM6, usado para preparar o papel antes da etapa de corte, dentro de uma linha industrial contínua de processamento gráfico , a função é pegar uma bobina de papel larga, dividi-la ao meio e reunir as duas metades lado a lado, formando um fluxo de papel duplo (duas "vias" de papel andando juntas). DADOS TÉCNICOS : Gramatura do papel 60 a 120 g/m² /Largura da bobina (antes da junção) 330 a 520,7 mm (13" a 20,5") / Velocidade 10 a 180 m/min / Peso do equipamento 385 kg / Dimensões (largura x altura aproximadas) 1.800 mm x 1.155 mm</text:p>
          </table:table-cell>
          <table:table-cell office:value-type="string" table:style-name="ce7">
            <text:p/>
          </table:table-cell>
          <table:table-cell office:value-type="string" table:style-name="ce6">
            <text:p/>
          </table:table-cell>
          <table:table-cell office:value-type="string" table:style-name="ce6">
            <text:p>WM6</text:p>
          </table:table-cell>
          <table:table-cell table:number-columns-repeated="16377"/>
        </table:table-row>
        <table:table-row table:style-name="ro2">
          <table:table-cell/>
          <table:table-cell office:value-type="string" table:style-name="ce8">
            <text:p>u</text:p>
          </table:table-cell>
          <table:table-cell office:value-type="string" table:style-name="ce6">
            <text:p>8443.13.90</text:p>
          </table:table-cell>
          <table:table-cell office:value-type="string" table:style-name="ce7">
            <text:p>Impressoras "offset" alimentadas por folhas de formato máximo igual 60 x 75cm, para quatro cores, com capacidade máxima igual 15.000 folhas/hora.</text:p>
          </table:table-cell>
          <table:table-cell office:value-type="string" table:style-name="ce7">
            <text:p/>
          </table:table-cell>
          <table:table-cell office:value-type="string" table:style-name="ce6">
            <text:p/>
          </table:table-cell>
          <table:table-cell office:value-type="string" table:style-name="ce6">
            <text:p>475SDP</text:p>
          </table:table-cell>
          <table:table-cell table:number-columns-repeated="16377"/>
        </table:table-row>
        <table:table-row table:style-name="ro2">
          <table:table-cell/>
          <table:table-cell office:value-type="string" table:style-name="ce8">
            <text:p>u</text:p>
          </table:table-cell>
          <table:table-cell office:value-type="string" table:style-name="ce6">
            <text:p>8443.13.90</text:p>
          </table:table-cell>
          <table:table-cell office:value-type="string" table:style-name="ce7">
            <text:p>IMPRESSORAS OFFSET ALIMENTADAS POR FOLHA DE FORMATO MÁXIMO IGUAL A 37X 52 CM, PARA 4 CORES, COM CAPACIDADE MÁXIMA IGUAL A 13.000 FOLHAS POR HORA, COM SISTEMA DE ALIMENTAÇÃO ATRAVÉS DE UMA ÚNICA CINTA DE SUCÇÃO E AJUSTE DE MARGEADOR AUTOMÁTICO, FORMATO MÍNIMO DE FOLHA PARA IMPRESSÃO EM UMA FACE 10,5 X 14,5 CM, FORMATO MÍNIMO DE FOLHA PARA IMPRESSÃO EM UMA FACE 36 X 52 CM, SUBSÍDIO PARA DESLOCAMENTO 8 À 10 MM (AJUSTE CONTINOU), ESPESSURAS DO MATERIAL QUE ESTÁ SENDO IMPRESSO 0,03 ATÉ 0,4 MM. RENDIMENTO DE IMPRESSÃO MINIMO: 3.000 FOLHAS POR HORA. FORMATO CHAPAS DE IMPRESSÃO: SUPORTE DE METAL 45,9 X 52,5 CM E SUPORTE DE POLIESTER: 45,4 X 52,5, ESPESSURA DE 0,10 ATÉ 0,15 MM, REBAIXO DO CILINDRO PORTA-CLICHÊ 0,03MM, DISTÂNCIA DA BORDA DE ATAQUE DA CHAPA ATÉ O INÍCIO DA IMAGEM DE IMPRESSÃO 5,8 CM. BLANQUETAS DE BORRACHA, FORMATO PARA MÁQUINAS ALIMENTADAS A FOLHA, SEM BARRAS 46 X 53,5 CM, EXPESSURA: 1,95 MM, REBAIXO DO CILINDRO DA BLANQUETA 3,0 MM. FORMATO DO LENÇOL 37,7 X 53,2 CM. NÚMERO DE ROLOS DA UNIDADE DE TINTA 18, ROLOS DE TINTEIRO 4, DIAMENTROS: 64,5 MM X 61 MM, 54 MM, 68 MM, ZONAS DE ENTINTAGEM: 16. SISTEMA DE MOLHAGEM CONTÍNUA TIPO ALCOLOR, NUMERO DE ROLOS 5, ROLOS DE TINTA 1, DIAMETRO: 6,8 CM, UTILIZADO EM GRÁFICA DE IMPRESSÃO OFFSET E DESENVOLVIMENTO E IMPRESSÃO DE MATERIAIS GRÁFICOS PERSONALIZADOS.</text:p>
          </table:table-cell>
          <table:table-cell office:value-type="string" table:style-name="ce7">
            <text:p/>
          </table:table-cell>
          <table:table-cell office:value-type="string" table:style-name="ce6">
            <text:p/>
          </table:table-cell>
          <table:table-cell office:value-type="string" table:style-name="ce6">
            <text:p>PM 52-4</text:p>
          </table:table-cell>
          <table:table-cell table:number-columns-repeated="16377"/>
        </table:table-row>
        <table:table-row table:style-name="ro2">
          <table:table-cell/>
          <table:table-cell office:value-type="string" table:style-name="ce8">
            <text:p>u</text:p>
          </table:table-cell>
          <table:table-cell office:value-type="string" table:style-name="ce6">
            <text:p>8443.19.90</text:p>
          </table:table-cell>
          <table:table-cell office:value-type="string" table:style-name="ce7">
            <text:p>01 (UMA) MÁQUINA AUTOMÁTICA DE IMPRESSÃO PELO SISTEMA HOT STAMPING, PARA APLICAÇÃO DE FOIL, RELEVO (EMBOSSING) E CORTE (DIECUTTING), COM ALIMENTAÇÃO E SAÍDA AUTOMÁTICA DE FOLHAS, TAMANHO DA PLATINA 14" X 22" (356 X 559 MM), VELOCIDADE MÁXIMA DE ATÉ 3.300 IMPRESSÕES/HORA (55 BATIDAS/MINUTO), SISTEMA MECÂNICO DE CONTROLE DE FOIL (MFCS) COM 3 DESBOBINADORES, PLACA DE AQUECIMENTO COM DUAS ZONAS DE TEMPERATURA INDEPENDENTES, AJUSTE CONTÍNUO DE PRESSÃO (IMPRESSÃO), ALIMENTADOR AUTOMÁTICO DE FOLHAS COM REGISTRO DE PRECISÃO, PAINEL DE CONTROLE, DETECTOR DE FALHA DE ALIMENTAÇÃO, MOTORES ELÉTRICOS TRIFÁSICOS 380 V / 60 HZ.</text:p>
          </table:table-cell>
          <table:table-cell office:value-type="string" table:style-name="ce7">
            <text:p/>
          </table:table-cell>
          <table:table-cell office:value-type="string" table:style-name="ce6">
            <text:p/>
          </table:table-cell>
          <table:table-cell office:value-type="string" table:style-name="ce6">
            <text:p>EHD 14 X 22</text:p>
          </table:table-cell>
          <table:table-cell table:number-columns-repeated="16377"/>
        </table:table-row>
        <table:table-row table:style-name="ro2">
          <table:table-cell/>
          <table:table-cell office:value-type="string" table:style-name="ce8">
            <text:p>u</text:p>
          </table:table-cell>
          <table:table-cell office:value-type="string" table:style-name="ce6">
            <text:p>8443.31.14</text:p>
          </table:table-cell>
          <table:table-cell office:value-type="string" table:style-name="ce7">
            <text:p>Equipamento multifuncional monocromáticas, com largura de impressão superior a 280 mm, mas não superior a 420 mm. com tecnologia de impressão a laser, com funções de impressão, cópia, digitalização e fax opcional. Alimentadas por folhas, com velocidade de impressão, medida no formato A4 (210 mm x 297 mm), de 40 páginas por minuto (ppm), com resolução de impressão de até 4.800 × 1.200 dpi. Possui digitalização colorida e em preto e branco.</text:p>
          </table:table-cell>
          <table:table-cell office:value-type="string" table:style-name="ce7">
            <text:p/>
          </table:table-cell>
          <table:table-cell office:value-type="string" table:style-name="ce6">
            <text:p/>
          </table:table-cell>
          <table:table-cell office:value-type="string" table:style-name="ce6">
            <text:p>TASKalfa 4004i</text:p>
          </table:table-cell>
          <table:table-cell table:number-columns-repeated="16377"/>
        </table:table-row>
        <table:table-row table:style-name="ro2">
          <table:table-cell/>
          <table:table-cell office:value-type="string" table:style-name="ce8">
            <text:p>u</text:p>
          </table:table-cell>
          <table:table-cell office:value-type="string" table:style-name="ce6">
            <text:p>8443.31.14</text:p>
          </table:table-cell>
          <table:table-cell office:value-type="string" table:style-name="ce7">
            <text:p>XEROX VERSALINK B7030- USED MULTIFUNCTIONAL PHOTOCOPIER, XEROX BRAND, VERSALINK B7030 MODEL, PHYSICAL DIMENSIONS (HEIGHT X WINDTH X DEPTH) OF 111.86 x 61.57 x 67. 08cm) | Used multifunctional photocopier, Xerox brand, Versalink B7030 model, monochrome laser printing technology, designed for document printing, copying and scanning, maximum format A3, rated speed of up to 30 pages per minute, print resolution of up to 1200 x 1200 dpi, electrically powered, equipped with an automatic document feeder and Ethernet network interface, intended for corporate/office use. Used equipment in operational condition as per the attached technical certificate. | DESCRIÇÃO EM PORTUGÊS: Fotocopiadora multifuncional usada, marca Xerox, modelo VersaLink B7030, tecnologia de impressão a laser monocromática, projetada para impressão, cópia e digitalização de documentos, formato máximo A3, velocidade nominal de até 30 páginas por minuto, resolução de impressão de até 1200 x 1200 dpi, alimentada por energia elétrica, equipada com alimentador automático de documentos e interface de rede Ethernet, destinada ao uso corporativo/escritório. Equipamento usado em condições operacionais, conforme certificado técnico anexo.</text:p>
          </table:table-cell>
          <table:table-cell office:value-type="string" table:style-name="ce7">
            <text:p/>
          </table:table-cell>
          <table:table-cell office:value-type="string" table:style-name="ce6">
            <text:p/>
          </table:table-cell>
          <table:table-cell office:value-type="string" table:style-name="ce6">
            <text:p>XEROX VERSALINK B7030</text:p>
          </table:table-cell>
          <table:table-cell table:number-columns-repeated="16377"/>
        </table:table-row>
        <table:table-row table:style-name="ro2">
          <table:table-cell/>
          <table:table-cell office:value-type="string" table:style-name="ce8">
            <text:p>u</text:p>
          </table:table-cell>
          <table:table-cell office:value-type="string" table:style-name="ce6">
            <text:p>8443.31.14</text:p>
          </table:table-cell>
          <table:table-cell office:value-type="string" table:style-name="ce7">
            <text:p>XEROX VERSALINK B7035 - USED MULTIFUNCTIONAL PHOTOCOPIER, XEROX BRAND, VERSALINK B7035 MODEL, PHYSICAL DIMENSIONS (HEIGHT x WINDTH x DEPTH) OF 111.86 x 61.57 x 67. 08cm. EACH EQUIPMENT WEIGHS APPROXIMATELY 76.3KG. | Used multifunctional photocopier, Xerox brand, Versalink B7035 model, monochrome laser printing technology, designed for document printing, copying and scanning, maximum format A3, rated speed of up to 35 pages per minute, print resolution of up to 1200 x 1200 dpi, electrically powered, equipped with an automatic document feeder and Ethernet network interface, intended for comporate/office use. Used equipment in operational condition as per the attached technical certificate.| DESCRIÇÃO EM PORTUGÊS: Fotocopiadora multifuncional usada, marca Xerox, modelo Versalink B7035, com tecnologia de impressão a laser monocromática, projetada para impressão, cópia e digitalização de documentos, formato máximo A3, velocidade nominal de até 35 páginas por minuto, resolução de impressão de até 1200 x 1200 dpi, alimentação elétrica, equipada com alimentador automático de documentos e interface de rede Ethernet, destinada a uso corporativo/ em escritório. Equipamento usado em condições operacionais, conforme laudo técnico anexo</text:p>
          </table:table-cell>
          <table:table-cell office:value-type="string" table:style-name="ce7">
            <text:p/>
          </table:table-cell>
          <table:table-cell office:value-type="string" table:style-name="ce6">
            <text:p/>
          </table:table-cell>
          <table:table-cell office:value-type="string" table:style-name="ce6">
            <text:p>XEROX VERSALINK B7035</text:p>
          </table:table-cell>
          <table:table-cell table:number-columns-repeated="16377"/>
        </table:table-row>
        <table:table-row table:style-name="ro2">
          <table:table-cell/>
          <table:table-cell office:value-type="string" table:style-name="ce8">
            <text:p>u</text:p>
          </table:table-cell>
          <table:table-cell office:value-type="string" table:style-name="ce6">
            <text:p>8443.31.15</text:p>
          </table:table-cell>
          <table:table-cell office:value-type="string" table:style-name="ce7">
            <text:p>XEROX VERSALINK C7030 - USED MULTIFUNCTIONAL PHOTOCOPIER, XEROX BRAND, VERSALINK C7030 MODEL, PHYSICAL DIMENSIONS (HEIGTH x WINDTH x DEPTH) OF 111.86 x 61.57 x 67. 08cm. | Used multifunctional photocopier, Xerox brand, Versalink C7030 model, monochrome/colorful laser printing technology, designed for document printing, copying and scanning, maximum format A3, rated speed of up to 30 pages per minute, print resolution of up to 1200 x 2400 dpi, electrically powered, equipped with an automatic document feeder and Ethernet network interface, intended for corporate/office use. Used equipment in operational condition as per the attached technical certificate. | DESCRIÇÃO EM PORTUGÊS: Fotocopiadora multifuncional usada, marca Xerox, modelo Versalink C7030, com tecnologia de impressão a laser monocromática/colorida, projetada para impressão, cópia e digitalização de documentos, formato máximo A3, velocidade nominal de até 30 páginas por minuto, resolução de impressão de até 1200 x 2400 dpi, alimentação elétrica, equipada com alimentador automático de documentos e interface de rede Ethernet, destinada a uso corporativo/em escritório. Equipamento usado em condições operacionais, conforme certificado técnico em anexo.</text:p>
          </table:table-cell>
          <table:table-cell office:value-type="string" table:style-name="ce7">
            <text:p/>
          </table:table-cell>
          <table:table-cell office:value-type="string" table:style-name="ce6">
            <text:p/>
          </table:table-cell>
          <table:table-cell office:value-type="string" table:style-name="ce6">
            <text:p>XEROX VERSALINK C7030</text:p>
          </table:table-cell>
          <table:table-cell table:number-columns-repeated="16377"/>
        </table:table-row>
        <table:table-row table:style-name="ro2">
          <table:table-cell/>
          <table:table-cell office:value-type="string" table:style-name="ce8">
            <text:p>u</text:p>
          </table:table-cell>
          <table:table-cell office:value-type="string" table:style-name="ce6">
            <text:p>8443.31.99</text:p>
          </table:table-cell>
          <table:table-cell office:value-type="string" table:style-name="ce7">
            <text:p>Equipamento multifuncional policromático com tecnologia de impressão a laser. Funções: impressão, cópia, digitalização, fax. Alimentadas por folhas, com velocidade de impressão, medida no formato A4 (210 mm x 297 mm), de até 50 ppm. Resolução de impressão de até 1.200 × 1.200 dpi otimizado em preto e 2.400 × 1.200 dpi otimizado em cores. Digitalização por mesa plana e alimentador automático de documentos (ADF), com duplex automático, resolução óptica de até 600 ppi.</text:p>
          </table:table-cell>
          <table:table-cell office:value-type="string" table:style-name="ce7">
            <text:p/>
          </table:table-cell>
          <table:table-cell office:value-type="string" table:style-name="ce6">
            <text:p/>
          </table:table-cell>
          <table:table-cell office:value-type="string" table:style-name="ce6">
            <text:p>PAGEWIDE MANAGED COLOR P77950</text:p>
          </table:table-cell>
          <table:table-cell table:number-columns-repeated="16377"/>
        </table:table-row>
        <table:table-row table:style-name="ro2">
          <table:table-cell/>
          <table:table-cell office:value-type="string" table:style-name="ce8">
            <text:p>u</text:p>
          </table:table-cell>
          <table:table-cell office:value-type="string" table:style-name="ce6">
            <text:p>8443.31.99</text:p>
          </table:table-cell>
          <table:table-cell office:value-type="string" table:style-name="ce7">
            <text:p>Equipamento multifuncional policromático com tecnologia de impressão a laser. Funções: impressão, cópia, digitalização, fax. Alimentadas por folhas, com velocidade de impressão, medida no formato A4 (210 mm x 297 mm), de até 60 ppm. Resolução de impressão de até 1.200 × 1.200 dpi otimizado em preto e 2.400 × 1.200 dpi otimizado em cores. Digitalização por mesa plana e alimentador automático de documentos (ADF), com duplex automático, resolução óptica de até 600 ppi.</text:p>
          </table:table-cell>
          <table:table-cell office:value-type="string" table:style-name="ce7">
            <text:p/>
          </table:table-cell>
          <table:table-cell office:value-type="string" table:style-name="ce6">
            <text:p/>
          </table:table-cell>
          <table:table-cell office:value-type="string" table:style-name="ce6">
            <text:p>PAGEWIDE MANAGED COLOR P77960</text:p>
          </table:table-cell>
          <table:table-cell table:number-columns-repeated="16377"/>
        </table:table-row>
        <table:table-row table:style-name="ro2">
          <table:table-cell/>
          <table:table-cell office:value-type="string" table:style-name="ce8">
            <text:p>u</text:p>
          </table:table-cell>
          <table:table-cell office:value-type="string" table:style-name="ce6">
            <text:p>8443.99.21</text:p>
          </table:table-cell>
          <table:table-cell office:value-type="string" table:style-name="ce7">
            <text:p>Módulo de Impressão , consiste em um mecanismo de impressão a jato de tinta projetado exclusivamente para integração à máquina PersoMaster. O módulo consolida, em uma estrutura mecânico-eletrônica unificada, o cabeçote de impressão, a unidade de suprimento e controle de tinta, e o sistema de purga e limpeza. O dispositivo não possui autonomia operacional como impressora de mesa ou de linha, atuando estritamente como bloco funcional de impressão de um sistema de maior porte - PARTE / SUBCONJUNTO FUNCIONAL (MECANISMO DE IMPRESSÃO).</text:p>
          </table:table-cell>
          <table:table-cell office:value-type="string" table:style-name="ce7">
            <text:p/>
          </table:table-cell>
          <table:table-cell office:value-type="string" table:style-name="ce6">
            <text:p/>
          </table:table-cell>
          <table:table-cell office:value-type="string" table:style-name="ce6">
            <text:p>Ink Supply OMEGA Pro Printing System</text:p>
          </table:table-cell>
          <table:table-cell table:number-columns-repeated="16377"/>
        </table:table-row>
        <table:table-row table:style-name="ro2">
          <table:table-cell/>
          <table:table-cell office:value-type="string" table:style-name="ce8">
            <text:p>u</text:p>
          </table:table-cell>
          <table:table-cell office:value-type="string" table:style-name="ce6">
            <text:p>8448.49.90</text:p>
          </table:table-cell>
          <table:table-cell office:value-type="string" table:style-name="ce7">
            <text:p>Bloco de controle hidráulico, lado direito e lado esquerdo, com Válvula solenoide Batida de 24DC, Válvula solenoide Posicionamento com 24DC, Válvula solenoide Amortecimento <text:s/>com 24V DC, Pressão da batida 200 Bar. <text:s/>Utilizado exclusivamente nos teares de agulhamento<text:s/></text:p>
          </table:table-cell>
          <table:table-cell office:value-type="string" table:style-name="ce7">
            <text:p/>
          </table:table-cell>
          <table:table-cell office:value-type="string" table:style-name="ce6">
            <text:p/>
          </table:table-cell>
          <table:table-cell office:value-type="string" table:style-name="ce6">
            <text:p>UNIDADE DE CONTROLE DE BATIDA PARA O TEAR MARCA JAGER</text:p>
          </table:table-cell>
          <table:table-cell table:number-columns-repeated="16377"/>
        </table:table-row>
        <table:table-row table:style-name="ro2">
          <table:table-cell/>
          <table:table-cell office:value-type="string" table:style-name="ce8">
            <text:p>u</text:p>
          </table:table-cell>
          <table:table-cell office:value-type="string" table:style-name="ce6">
            <text:p>8452.29.90</text:p>
          </table:table-cell>
          <table:table-cell office:value-type="string" table:style-name="ce7">
            <text:p>MÁQUINA DE COSTURA INDUSTRIAL, UTILIZADA NA FABRICAÇÃO DE CALÇADOS, COM AGULHA ÚNICA, COM CORTAOR DE LINHA E REMATE AUTOMÁTICO, COM ELEVADOR AUTOMÁTICO DO PÉ CALÇADOR COM ACIONAMENTO AUTOMÁTICO E RECURSOS DE TRAVAMENTO, VELOCIDADE MÁXIMA: 2500 PONTOS POR MINUTO, TIPO DE AGULHA: DPX5 #7<text:s/></text:p>
          </table:table-cell>
          <table:table-cell office:value-type="string" table:style-name="ce7">
            <text:p/>
          </table:table-cell>
          <table:table-cell office:value-type="string" table:style-name="ce6">
            <text:p/>
          </table:table-cell>
          <table:table-cell office:value-type="string" table:style-name="ce6">
            <text:p>MS-691D-831P</text:p>
          </table:table-cell>
          <table:table-cell table:number-columns-repeated="16377"/>
        </table:table-row>
        <table:table-row table:style-name="ro2">
          <table:table-cell/>
          <table:table-cell office:value-type="string" table:style-name="ce8">
            <text:p>u</text:p>
          </table:table-cell>
          <table:table-cell office:value-type="string" table:style-name="ce6">
            <text:p>8460.19.00</text:p>
          </table:table-cell>
          <table:table-cell office:value-type="string" table:style-name="ce7">
            <text:p>Máquina-ferramenta industrial do tipo retífica vertical de duplo disco, modelo VDD 585/30-IT2, destinada à retificação simultânea das duas faces de discos de freio automotivos, mediante dois rebolos abrasivos verticais contrapostos, de CBN com liga especial, controlados por sistema CNC, permitindo a usinagem simultânea das faces da peça, com paralelismo inferior a 5 micrômetros, DTV circular inferior a 10 micrômetros, retilineidade inferior a 15 micrômetros e rugosidade superficial inferior a Ra 0,8 micrômetros, com tempo de ciclo de até 30 segundos. Possui duas estações de trabalho independentes, permitindo o abastecimento de uma estação enquanto a peça é processada na estação oposta. Capacidade para usinagem de peças com diâmetro externo de até 450 mm, equipada com rebolos de 760 mm de diâmetro, potência instalada de 55 kW e precisão de posicionamento de 1 micrômetro nos eixos de deslocamento da ferramenta/peça. Dimensões aproximadas de 2.700 x 3.100 x 3.100 mm e peso aproximado de 14.000 kg.</text:p>
          </table:table-cell>
          <table:table-cell office:value-type="string" table:style-name="ce7">
            <text:p/>
          </table:table-cell>
          <table:table-cell office:value-type="string" table:style-name="ce6">
            <text:p/>
          </table:table-cell>
          <table:table-cell office:value-type="string" table:style-name="ce6">
            <text:p>VDD58530-IT2</text:p>
          </table:table-cell>
          <table:table-cell table:number-columns-repeated="16377"/>
        </table:table-row>
        <table:table-row table:style-name="ro2">
          <table:table-cell/>
          <table:table-cell office:value-type="string" table:style-name="ce8">
            <text:p>u</text:p>
          </table:table-cell>
          <table:table-cell office:value-type="string" table:style-name="ce6">
            <text:p>8460.31.00</text:p>
          </table:table-cell>
          <table:table-cell office:value-type="string" table:style-name="ce7">
            <text:p>MÁQUINA AUTOMÁTICA CNC DE 5 EIXOS SINCRONIZADOS PARA FABRICAÇÃO DE FERRAMENTAS DE CORTE DE PRECISÃO, EQUIPADA COM COMANDO NUMÉRICO COMPUTADORIZADO, COM EIXOS CONTROLADOS X, Y, Z, A E C, SENDO OS EIXOS X, Y E Z ACIONADOS POR MOTORES LINEARES (LINEAR MOTORS), PROPORCIONANDO ELEVADA DINÂMICA, PRECISÃO E REPETIBILIDADE DE POSICIONAMENTO, EM GERAL ENTRE ±0,001 MM E ±0,002 MM, POSSUI SPINDLE DE ALTA ROTAÇÃO COM ACIONAMENTO POR INVERSOR DE FREQUÊNCIA, SISTEMA AUTOMÁTICO DE TROCA DE REBOLOS COM MAGAZINE PARA 5 CONJUNTOS DE REBOLOS, SISTEMA DE REFRIGERAÇÃO DE ALTA PRESSÃO POR FLUIDO (KSS), EXAUSTÃO DE NÉVOA DE ÓLEO E DISPOSITIVOS DE SEGURANÇA INDUSTRIAL INTEGRADOS, PRÓPRIA PARA OPERAÇÕES DE ALTA PRECISÃO E RAPIDEZ EM PERFILAMENTO, FABRICAÇÃO, AFIAÇÃO E ACABAMENTO DE FERRAMENTAS DE ALTA PRECISÃO.</text:p>
          </table:table-cell>
          <table:table-cell office:value-type="string" table:style-name="ce7">
            <text:p/>
          </table:table-cell>
          <table:table-cell office:value-type="string" table:style-name="ce6">
            <text:p/>
          </table:table-cell>
          <table:table-cell office:value-type="string" table:style-name="ce6">
            <text:p>305LINEARSR</text:p>
          </table:table-cell>
          <table:table-cell table:number-columns-repeated="16377"/>
        </table:table-row>
        <table:table-row table:style-name="ro2">
          <table:table-cell/>
          <table:table-cell office:value-type="string" table:style-name="ce8">
            <text:p>u</text:p>
          </table:table-cell>
          <table:table-cell office:value-type="string" table:style-name="ce6">
            <text:p>8462.90.00</text:p>
          </table:table-cell>
          <table:table-cell office:value-type="string" table:style-name="ce7">
            <text:p>PRENSA HIDRAULICA INDUSTRIAL USADA, COM SISTEMA DE PRENSAGEM A VACUO, CARREGADOR, DESCARREGADOR E PAINEL ELETRICO, DESTINADA A PRENSAGEM DE LAMINADOS FINOS DE EPOXI REFORCADOS COM FIBRA DE VIDRO TIPO FR4, UTILIZADOS NA FABRICACAO DE PLACAS DE CIRCUITO IMPRESSO MULTICAMADAS, PROMOVENDO A UNIAO/PRENSAGEM DE CAMADAS DE CIRCUITO E LAMINADOS PARA OBTENCAO DE PAINEIS MULTICAMADAS. COMPOSTA POR UNIDADE HIDRAULICA CENTRAL E BOMBA DE VACUO, PAINEL ELETRICO E CONTROLE, SISTEMA DE CARREGADOR E DESCARREGADOR, TRILHOS DE TRANSPORTE E BANDEJAS PORTA-PRODUTOS DE ALUMINIO, COM TODOS OS PERTENCES NECESSARIOS PARA SEU PLENO FUNCIONAMENTO.</text:p>
          </table:table-cell>
          <table:table-cell office:value-type="string" table:style-name="ce7">
            <text:p/>
          </table:table-cell>
          <table:table-cell office:value-type="string" table:style-name="ce6">
            <text:p/>
          </table:table-cell>
          <table:table-cell office:value-type="string" table:style-name="ce6">
            <text:p>OEM VACUUM PRESS</text:p>
          </table:table-cell>
          <table:table-cell table:number-columns-repeated="16377"/>
        </table:table-row>
        <table:table-row table:style-name="ro2">
          <table:table-cell/>
          <table:table-cell office:value-type="string" table:style-name="ce8">
            <text:p>u</text:p>
          </table:table-cell>
          <table:table-cell office:value-type="string" table:style-name="ce6">
            <text:p>8463.30.00</text:p>
          </table:table-cell>
          <table:table-cell office:value-type="string" table:style-name="ce7">
            <text:p>COMBINAÇÃO DE MÁQUINAS (UNIDADE FUNCIONAL), DESTINADA À PRODUÇÃO E AO ENROLAMENTO SEQUENCIAL DE GRAMPOS DE ALUMÍNIO DO TIPO 'R-CLIP' EM CARRETÉIS, COM CAPACIDADE DE FABRICAÇÃO SIMULTÂNEA DE ATÉ 04 MODELOS DISTINTOS E CAPACIDADE NOMINAL DE PRODUÇÃO DE ATÉ 144.000 GRAMPOS POR HORA, OPERANDO DE FORMA INTERLIGADA ELETRONICAMENTE E SINCRONIZADA POR CONTROLE DE VELOCIDADE INTEGRADO, COMPOSTA POR: <text:s/>01 PRENSA ESTAMPADORA AUTOMÁTICA DE 25 TONELADAS, VELOCIDADE REGULÁVEL DE ATÉ 600 GOLPES POR MINUTO, EQUIPADA COM PAINEL ELETRÔNICO DE COMANDO E CONTROLE CENTRAL, 02 LAMINADORES DE FIOS DE ALUMÍNIO DE TRÊS ESTÁGIOS, COM DUAS VIAS DE LAMINAÇÃO CADA, ENROLADORES DE GRAMPOS EM CARRETÉIS, EQUIPADOS COM CONTROLADOR PROGRAMÁVEL (SPS), SISTEMA DE TROCA AUTOMÁTICA E DISPOSITIVO DE CORTE PNEUMÁTICO INTEGRADO.</text:p>
          </table:table-cell>
          <table:table-cell office:value-type="string" table:style-name="ce7">
            <text:p/>
          </table:table-cell>
          <table:table-cell office:value-type="string" table:style-name="ce6">
            <text:p/>
          </table:table-cell>
          <table:table-cell office:value-type="string" table:style-name="ce6">
            <text:p>25VPR-S</text:p>
          </table:table-cell>
          <table:table-cell table:number-columns-repeated="16377"/>
        </table:table-row>
        <table:table-row table:style-name="ro2">
          <table:table-cell/>
          <table:table-cell office:value-type="string" table:style-name="ce8">
            <text:p>u</text:p>
          </table:table-cell>
          <table:table-cell office:value-type="string" table:style-name="ce6">
            <text:p>8465.93.90</text:p>
          </table:table-cell>
          <table:table-cell office:value-type="string" table:style-name="ce7">
            <text:p>Máquina para polimento em lentes oftálmicas, gerenciadas por computador, equipadas com motores para fixação de lente e ferramentas de polimentos, diâmetro das lentes de até 80mm, sistema com operação por tela táctil.</text:p>
          </table:table-cell>
          <table:table-cell office:value-type="string" table:style-name="ce7">
            <text:p/>
          </table:table-cell>
          <table:table-cell office:value-type="string" table:style-name="ce6">
            <text:p/>
          </table:table-cell>
          <table:table-cell office:value-type="string" table:style-name="ce6">
            <text:p>CCP MODULO</text:p>
          </table:table-cell>
          <table:table-cell table:number-columns-repeated="16377"/>
        </table:table-row>
        <table:table-row table:style-name="ro2">
          <table:table-cell/>
          <table:table-cell office:value-type="string" table:style-name="ce8">
            <text:p>u</text:p>
          </table:table-cell>
          <table:table-cell office:value-type="string" table:style-name="ce6">
            <text:p>8465.94.00</text:p>
          </table:table-cell>
          <table:table-cell office:value-type="string" table:style-name="ce7">
            <text:p>Coladeiras de bordos automáticas eletrônicas com comando numérico computadorizado (CNC), capazes de efetuar diferentes tipos de operações sem troca de ferramentas para colagem de bordos em bobina de espessura máxima de 3mm, com sistemas de colagem por PUR e de aplicação por laser, com magazine de 24 posições para bobinas de fitas de borda, com sistema de troca rápida do coleiro, sistema de ajuste automático dos grupos de acabamento para diferentes espessuras de bordas por meio de instruções de comando numérico, unidade de fresagem ""KFA"" para fim de canto (arredondamento dos cantos na frente e atrás, superior e inferior das peças) com programação e ajuste totalmente automático via comando para chanfro, raio 1, raio 2 e raio 3mm"</text:p>
          </table:table-cell>
          <table:table-cell office:value-type="string" table:style-name="ce7">
            <text:p/>
          </table:table-cell>
          <table:table-cell office:value-type="string" table:style-name="ce6">
            <text:p/>
          </table:table-cell>
          <table:table-cell office:value-type="string" table:style-name="ce6">
            <text:p>COMBIMANIR751420</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UNIDADE DE PROCESSAMENTO DE MÁQUINA AUTOMÁTICA PARA PROCESSAMENTO DE DADOS, COMPOSTA DE PLACA DE CIRCUITO IMPRESSO COM COMPONENTES ELETRÔNICOS MONTADOS, PROVIDA DE MICROPROCESSADOR COM UNIDADE DE MEMÓRIA (RAM) INTEGRADA PARA ARMAZENAMENTO DE CACHE, SLOTS DE UNIDADE DE MEMÓRIA DE DADOS (RAM), E MEMÓRIA DE ARMAZENAMENTO, COM CONEXÃO USB PARA ENTRADA E SAÍDA DE DADOS, DOTADO DE DISCO RÍGIDO (SSD/HDD) DE CAPACIDADE DE ATÉ 1TB, COM <text:s/>MEMÓRIA RAM DE 4GB E PROCESSADOR INTEL XEON DE 3 GHZ, UTILIZADO EM EQUIPAMENTO DE TOMOGRAFIA COMPUTADORIZADA. SISTEMA HOMOLOGADO GLOBALMENTE, POSSUINDO CERTIFICAÇÕES ESPECIFICAS PARA EQUIPAMENTO DE TOMOGRAFIA COMPUTADORIZADA.</text:p>
          </table:table-cell>
          <table:table-cell office:value-type="string" table:style-name="ce7">
            <text:p/>
          </table:table-cell>
          <table:table-cell office:value-type="string" table:style-name="ce6">
            <text:p/>
          </table:table-cell>
          <table:table-cell office:value-type="string" table:style-name="ce6">
            <text:p>Celsius R640 (rev.12)</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UNIDADE DE PROCESSAMENTO DE MÁQUINA AUTOMÁTICA PARA PROCESSAMENTO DE DADOS, COMPOSTA DE PLACA DE CIRCUITO IMPRESSO COM COMPONENTES ELETRÔNICOS MONTADOS, PROVIDA DE MICROPROCESSADOR COM UNIDADE DE MEMÓRIA (RAM) INTEGRADA PARA ARMAZENAMENTO DE CACHE, SLOTS DE UNIDADE DE MEMÓRIA DE DADOS (RAM), E MEMÓRIA DE ARMAZENAMENTO, COM CONEXÃO USB PARA ENTRADA E SAÍDA DE DADOS, DOTADO DE PROCESSADOR INTER XENON I3 OU I5 3.4 GHZ 4GB RAM 400GB, COM DISCO RÍGIDO (SSD/HDD) DE CAPACIDADE DE ATÉ 1TB E ATÉ 16GB DE MEMÓRIA RAM, SISTEMA HOMOLOGADO GLOBALMENTE, POSSUINDO CERTIFICAÇÕES ESPECIFICAS PARA EQUIPAMENTO DE TOMOGRAFIA COMPUTADORIZADA.<text:s/></text:p>
          </table:table-cell>
          <table:table-cell office:value-type="string" table:style-name="ce7">
            <text:p/>
          </table:table-cell>
          <table:table-cell office:value-type="string" table:style-name="ce6">
            <text:p/>
          </table:table-cell>
          <table:table-cell office:value-type="string" table:style-name="ce6">
            <text:p>CELSIUS W380</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UNIDADE DE PROCESSAMENTO DE MÁQUINA AUTOMÁTICA PARA PROCESSAMENTO DE DADOS, COMPOSTA DE PLACA DE CIRCUITO IMPRESSO COM COMPONENTES ELETRÔNICOS MONTADOS, PROVIDA DE MICROPROCESSADOR <text:s/>COM UNIDADE DE MEMÓRIA (RAM) INTEGRADA PARA ARMAZENAMENTO DE CACHE, SLOTS DE UNIDADE DE MEMÓRIA DE DADOS (RAM), E MEMÓRIA DE ARMAZENAMENTO, COM CONEXÃO USB PARA ENTRADA E SAÍDA DE DADOS. COM CONFIGURAÇÃO INTERNA DE: COMPATÍVEL COM PROCESSADOR INTEL XEON QUAD-CORE COM FREQUÊNCIA DE 3,6 GHZ, MEMÓRIA DO TIPO DISCOS RÍGIDOS HDD (HARD DISK DRIVERS) E/OU DISCOS DE ESTADO SÓLIDO SSD (SOLID STATE DRIVES) DE 3X 300 GB. SISTEMA OPERACIONAL COMPATÍVEL COM WINDOWS E LINUX, POSSUI UNIDADE DE MEMÓRIA DE 32 GB RAM. UTILIZADO EM EQUIPAMENTOS MÉDICOS, SISTEMA HOMOLOGADO GLOBALMENTE, POSSUINDO CERTIFICAÇÕES ESPECIFICAS PARA EQUIPAMENTO DE TOMOGRAFIA COMPUTADORIZADA.<text:s/></text:p>
          </table:table-cell>
          <table:table-cell office:value-type="string" table:style-name="ce7">
            <text:p/>
          </table:table-cell>
          <table:table-cell office:value-type="string" table:style-name="ce6">
            <text:p/>
          </table:table-cell>
          <table:table-cell office:value-type="string" table:style-name="ce6">
            <text:p>MaRS1S.5 8RX</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SERVIDOR É UM COMPUTADOR EQUIPADO COM UM OU MAIS PROCESSADORES, PORTAS DE COMUNICAÇÃO . CAPAZES DE EXECUTAR UM CONJUNTO ESPECÍFICO DE PROGRAMAS OU PROTOCOLOS PARA FORNECER SERVIÇOS PARA OUTRAS MÁQUINAS OU CLIENTES, SERVIDORES SÃO EQUIPAMENTOS DEDICADOS A EXECUTAR APLICAÇÕES E SERVIÇOS DENTRO DE UMA REDE LAN OU WAN. COMUNICA ENTRE SI.</text:p>
          </table:table-cell>
          <table:table-cell office:value-type="string" table:style-name="ce7">
            <text:p/>
          </table:table-cell>
          <table:table-cell office:value-type="string" table:style-name="ce6">
            <text:p/>
          </table:table-cell>
          <table:table-cell office:value-type="string" table:style-name="ce6">
            <text:p>SERVIDOR R730</text:p>
          </table:table-cell>
          <table:table-cell table:number-columns-repeated="16377"/>
        </table:table-row>
        <table:table-row table:style-name="ro2">
          <table:table-cell/>
          <table:table-cell office:value-type="string" table:style-name="ce8">
            <text:p>u</text:p>
          </table:table-cell>
          <table:table-cell office:value-type="string" table:style-name="ce6">
            <text:p>8477.90.00</text:p>
          </table:table-cell>
          <table:table-cell office:value-type="string" table:style-name="ce7">
            <text:p>GSI S/N: 30-04-01 - TAMBOR CONICO 80/156 COM PAR DE FUSOS, USADO, UTILIZADO PARA MISTURAR E COMPACTAR MATERIAL PLASTICO GRANULADO EM ALTA TEMPERATURA, PARA MAQUINA EXTRUSORA DE FABRICACAO DE PECAS PLASTICAS MODELO BARREL CM80, REF. 4540.4. O BEM SERÁ EMPREGADO EXCLUSIVAMENTE NA MANUTENÇÃO DE BENS DE CAPITAL.</text:p>
          </table:table-cell>
          <table:table-cell office:value-type="string" table:style-name="ce7">
            <text:p/>
          </table:table-cell>
          <table:table-cell office:value-type="string" table:style-name="ce6">
            <text:p/>
          </table:table-cell>
          <table:table-cell office:value-type="string" table:style-name="ce6">
            <text:p>BARREL CM80</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MAQUINA AUTOMATICA, DE ALTA VELOCIDADE, PARA DISPENSACAO E APLICACAO CONTROLADA DE ADESIVO SOBRE PLACAS DE CIRCUITO IMPRESSO E COMPONENTES ELETRONICOS, COM MOVIMENTACAO CARTESIANA PROGRAMAVEL NOS EIXOS X, Y E Z POR SERVOMOTORES E FUSOS DE ESFERAS DE PRECISAO, VALVULA DE DISPENSACAO POR JATEAMENTO, SISTEMA DE VISAO POR CÂMERA CCD PARA RECONHECIMENTO E CORRECAO AUTOMATICA DE POSICIONAMENTO, TRANSPORTADOR INTEGRADO COM REGULAGEM DE LARGURA, COMPUTADOR INDUSTRIAL E SOFTWARE DEDICADO AO CONTROLE DO PROCESSO, VELOCIDADE MAXIMA DE DESLOCAMENTO DE 800 MM/S, PRECISAO DE POSICIONAMENTO DE 0,025 MM, REPETIBILIDADE DE 0,0125 MM, AREA MAXIMA DE TRABALHO DE 350 X 475 MM, CAPACIDADE DO TRANSPORTADOR DE ATE 3 KG, ALIMENTACAO PNEUMATICA DE 0,5 0,05 MPA, 2500W, 220V, 11,36A, <text:s/>ACOMPANHADA DE LUMINARIA SINALIZADORA (LED) PARA INDICACAO VISUAL DE STATUS/MODO DE OPERACAO DA MAQUINA, MONITOR, TECLADO, MOUSE, CABO DE ALIMENTACAO, CABOS DE CONEXAO DO COMPUTADOR, MANGUEIRA DE ALIMENTACAO PNEUMATICA E CABO DE REDE, COMO ACESSORIOS E PERIFERICOS INTEGRANTES NECESSARIOS A SUA OPERACAO. SERA INCORPORADO AO ATIVO FIXO DA EMPRESA PARA FABRICAÇAO DE TELEFONE CELULAR</text:p>
          </table:table-cell>
          <table:table-cell office:value-type="string" table:style-name="ce7">
            <text:p/>
          </table:table-cell>
          <table:table-cell office:value-type="string" table:style-name="ce6">
            <text:p/>
          </table:table-cell>
          <table:table-cell office:value-type="string" table:style-name="ce6">
            <text:p>AU77WV</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MAQUINA INDUSTRIAL USADA PARA ACABAMENTO SUPERFICIAL DE PLACAS DE CIRCUITO IMPRESSO, TIPO HAL HOT AIR SOLDER LEVELLING, DESTINADA A APLICACAO DE SOLDA FUNDIDA SOBRE SUPERFICIES DE COBRE DE PLACAS DE CIRCUITO IMPRESSO, POR PROCESSO DE IMERSAO E REMOCAO DO EXCESSO DE SOLDA POR SOPRO DE AR QUENTE, UTILIZADA EM LINHA INDUSTRIAL DE FABRICACAO DE CIRCUITOS IMPRESSOS. COM TODOS OS PERTENCES NECESSARIOS PARA SEU PLENO FUNCIONAMENTO.</text:p>
          </table:table-cell>
          <table:table-cell office:value-type="string" table:style-name="ce7">
            <text:p/>
          </table:table-cell>
          <table:table-cell office:value-type="string" table:style-name="ce6">
            <text:p/>
          </table:table-cell>
          <table:table-cell office:value-type="string" table:style-name="ce6">
            <text:p>AVTEC 2000</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APLICADORA DE REVESTIMENTO ANTI-REFLEXO CES MACHINE - Código: MQ000538. Finalidade: Revestimentos de tratamentos antirreflexo e antiestático por sistema de deposição a vácuo na evaporação controlada de íons em lentes oftálmicas. Também com sistema de aplicação de tratamento hidrofóbico por temperatura controlada em lentes oftálmicas.</text:p>
          </table:table-cell>
          <table:table-cell office:value-type="string" table:style-name="ce7">
            <text:p/>
          </table:table-cell>
          <table:table-cell office:value-type="string" table:style-name="ce6">
            <text:p/>
          </table:table-cell>
          <table:table-cell office:value-type="string" table:style-name="ce6">
            <text:p>CES-3P-123</text:p>
          </table:table-cell>
          <table:table-cell table:number-columns-repeated="16377"/>
        </table:table-row>
        <table:table-row table:style-name="ro2">
          <table:table-cell/>
          <table:table-cell office:value-type="string" table:style-name="ce8">
            <text:p>u</text:p>
          </table:table-cell>
          <table:table-cell office:value-type="string" table:style-name="ce6">
            <text:p>8480.71.00</text:p>
          </table:table-cell>
          <table:table-cell office:value-type="string" table:style-name="ce7">
            <text:p>Molde metálico industrial fabricado em aço inoxidável, desenvolvido para utilização em máquinas injetoras de termoplásticos, destinado à conformação e fabricação de componentes plásticos técnicos empregados na indústria automotiva.</text:p>
          </table:table-cell>
          <table:table-cell office:value-type="string" table:style-name="ce7">
            <text:p/>
          </table:table-cell>
          <table:table-cell office:value-type="string" table:style-name="ce6">
            <text:p/>
          </table:table-cell>
          <table:table-cell office:value-type="string" table:style-name="ce6">
            <text:p>Descritivo Molde</text:p>
          </table:table-cell>
          <table:table-cell table:number-columns-repeated="16377"/>
        </table:table-row>
        <table:table-row table:style-name="ro2">
          <table:table-cell/>
          <table:table-cell office:value-type="string" table:style-name="ce8">
            <text:p>s</text:p>
          </table:table-cell>
          <table:table-cell office:value-type="string" table:style-name="ce6">
            <text:p>8483.30.29</text:p>
          </table:table-cell>
          <table:table-cell office:value-type="string" table:style-name="ce7">
            <text:p>Bucha mecânica de deslizamento fabricada em bronze RG10, destinada à articulação do conjunto de embreagem de guincho hidráulico instalado em rebocador marítimo. Sua função é atuar como superfície de apoio e guia entre componentes móveis, reduzindo atrito, absorvendo desgaste operacional e preservando o alinhamento mecânico do sistema de acionamento da embreagem. <text:s/>Produzida para aplicação específica em equipamento naval, não destinada a uso genérico ou industrial amplo, sendo utilizada em sistemas embarcados de rebocadores marítimos.</text:p>
          </table:table-cell>
          <table:table-cell office:value-type="string" table:style-name="ce7">
            <text:p/>
          </table:table-cell>
          <table:table-cell office:value-type="string" table:style-name="ce6">
            <text:p/>
          </table:table-cell>
          <table:table-cell office:value-type="string" table:style-name="ce6">
            <text:p>20840514</text:p>
          </table:table-cell>
          <table:table-cell table:number-columns-repeated="16377"/>
        </table:table-row>
        <table:table-row table:style-name="ro2">
          <table:table-cell/>
          <table:table-cell office:value-type="string" table:style-name="ce8">
            <text:p>u</text:p>
          </table:table-cell>
          <table:table-cell office:value-type="string" table:style-name="ce6">
            <text:p>8483.40.10</text:p>
          </table:table-cell>
          <table:table-cell office:value-type="string" table:style-name="ce7">
            <text:p>GSI S/N: 30-04-03 - CAIXA REDUTORA DE VELOCIDADE HELICOIDAL, UTILIZADA PARA TRANSMISSAO E REVERSAO DE ROTACAO DOS FUSOS DA MAQUINA EXTRUSORA DE FABRICACAO DE PECAS PLASTICAS MODELO GEARBOX CM80, REF. 4540.6. O BEM SERÁ EMPREGADO EXCLUSIVAMENTE NA MANUTENÇÃO DE BENS DE CAPITAL.</text:p>
          </table:table-cell>
          <table:table-cell office:value-type="string" table:style-name="ce7">
            <text:p/>
          </table:table-cell>
          <table:table-cell office:value-type="string" table:style-name="ce6">
            <text:p/>
          </table:table-cell>
          <table:table-cell office:value-type="string" table:style-name="ce6">
            <text:p>GEARBOX CM80</text:p>
          </table:table-cell>
          <table:table-cell table:number-columns-repeated="16377"/>
        </table:table-row>
        <table:table-row table:style-name="ro2">
          <table:table-cell/>
          <table:table-cell office:value-type="string" table:style-name="ce8">
            <text:p>s</text:p>
          </table:table-cell>
          <table:table-cell office:value-type="string" table:style-name="ce6">
            <text:p>8483.90.00</text:p>
          </table:table-cell>
          <table:table-cell office:value-type="string" table:style-name="ce7">
            <text:p>Haste mecânica fabricada em aço carbono de alta resistência ou aço liga tratado termicamente, destinada ao sistema de acionamento da embreagem de guincho marítimo instalado em rebocador. Sua função é transmitir o movimento e o esforço mecânico gerados pelo sistema hidráulico aos componentes de engate e desengate da embreagem, assegurando o correto funcionamento da transmissão do guincho.</text:p>
          </table:table-cell>
          <table:table-cell office:value-type="string" table:style-name="ce7">
            <text:p/>
          </table:table-cell>
          <table:table-cell office:value-type="string" table:style-name="ce6">
            <text:p/>
          </table:table-cell>
          <table:table-cell office:value-type="string" table:style-name="ce6">
            <text:p>20411012</text:p>
          </table:table-cell>
          <table:table-cell table:number-columns-repeated="16377"/>
        </table:table-row>
        <table:table-row table:style-name="ro2">
          <table:table-cell/>
          <table:table-cell office:value-type="string" table:style-name="ce8">
            <text:p>s</text:p>
          </table:table-cell>
          <table:table-cell office:value-type="string" table:style-name="ce6">
            <text:p>8483.90.00</text:p>
          </table:table-cell>
          <table:table-cell office:value-type="string" table:style-name="ce7">
            <text:p>Tensor mecânico de regulagem destinado ao conjunto de embreagem de guincho hidráulico utilizado em rebocadores marítimos. O componente atua na manutenção e ajuste da tensão operacional do sistema de acionamento da embreagem, compensando folgas decorrentes do desgaste normal dos componentes e assegurando o correto engate e desengate da transmissão mecânica. Desenvolvido para aplicação específica em equipamento naval embarcado, não destinado a uso genérico, sendo utilizado em guinchos hidráulicos de reboque e fundeio instalados em rebocadores marítimos.</text:p>
          </table:table-cell>
          <table:table-cell office:value-type="string" table:style-name="ce7">
            <text:p/>
          </table:table-cell>
          <table:table-cell office:value-type="string" table:style-name="ce6">
            <text:p/>
          </table:table-cell>
          <table:table-cell office:value-type="string" table:style-name="ce6">
            <text:p>20411658</text:p>
          </table:table-cell>
          <table:table-cell table:number-columns-repeated="16377"/>
        </table:table-row>
        <table:table-row table:style-name="ro2">
          <table:table-cell/>
          <table:table-cell office:value-type="string" table:style-name="ce8">
            <text:p>s</text:p>
          </table:table-cell>
          <table:table-cell office:value-type="string" table:style-name="ce6">
            <text:p>8483.90.00</text:p>
          </table:table-cell>
          <table:table-cell office:value-type="string" table:style-name="ce7">
            <text:p>Pino mecânico fabricado em aço-liga de alta resistência, destinado ao conjunto de embreagem de guincho hidráulico empregado em rebocadores marítimos. O componente é utilizado para promover a articulação mecânica entre elementos móveis da embreagem, transmitindo esforços de acionamento durante as operações de engate e desengate do sistema. Desenvolvido para aplicação específica em equipamento naval embarcado, não destinado ao uso genérico, sendo utilizado em sistemas de guinchos de reboque e fundeio instalados em rebocadores marítimos.</text:p>
          </table:table-cell>
          <table:table-cell office:value-type="string" table:style-name="ce7">
            <text:p/>
          </table:table-cell>
          <table:table-cell office:value-type="string" table:style-name="ce6">
            <text:p/>
          </table:table-cell>
          <table:table-cell office:value-type="string" table:style-name="ce6">
            <text:p>20870992</text:p>
          </table:table-cell>
          <table:table-cell table:number-columns-repeated="16377"/>
        </table:table-row>
        <table:table-row table:style-name="ro2">
          <table:table-cell/>
          <table:table-cell office:value-type="string" table:style-name="ce8">
            <text:p>u</text:p>
          </table:table-cell>
          <table:table-cell office:value-type="string" table:style-name="ce6">
            <text:p>8504.40.90</text:p>
          </table:table-cell>
          <table:table-cell office:value-type="string" table:style-name="ce7">
            <text:p>CONVERSOR ELÉTRICO ESTÁTICO BASEADO NO CHAVEAMENTO DE <text:s/>DISPOSITIVOS SEMICONDUTORES DE POTÊNCIA. ESTE APARELHO SERVE PARA <text:s/>CONVERTER DE FORMA ESTÁTICA A FORMA DE ONDA DA ENERGIA ELÉTRICA, A <text:s/>FIM DE ADAPTÁ-LA A UTILIZAÇÕES ESPECÍFICAS. O SEU FUNCIONAMENTO É <text:s/>ASSEGURADO PELA ALTERNÂNCIA ENTRE CONDUÇÃO E BLOQUEIO DE <text:s/>CORRENTE ELÉTRICA PELOS DISPOSITIVOS SEMICONDUTORES MEDIANTE <text:s/>EXCITAÇÃO. NOME COMERCIAL: FONTE DE ALIMENTAÇÃO. FONTE DE <text:s/>ALIMENTAÇÃO COM TENSÃO DE ENTRADA 198 A 264 VAC E TENSÃO DE SAÍDA DE <text:s/>0 A MENOS 25KV, COM CORRENTE DE 0 A 48 MA. FREQUÊNCIA DE 48 A 63 HZ E <text:s/>POTÊNCIA DE OPERAÇÃO DE 1200W.<text:s/></text:p>
          </table:table-cell>
          <table:table-cell office:value-type="string" table:style-name="ce7">
            <text:p/>
          </table:table-cell>
          <table:table-cell office:value-type="string" table:style-name="ce6">
            <text:p/>
          </table:table-cell>
          <table:table-cell office:value-type="string" table:style-name="ce6">
            <text:p>EQ025N048G16</text:p>
          </table:table-cell>
          <table:table-cell table:number-columns-repeated="16377"/>
        </table:table-row>
        <table:table-row table:style-name="ro2">
          <table:table-cell/>
          <table:table-cell office:value-type="string" table:style-name="ce8">
            <text:p>u</text:p>
          </table:table-cell>
          <table:table-cell office:value-type="string" table:style-name="ce6">
            <text:p>8514.19.00</text:p>
          </table:table-cell>
          <table:table-cell office:value-type="string" table:style-name="ce7">
            <text:p>MODULO ELETRONICO DE MONITORAMENTO E AQUISIÇÃO DE DADOS PARA FORNO INDUSTRIAL DE REFUSÃO, COM ATÉ 64 CANAIS DE TEMPERATURA, INTERFACE DE COMUNICAÇÃO RS232/USB, VOLTAGEM: BIVOLT (110V ~ 220V)</text:p>
          </table:table-cell>
          <table:table-cell office:value-type="string" table:style-name="ce7">
            <text:p/>
          </table:table-cell>
          <table:table-cell office:value-type="string" table:style-name="ce6">
            <text:p/>
          </table:table-cell>
          <table:table-cell office:value-type="string" table:style-name="ce6">
            <text:p>RTTPS - UI-501S</text:p>
          </table:table-cell>
          <table:table-cell table:number-columns-repeated="16377"/>
        </table:table-row>
        <table:table-row table:style-name="ro2">
          <table:table-cell/>
          <table:table-cell office:value-type="string" table:style-name="ce8">
            <text:p>u</text:p>
          </table:table-cell>
          <table:table-cell office:value-type="string" table:style-name="ce6">
            <text:p>8514.19.00</text:p>
          </table:table-cell>
          <table:table-cell office:value-type="string" table:style-name="ce7">
            <text:p>FORNO ELETRICO INDUSTRIAL, DE AQUECIMENTO INDIRETO POR RESISTENCIA PARA FUSAO DE PASTA DE SOLDA EM PLACAS DE CIRCUITO IMPRESSO MONTADAS COM TECNOLOGIA SMD COMPUTADORIZADO. EQUIPAMENTO PARTE INTEGRANTE DE LINHA DE MONTAGEM DE COMPONENTES ELETRONICOS SMD, 220 ~ 380V, 50Hz, 60Hz, MODELO: TRN I-E123S-R, ACOMPANHADO COM SENSOR DE MEDIÇÃO DE TEMPERATURA, COMPUTADOR INDUSTRIAL PARA ARMAZENAMENTO DE PROGRAMA E PROCESSAMENTO DE DADOS, MONITOR DE 22 POLEGADAS, MINITECLADO E MOUSE COM CONEXÃO USB.</text:p>
          </table:table-cell>
          <table:table-cell office:value-type="string" table:style-name="ce7">
            <text:p/>
          </table:table-cell>
          <table:table-cell office:value-type="string" table:style-name="ce6">
            <text:p/>
          </table:table-cell>
          <table:table-cell office:value-type="string" table:style-name="ce6">
            <text:p>TRN I-E123S-R</text:p>
          </table:table-cell>
          <table:table-cell table:number-columns-repeated="16377"/>
        </table:table-row>
        <table:table-row table:style-name="ro2">
          <table:table-cell/>
          <table:table-cell office:value-type="string" table:style-name="ce8">
            <text:p>u</text:p>
          </table:table-cell>
          <table:table-cell office:value-type="string" table:style-name="ce6">
            <text:p>8515.21.00</text:p>
          </table:table-cell>
          <table:table-cell office:value-type="string" table:style-name="ce7">
            <text:p>Máquina para soldar telas industriais, por resistência elétrica, com tecnologia de média frequência por meio de inversores, para fabricação de telas eletrossoldadas, capacidade para trabalhar com fios de diâmetro entre 2 a 8mm, produção de tela com largura entre 200 a 1.600mm e comprimento entre 300 a 3.000mm, com espaçamento longitudinal mínimo de 20mm, com velocidade máxima de produção compreendida até 200 fios transversais soldados por minuto, compostas de: dispositivos automáticos de alimentação de fios longitudinais, mesa de alimentação de barras longitudinais, alimentador transversal, portal de solda, rebarbador de barras transversais , extrator de telas, sistema de medição eletrônica para posicionamento dos fios longitudinais, prensas de solda, empilhador de telas, sistema de refrigeração (chiller), gabinete de controle e painel interface homem-máquina (IHM).</text:p>
          </table:table-cell>
          <table:table-cell office:value-type="string" table:style-name="ce7">
            <text:p/>
          </table:table-cell>
          <table:table-cell office:value-type="string" table:style-name="ce6">
            <text:p/>
          </table:table-cell>
          <table:table-cell office:value-type="string" table:style-name="ce6">
            <text:p>MG950</text:p>
          </table:table-cell>
          <table:table-cell table:number-columns-repeated="16377"/>
        </table:table-row>
        <table:table-row table:style-name="ro2">
          <table:table-cell/>
          <table:table-cell office:value-type="string" table:style-name="ce8">
            <text:p>u</text:p>
          </table:table-cell>
          <table:table-cell office:value-type="string" table:style-name="ce6">
            <text:p>8515.39.00</text:p>
          </table:table-cell>
          <table:table-cell office:value-type="string" table:style-name="ce7">
            <text:p>Sistema de solda a ponto robotizado usado, composto por um robô modelo ABB IRB 6400 equipado com pinça de solda e pacote de cabos, destinado à fabricação de diferentes grupos de montagem soldados por resistência, dotado de gabinete de controle integrado com sistema Siemens S 7, operando com tensão de alimentação de 380 V AC a 60 Hz, exigindo sistema pneumático com pressão operacional de 6 bar e sistema de refrigeração com água a 30°C constantes, filtragem de 200µm e pressão máxima de 6 bar, atuando em conjunto com uma mesa rotativa (posicionador) com 2.000 mm de distância entre centros e capacidade para suportar peso de aproximadamente 500 kg, protegido por um enclausuramento de segurança com cerca de 2.400 mm de altura feito de perfilados com preenchimento tipo sanduíche resistente ao fogo e painéis transparentes, equipado com sensores de monitoramento de área contra acesso indevido e operado por meio de um painel touch screen fixo de 15 polegadas.</text:p>
          </table:table-cell>
          <table:table-cell office:value-type="string" table:style-name="ce7">
            <text:p/>
          </table:table-cell>
          <table:table-cell office:value-type="string" table:style-name="ce6">
            <text:p/>
          </table:table-cell>
          <table:table-cell office:value-type="string" table:style-name="ce6">
            <text:p>ABB IRB 6400</text:p>
          </table:table-cell>
          <table:table-cell table:number-columns-repeated="16377"/>
        </table:table-row>
        <table:table-row table:style-name="ro2">
          <table:table-cell/>
          <table:table-cell office:value-type="string" table:style-name="ce8">
            <text:p>u</text:p>
          </table:table-cell>
          <table:table-cell office:value-type="string" table:style-name="ce6">
            <text:p>8515.80.90</text:p>
          </table:table-cell>
          <table:table-cell office:value-type="string" table:style-name="ce7">
            <text:p>MAQUINA INDUSTRIAL USADA PARA SOLDAGEM DE MATERIAIS TERMOPLASTICOS POR PLACA QUENTE (HOT PLATE WELDING), DE ESTRUTURA VERTICAL, DOTADA DE PLACA METALICA DE AQUECIMENTO E ACIONAMENTO POR CILINDRO PNEUMATICO, DESTINADA A SOLDAGEM POR FUSAO DE PECAS TERMOPLASTICAS, INCLUSIVE DE POLICARBONATO (PC), PARA OPERAÇÕES DE VEDACAO, EMENDA E MONTAGEM DE PECAS PLASTICAS, FUNCIONANDO PELO CONTATO DIRETO DA PLACA METALICA AQUECIDA COM AS SUPERFICIES DAS DUAS PECAS A SEREM UNIDAS, PROMOVENDO SEU AQUECIMENTO ATE O ESTADO FUNDIDO, SEGUIDO DA RETIRADA DA PLACA, APROXIMACAO E PRENSAGEM CONTROLADA DAS SUPERFICIES FUNDIDAS E POSTERIOR RESFRIAMENTO SOB PRESSAO PARA FORMACAO DA JUNTA SOLDADA, COM TAXA DE VAZAMENTO DA JUNTA MENOR OU IGUAL A 1 × 10 ELEVADO A -3 MBAR·L/S, PROCESSO DE SOLDAGEM REALIZADO EM CINCO ETAPAS, COMPREENDENDO POSICIONAMENTO DA PLACA QUENTE ENTRE AS PECAS, AQUECIMENTO DAS SUPERFICIES ATE O ESTADO DE FUSAO, RETIRADA RAPIDA DA PLACA, SOLDAGEM MEDIANTE APLICACAO DE PRESSAO CONTROLADA E RESFRIAMENTO SOB PRESSAO, COM ALIMENTACAO ELETRICA DE 380 V, 50 HZ, TRIFASICA, 5 FIOS, POTENCIA TOTAL DE 15 KW, PRESSAO DE AR DE TRABALHO DE 0,5 A 0,8 MPA, FAIXA DE TEMPERATURA DE OPERACAO DESDE A TEMPERATURA AMBIENTE ATE 400°C, FORCA DE FECHAMENTO DO MOLDE AJUSTAVEL DE 20 A 80 KN E CICLO TOTAL DE SOLDAGEM TIPICO DE 15 A 35 SEGUNDOS, EQUIPADA COM PAINEL ELETRONICO DE CONTROLE COM TELA TOUCHSCREEN COLORIDA DE 10 POLEGADAS, PARA GERENCIAMENTO DOS PARAMETROS DE TEMPERATURA, TEMPO E PRESSAO, POR MEIO DE RECEITAS DE SOLDAGEM PRE-PROGRAMADAS, COM CAPACIDADE PARA ARMAZENAMENTO DE MAIS DE 100 RECEITAS, VISANDO A REPETIBILIDADE DO PROCESSO, DESTINADO PARA UTILIZACAO NA LINHA DE PRODUCAO DE MEDIDORES INTELIGENTES. APLICAÇÃO: UTILIZADA PARA SOLDAGEM POR FUSÃO DE DIVERSOS PRODUTOS TERMOPLÁSTICOS, COMO O PC, PERMITINDO A VEDAÇÃO, A EMENDA E A MONTAGEM DE PEÇAS PLÁSTICAS.</text:p>
          </table:table-cell>
          <table:table-cell office:value-type="string" table:style-name="ce7">
            <text:p/>
          </table:table-cell>
          <table:table-cell office:value-type="string" table:style-name="ce6">
            <text:p/>
          </table:table-cell>
          <table:table-cell office:value-type="string" table:style-name="ce6">
            <text:p>K2222</text:p>
          </table:table-cell>
          <table:table-cell table:number-columns-repeated="16377"/>
        </table:table-row>
        <table:table-row table:style-name="ro2">
          <table:table-cell/>
          <table:table-cell office:value-type="string" table:style-name="ce8">
            <text:p>s</text:p>
          </table:table-cell>
          <table:table-cell office:value-type="string" table:style-name="ce6">
            <text:p>8517.62.56</text:p>
          </table:table-cell>
          <table:table-cell office:value-type="string" table:style-name="ce7">
            <text:p>ESTAÇÃO DE INTERCOMUNICAÇÃO INDUSTRIAL TIPO TALK-BACK PARA TRANSMISSÃO E RECEPÇÃO DE VOZ EM SISTEMA DE COMUNICAÇÃO POR FIO, EQUIPADA COM BOTÃO DE CHAMADA, INDICADOR LUMINOSO, CONEXÃO PARA HEADSET E ALTO-FALANTE EXTERNO, ALIMENTAÇÃO 24 VCC,<text:s/></text:p>
          </table:table-cell>
          <table:table-cell office:value-type="string" table:style-name="ce7">
            <text:p/>
          </table:table-cell>
          <table:table-cell office:value-type="string" table:style-name="ce6">
            <text:p/>
          </table:table-cell>
          <table:table-cell office:value-type="string" table:style-name="ce6">
            <text:p>P-9016</text:p>
          </table:table-cell>
          <table:table-cell table:number-columns-repeated="16377"/>
        </table:table-row>
        <table:table-row table:style-name="ro2">
          <table:table-cell/>
          <table:table-cell office:value-type="string" table:style-name="ce8">
            <text:p>u</text:p>
          </table:table-cell>
          <table:table-cell office:value-type="string" table:style-name="ce6">
            <text:p>8517.79.00</text:p>
          </table:table-cell>
          <table:table-cell office:value-type="string" table:style-name="ce7">
            <text:p>Placa de Camada Física Comum (CPB - Common Phy Board) Descrição Funcional: Placa de telecomunicações dedicada exclusivamente ao processamento de tráfego na Camada Física (PHY) do modelo de rede. Trata-se de um hardware de arquitetura versátil, projetado para executar as funções base tanto de modulação (MCM) quanto de demodulação (MCD) do sistema SMTS. Aplicações: Apresenta-se em diferentes variantes de arquitetura, que determinam a compatibilidade física com os módulos de comutação e processamento do chassi. Placa utilizada como peça de reposição (sobressalente) para manter ativas as SMTS (Sistema de Terminação de Modem via Satélite) que compõem a infraestrutura de rede corporativa. SMTS trata-se do equipamento central de infraestrutura de rede (Hub) localizado em nossas estações terrenas. O SMTS atua como o concentrador principal de telecomunicações, sendo responsável por processar, modular e demodular os sinais de radiofrequência, além de gerenciar todo o tráfego de dados entre os terminais dos usuários finais via satélite e o backbone terrestre de internet. As placas compõem a estrutura interna deste chassi (SMTS), configurando-se como peças de reposição essenciais para a manutenção deste Bem de Capital, garantindo a continuidade operacional da prestação de serviços de telecomunicações.</text:p>
          </table:table-cell>
          <table:table-cell office:value-type="string" table:style-name="ce7">
            <text:p/>
          </table:table-cell>
          <table:table-cell office:value-type="string" table:style-name="ce6">
            <text:p/>
          </table:table-cell>
          <table:table-cell office:value-type="string" table:style-name="ce6">
            <text:p>CPB</text:p>
          </table:table-cell>
          <table:table-cell table:number-columns-repeated="16377"/>
        </table:table-row>
        <table:table-row table:style-name="ro2">
          <table:table-cell/>
          <table:table-cell office:value-type="string" table:style-name="ce8">
            <text:p>s</text:p>
          </table:table-cell>
          <table:table-cell office:value-type="string" table:style-name="ce6">
            <text:p>8518.30.00</text:p>
          </table:table-cell>
          <table:table-cell office:value-type="string" table:style-name="ce7">
            <text:p>HEADSET ELETROACÚSTICO CONVENCIONAL COM CONCHAS AURICULARES E MICROFONE DINÂMICO TIPO BOOM INTEGRADO COM CANCELAMENTO DE RUÍDO, CABO DE 10 METROS, CONECTOR DE 4 PINOS, DESTINADO A TELEFONE ANALÓGICO E SISTEMA MARÍTIMO DE INTERCOMUNICAÇÃO TALK‑BACK,</text:p>
          </table:table-cell>
          <table:table-cell office:value-type="string" table:style-name="ce7">
            <text:p/>
          </table:table-cell>
          <table:table-cell office:value-type="string" table:style-name="ce6">
            <text:p/>
          </table:table-cell>
          <table:table-cell office:value-type="string" table:style-name="ce6">
            <text:p>P-MT7-A.</text:p>
          </table:table-cell>
          <table:table-cell table:number-columns-repeated="16377"/>
        </table:table-row>
        <table:table-row table:style-name="ro2">
          <table:table-cell/>
          <table:table-cell office:value-type="string" table:style-name="ce8">
            <text:p>s</text:p>
          </table:table-cell>
          <table:table-cell office:value-type="string" table:style-name="ce6">
            <text:p>8531.80.00</text:p>
          </table:table-cell>
          <table:table-cell office:value-type="string" table:style-name="ce7">
            <text:p>APARELHO SINALIZADOR AUDIOVISUAL COMBINADO COM SIRENE DE 100DB, COM 10 TONS SELECIONÁVEIS E ESTROBO XENON DE 5J NA COR AZUL, ALIMENTAÇÃO 24VCC, GRAU DE PROTEÇÃO INDUSTRIAL/NAVAL IP66. . <text:s/>APLICADO COMO DISPOSITIVO PERIFÉRICO DE SINALIZAÇÃO E AVISO GERAL EM ÁREAS CRÍTICAS.</text:p>
          </table:table-cell>
          <table:table-cell office:value-type="string" table:style-name="ce7">
            <text:p/>
          </table:table-cell>
          <table:table-cell office:value-type="string" table:style-name="ce6">
            <text:p/>
          </table:table-cell>
          <table:table-cell office:value-type="string" table:style-name="ce6">
            <text:p>SON-16B</text:p>
          </table:table-cell>
          <table:table-cell table:number-columns-repeated="16377"/>
        </table:table-row>
        <table:table-row table:style-name="ro2">
          <table:table-cell/>
          <table:table-cell office:value-type="string" table:style-name="ce8">
            <text:p>s</text:p>
          </table:table-cell>
          <table:table-cell office:value-type="string" table:style-name="ce6">
            <text:p>8537.10.90</text:p>
          </table:table-cell>
          <table:table-cell office:value-type="string" table:style-name="ce7">
            <text:p>CONTROLE REMOTO MANUAL LONGITUDINAL COM GANCHO LONGO, 8 PINOS- <text:s/>REF 79532</text:p>
          </table:table-cell>
          <table:table-cell office:value-type="string" table:style-name="ce7">
            <text:p/>
          </table:table-cell>
          <table:table-cell office:value-type="string" table:style-name="ce6">
            <text:p/>
          </table:table-cell>
          <table:table-cell office:value-type="string" table:style-name="ce6">
            <text:p>E-2114-02</text:p>
          </table:table-cell>
          <table:table-cell table:number-columns-repeated="16377"/>
        </table:table-row>
        <table:table-row table:style-name="ro2">
          <table:table-cell/>
          <table:table-cell office:value-type="string" table:style-name="ce8">
            <text:p>u</text:p>
          </table:table-cell>
          <table:table-cell office:value-type="string" table:style-name="ce6">
            <text:p>8537.10.90</text:p>
          </table:table-cell>
          <table:table-cell office:value-type="string" table:style-name="ce7">
            <text:p>Sistema de controle de cameras de televisao, com painel de controle Shotoko TR-S , e com conjunto de 4 cabeças robóticas Shotoko TG-27. Com capacidade para suportar até 17 kg, a TG-27 é compatível com configuração típica de câmera e lente HD/4K. <text:s/>A cabeça possui todos os componentes eletrônicos de controle de movimento da CMC integrados, com uma tampa articulada. A configuração completa é realizada remotamente pela rede de controle TCP/IP, dispensando o acesso físico. O painel TR-S possui um joystick proporcional de três eixos de alta precisão para panorâmica, inclinação e zoom. O controle de foco é feito por meio de um codificador rotativo de alta resolução. Um visor LCD nítido informa ao operador todas as informações importantes sobre a câmera selecionada. O painel TR-S permite o controle de até 16 câmeras (8 no padrão).</text:p>
          </table:table-cell>
          <table:table-cell office:value-type="string" table:style-name="ce7">
            <text:p/>
          </table:table-cell>
          <table:table-cell office:value-type="string" table:style-name="ce6">
            <text:p/>
          </table:table-cell>
          <table:table-cell office:value-type="string" table:style-name="ce6">
            <text:p>TR-S-TG-27</text:p>
          </table:table-cell>
          <table:table-cell table:number-columns-repeated="16377"/>
        </table:table-row>
        <table:table-row table:style-name="ro2">
          <table:table-cell/>
          <table:table-cell office:value-type="string" table:style-name="ce8">
            <text:p>u</text:p>
          </table:table-cell>
          <table:table-cell office:value-type="string" table:style-name="ce6">
            <text:p>8543.70.35</text:p>
          </table:table-cell>
          <table:table-cell office:value-type="string" table:style-name="ce7">
            <text:p>Mesa de som Digital de alta performance equipada com tecnologia Super FPGA de ponto flutuante. Ela oferece capacidade para 60 canais de entrada (com processamento DSP completo), 24 buses e uma matriz 16x12. Possui tela sensível ao toque de 15 polegadas e faders motorizados - O console está disponível em duas versões principais - SD8 Standard: 37 faders (três bancos de 12 e um master) - SD8-24: Design compacto com 24 faders principais e um master - O sistema opera com racks de entrada e saída (I/O) remotos conectados por cabos MADI ou fibra óptica, e inclui recursos como equalizadores dinâmicos, compressores multibanda e efeitos digitais embutidos</text:p>
          </table:table-cell>
          <table:table-cell office:value-type="string" table:style-name="ce7">
            <text:p/>
          </table:table-cell>
          <table:table-cell office:value-type="string" table:style-name="ce6">
            <text:p/>
          </table:table-cell>
          <table:table-cell office:value-type="string" table:style-name="ce6">
            <text:p>DIGICO SD8</text:p>
          </table:table-cell>
          <table:table-cell table:number-columns-repeated="16377"/>
        </table:table-row>
        <table:table-row table:style-name="ro2">
          <table:table-cell/>
          <table:table-cell office:value-type="string" table:style-name="ce8">
            <text:p>s</text:p>
          </table:table-cell>
          <table:table-cell office:value-type="string" table:style-name="ce6">
            <text:p>8709.11.00</text:p>
          </table:table-cell>
          <table:table-cell office:value-type="string" table:style-name="ce7">
            <text:p>Veículos automóveis de carga elétrico (carros-tratores), sem dispositivo de elevação, do tipo utilizado para operações internas em portos, terminais, centros logísticos entre outras áreas privadas e controladas, para rebocar (puxar) implemento rodoviário do tipo porta contêiner (semirreboque), para o transporte de contêineres (vazios ou com mercadorias) a curtas distâncias (navio x pátio), denominados Terminal Tractor Elétrico (e-TT), sendo veículo fora de estrada não destinados ao transporte de pessoas nem ao transporte rodoviário de mercadorias em estradas e vias públicas, velocidade máxima de 35 km/h, raio de giro de aproximadamente 6,9m, cabine de condução fechada com assento apenas ao motorista, propulsão 100% elétrica com potência nominal do motor de 180kW e potência máxima de 240kW, torque nominal de 1470Nm e torque máximo de 2500Nm, bateria tipo LFP (fosfato de ferro-lítio) com capacidade total de 310kWh (6x51,7 kWh) duplo conector, chassi de construção soldada com longarinas de aço e distância entre eixos de 3400mm, comprimento do veículo de 5,705m, rodas de discos de 10 furos (4x2) e quinta roda,<text:s/></text:p>
          </table:table-cell>
          <table:table-cell office:value-type="string" table:style-name="ce7">
            <text:p/>
          </table:table-cell>
          <table:table-cell office:value-type="string" table:style-name="ce6">
            <text:p/>
          </table:table-cell>
          <table:table-cell office:value-type="string" table:style-name="ce6">
            <text:p>YT201 EV – 4x2 IBS</text:p>
          </table:table-cell>
          <table:table-cell table:number-columns-repeated="16377"/>
        </table:table-row>
        <table:table-row table:style-name="ro2">
          <table:table-cell/>
          <table:table-cell office:value-type="string" table:style-name="ce8">
            <text:p>s</text:p>
          </table:table-cell>
          <table:table-cell office:value-type="string" table:style-name="ce6">
            <text:p>9007.20.90</text:p>
          </table:table-cell>
          <table:table-cell office:value-type="string" table:style-name="ce7">
            <text:p>PROJETOR CINEMATOGRAFICO DIGITAL COM UNIDADE DE PROCESSAMENTO DIGITAL DEDICADA E COM DEFINICAO DE 4.096 X 2.160 PIXELS.</text:p>
          </table:table-cell>
          <table:table-cell office:value-type="string" table:style-name="ce7">
            <text:p/>
          </table:table-cell>
          <table:table-cell office:value-type="string" table:style-name="ce6">
            <text:p/>
          </table:table-cell>
          <table:table-cell office:value-type="string" table:style-name="ce6">
            <text:p>SP4K LASER PROJECTOR ICMP-SDI TD 2TB</text:p>
          </table:table-cell>
          <table:table-cell table:number-columns-repeated="16377"/>
        </table:table-row>
        <table:table-row table:style-name="ro2">
          <table:table-cell/>
          <table:table-cell office:value-type="string" table:style-name="ce8">
            <text:p>u</text:p>
          </table:table-cell>
          <table:table-cell office:value-type="string" table:style-name="ce6">
            <text:p>9015.80.90</text:p>
          </table:table-cell>
          <table:table-cell office:value-type="string" table:style-name="ce7">
            <text:p>SONDA DE PERFILAGEM GEOFISICA PETROFISICA EM FORMATO CILINDRICO DIAMETRO APROXIMADO DE 86 MILIMETROS FABRICADA EM ACO INOXIDAVEL RESISTENTE A PRESSOES DE ATE 15 000 PSI EQUIPADA COM SENSORES DE RADIAÇAO GAMA NATURAL E DE NEUTRONS COMPENSADOS COM ELETRONICA EMBARCADA E INTERFACE DE TELEMETRIA BIDIRECIONAL CTS FTB PROJETADA PARA MEDICOES DE LITOLOGIA E POROSIDADE EM INTERVENCOES DE WIRELINE EM POCOS DE PETROLEO ESPECIFICACAO TECNICA Diametro 85 73 mm Pressao Hidrostatica Maxima 15 000 psi Temperatura Maxima 25 C to 150 C Material aco inoxidavel 17 4PH CAMPO DE APLICACAO ATUAR NAS OPERACOES E PRODUCAO DE POCOS DE PETROLEO</text:p>
          </table:table-cell>
          <table:table-cell office:value-type="string" table:style-name="ce7">
            <text:p/>
          </table:table-cell>
          <table:table-cell office:value-type="string" table:style-name="ce6">
            <text:p/>
          </table:table-cell>
          <table:table-cell office:value-type="string" table:style-name="ce6">
            <text:p>HGNS-H</text:p>
          </table:table-cell>
          <table:table-cell table:number-columns-repeated="16377"/>
        </table:table-row>
        <table:table-row table:style-name="ro2">
          <table:table-cell/>
          <table:table-cell office:value-type="string" table:style-name="ce8">
            <text:p>u</text:p>
          </table:table-cell>
          <table:table-cell office:value-type="string" table:style-name="ce6">
            <text:p>9015.80.90</text:p>
          </table:table-cell>
          <table:table-cell office:value-type="string" table:style-name="ce7">
            <text:p>FERRAMENTA INSTRUMENTO DE GEOFISICA COM FUNCAO DE ESTABELECER CONTATO COM A FORMACAO PARA AQUISICAO DE DADOS DE PRESSAO E MOBILIDADE DE FLUIDOS DE RESERVATORIOS DE PETROLEO E GAS CONTATO FEITO DE FORMA PONTUAL POR MEIO DE ANCORAGEM COM PISTOES TELESCOPICOS E ISOLAMENTO COM PACKER ESPECIFICACAO TECNICA Diametro in 3 7 8 Pressao Maxima psi 20000 Temperatura Maxima deg c 175 CAMPO DE APLICACAO ATUAR NAS OPERACOES E PRODUCAO DE POCOS DE PETROLEO</text:p>
          </table:table-cell>
          <table:table-cell office:value-type="string" table:style-name="ce7">
            <text:p/>
          </table:table-cell>
          <table:table-cell office:value-type="string" table:style-name="ce6">
            <text:p/>
          </table:table-cell>
          <table:table-cell office:value-type="string" table:style-name="ce6">
            <text:p>XPAMS-BA</text:p>
          </table:table-cell>
          <table:table-cell table:number-columns-repeated="16377"/>
        </table:table-row>
        <table:table-row table:style-name="ro2">
          <table:table-cell/>
          <table:table-cell office:value-type="string" table:style-name="ce8">
            <text:p>u</text:p>
          </table:table-cell>
          <table:table-cell office:value-type="string" table:style-name="ce6">
            <text:p>9015.90.90</text:p>
          </table:table-cell>
          <table:table-cell office:value-type="string" table:style-name="ce7">
            <text:p>EQUIPAMENTO PROTETOR <text:s/>PARTE DE INSTRUMENTO DE GEOFISICA PETROFISICA <text:s/>COMPOSTO POR INVOLUCRO CILINDRICO DE DIMENSOES APROXIMADAS DE 3 375 POLEGADAS DE DIAMETRO POR 2 17 METROS DE COMPRIMENTO <text:s/>COM CONEXOES ROSCADAS NAS EXTREMIDADES <text:s/>EM ACO PARA ABRIGO DOS SUBCONJUNTOS MECANICO E ELETRONICO EM INTERVENCOES EM POCOS DE PETROLEO ESPECIFICACAO TECNICA Dimensoes (C x L x A) 85 4 x 3 3 8 x 3 3 8 Pressao Maxima 20 000 psi Temperatura Maxima 175 c CAMPO DE APLICACAO ATUAR NAS OPERACOES DE AQUISICAO DE DADOS E PRODUCAO DE POCOS DE PETROLEO</text:p>
          </table:table-cell>
          <table:table-cell office:value-type="string" table:style-name="ce7">
            <text:p/>
          </table:table-cell>
          <table:table-cell office:value-type="string" table:style-name="ce6">
            <text:p/>
          </table:table-cell>
          <table:table-cell office:value-type="string" table:style-name="ce6">
            <text:p>FBSC-B</text:p>
          </table:table-cell>
          <table:table-cell table:number-columns-repeated="16377"/>
        </table:table-row>
        <table:table-row table:style-name="ro2">
          <table:table-cell/>
          <table:table-cell office:value-type="string" table:style-name="ce8">
            <text:p>u</text:p>
          </table:table-cell>
          <table:table-cell office:value-type="string" table:style-name="ce6">
            <text:p>9015.90.90</text:p>
          </table:table-cell>
          <table:table-cell office:value-type="string" table:style-name="ce7">
            <text:p>EQUIPAMENTO PARA AQUISICAO DE DADOS GEOLOGICOS RELACIONADOS A PESQUISA DE PETROLEO E GAS NATURAL CARTUCHO ELETRONICO DA FERRAMENTA DE ICLOMETRIA ESPECIFICACAO TECNICA Temperatura Maxima 177 C Pressao Maxima 20 000 psi Dimensoes C X L X A 48 X 3 3 8 X 3 3 8 CAMPO DE APLICACAO ATUAR NAS OPERACOES E PRODUCAO DE POCOS DE PETROLEO<text:s/></text:p>
          </table:table-cell>
          <table:table-cell office:value-type="string" table:style-name="ce7">
            <text:p/>
          </table:table-cell>
          <table:table-cell office:value-type="string" table:style-name="ce6">
            <text:p/>
          </table:table-cell>
          <table:table-cell office:value-type="string" table:style-name="ce6">
            <text:p>GPIC-C</text:p>
          </table:table-cell>
          <table:table-cell table:number-columns-repeated="16377"/>
        </table:table-row>
        <table:table-row table:style-name="ro2">
          <table:table-cell/>
          <table:table-cell office:value-type="string" table:style-name="ce8">
            <text:p>u</text:p>
          </table:table-cell>
          <table:table-cell office:value-type="string" table:style-name="ce6">
            <text:p>9017.10.10</text:p>
          </table:table-cell>
          <table:table-cell office:value-type="string" table:style-name="ce7">
            <text:p>FOTOPLOTTER A LASER INDUSTRIAL USADO, TIPO LASER IMAGER, DESTINADO A GERACAO DE FOTOLITOS A PARTIR DA TRANSFERENCIA DE IMAGEM DIGITAL GERADA EM SOFTWARE PARA FILME FOTOSSENSIVEL, UTILIZADO POSTERIORMENTE NA TRANSFERENCIA DE IMAGEM PARA PLACAS DE CIRCUITO IMPRESSO. EQUIPAMENTO COM SISTEMA DE GRAVACAO/IMAGEM A LASER, CONTROLE DIGITAL, COMPUTADOR, TECLADO E MOUSE, APLICADO EM PROCESSO INDUSTRIAL DE FABRICACAO DE CIRCUITOS IMPRESSOS. COM TODOS OS PERTENCES NECESSARIOS PARA SEU PLENO FUNCIONAMENTO.</text:p>
          </table:table-cell>
          <table:table-cell office:value-type="string" table:style-name="ce7">
            <text:p/>
          </table:table-cell>
          <table:table-cell office:value-type="string" table:style-name="ce6">
            <text:p/>
          </table:table-cell>
          <table:table-cell office:value-type="string" table:style-name="ce6">
            <text:p>CRESCENT 40</text:p>
          </table:table-cell>
          <table:table-cell table:number-columns-repeated="16377"/>
        </table:table-row>
        <table:table-row table:style-name="ro2">
          <table:table-cell/>
          <table:table-cell office:value-type="string" table:style-name="ce8">
            <text:p>s</text:p>
          </table:table-cell>
          <table:table-cell office:value-type="string" table:style-name="ce6">
            <text:p>9018.13.00</text:p>
          </table:table-cell>
          <table:table-cell office:value-type="string" table:style-name="ce7">
            <text:p>SISTEMA DE RESSONÂNCIA MAGNÉTICA, EQUIPAMENTO MÉDICO DESTINADO AO DIAGNÓSTICO POR IMAGEM, QUE UTILIZA UM CAMPO MAGNÉTICO INTENSO E ONDAS DE RADIOFREQUÊNCIA PARA PRODUZIR IMAGENS DETALHADAS E TRIDIMENSIONAIS DAS ESTRUTURAS INTERNAS DO CORPO HUMANO, SEM A UTILIZAÇÃO DE RADIAÇÃO IONIZANTE.</text:p>
          </table:table-cell>
          <table:table-cell office:value-type="string" table:style-name="ce7">
            <text:p/>
          </table:table-cell>
          <table:table-cell office:value-type="string" table:style-name="ce6">
            <text:p/>
          </table:table-cell>
          <table:table-cell office:value-type="string" table:style-name="ce6">
            <text:p>uMR 670</text:p>
          </table:table-cell>
          <table:table-cell table:number-columns-repeated="16377"/>
        </table:table-row>
        <table:table-row table:style-name="ro2">
          <table:table-cell/>
          <table:table-cell office:value-type="string" table:style-name="ce8">
            <text:p>u</text:p>
          </table:table-cell>
          <table:table-cell office:value-type="string" table:style-name="ce6">
            <text:p>9022.12.00</text:p>
          </table:table-cell>
          <table:table-cell office:value-type="string" table:style-name="ce7">
            <text:p>EQUIPAMENTO DE TOMOGRAFIA COMPUTADORIZADA, MODELO AQUILION ONE PRISM EDITION (TSX-306A). <text:s/>APLICAÇÃO: O Aquilion ONE / PRISM Edition é um sistema de tomografia computadorizada (CT) de volume dinâmico que suporta exames de corpo inteiro. Este sistema com 320 fileiras de detectores gera 640 cortes por rotação. Pesquisas clínicas intensivas e avanços tecnológicos inovadores resultaram em um sistema de CT com resolução espacial líder na indústria e menor Necessidade de dose de radiação.</text:p>
          </table:table-cell>
          <table:table-cell office:value-type="string" table:style-name="ce7">
            <text:p/>
          </table:table-cell>
          <table:table-cell office:value-type="string" table:style-name="ce6">
            <text:p/>
          </table:table-cell>
          <table:table-cell office:value-type="string" table:style-name="ce6">
            <text:p>TSX-306A</text:p>
          </table:table-cell>
          <table:table-cell table:number-columns-repeated="16377"/>
        </table:table-row>
        <table:table-row table:style-name="ro2">
          <table:table-cell/>
          <table:table-cell office:value-type="string" table:style-name="ce8">
            <text:p>u</text:p>
          </table:table-cell>
          <table:table-cell office:value-type="string" table:style-name="ce6">
            <text:p>9023.00.00</text:p>
          </table:table-cell>
          <table:table-cell office:value-type="string" table:style-name="ce7">
            <text:p>MODELO TÉCNICO DEMONSTRATIVO EM ESCALA REAL (MOCK-UP), CONCEBIDO EXCLUSIVAMENTE PARA DEMONSTRAÇÃO DAS CARACTERÍSTICAS EXTERNAS, DIMENSIONAIS E VISUAIS DE VEÍCULO DE COMPETIÇÃO AUTOMOBILÍSTICA TIPO FÓRMULA 1 (REFERÊNCIA VISUAL MCLAREN MP4/4), CONSTITUÍDO POR ESTRUTURA PRINCIPAL METÁLICA E PAINÉIS EXTERNOS EM FIBRA DE VIDRO E METAL. MODELO DESPROVIDO DE QUALQUER FUNCIONALIDADE MECÂNICA OU OPERACIONAL, NÃO POSSUINDO MOTOR, SISTEMA DE PROPULSÃO, TRANSMISSÃO, CAIXA DE CÂMBIO, SISTEMA ELÉTRICO VEICULAR, TANQUE DE COMBUSTÍVEL, BATERIA, SISTEMA DE FREIOS OU QUAISQUER COMPONENTES APTOS À CIRCULAÇÃO OU OPERAÇÃO COMO VEÍCULO. MODELO TÉCNICO DEMONSTRATIVO IMPRÓPRIO PARA QUALQUER OUTRO USO, DESTINADO EXCLUSIVAMENTE À DEMONSTRAÇÃO TÉCNICA E À EXIBIÇÃO ESTÁTICA DAS CARACTERÍSTICAS EXTERNAS DO VEÍCULO REPRESENTADO, NÃO DESTINADO À DECORAÇÃO, AO USO AUTOMOTIVO, AO TRANSPORTE OU À COMPETIÇÃO.<text:s/></text:p>
          </table:table-cell>
          <table:table-cell office:value-type="string" table:style-name="ce7">
            <text:p/>
          </table:table-cell>
          <table:table-cell office:value-type="string" table:style-name="ce6">
            <text:p/>
          </table:table-cell>
          <table:table-cell office:value-type="string" table:style-name="ce6">
            <text:p>MCLAREN MP44</text:p>
          </table:table-cell>
          <table:table-cell table:number-columns-repeated="16377"/>
        </table:table-row>
        <table:table-row table:style-name="ro2">
          <table:table-cell/>
          <table:table-cell office:value-type="string" table:style-name="ce8">
            <text:p>u</text:p>
          </table:table-cell>
          <table:table-cell office:value-type="string" table:style-name="ce6">
            <text:p>9024.80.90</text:p>
          </table:table-cell>
          <table:table-cell office:value-type="string" table:style-name="ce7">
            <text:p>MÁQUINA UNIVERSAL DE ENSAIOS ELETROMECÂNICA, TIPO BANCADA DE DUPLA COLUNA. UTILIZADA EM LABORATÓRIO PARA TESTES DE PROPRIEDADES MECÂNICAS, INCLUINDO ENSAIOS DE TRAÇÃO, COMPRESSÃO, FLEXÃO, DESCASCAMENTO, PERFURAÇÃO, ATRITO E CISALHAMENTO EM MATERIAIS COMO BORRACHA, LAMINADO PU, EVA E TPU. CAPACIDADE MÁXIMA DE FORÇA DE 5 KN. ESPAÇO DE TESTE VERTICAL DE 1234 MM E ESPAÇO HORIZONTAL DE 420 MM, COM CURSO DA TRAVESSA DE 1163 MM. VELOCIDADE DE ENSAIO AJUSTÁVEL DE 0,001 MM/MIN ATÉ 3048 MM/MIN (VELOCIDADE MÁXIMA DE RETORNO DE 3500 MM/MIN). EQUIPADA COM SERVOMOTORES CA SEM ESCOVAS E FUSOS DE ESFERAS DE PRECISÃO, OPERANDO VIA SOFTWARE BLUEHILL UNIVERSAL. INCLUI SISTEMAS DE SEGURANÇA COMO OPERATOR PROTECT E MITIGAÇÃO DE COLISÃO.<text:s/></text:p>
          </table:table-cell>
          <table:table-cell office:value-type="string" table:style-name="ce7">
            <text:p/>
          </table:table-cell>
          <table:table-cell office:value-type="string" table:style-name="ce6">
            <text:p/>
          </table:table-cell>
          <table:table-cell office:value-type="string" table:style-name="ce6">
            <text:p>68TM-5</text:p>
          </table:table-cell>
          <table:table-cell table:number-columns-repeated="16377"/>
        </table:table-row>
        <table:table-row table:style-name="ro2">
          <table:table-cell/>
          <table:table-cell office:value-type="string" table:style-name="ce8">
            <text:p>u</text:p>
          </table:table-cell>
          <table:table-cell office:value-type="string" table:style-name="ce6">
            <text:p>9027.20.12</text:p>
          </table:table-cell>
          <table:table-cell office:value-type="string" table:style-name="ce7">
            <text:p>Cromatografo liquido (HPLC) 1260 Infinity DAD HS RB <text:s/>Sistema de Cromatografia Líquida para Analise de Produto Acabado e Materia-Prima para Controle de Qualidade e/ou Desenvolvimentos de Metodos. <text:s/>Cromatografo liquido para realizacao de analises quimicas com separacao de compostos organicos, composto de degasser, bomba queternaria, auto-amostrador, unidade termostato, compartimento de coluna TCC e detector de diodo, possui tensao de operacao de 100 a 240 VAC, frequencia de 60Hz, potencia consumo maxima de 980 W, 220 VA, operacao de 0 a 60 Mpa (0 a 8700 psi) ate 10 mL/min de pressao e fluxo de 0,001 a 10 mL/min com incrementos de 0,001 mL, faixa de operacao de pH de 1,0 a 12,5 e tubulacoes resistentes de aco inoxidavel para pH menores que 2,3 sua deteccao espectral total tem taxa de amostragem de 80 Hz e leitura em comprimentos de onda de 190 a 640nm</text:p>
          </table:table-cell>
          <table:table-cell office:value-type="string" table:style-name="ce7">
            <text:p/>
          </table:table-cell>
          <table:table-cell office:value-type="string" table:style-name="ce6">
            <text:p/>
          </table:table-cell>
          <table:table-cell office:value-type="string" table:style-name="ce6">
            <text:p>1260 INFINITY DAD HS RB</text:p>
          </table:table-cell>
          <table:table-cell table:number-columns-repeated="16377"/>
        </table:table-row>
        <table:table-row table:style-name="ro2">
          <table:table-cell/>
          <table:table-cell office:value-type="string" table:style-name="ce8">
            <text:p>s</text:p>
          </table:table-cell>
          <table:table-cell office:value-type="string" table:style-name="ce6">
            <text:p>9027.20.12</text:p>
          </table:table-cell>
          <table:table-cell office:value-type="string" table:style-name="ce7">
            <text:p>Espectrômetro de massas com analisador tipo triplo quadrupolo, marca Shimadzu - modelo LCMS-8045RX - Part Number: 225-44500-58 . <text:s/>*Especificação: Espectrômetro de massas com analisador tipo triplo quadrupolo, é um equipamento de laboratório de alta precisão usado para identificar e medir a quantidade exata de substâncias químicas em uma amostra, mesmo que elas estejam em quantidades extremamente pequenas ou misturadas com muitos outros componentes. <text:s/>*Incluindo: <text:s/>Part Number: 225-44640-58 Bomba Rotativa Edwards E2M28 , <text:s/>Part Number: 017-30163-02 Óleo para bomba rotatória ultragrade 19 (4L) , <text:s/>Part Number: 225-32003-93 DVD gravado contendo licença LabSolution insight , <text:s/>Part Number: 225-32008-91 DVD gravado com software LabSolutions LCMS/insight para controle da série LCMS-80XX , <text:s/>Part Number: 225-47320-91 CD gravado com software LabSolutions connect MRM , <text:s/>Part Number: 225-13915-51 Kit de instalação para LCMS-8045RX composto por: ferrolho, acessório para linha de dessolvatação, conectores, tubulações, capilar, filtros e cortador de tubo , <text:s/>Part Number: 221-26171-20 Conexão para gás argônio MF-MM, L-2000 , <text:s/>Part Number: 225-05990-92 Kit para óleo de bomba de vácuo , <text:s/>Part Number: Part Number: 201-34675 Adaptador para tubulação de gás MM-PT1-4 , <text:s/>Part Number: 201-48069-01 Tubulação de gás MF-MF (3mm x 2mm) , <text:s/>Part Number: 10-9558 Gerador de nitrogênio/ar seco modelo Genius 1051 (220V) , <text:s/>Part Number: 225-19601-58 Fonte para ionização química a pressão atmosférica modelo Probe APCI-8050 , <text:s/>Part Number: 225-10765-91 Kit para bomba de vácuo rotativa (RP caster) , <text:s/>Part Number: 228-65609-58 Válvula para seleção de canal modelo FCV-20AH2 , <text:s/>Part Number: 225-43255-91 CD rom contendo banco de dados com métodos para análise de pesticidas residuais para LCMS/MS (ver. 3) , <text:s/>Part Number: 9309A12 Coluna Raptor Biphenyl – Restek com 100mm x 2.1mm e diâmetro de partícula 2.7um , <text:s/>Part Number: 227-32010-03 Coluna Analítica Shim-pack Velox C18. 100mm. 3.0mm I.D.. 2.7um , <text:s/>Part Number: 227-32003-02 Coluna modelo Shim-pack Velox SP C18 (2.7x2.1x50mm) , <text:s/>Part Number: 227-30158-01 Coluna Analítica Shim-pack GWS C18 150mm. x 4.6mm I.D.. 5μm , <text:s/>Part Number: 228-17889-91 Coluna de troca iônica Shim-pack SCR-101C. 300mm. x 7.9mm I.D.. 10μm , <text:s/>Part Number: 228-17891-91 Pré coluna para coluna Shim-pack SCR-101(C) 4 mm x 5 cm , <text:s/>Part Number: 228-53924-05 Filtro de ar , <text:s/>Part Number: 228-63621-02 Lâmpada de deutério , <text:s/>Part Number: 228-73309 Lâmpada de tungstênio , <text:s/>Part Number: 228-36923 Rotor tipo peek para válvula de baixa pressão para SIL , <text:s/>Part Number: 228-41024-93 Tubo metálico do injetor , <text:s/>Part Number: 228-41310-92 Rotor tipo peek para válvula de alta pressão para SIL , <text:s/>Part Number: 228-42325-01 Compartimento tipo batente para tubo do injetor , <text:s/>Part Number: 228-45707-91 Filtro de sucção SUS , <text:s/>Part Number: 228-18872-93 Filtro de pré-mixer para bombas da série LC-9A/LC-10AD(vp)/LC-10AT(vp)/LC-20AD/T , <text:s/>Part Number: 228-32784-91 Diafragma (pacote com 2) , <text:s/>Part Number: 228-35146 Selo de pistão , <text:s/>Part Number: 228-35601-93 Embolo , <text:s/>Part Number: 228-35871-96 Filtro de sucção SS linha , <text:s/>Part Number: 228-45705-43 Válvula de retenção de saída , <text:s/>Part Number: 228-45707-91 Filtro de sucção SUS , <text:s/>Part Number: 28-48249-96 Válvula unidirecional de entrada para cromatógrafo , <text:s/>Part Number: 228-35281-97 Conjunto de suporte de embolo para i-Series , <text:s/>Part Number: 228-41024-99 Conjunto de agulhas 2030 , <text:s/>Part Number: 228-53924-01 Filtro de Ar. para placas laterais , <text:s/>Part Number: 228-53924-02 Filtro de Ar. para PCB LED , <text:s/>Part Number: 228-53924-03 Filtro de Ar , <text:s/>Part Number: 228-78538-41 Selo de Agulha XR. TP , <text:s/>Part Number: 228-63621-01 Lâmpada de deutério , <text:s/>Part Number: 228-34410-41 Lâmpada de tungstênio halogeneo , <text:s/>Part Number: 228-71780-47 Rotor para Válvulas de Alta Pressão (HV) , <text:s/>Part Number: 228-56253-42 Estator para válvulas de alta pressão , <text:s/>Part Number: 228-36917-01 Estator 5PV , <text:s/>Part Number: 228-56074-42 LOOP PARA INJETOR DE 100 UL ,</text:p>
          </table:table-cell>
          <table:table-cell office:value-type="string" table:style-name="ce7">
            <text:p/>
          </table:table-cell>
          <table:table-cell office:value-type="string" table:style-name="ce6">
            <text:p/>
          </table:table-cell>
          <table:table-cell office:value-type="string" table:style-name="ce6">
            <text:p>LCMS-8045RX</text:p>
          </table:table-cell>
          <table:table-cell table:number-columns-repeated="16377"/>
        </table:table-row>
        <table:table-row table:style-name="ro2">
          <table:table-cell/>
          <table:table-cell office:value-type="string" table:style-name="ce8">
            <text:p>s</text:p>
          </table:table-cell>
          <table:table-cell office:value-type="string" table:style-name="ce6">
            <text:p>9027.20.12</text:p>
          </table:table-cell>
          <table:table-cell office:value-type="string" table:style-name="ce7">
            <text:p>Sistema de cromatografia líquida acoplado a detector de massas tipo Quadrupolo-Tempo de Voo (Q-TOF), marca Shimadzu, modelo LCMS-9030, com interface ESI, 220V, Part Number: 225-26000-58 . <text:s/>*Especificação: O equipamento consiste em um sistema integrado de cromatografia líquida e espectrometria de massas, no qual a cromatografia líquida realiza a separação dos diferentes componentes presentes em uma amostra e o espectrômetro de massas realiza sua detecção, identificação e caracterização com base na relação massa/carga (m/z). O sistema apresenta recursos para análises qualitativas e quantitativas, determinação de massa exata, identificação de compostos, análise de fragmentação e pesquisa em bibliotecas de espectros. O software associado permite análise estrutural e tratamento dos dados obtidos por espectrometria de massas. O conjunto objeto da aquisição compreende o espectrômetro de massas LCMS-9030 integrado ao sistema de cromatografia líquida, incluindo seus módulos, interfaces, fontes de ionização, sistema de controle, acessórios, colunas cromatográficas, componentes de instalação, sistema de geração de gases e softwares necessários à operação do equipamento.</text:p>
          </table:table-cell>
          <table:table-cell office:value-type="string" table:style-name="ce7">
            <text:p/>
          </table:table-cell>
          <table:table-cell office:value-type="string" table:style-name="ce6">
            <text:p/>
          </table:table-cell>
          <table:table-cell office:value-type="string" table:style-name="ce6">
            <text:p>LCMS-9030</text:p>
          </table:table-cell>
          <table:table-cell table:number-columns-repeated="16377"/>
        </table:table-row>
        <table:table-row table:style-name="ro2">
          <table:table-cell/>
          <table:table-cell office:value-type="string" table:style-name="ce8">
            <text:p>u</text:p>
          </table:table-cell>
          <table:table-cell office:value-type="string" table:style-name="ce6">
            <text:p>9030.10.10</text:p>
          </table:table-cell>
          <table:table-cell office:value-type="string" table:style-name="ce7">
            <text:p>Sistema dosimétrico para controle de qualidade e dosimetria em raios X, marca Radcal Corporation, modelo 9010, composto por monitor de radiação NS 90-2569, eletrômetro 9060 e sensores tipo câmara de ionização com equivalência ao ar modelos 10X5-6 NS 16832, 10X5-6M NS 9226 e 10X5-180 NS 16209. O sistema opera com compensação automática de temperatura e pressão, sendo destinado à determinação de dose acumulada, taxa de dose, tempo de exposição e caracterização dosimétrica em feixes de raios X para radiografia, fluoroscopia, mamografia, tomografia computadorizada.</text:p>
          </table:table-cell>
          <table:table-cell office:value-type="string" table:style-name="ce7">
            <text:p/>
          </table:table-cell>
          <table:table-cell office:value-type="string" table:style-name="ce6">
            <text:p/>
          </table:table-cell>
          <table:table-cell office:value-type="string" table:style-name="ce6">
            <text:p>Conjunto Radcal modelo 9010</text:p>
          </table:table-cell>
          <table:table-cell table:number-columns-repeated="16377"/>
        </table:table-row>
        <table:table-row table:style-name="ro2">
          <table:table-cell/>
          <table:table-cell office:value-type="string" table:style-name="ce8">
            <text:p>u</text:p>
          </table:table-cell>
          <table:table-cell office:value-type="string" table:style-name="ce6">
            <text:p>9030.10.10</text:p>
          </table:table-cell>
          <table:table-cell office:value-type="string" table:style-name="ce7">
            <text:p>Detector semicondutor, marca RaySafe, modelo Unfors Xi, composto por unidade base (Base Unit) S/N 176741 e sensor acoplável de medição multiparâmetro (R/F &amp; MAM Detector Probe) S/N 184614. O sistema é destinado ao controle de qualidade e dosimetria em feixes de raios X, operando na faixa de 35 a 160 kV para radiografia e fluoroscopia, e de 20 a 40 kV para mamografia com suporte às combinações de anodo/filtro Mo/Mo, Mo/Rh, W/Rh e W/Al, permitindo a determinação simultânea de kerma no ar/dose, taxa de dose, tensão de pico (kVp), camada semirredutora (HVL) e tempo de exposição.</text:p>
          </table:table-cell>
          <table:table-cell office:value-type="string" table:style-name="ce7">
            <text:p/>
          </table:table-cell>
          <table:table-cell office:value-type="string" table:style-name="ce6">
            <text:p/>
          </table:table-cell>
          <table:table-cell office:value-type="string" table:style-name="ce6">
            <text:p>Raysafe Unfors Xi Classic</text:p>
          </table:table-cell>
          <table:table-cell table:number-columns-repeated="16377"/>
        </table:table-row>
        <table:table-row table:style-name="ro2">
          <table:table-cell/>
          <table:table-cell office:value-type="string" table:style-name="ce8">
            <text:p>u</text:p>
          </table:table-cell>
          <table:table-cell office:value-type="string" table:style-name="ce6">
            <text:p>9030.89.90</text:p>
          </table:table-cell>
          <table:table-cell office:value-type="string" table:style-name="ce7">
            <text:p>EQUIPAMENTO PARA TESTE DE TENSÃO APLICADA EM CABOS ISOLADOS DE MÉDIA TENSÃO, UTILIZANDO TECNOLOGIA VLF SENOIDAL, COM FREQUÊNCIAS COMPREENDIDAS DE 0,01HZ ATÉ 0,1HZ, DISTORÇÃO DE SINAL IGUAL OU INFERIOR A 5%, TENSÃO APLICADA MÁXIMA DE 42,5KV EM VALOR EFICAZ (RMS) E 60KV EM PICO.</text:p>
          </table:table-cell>
          <table:table-cell office:value-type="string" table:style-name="ce7">
            <text:p/>
          </table:table-cell>
          <table:table-cell office:value-type="string" table:style-name="ce6">
            <text:p/>
          </table:table-cell>
          <table:table-cell office:value-type="string" table:style-name="ce6">
            <text:p>VIOLATD</text:p>
          </table:table-cell>
          <table:table-cell table:number-columns-repeated="16377"/>
        </table:table-row>
        <table:table-row table:style-name="ro2">
          <table:table-cell/>
          <table:table-cell office:value-type="string" table:style-name="ce8">
            <text:p>u</text:p>
          </table:table-cell>
          <table:table-cell office:value-type="string" table:style-name="ce6">
            <text:p>9031.80.99</text:p>
          </table:table-cell>
          <table:table-cell office:value-type="string" table:style-name="ce7">
            <text:p>DISPOSITIVO DE MEDIÇÃO DE COMPRIMENTO INTERNO DE CALÇADOS. EQUIPAMENTO DE BANCADA, UTILIZADO EXCLUSIVAMENTE PARA A MEDIÇÃO DO COMPRIMENTO INTERNO DE CALÇADOS DA MARCA NIKE, TAMANHO ADULTO. COMPOSTO POR UMA BASE DE APOIO, BLOCO E PLACA DE CALIBRAÇÃO, BLOCO DE PARADA, FILTRO DE AR, INTERRUPTOR LIGA/DESLIGA DE FORNECIMENTO DE AR E UM CONJUNTO DE SONDA COM GUIA E ELEVADOR DE GUIA. POSSUI AJUSTE DE PRESSÃO INTERNO NA CAIXA DO EQUIPAMENTO E PROTEÇÃO DE SEGURANÇA ADICIONAL NA FONTE DE ALIMENTAÇÃO. OPERAÇÃO INTEGRADA A SISTEMA DE COMPUTADOR VIA CABO USB E SOFTWARE DEDICADO IDS.</text:p>
          </table:table-cell>
          <table:table-cell office:value-type="string" table:style-name="ce7">
            <text:p/>
          </table:table-cell>
          <table:table-cell office:value-type="string" table:style-name="ce6">
            <text:p/>
          </table:table-cell>
          <table:table-cell office:value-type="string" table:style-name="ce6">
            <text:p>IDS-2</text:p>
          </table:table-cell>
          <table:table-cell table:number-columns-repeated="16377"/>
        </table:table-row>
        <table:table-row table:number-rows-repeated="12" table:style-name="ro2">
          <table:table-cell/>
          <table:table-cell table:style-name="ce5"/>
          <table:table-cell table:style-name="ce2"/>
          <table:table-cell table:number-columns-repeated="2" table:style-name="ce3"/>
          <table:table-cell table:number-columns-repeated="2" table:style-name="ce2"/>
          <table:table-cell table:number-columns-repeated="16377"/>
        </table:table-row>
        <table:table-row table:number-rows-repeated="401" table:style-name="ro2">
          <table:table-cell/>
          <table:table-cell table:style-name="ce5"/>
          <table:table-cell table:style-name="ce2"/>
          <table:table-cell table:number-columns-repeated="2" table:style-name="ce3"/>
          <table:table-cell table:number-columns-repeated="16379"/>
        </table:table-row>
        <table:table-row table:number-rows-repeated="1048063" table:style-name="ro2">
          <table:table-cell table:number-columns-repeated="16384"/>
        </table:table-row>
        <table:named-expressions>
          <table:named-range table:name="Print_Area" table:cell-range-address="Website.$B$5:Website.$G$6" table:base-cell-address="Website.$A$1"/>
        </table:named-expressions>
      </table:table>
      <table:database-ranges>
        <table:database-range table:target-range-address="Website.C6:Website.G30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Helv" svg:font-family="Helv"/>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nsulta" style:family="table-cell" style:data-style-name="N0">
      <style:table-cell-properties fo:background-color="#95B3D7"/>
      <style:text-properties fo:color="#0000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58%" style:table-centering="both" style:print="objects charts drawings"/>
      <style:header-style>
        <style:header-footer-properties fo:min-height="0.275590551181102in" fo:margin-left="0.511811023622047in" fo:margin-right="0.511811023622047in" fo:margin-bottom="0in"/>
      </style:header-style>
      <style:footer-style>
        <style:header-footer-properties fo:min-height="0.275590551181102in" fo:margin-left="0.511811023622047in" fo:margin-right="0.511811023622047in" fo:margin-top="0in"/>
      </style:footer-style>
    </style:page-layout>
  </office:automatic-styles>
  <office:master-styles>
    <style:master-page style:name="mp1" style:page-layout-name="pm1">
      <style:header>
        <style:region-left>
          <text:p>SECEX/DECEX/DISIM</text:p>
        </style:region-left>
      </style:header>
      <style:header-left style:display="false"/>
      <style:header-first/>
      <style:footer>
        <style:region-right>
          <text:p><text:page-number>1</text:page-number>/<text:page-count>99</text:page-count></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8827</meta:generator>
    <dc:title/>
    <dc:description/>
    <dc:subject/>
    <meta:initial-creator>decex.disim@mdic.gov.br</meta:initial-creator>
    <dc:creator>Juliana Gondim Guimarães Macieira</dc:creator>
    <meta:creation-date>2013-10-31T14:51:05Z</meta:creation-date>
    <dc:date>2026-08-27T15:40:13Z</dc:date>
    <meta:user-defined meta:name="ContentTypeId">0x01010080B844A35F63834FBE653DE3E4DC301A</meta:user-defined>
    <meta:user-defined meta:name="MediaServiceImageTags"/>
  </office:meta>
</office:document-meta>
</file>