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top" fo:wrap-option="wrap" style:repeat-content="false"/>
      <style:paragraph-properties fo:text-align="center"/>
    </style:style>
    <style:style style:name="ce3" style:family="table-cell" style:parent-style-name="Default" style:data-style-name="N0">
      <style:table-cell-properties style:vertical-align="top" fo:wrap-option="wrap" style:repeat-content="false"/>
      <style:paragraph-properties fo:text-align="justify"/>
    </style:style>
    <style:style style:name="ce4" style:family="table-cell" style:parent-style-name="Default" style:data-style-name="N0">
      <style:table-cell-properties style:vertical-align="automatic" style:repeat-content="false"/>
      <style:paragraph-properties fo:text-align="center"/>
      <style:text-properties fo:font-size="14pt" style:font-size-asian="14pt" style:font-size-complex="14pt" fo:font-weight="bold" style:font-weight-asian="bold" style:font-weight-complex="bold"/>
    </style:style>
    <style:style style:name="ce5" style:family="table-cell" style:parent-style-name="Default" style:data-style-name="N0">
      <style:table-cell-properties style:vertical-align="top" style:repeat-content="false"/>
      <style:paragraph-properties fo:text-align="center"/>
    </style:style>
    <style:style style:name="ce6" style:family="table-cell" style:parent-style-name="Default" style:data-style-name="N0">
      <style:table-cell-properties fo:border="thin solid #000000" style:vertical-align="top" fo:wrap-option="wrap" style:repeat-content="false"/>
      <style:paragraph-properties fo:text-align="center"/>
    </style:style>
    <style:style style:name="ce7" style:family="table-cell" style:parent-style-name="Default" style:data-style-name="N0">
      <style:table-cell-properties fo:border="thin solid #000000" style:vertical-align="top" fo:wrap-option="wrap" style:repeat-content="false"/>
      <style:paragraph-properties fo:text-align="justify"/>
    </style:style>
    <style:style style:name="ce8" style:family="table-cell" style:parent-style-name="Default" style:data-style-name="N19">
      <style:table-cell-properties fo:border="thin solid #000000" style:vertical-align="top" style:repeat-content="false"/>
      <style:paragraph-properties fo:text-align="center"/>
    </style:style>
    <style:style style:name="ce9" style:family="table-cell" style:parent-style-name="Normal_32_16" style:data-style-name="N0">
      <style:table-cell-properties fo:border="thin solid #000000" style:vertical-align="top" fo:wrap-option="wrap" fo:background-color="transparent" style:cell-protect="protected" style:repeat-content="false"/>
      <style:paragraph-properties fo:text-align="center"/>
      <style:text-properties fo:color="#000000" style:font-name="Calibri" style:font-name-asian="Calibri" style:font-name-complex="Calibri" fo:font-size="13pt" style:font-size-asian="13pt" style:font-size-complex="13pt" fo:font-weight="bold" style:font-weight-asian="bold" style:font-weight-complex="bold"/>
    </style:style>
    <style:style style:name="ce10" style:family="table-cell" style:parent-style-name="Default" style:data-style-name="N0">
      <style:table-cell-properties fo:border-top="2pt solid #000000" fo:border-bottom="2pt solid #000000" fo:border-left="2pt solid #000000" fo:border-right="none" style:vertical-align="middle" fo:background-color="#FFFFFF" style:repeat-content="false"/>
      <style:paragraph-properties fo:text-align="center"/>
      <style:text-properties fo:color="#000000" fo:font-size="40pt" style:font-size-asian="40pt" style:font-size-complex="40pt" fo:font-weight="bold" style:font-weight-asian="bold" style:font-weight-complex="bold"/>
    </style:style>
    <style:style style:name="ce11" style:family="table-cell" style:parent-style-name="Default" style:data-style-name="N0">
      <style:table-cell-properties fo:border-top="2pt solid #000000" fo:border-bottom="2pt solid #000000" fo:border-left="none" fo:border-right="none" style:vertical-align="middle" fo:background-color="#FFFFFF" style:repeat-content="false"/>
      <style:paragraph-properties fo:text-align="center"/>
      <style:text-properties fo:color="#000000" fo:font-size="40pt" style:font-size-asian="40pt" style:font-size-complex="40pt" fo:font-weight="bold" style:font-weight-asian="bold" style:font-weight-complex="bold"/>
    </style:style>
    <style:style style:name="ce12" style:family="table-cell" style:parent-style-name="Default" style:data-style-name="N0">
      <style:table-cell-properties fo:border-top="2pt solid #000000" fo:border-bottom="2pt solid #000000" fo:border-left="none" fo:border-right="2pt solid #000000" style:vertical-align="middle" fo:background-color="#FFFFFF" style:repeat-content="false"/>
      <style:paragraph-properties fo:text-align="center"/>
      <style:text-properties fo:color="#000000" fo:font-size="40pt" style:font-size-asian="40pt" style:font-size-complex="40pt" fo:font-weight="bold" style:font-weight-asian="bold" style:font-weight-complex="bold"/>
    </style:style>
    <style:style style:name="ce13" style:family="table-cell" style:parent-style-name="Default" style:data-style-name="N0">
      <style:table-cell-properties fo:border-top="2pt solid #000000" fo:border-bottom="none" fo:border-left="none" fo:border-right="none" style:vertical-align="middle" fo:wrap-option="wrap" fo:background-color="#FFFFFF" style:repeat-content="false"/>
      <style:paragraph-properties fo:text-align="center"/>
      <style:text-properties fo:color="#C00000" fo:font-size="17pt" style:font-size-asian="17pt" style:font-size-complex="17pt" fo:font-weight="bold" style:font-weight-asian="bold" style:font-weight-complex="bold"/>
    </style:style>
    <style:style style:name="ce14" style:family="table-cell" style:parent-style-name="Default" style:data-style-name="N0">
      <style:table-cell-properties fo:border-top="none" fo:border-bottom="thin solid #000000" fo:border-left="none" fo:border-right="none" style:vertical-align="top" fo:wrap-option="wrap" fo:background-color="#FFFFFF" style:repeat-content="false"/>
      <style:paragraph-properties fo:text-align="center"/>
      <style:text-properties fo:color="#000000" fo:font-size="16pt" style:font-size-asian="16pt" style:font-size-complex="16pt" fo:font-weight="bold" style:font-weight-asian="bold" style:font-weight-complex="bold"/>
    </style:style>
    <style:style style:name="ce15" style:family="table-cell" style:parent-style-name="Default" style:data-style-name="N0">
      <style:table-cell-properties fo:border="2pt solid #000000" style:vertical-align="middle" fo:background-color="#FFFFFF" style:repeat-content="false"/>
      <style:paragraph-properties fo:text-align="center"/>
      <style:text-properties fo:color="#000000" fo:font-size="40pt" style:font-size-asian="40pt" style:font-size-complex="40pt" fo:font-weight="bold" style:font-weight-asian="bold" style:font-weight-complex="bold"/>
    </style:style>
    <style:style style:name="co1" style:family="table-column">
      <style:table-column-properties fo:break-before="auto" style:column-width="1.69333333333333cm"/>
    </style:style>
    <style:style style:name="co2" style:family="table-column">
      <style:table-column-properties fo:break-before="auto" style:column-width="2.40770833333333cm"/>
    </style:style>
    <style:style style:name="co3" style:family="table-column">
      <style:table-column-properties fo:break-before="auto" style:column-width="2.51354166666667cm"/>
    </style:style>
    <style:style style:name="co4" style:family="table-column">
      <style:table-column-properties fo:break-before="auto" style:column-width="10.9802083333333cm"/>
    </style:style>
    <style:style style:name="co5" style:family="table-column">
      <style:table-column-properties fo:break-before="auto" style:column-width="2.38125cm"/>
    </style:style>
    <style:style style:name="co6" style:family="table-column">
      <style:table-column-properties fo:break-before="auto" style:column-width="2.301875cm"/>
    </style:style>
    <style:style style:name="co7" style:family="table-column">
      <style:table-column-properties fo:break-before="auto" style:column-width="4.048125cm"/>
    </style:style>
    <style:style style:name="co8" style:family="table-column">
      <style:table-column-properties fo:break-before="auto" style:column-width="1.45520833333333cm"/>
    </style:style>
    <style:style style:name="ro1" style:family="table-row">
      <style:table-row-properties style:row-height="15pt" style:use-optimal-row-height="false" fo:break-before="auto"/>
    </style:style>
    <style:style style:name="ro2" style:family="table-row">
      <style:table-row-properties style:row-height="60.75pt" style:use-optimal-row-height="false" fo:break-before="auto"/>
    </style:style>
    <style:style style:name="ro3" style:family="table-row">
      <style:table-row-properties style:row-height="95pt" style:use-optimal-row-height="false" fo:break-before="auto"/>
    </style:style>
    <style:style style:name="ro4" style:family="table-row">
      <style:table-row-properties style:row-height="73pt" style:use-optimal-row-height="false" fo:break-before="auto"/>
    </style:style>
    <style:style style:name="ro5" style:family="table-row">
      <style:table-row-properties style:row-height="37.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Website" table:style-name="ta1">
        <table:table-column table:style-name="co1" table:default-cell-style-name="ce1"/>
        <table:table-column table:style-name="co2" table:default-cell-style-name="ce1"/>
        <table:table-column table:style-name="co3" table:default-cell-style-name="ce2"/>
        <table:table-column table:style-name="co4" table:default-cell-style-name="ce3"/>
        <table:table-column table:style-name="co5" table:default-cell-style-name="ce2"/>
        <table:table-column table:style-name="co6" table:default-cell-style-name="ce2"/>
        <table:table-column table:style-name="co7" table:default-cell-style-name="ce2"/>
        <table:table-column table:style-name="co8" table:number-columns-repeated="16377" table:default-cell-style-name="ce1"/>
        <table:table-row table:style-name="ro1">
          <table:table-cell table:number-columns-repeated="2" table:style-name="ce1"/>
          <table:table-cell table:style-name="ce2"/>
          <table:table-cell table:style-name="ce3"/>
          <table:table-cell table:number-columns-repeated="3" table:style-name="ce2"/>
          <table:table-cell table:number-columns-repeated="16377"/>
        </table:table-row>
        <table:table-row table:style-name="ro2">
          <table:table-cell table:style-name="ce1"/>
          <table:table-cell office:value-type="string" table:number-columns-spanned="6" table:number-rows-spanned="1" table:style-name="ce15">
            <text:p>CONSULTA PÚBLICA Nº 30 DE 14/08/2026</text:p>
          </table:table-cell>
          <table:covered-table-cell table:number-columns-repeated="5"/>
          <table:table-cell table:number-columns-repeated="16377"/>
        </table:table-row>
        <table:table-row table:style-name="ro3">
          <table:table-cell table:style-name="ce1"/>
          <table:table-cell office:value-type="string" table:number-columns-spanned="6" table:number-rows-spanned="1" table:style-name="ce13">
            <text:p><text:a xlink:href="https://www.gov.br/siscomex/pt-br/informacoes/importacao/material-usado-e-similaridade">Os catálogos técnicos e memoriais descritivos referentes aos equipamentos listados estão disponíveis no link https://www.gov.br/siscomex/pt-br/informacoes/importacao/material-usado-e-similaridade, de acordo com a Consulta Pública e o respectivo "Identificador Decex".</text:a></text:p>
          </table:table-cell>
          <table:covered-table-cell table:number-columns-repeated="5"/>
          <table:table-cell table:number-columns-repeated="16377"/>
        </table:table-row>
        <table:table-row table:style-name="ro4">
          <table:table-cell table:style-name="ce1"/>
          <table:table-cell office:value-type="string" table:number-columns-spanned="6" table:number-rows-spanned="1" table:style-name="ce14">
            <text:p>As informações referentes à descrição da mercadoria, bem como os catálogos técnicos apensados, são de inteira responsabilidade do importador.</text:p>
          </table:table-cell>
          <table:covered-table-cell table:number-columns-repeated="5"/>
          <table:table-cell table:number-columns-repeated="16377"/>
        </table:table-row>
        <table:table-row table:style-name="ro5">
          <table:table-cell table:style-name="ce4"/>
          <table:table-cell office:value-type="string" table:style-name="ce9">
            <text:p>Tipo de Operação</text:p>
          </table:table-cell>
          <table:table-cell office:value-type="string" table:style-name="ce9">
            <text:p>NCM</text:p>
          </table:table-cell>
          <table:table-cell office:value-type="string" table:style-name="ce9">
            <text:p>Descrição da Mercadoria</text:p>
          </table:table-cell>
          <table:table-cell office:value-type="string" table:style-name="ce9">
            <text:p>Fabricante</text:p>
          </table:table-cell>
          <table:table-cell office:value-type="string" table:style-name="ce9">
            <text:p>Marca</text:p>
          </table:table-cell>
          <table:table-cell office:value-type="string" table:style-name="ce9">
            <text:p>Identificador Decex</text:p>
          </table:table-cell>
          <table:table-cell table:number-columns-repeated="16377" table:style-name="ce4"/>
        </table:table-row>
        <table:table-row table:style-name="ro2">
          <table:table-cell table:style-name="ce4"/>
          <table:table-cell office:value-type="string" table:style-name="ce8">
            <text:p>s</text:p>
          </table:table-cell>
          <table:table-cell office:value-type="string" table:style-name="ce6">
            <text:p>4016.93.00</text:p>
          </table:table-cell>
          <table:table-cell office:value-type="string" table:style-name="ce7">
            <text:p>Junta de vedação de borracha nitrílica (NBR), com inserto de material comprimido para vedação, destinada a trocador de calor de placas, tipo encaixe periférico, utilizada para vedação entre placas de permutador térmico.</text:p>
          </table:table-cell>
          <table:table-cell office:value-type="string" table:style-name="ce7">
            <text:p/>
          </table:table-cell>
          <table:table-cell office:value-type="string" table:style-name="ce6">
            <text:p/>
          </table:table-cell>
          <table:table-cell office:value-type="string" table:style-name="ce6">
            <text:p>VT40</text:p>
          </table:table-cell>
          <table:table-cell table:number-columns-repeated="16377"/>
        </table:table-row>
        <table:table-row table:style-name="ro2">
          <table:table-cell table:style-name="ce4"/>
          <table:table-cell office:value-type="string" table:style-name="ce8">
            <text:p>s</text:p>
          </table:table-cell>
          <table:table-cell office:value-type="string" table:style-name="ce6">
            <text:p>4016.99.90</text:p>
          </table:table-cell>
          <table:table-cell office:value-type="string" table:style-name="ce7">
            <text:p>Inserto anelar fabricado em borracha nitrílica (NBR), destinado à instalação na estrutura de trocador de calor de placas utilizado em sistemas térmicos embarcados. Componente em rebocadores marítimos, destinado ao apoio, acomodação e vedação de elementos do trocador de calor integrante dos sistemas de resfriamento e controle térmico de bordo.</text:p>
          </table:table-cell>
          <table:table-cell office:value-type="string" table:style-name="ce7">
            <text:p/>
          </table:table-cell>
          <table:table-cell office:value-type="string" table:style-name="ce6">
            <text:p/>
          </table:table-cell>
          <table:table-cell office:value-type="string" table:style-name="ce6">
            <text:p>VT40CN100NBR</text:p>
          </table:table-cell>
          <table:table-cell table:number-columns-repeated="16377"/>
        </table:table-row>
        <table:table-row table:style-name="ro2">
          <table:table-cell table:style-name="ce1"/>
          <table:table-cell office:value-type="string" table:style-name="ce8">
            <text:p>s</text:p>
          </table:table-cell>
          <table:table-cell office:value-type="string" table:style-name="ce6">
            <text:p>7302.90.00</text:p>
          </table:table-cell>
          <table:table-cell office:value-type="string" table:style-name="ce7">
            <text:p>ELEMENTO DE VIA FÉRREA, SENDO: SISTEMA CONTÍNUO DE PLACAS, PARA VIAS DE ROLAMENTO DE EQUIPAMENTOS PORTUÁRIOS (PORTÊINERES), FABRICADAS EM AÇO ESTRUTURAL GRAU S275 OU EQUIVALENTE, COM DIMENSÕES DE 2.980 × 300 × 20 MM, TOTALMENTE GALVANIZADAS POR IMERSÃO A QUENTE (HDG), EM CONFORMIDADE COM AS NORMAS TÉCNICAS APLICÁVEIS. CADA PLACA É FORNECIDA COM UM CONJUNTO COMPLETO DE CLIPS COM A PARTE SUPERIOR GALVANIZADA A QUENTE (HDG), PARA FIXAÇÃO DO TRILHO, COMPOSTO POR: COMPONENTE INFERIOR EM AÇO FORJADO SOLDÁVEL, COMPONENTE SUPERIOR EM FERRO FUNDIDO NODULAR (DÚCTIL), INSERTO (PONTA) EM BORRACHA VULCANIZADA, PARAFUSO M16, CLASSE DE RESISTÊNCIA 8.8, PORCA M16, CLASSE 8. ACOMPANHA, AINDA, UM CONJUNTO COMPLETO DE CHUMBADORES (PARAFUSOS DE ANCORAGEM), GALVANIZADOS POR IMERSÃO A QUENTE (HDG), COMPOSTO POR: PARAFUSO DE ANCORAGEM M20 × 300 MM, CLASSE DE RESISTÊNCIA 5.6, PORCA M20, ARRUELA COMPATÍVEL. O FORNECIMENTO COMPREENDE O CONJUNTO COMPLETO, COM TODOS OS COMPONENTES NECESSÁRIOS À MONTAGEM, INSTALAÇÃO E FIXAÇÃO DO TRILHO, DESTINADO À ANCORAGEM DA VIA DE ROLAMENTO DO PORTÊINER, GARANTINDO O CORRETO POSICIONAMENTO, NIVELAMENTO E FIXAÇÃO PERMANENTE DOS TRILHOS À ESTRUTURA DE CONCRETO.</text:p>
          </table:table-cell>
          <table:table-cell office:value-type="string" table:style-name="ce7">
            <text:p/>
          </table:table-cell>
          <table:table-cell office:value-type="string" table:style-name="ce6">
            <text:p/>
          </table:table-cell>
          <table:table-cell office:value-type="string" table:style-name="ce6">
            <text:p>SISTEMA CONTÍNUO</text:p>
          </table:table-cell>
          <table:table-cell table:number-columns-repeated="16377"/>
        </table:table-row>
        <table:table-row table:style-name="ro2">
          <table:table-cell table:style-name="ce1"/>
          <table:table-cell office:value-type="string" table:style-name="ce8">
            <text:p>u</text:p>
          </table:table-cell>
          <table:table-cell office:value-type="string" table:style-name="ce6">
            <text:p>8409.99.99</text:p>
          </table:table-cell>
          <table:table-cell office:value-type="string" table:style-name="ce7">
            <text:p>Haste de pistao do motor principal modelo UEC45LA – Part Number 23223410200 - Componente estrutural que realiza a transmissão dos esforços alternados do pistão ao conjunto mecânico do motor, convertendo a energia gerada na combustão em movimento rotativo. Barra metálica robusta que faz a ligação entre o pistão e o restante do mecanismo do motor. Responsável por transmitir os esforços gerados pela combustão do combustível dentro do cilindro, convertendo a energia térmica em energia mecânica através da interação com o pistão, crosshead, biela e eixo de manivelas, permitindo o funcionamento contínuo do motor principal da embarcação. Trata-se de componente estrutural crítico, submetido a elevadas cargas mecânicas durante a operação, incluindo esforços de compressão, tração, flexão e fadiga, além de operar em ambiente de alta temperatura e vibração constante. Material constitutivo Aço especial forjado de alta resistência mecânica Submetido a tratamento térmico (têmpera e revenimento – típico para este tipo de aplicação) Superfície com acabamento usinado e polido para operação com sistemas de vedação (stuffing box) Alta resistência à fadiga, compressão e abrasão.</text:p>
          </table:table-cell>
          <table:table-cell office:value-type="string" table:style-name="ce7">
            <text:p/>
          </table:table-cell>
          <table:table-cell office:value-type="string" table:style-name="ce6">
            <text:p/>
          </table:table-cell>
          <table:table-cell office:value-type="string" table:style-name="ce6">
            <text:p>23223410200</text:p>
          </table:table-cell>
          <table:table-cell table:number-columns-repeated="16377"/>
        </table:table-row>
        <table:table-row table:style-name="ro2">
          <table:table-cell table:style-name="ce1"/>
          <table:table-cell office:value-type="string" table:style-name="ce8">
            <text:p>s</text:p>
          </table:table-cell>
          <table:table-cell office:value-type="string" table:style-name="ce6">
            <text:p>8409.99.99</text:p>
          </table:table-cell>
          <table:table-cell office:value-type="string" table:style-name="ce7">
            <text:p>Biela do Motor (Connecting Rod) Equipamento ao qual se destina Motor Diesel Marítimo Modelo 8190ZLCZ-R – 1450 RPM Descrição Técnica Biela em aço-liga forjado de alta resistência mecânica, usinada com elevada precisão dimensional, destinada a transmitir os esforços gerados pelos pistões ao virabrequim durante o ciclo de funcionamento do motor diesel marítimo. O componente trabalha submetido simultaneamente a esforços alternados de tração, compressão, flexão e fadiga, sendo fabricado conforme rigorosos requisitos metalúrgicos e dimensionais definidos pelo fabricante original do motor. Possui alojamentos usinados para bronzinas, fixação por parafusos de alta resistência e perfeito alinhamento geométrico entre o pino do pistão e o colo do virabrequim. Aplicação Componente integrante do motor principal de propulsão da embarcação, responsável pela transmissão da energia mecânica produzida pela combustão. Finalidade Reposição durante manutenção geral (overhaul) do motor principal. Características •<text:tab/>Componente OEM, <text:s/>•<text:tab/>Aço-liga forjado, <text:s/>•<text:tab/>Elevada resistência à fadiga, <text:s/>•<text:tab/>Balanceamento individual, <text:s/>•<text:tab/>Usinagem de alta precisão, <text:s/>•<text:tab/>Aplicação exclusiva no motor 8190ZLCZ-R. <text:s/>Trata-se de componente estrutural crítico do motor principal, desenvolvido exclusivamente para o modelo 8190ZLCZ-R, não possuindo intercambialidade com bielas destinadas a outros motores marítimos.</text:p>
          </table:table-cell>
          <table:table-cell office:value-type="string" table:style-name="ce7">
            <text:p/>
          </table:table-cell>
          <table:table-cell office:value-type="string" table:style-name="ce6">
            <text:p/>
          </table:table-cell>
          <table:table-cell office:value-type="string" table:style-name="ce6">
            <text:p>CONNECTING ROD</text:p>
          </table:table-cell>
          <table:table-cell table:number-columns-repeated="16377"/>
        </table:table-row>
        <table:table-row table:style-name="ro2">
          <table:table-cell table:style-name="ce1"/>
          <table:table-cell office:value-type="string" table:style-name="ce8">
            <text:p>s</text:p>
          </table:table-cell>
          <table:table-cell office:value-type="string" table:style-name="ce6">
            <text:p>8409.99.99</text:p>
          </table:table-cell>
          <table:table-cell office:value-type="string" table:style-name="ce7">
            <text:p>Bronzina de Biela (Connecting Rod Bearing) Descrição Técnica Bronzina bipartida de precisão, fabricada em liga metálica antifricção composta por múltiplas camadas metálicas, destinada ao apoio entre a biela e o colo do virabrequim. Sua função é formar uma película hidrodinâmica de óleo lubrificante, reduzindo o atrito, absorvendo cargas dinâmicas e protegendo os componentes móveis contra desgaste prematuro. É fabricada especificamente para o motor marítimo Hongkong Yicheong modelo 8190ZLCZ-R. Equipamento a qual se destina. Sistema de bielas do motor principal da embarcação. Finalidade Reposição durante manutenção <text:s/>do motor principal. Características Liga antifricção multicamada, Alta resistência ao desgaste, Alta dissipação térmica, Lubrificação hidrodinâmica, Fabricação OEM. As bronzinas possuem dimensões, espessuras e tolerâncias específicas para o projeto original do motor, sendo indispensáveis para manter a pressão de óleo, folgas funcionais e confiabilidade operacional.</text:p>
          </table:table-cell>
          <table:table-cell office:value-type="string" table:style-name="ce7">
            <text:p/>
          </table:table-cell>
          <table:table-cell office:value-type="string" table:style-name="ce6">
            <text:p/>
          </table:table-cell>
          <table:table-cell office:value-type="string" table:style-name="ce6">
            <text:p>CONNECTING ROD BEARING</text:p>
          </table:table-cell>
          <table:table-cell table:number-columns-repeated="16377"/>
        </table:table-row>
        <table:table-row table:style-name="ro2">
          <table:table-cell table:style-name="ce1"/>
          <table:table-cell office:value-type="string" table:style-name="ce8">
            <text:p>s</text:p>
          </table:table-cell>
          <table:table-cell office:value-type="string" table:style-name="ce6">
            <text:p>8409.99.99</text:p>
          </table:table-cell>
          <table:table-cell office:value-type="string" table:style-name="ce7">
            <text:p>Camisa de Cilindro (Cylinder Liner) Descrição Técnica Camisa removível fabricada em ferro fundido centrifugado de alta resistência ao desgaste, instalada no bloco do motor para formar a superfície de trabalho dos pistões. Possui tratamento superficial específico para elevada resistência ao atrito, altas temperaturas e pressão de combustão. Aplicação Motor principal de propulsão. Finalidade Reposição durante overhaul. Características •<text:tab/>Ferro fundido especial, <text:s/>•<text:tab/>Alta dureza superficial, <text:s/>•<text:tab/>Excelente dissipação térmica, <text:s/>•<text:tab/>Compatível exclusivamente com o motor 8190ZLCZ-R. <text:s/>As dimensões internas, espessura, canais de refrigeração e tolerâncias são específicas do fabricante original, inviabilizando a utilização de componentes genéricos.</text:p>
          </table:table-cell>
          <table:table-cell office:value-type="string" table:style-name="ce7">
            <text:p/>
          </table:table-cell>
          <table:table-cell office:value-type="string" table:style-name="ce6">
            <text:p/>
          </table:table-cell>
          <table:table-cell office:value-type="string" table:style-name="ce6">
            <text:p>CYLINDER LINER</text:p>
          </table:table-cell>
          <table:table-cell table:number-columns-repeated="16377"/>
        </table:table-row>
        <table:table-row table:style-name="ro2">
          <table:table-cell table:style-name="ce1"/>
          <table:table-cell office:value-type="string" table:style-name="ce8">
            <text:p>s</text:p>
          </table:table-cell>
          <table:table-cell office:value-type="string" table:style-name="ce6">
            <text:p>8409.99.99</text:p>
          </table:table-cell>
          <table:table-cell office:value-type="string" table:style-name="ce7">
            <text:p>Jogo de Anéis de Pistão (Piston Ring) Descrição Técnica Conjunto de anéis metálicos instalado nas canaletas do pistão, responsável pela vedação da câmara de combustão, controle do consumo de óleo lubrificante e transferência térmica do pistão para a camisa do cilindro. Fabricados em ferro fundido especial e submetidos a tratamentos superficiais que conferem elevada resistência ao desgaste e à corrosão. Aplicação Motor principal marítimo. Finalidade Reposição durante manutenção geral. Características •<text:tab/>Anel de compressão, <text:s/>•<text:tab/>Anel raspador de óleo, <text:s/>•<text:tab/>Tratamento superficial antidesgaste, <text:s/>•<text:tab/>Aplicação exclusiva no motor Hongkong Yicheong 8190ZLCZ-R. <text:s/>Os anéis possuem perfil, dimensões e tratamentos específicos definidos pelo fabricante do motor, sendo indispensáveis para manter a compressão, o consumo de óleo e a eficiência do conjunto.</text:p>
          </table:table-cell>
          <table:table-cell office:value-type="string" table:style-name="ce7">
            <text:p/>
          </table:table-cell>
          <table:table-cell office:value-type="string" table:style-name="ce6">
            <text:p/>
          </table:table-cell>
          <table:table-cell office:value-type="string" table:style-name="ce6">
            <text:p>PISTON RING</text:p>
          </table:table-cell>
          <table:table-cell table:number-columns-repeated="16377"/>
        </table:table-row>
        <table:table-row table:style-name="ro2">
          <table:table-cell table:style-name="ce1"/>
          <table:table-cell office:value-type="string" table:style-name="ce8">
            <text:p>s</text:p>
          </table:table-cell>
          <table:table-cell office:value-type="string" table:style-name="ce6">
            <text:p>8409.99.99</text:p>
          </table:table-cell>
          <table:table-cell office:value-type="string" table:style-name="ce7">
            <text:p>Calço de Encosto do Virabrequim (Thrust Pad for Crankshaft) Descrição Técnica Elemento de encosto axial responsável por limitar o deslocamento longitudinal do virabrequim, absorvendo esforços axiais provenientes do sistema de propulsão e mantendo o correto posicionamento do eixo durante a operação. Aplicação Motor principal marítimo. Finalidade Reposição. Características •<text:tab/>Liga antifricção, <text:s/>•<text:tab/>Elevada resistência ao desgaste, <text:s/>•<text:tab/>Precisão dimensional, <text:s/>•<text:tab/>Aplicação exclusiva no motor 8190ZLCZ-R. <text:s/>Sua geometria é específica para o motor original, garantindo o controle das folgas axiais previstas pelo fabricante.</text:p>
          </table:table-cell>
          <table:table-cell office:value-type="string" table:style-name="ce7">
            <text:p/>
          </table:table-cell>
          <table:table-cell office:value-type="string" table:style-name="ce6">
            <text:p/>
          </table:table-cell>
          <table:table-cell office:value-type="string" table:style-name="ce6">
            <text:p>THRUST PAD</text:p>
          </table:table-cell>
          <table:table-cell table:number-columns-repeated="16377"/>
        </table:table-row>
        <table:table-row table:style-name="ro2">
          <table:table-cell table:style-name="ce1"/>
          <table:table-cell office:value-type="string" table:style-name="ce8">
            <text:p>u</text:p>
          </table:table-cell>
          <table:table-cell office:value-type="string" table:style-name="ce6">
            <text:p>8419.33.00</text:p>
          </table:table-cell>
          <table:table-cell office:value-type="string" table:style-name="ce7">
            <text:p>Liofilizador farmaceutico biotecnologico, contendo de 4 a 6 prateleiras, com dimensoes de 0,85 x 0,85mts e area util das prateleiras de 0,7225 m2, para secagem de produtos por sublimacao, com temperatura de trabalho compreendida entre -50 graus celsius e +60 graus celsius, dotada de condensador com temperatura de trabalho menor ou igual a -80 graus celsius com utilizacao de 6 a 12kg de gelo, com capacidade de processar ate 1000 frascos de 30ml (15 doses) por prateleira por ciclo construido em aço inoxidavel AISI 316L e dotado de juntas em silicone de grau farmaceutico, com interface homem maquina (HMI) por meio de tela sensível ao toque e controle por PLC, com canais analogicos de registro e controle de temperatura, condensacao e fluido.</text:p>
          </table:table-cell>
          <table:table-cell office:value-type="string" table:style-name="ce7">
            <text:p/>
          </table:table-cell>
          <table:table-cell office:value-type="string" table:style-name="ce6">
            <text:p/>
          </table:table-cell>
          <table:table-cell office:value-type="string" table:style-name="ce6">
            <text:p>CONIFARMA-LIOF.40</text:p>
          </table:table-cell>
          <table:table-cell table:number-columns-repeated="16377"/>
        </table:table-row>
        <table:table-row table:style-name="ro2">
          <table:table-cell table:style-name="ce1"/>
          <table:table-cell office:value-type="string" table:style-name="ce8">
            <text:p>s</text:p>
          </table:table-cell>
          <table:table-cell office:value-type="string" table:style-name="ce6">
            <text:p>8419.90.90</text:p>
          </table:table-cell>
          <table:table-cell office:value-type="string" table:style-name="ce7">
            <text:p>Placa terminal fabricada em titânio, acompanhada de junta de vedação em borracha nitrílica (NBR) tipo clip, destinada à composição de trocador de calor de placas utilizado em rebocadores marítimos. Componente empregado no fechamento e vedação do conjunto de placas, integrando sistemas embarcados de refrigeração de motores, resfriamento de óleo lubrificante, resfriamento de óleo hidráulico e demais sistemas de troca térmica de bordo.</text:p>
          </table:table-cell>
          <table:table-cell office:value-type="string" table:style-name="ce7">
            <text:p/>
          </table:table-cell>
          <table:table-cell office:value-type="string" table:style-name="ce6">
            <text:p/>
          </table:table-cell>
          <table:table-cell office:value-type="string" table:style-name="ce6">
            <text:p>VT40ENDPLATE</text:p>
          </table:table-cell>
          <table:table-cell table:number-columns-repeated="16377"/>
        </table:table-row>
        <table:table-row table:style-name="ro2">
          <table:table-cell/>
          <table:table-cell office:value-type="string" table:style-name="ce8">
            <text:p>u</text:p>
          </table:table-cell>
          <table:table-cell office:value-type="string" table:style-name="ce6">
            <text:p>8422.30.29</text:p>
          </table:table-cell>
          <table:table-cell office:value-type="string" table:style-name="ce7">
            <text:p>Máquina envasadora semiautomática, destinada ao enchimento de produtos líquidos de baixa, média ou alta viscosidade em tambores com capacidade de 200 litros e baldes com capacidade de 20 litros, dotada de 1 cabeçote de envase com válvula de abertura e fechamento automáticos, sistema antigotejamento e controle de vazão, operando por dosagem gravimétrica mediante plataforma de pesagem equipada com célula de carga, com funções de tara automática da embalagem, monitoramento contínuo do peso e interrupção automática do fluxo ao atingir a quantidade programada, com enchimento em duas velocidades, posicionamento manual das embalagens, sensores de presença, transportadores de roletes, controlador lógico programável – CLP, armazenamento de receitas e parâmetros de produção, painel elétrico com disjuntores, fontes de alimentação, inversores de frequência, relés, contatores, bornes de conexão e sistema de aterramento, estrutura metálica modular em aço carbono com pintura eletrostática e partes em aço inoxidável, pés niveladores, botão de parada de emergência, proteções físicas das partes móveis, intertravamentos de segurança e alarmes visuais e sonoros.</text:p>
          </table:table-cell>
          <table:table-cell office:value-type="string" table:style-name="ce7">
            <text:p/>
          </table:table-cell>
          <table:table-cell office:value-type="string" table:style-name="ce6">
            <text:p/>
          </table:table-cell>
          <table:table-cell office:value-type="string" table:style-name="ce6">
            <text:p>TMX-40GR</text:p>
          </table:table-cell>
          <table:table-cell table:number-columns-repeated="16377"/>
        </table:table-row>
        <table:table-row table:style-name="ro2">
          <table:table-cell/>
          <table:table-cell office:value-type="string" table:style-name="ce8">
            <text:p>u</text:p>
          </table:table-cell>
          <table:table-cell office:value-type="string" table:style-name="ce6">
            <text:p>8422.40.90</text:p>
          </table:table-cell>
          <table:table-cell office:value-type="string" table:style-name="ce7">
            <text:p>MÁQUINA APLICADORA DE SELOS FISCAIS MODELO GD STAMPER CS-L. REALIZA A APLICAÇÃO DO SELO FISCAL NA LATERAL DAS CARTEIRAS DE CIGARROS. FUNCIONAMENTO RECEBE AS CARTEIRAS DE CIGARROS EM SUA PORTA DE ENTRADA E NA PASSAGEM PELO INTERIOR DA MÁQUINA APLICA O SELO FISCAL NA LATERAL DIREITA (POSIÇÃO STANDARD NO BRASIL) ENTREGANDO EM SUA PORTA DE SAÍDA A CARTEIRA DE CIGARROS COM O SELO FISCAL APLICADO.<text:s/></text:p>
          </table:table-cell>
          <table:table-cell office:value-type="string" table:style-name="ce7">
            <text:p/>
          </table:table-cell>
          <table:table-cell office:value-type="string" table:style-name="ce6">
            <text:p/>
          </table:table-cell>
          <table:table-cell office:value-type="string" table:style-name="ce6">
            <text:p>STAMPER CS L</text:p>
          </table:table-cell>
          <table:table-cell table:number-columns-repeated="16377"/>
        </table:table-row>
        <table:table-row table:style-name="ro2">
          <table:table-cell/>
          <table:table-cell office:value-type="string" table:style-name="ce8">
            <text:p>s</text:p>
          </table:table-cell>
          <table:table-cell office:value-type="string" table:style-name="ce6">
            <text:p>8426.19.00</text:p>
          </table:table-cell>
          <table:table-cell office:value-type="string" table:style-name="ce7">
            <text:p>Guindaste tipo  Portêiner, também conhecido como STS (Ship to Shore Crane), é um guindaste para uso portuário que é montado sobre uma estrutura pórtica a  sua função é fazer a movimentação de contêineres ,equipamento mais importante para a logística operacional, porque essa é a máquina que carrega ou descarrega os navios,  ela que faz a conexão entre modais, seja no recebimento da mercadoria que vai seguir em caminhões, seja carregando os navios , Capacidade de carga (Ganchos) : 75 Tons. ,Capacidade de carga (Spreader) : 65 Tons. ,Peso Equipamento : 1493 Tons., Altura útil sobre trilhos : 47m , Altura Útil Total : 47 +18m , Largura Total ( Entre Buffers) : 28,8m , Alcance : 70m , Distância entre trilhos : 18,54m, potência total  : 13.8kv,60hz , velocidade de translação 45m/mm, Velocidade de carro : 240m/min., Velocidade de elevação: 180m/min. Vazio e 90m/min. Cheio , velocidade de elevação lança: &lt;   6min , com sistema de monitoramento local instalado ( LCMS), Sistema de posicionamento de Chassi ( CPS) , Sistema de reconhecimento óptico de caracteres (OCR) , sistema de Escaneamento de perfil do navio (SPSS) , sistema de acesso e sistema de circuito fechado de televisão (CCTV), Modelo : ZP-65T.  </text:p>
          </table:table-cell>
          <table:table-cell office:value-type="string" table:style-name="ce7">
            <text:p/>
          </table:table-cell>
          <table:table-cell office:value-type="string" table:style-name="ce6">
            <text:p/>
          </table:table-cell>
          <table:table-cell office:value-type="string" table:style-name="ce6">
            <text:p>ZP-65T</text:p>
          </table:table-cell>
          <table:table-cell table:number-columns-repeated="16377"/>
        </table:table-row>
        <table:table-row table:style-name="ro2">
          <table:table-cell/>
          <table:table-cell office:value-type="string" table:style-name="ce8">
            <text:p>u</text:p>
          </table:table-cell>
          <table:table-cell office:value-type="string" table:style-name="ce6">
            <text:p>8427.10.90</text:p>
          </table:table-cell>
          <table:table-cell office:value-type="string" table:style-name="ce7">
            <text:p>PLATAFORMA DE TRABALHO AÉREO AUTOPROPULSADA, TIPO ARTICULADA, MOVIDA A MOTOR ELÉTRICO ALIMENTADO POR BATERIA (80V/420AH) RECARREGÁVEL, COM TRAÇÃO NAS QUATRO RODAS (4X4) E DIREÇÃO NAS QUATRO RODAS, ELEVAÇÃO MÁXIMA DA PLATAFORMA DE 22,30 METROS, ALTURA MÁXIMA DE TRABALHO DE 24,30 METROS, ALCANCE HORIZONTAL MÁXIMO DE 17,10 METROS E CAPACIDADE DE CARGA DA PLATAFORMA DE 300 KG.</text:p>
          </table:table-cell>
          <table:table-cell office:value-type="string" table:style-name="ce7">
            <text:p/>
          </table:table-cell>
          <table:table-cell office:value-type="string" table:style-name="ce6">
            <text:p/>
          </table:table-cell>
          <table:table-cell office:value-type="string" table:style-name="ce6">
            <text:p>BA24ERT</text:p>
          </table:table-cell>
          <table:table-cell table:number-columns-repeated="16377"/>
        </table:table-row>
        <table:table-row table:style-name="ro2">
          <table:table-cell/>
          <table:table-cell office:value-type="string" table:style-name="ce8">
            <text:p>u</text:p>
          </table:table-cell>
          <table:table-cell office:value-type="string" table:style-name="ce6">
            <text:p>8427.20.90</text:p>
          </table:table-cell>
          <table:table-cell office:value-type="string" table:style-name="ce7">
            <text:p>PLATAFORMA DE TRABALHO AÉREO AUTOPROPULSADA, TIPO ARTICULADA, <text:s/>MOVIDA A MOTOR DIESEL, COM TRAÇÃO NAS QUATRO RODAS (4X4) E DIREÇÃO NAS QUATRO RODAS, ELEVAÇÃO MÁXIMA DA PLATAFORMA DE 22,30 METROS, ALTURA MÁXIMA DE TRABALHO DE 24,3 METROS, ALCANCE HORIZONTAL MÁXIMO DE 17,10 METROS E CAPACIDADE DE CARGA DA PLATAFORMA DE 300 KG</text:p>
          </table:table-cell>
          <table:table-cell office:value-type="string" table:style-name="ce7">
            <text:p/>
          </table:table-cell>
          <table:table-cell office:value-type="string" table:style-name="ce6">
            <text:p/>
          </table:table-cell>
          <table:table-cell office:value-type="string" table:style-name="ce6">
            <text:p>BA24RT</text:p>
          </table:table-cell>
          <table:table-cell table:number-columns-repeated="16377"/>
        </table:table-row>
        <table:table-row table:style-name="ro2">
          <table:table-cell/>
          <table:table-cell office:value-type="string" table:style-name="ce8">
            <text:p>u</text:p>
          </table:table-cell>
          <table:table-cell office:value-type="string" table:style-name="ce6">
            <text:p>8438.10.00</text:p>
          </table:table-cell>
          <table:table-cell office:value-type="string" table:style-name="ce7">
            <text:p>DISTRIBUIDOR DE MASSA INDUSTRIAL PARA DISTRIBUIÇÃO E CONTROLE DE FLUXO DE MASSA ALIMENTÍCIA, CONSTITUÍDO POR ESTRUTURA METÁLICA EM AÇO CARBONO COM PARTES EM AÇO INOXIDÁVEL NAS ÁREAS DE CONTATO COM O PRODUTO, EQUIPADO COM CÂMARA DE DISTRIBUIÇÃO E MÚLTIPLOS CANAIS DE SAÍDA, DOTADO DE ELEMENTOS MECÂNICOS DE CONTROLE DE FLUXO, TAIS COMO ROSCAS SEM-FIM, VÁLVULAS OU COMPORTAS, E DEFLETORES INTERNOS PARA EQUALIZAÇÃO DE VOLUME E PRESSÃO, ACIONADO POR MOTORES ELÉTRICOS COM REDUTORES E ACOPLAMENTOS, PROVIDO DE SISTEMA ELETROELETRÔNICO DE CONTROLE COM PAINEL ELÉTRICO E SENSORES DE PROCESSO, DESTINADO A RECEBER A MASSA PROVENIENTE DE ETAPA ANTERIOR E DISTRIBUÍ-LA DE FORMA UNIFORME PARA AS ETAPAS SUBSEQUENTES EM LINHAS INDUSTRIAIS DE PANIFICAÇÃO.</text:p>
          </table:table-cell>
          <table:table-cell office:value-type="string" table:style-name="ce7">
            <text:p/>
          </table:table-cell>
          <table:table-cell office:value-type="string" table:style-name="ce6">
            <text:p/>
          </table:table-cell>
          <table:table-cell office:value-type="string" table:style-name="ce6">
            <text:p>TRIVI</text:p>
          </table:table-cell>
          <table:table-cell table:number-columns-repeated="16377"/>
        </table:table-row>
        <table:table-row table:style-name="ro2">
          <table:table-cell/>
          <table:table-cell office:value-type="string" table:style-name="ce8">
            <text:p>u</text:p>
          </table:table-cell>
          <table:table-cell office:value-type="string" table:style-name="ce6">
            <text:p>8440.10.90</text:p>
          </table:table-cell>
          <table:table-cell office:value-type="string" table:style-name="ce7">
            <text:p>Máquinas dobradoras de folhas soltas de papel, automáticas, com formato máximo igual a 32 x 63 cm, velocidade máxima igual a 165m/min, contando com regulagem manual ou automática do movimento de todas as bolsas e dos rolos de dobra</text:p>
          </table:table-cell>
          <table:table-cell office:value-type="string" table:style-name="ce7">
            <text:p/>
          </table:table-cell>
          <table:table-cell office:value-type="string" table:style-name="ce6">
            <text:p/>
          </table:table-cell>
          <table:table-cell office:value-type="string" table:style-name="ce6">
            <text:p>PF-40L</text:p>
          </table:table-cell>
          <table:table-cell table:number-columns-repeated="16377"/>
        </table:table-row>
        <table:table-row table:style-name="ro2">
          <table:table-cell/>
          <table:table-cell office:value-type="string" table:style-name="ce8">
            <text:p>u</text:p>
          </table:table-cell>
          <table:table-cell office:value-type="string" table:style-name="ce6">
            <text:p>8441.80.00</text:p>
          </table:table-cell>
          <table:table-cell office:value-type="string" table:style-name="ce7">
            <text:p>MÓDULO BOBINADOR INDUSTRIAL AUTOMÁTICO, FABRICADO PREDOMINANTEMENTE EM ALUMÍNIO, DESTINADO AO TRABALHO DE CONVERSÃO DE PAPELÃO MEDIANTE ENROLAMENTO CONTÍNUO E CONTROLADO DE FITAS OU MANTAS DE PAPELÃO EM BOBINAS PADRONIZADAS, EQUIPADO COM SISTEMA MOTRIZ COM MOTOR ELÉTRICO E INVERSOR DE FREQUÊNCIA PARA AJUSTE DE VELOCIDADE E TORQUE, EIXO DE ENROLAMENTO, SENSORES ELETRÔNICOS INTEGRADOS, SENDO FOTOELÉTRICO DE PRESENÇA, SENSOR DE TENSÃO E SENSOR ANALÓGICO DE CONTROLE DE LAÇO PARA SINCRONIZAÇÃO DE VELOCIDADE, COM CONTROLE POR PAINEL ELÉTRICO E INTERFACES DE CONEXÃO E COMUNICAÇÃO EXTERNA, COM CAPACIDADE PARA OPERAR EM LINHA CONTÍNUA COM VELOCIDADE DE ATÉ 12 METROS POR MINUTO.</text:p>
          </table:table-cell>
          <table:table-cell office:value-type="string" table:style-name="ce7">
            <text:p/>
          </table:table-cell>
          <table:table-cell office:value-type="string" table:style-name="ce6">
            <text:p/>
          </table:table-cell>
          <table:table-cell office:value-type="string" table:style-name="ce6">
            <text:p>AV02 - ASPO AVVOLGITORE PER BOBINE</text:p>
          </table:table-cell>
          <table:table-cell table:number-columns-repeated="16377"/>
        </table:table-row>
        <table:table-row table:style-name="ro2">
          <table:table-cell/>
          <table:table-cell office:value-type="string" table:style-name="ce8">
            <text:p>u</text:p>
          </table:table-cell>
          <table:table-cell office:value-type="string" table:style-name="ce6">
            <text:p>8443.31.15</text:p>
          </table:table-cell>
          <table:table-cell office:value-type="string" table:style-name="ce7">
            <text:p>Fotocopiadora multifuncional, com tecnologia de impressão a laser monocromática/colorida, projetada para impressão, cópia e digitalização de documentos, formato máximo A3, velocidade nominal de até 35 páginas por minuto, resolução de impressão de até 1200 x 2400 dpi, alimentação elétrica, equipada com alimentador automático de documentos e interface de rede Ethernet, destinada a uso corporativo/em escritório.</text:p>
          </table:table-cell>
          <table:table-cell office:value-type="string" table:style-name="ce7">
            <text:p/>
          </table:table-cell>
          <table:table-cell office:value-type="string" table:style-name="ce6">
            <text:p/>
          </table:table-cell>
          <table:table-cell office:value-type="string" table:style-name="ce6">
            <text:p>XEROX ALTALINK C8035</text:p>
          </table:table-cell>
          <table:table-cell table:number-columns-repeated="16377"/>
        </table:table-row>
        <table:table-row table:style-name="ro2">
          <table:table-cell/>
          <table:table-cell office:value-type="string" table:style-name="ce8">
            <text:p>u</text:p>
          </table:table-cell>
          <table:table-cell office:value-type="string" table:style-name="ce6">
            <text:p>8443.31.15</text:p>
          </table:table-cell>
          <table:table-cell office:value-type="string" table:style-name="ce7">
            <text:p>Fotocopiadora multifuncional, com tecnologia de impressão a laser monocromática/colorida, projetada para impressão, cópia e digitalização de documentos, formato máximo A3, velocidade nominal de até 20 páginas por minuto, resolução de impressão de até 1200 x 2400 dpi, alimentação elétrica, equipada com alimentador automático de documentos e interface de rede Ethernet, destinada a uso corporativo/em escritório.</text:p>
          </table:table-cell>
          <table:table-cell office:value-type="string" table:style-name="ce7">
            <text:p/>
          </table:table-cell>
          <table:table-cell office:value-type="string" table:style-name="ce6">
            <text:p/>
          </table:table-cell>
          <table:table-cell office:value-type="string" table:style-name="ce6">
            <text:p>XEROX VERSALINK C7020</text:p>
          </table:table-cell>
          <table:table-cell table:number-columns-repeated="16377"/>
        </table:table-row>
        <table:table-row table:style-name="ro2">
          <table:table-cell/>
          <table:table-cell office:value-type="string" table:style-name="ce8">
            <text:p>u</text:p>
          </table:table-cell>
          <table:table-cell office:value-type="string" table:style-name="ce6">
            <text:p>8443.31.15</text:p>
          </table:table-cell>
          <table:table-cell office:value-type="string" table:style-name="ce7">
            <text:p>Fotocopiadora multifuncional, com tecnologia de impressão a laser monocromática/colorida, projetada para impressão, cópia e digitalização de documentos, formato máximo A3, velocidade nominal de até 25 páginas por minuto, resolução de impressão de até 1200 x 2400 dpi, alimentação elétrica, equipada com alimentador automático de documentos e interface de rede Ethernet, destinada a uso corporativo/em escritório.</text:p>
          </table:table-cell>
          <table:table-cell office:value-type="string" table:style-name="ce7">
            <text:p/>
          </table:table-cell>
          <table:table-cell office:value-type="string" table:style-name="ce6">
            <text:p/>
          </table:table-cell>
          <table:table-cell office:value-type="string" table:style-name="ce6">
            <text:p>XEROX VERSALINK C7025</text:p>
          </table:table-cell>
          <table:table-cell table:number-columns-repeated="16377"/>
        </table:table-row>
        <table:table-row table:style-name="ro2">
          <table:table-cell/>
          <table:table-cell office:value-type="string" table:style-name="ce8">
            <text:p>u</text:p>
          </table:table-cell>
          <table:table-cell office:value-type="string" table:style-name="ce6">
            <text:p>8443.39.10</text:p>
          </table:table-cell>
          <table:table-cell office:value-type="string" table:style-name="ce7">
            <text:p>MAQUINAS IMPRESSORAS DIGITAIS "INKJET" COM CURA UV, PARA IMPRESSAO POR TINTAS A BASE DE POLIMEROS COM EFEITOS DE ALTO RELEVO EM SUBSTRATOS OFSETE, DIGITAL E LAMINADOS DE 135 A 675G/M (GSM)/6-30 PONTOS E ESPESSURAS MAXIMA DE 0,7MM (700), RESOLUCAO MAXIMA DE 2.540 X 450DPI, COM FORMATOS DE ENTRADA MINIMO DE 297 X 420MM (C X L), MAXIMO DE 545 X 788MM (C X L), TAMANHO MAXIMO DAS IMAGENS IMPRESSAS DE 545 X 748MM, ESPESSURA MAXIMA DA CAMADA DE POLIMERO DE 250 NO MODO DE IMPRESSAO "BRAILLE", COM ALIMENTACAO AUTOMATICA, COM OU SEM UNIDADE DE APLICACAO DE PARTICULADOS BRILHANTES "GLITTERING" TIPO ARCO-IRIS "RAINBOW" EM AREAS DETERMINADAS NA IMPRESSAO, COM OU SEM OPCAO DE IMPRESSAO BRAILLE NO SOFTWARE, EQUIPADAS COM EMPILHADOR (STACKER) AUTOMATICO DAS FOLHAS IMPRESSAS. TENSAO NOMINAL 400VAC, 3P+N+PE, CORRENTE NOMINAL 63A X3, FREQUENCIA 50/60HZ</text:p>
          </table:table-cell>
          <table:table-cell office:value-type="string" table:style-name="ce7">
            <text:p/>
          </table:table-cell>
          <table:table-cell office:value-type="string" table:style-name="ce6">
            <text:p/>
          </table:table-cell>
          <table:table-cell office:value-type="string" table:style-name="ce6">
            <text:p>SCODIX ULTRA PRO</text:p>
          </table:table-cell>
          <table:table-cell table:number-columns-repeated="16377"/>
        </table:table-row>
        <table:table-row table:style-name="ro2">
          <table:table-cell/>
          <table:table-cell office:value-type="string" table:style-name="ce8">
            <text:p>u</text:p>
          </table:table-cell>
          <table:table-cell office:value-type="string" table:style-name="ce6">
            <text:p>8445.11.90</text:p>
          </table:table-cell>
          <table:table-cell office:value-type="string" table:style-name="ce7">
            <text:p>MAQUINA USADA PARA PREPARACAO DE MATERIAS TEXTEIS, SENDO CARDADEIRA, DE ALTO DESEMPENHO, PROJETADA PARA AMBIENTES DE ALTA PRODUÇÃO, É UTILIZADA PRINCIPALMENTE NO PROCESSAMENTO INDUSTRIAL DE ALGODÃO EM LARGA ESCALA E NA FABRICAÇÃO DE FIOS TÊXTEIS. TAMBÉM É ADAPTÁVEL PARA O PROCESSAMENTO DE FIBRAS SINTÉTICAS OU MISTURAS DE FIBRAS, COM CONTROLE COMPUTADORIZADO INTEGRADO VIA TELA SENSÍVEL AO TOQUE, CAPACIDADE DE PRODUÇÃO: 200 Kg/h, VELOCIDADE MAXIMA DE SAÍDA: 600 m/Min, PROCESSA FIBRAS COM COMPRIMENTO DE ATÉ 60mm, DIAMETRO DO VASO: 20’, COLETA DE RESIDUOS: CONTINUA, NÚMERO DE CILINDROS ALIMENTADORES: 3, POTENCIA DE: 2,7 kW, COMPLETA COM TODOS OS ACESSÓRIOS PARA O PLENO FUNCIONAMENTO.</text:p>
          </table:table-cell>
          <table:table-cell office:value-type="string" table:style-name="ce7">
            <text:p/>
          </table:table-cell>
          <table:table-cell office:value-type="string" table:style-name="ce6">
            <text:p/>
          </table:table-cell>
          <table:table-cell office:value-type="string" table:style-name="ce6">
            <text:p>TC 07</text:p>
          </table:table-cell>
          <table:table-cell table:number-columns-repeated="16377"/>
        </table:table-row>
        <table:table-row table:style-name="ro2">
          <table:table-cell/>
          <table:table-cell office:value-type="string" table:style-name="ce8">
            <text:p>u</text:p>
          </table:table-cell>
          <table:table-cell office:value-type="string" table:style-name="ce6">
            <text:p>8445.40.90</text:p>
          </table:table-cell>
          <table:table-cell office:value-type="string" table:style-name="ce7">
            <text:p>Máquina para bobinagem e formação de novelos de fios têxteis, marca CAMPANINI, composta por 10 fusos, <text:s/>controlador lógico programável (PLC), inversor de frequência para controle da velocidade, dispositivo "Cambietto" para regulagem do desenho e cruzamento do fio durante a bobinagem, <text:s/>equipada com dois kits de fusos para produção de novelos de 50 a 100 g e gaiola de alimentação, destinada ao processo industrial têxtil.</text:p>
          </table:table-cell>
          <table:table-cell office:value-type="string" table:style-name="ce7">
            <text:p/>
          </table:table-cell>
          <table:table-cell office:value-type="string" table:style-name="ce6">
            <text:p/>
          </table:table-cell>
          <table:table-cell office:value-type="string" table:style-name="ce6">
            <text:p>SCT 240</text:p>
          </table:table-cell>
          <table:table-cell table:number-columns-repeated="16377"/>
        </table:table-row>
        <table:table-row table:style-name="ro2">
          <table:table-cell/>
          <table:table-cell office:value-type="string" table:style-name="ce8">
            <text:p>u</text:p>
          </table:table-cell>
          <table:table-cell office:value-type="string" table:style-name="ce6">
            <text:p>8446.30.40</text:p>
          </table:table-cell>
          <table:table-cell office:value-type="string" table:style-name="ce7">
            <text:p>TEAR RETILINEO DE PINCA (SEM LANCADEIRA), UTILIZADO NA FABRICACAO DE TECIDO PLANO, COM LARGURA NOMINAL UTIL DE 230 CM. EQUIPAMENTO INDUSTRIAL COMPLETO PARA TECELAGEM, COMPOSTO POR SISTEMA DE INSERCAO DE TRAMA POR PINCA, MAQUINETA FIMTESSILE RD840/S, COM 16 LEVAS INSTALADAS, CAPACIDADE DE OPERACAO COM ATE 8 CORES DE TRAMA, EQUIPADO COM 4 PRE ALIMENTADORES DE TRAMA, 20 QUADROS DE LICO PARA FORMACAO DO TECIDO, SISTEMA DE ENROLAMENTO CONTENDO 1.5 ROLO DE URDUME, 2 ROLOS DE TECIDO, INCLUINDO MALHAS E LAMELAS PARA CONTROLE DOS FIOS, ACOMPANHADO DE TODOS OS COMPONENTES E ACESSORIOS NECESSARIOS PARA MONTAGEM, INSTALACAO E PLENO FUNCIONAMENTO DO EQUIPAMENTO.</text:p>
          </table:table-cell>
          <table:table-cell office:value-type="string" table:style-name="ce7">
            <text:p/>
          </table:table-cell>
          <table:table-cell office:value-type="string" table:style-name="ce6">
            <text:p/>
          </table:table-cell>
          <table:table-cell office:value-type="string" table:style-name="ce6">
            <text:p>LEONARDO VAMATEX</text:p>
          </table:table-cell>
          <table:table-cell table:number-columns-repeated="16377"/>
        </table:table-row>
        <table:table-row table:style-name="ro2">
          <table:table-cell/>
          <table:table-cell office:value-type="string" table:style-name="ce8">
            <text:p>u</text:p>
          </table:table-cell>
          <table:table-cell office:value-type="string" table:style-name="ce6">
            <text:p>8446.30.40</text:p>
          </table:table-cell>
          <table:table-cell office:value-type="string" table:style-name="ce7">
            <text:p><text:s/>TEARES DE TECIDOS FELPUDOS (TOALHAS), DE PINÇAS COMPLETOS COM SEUS ACESSORIOS PARA PLENO FUNCIONAMENTO. MAQUINAS NÃO EMBALADAS, SENDO APENAS FIXAS AO CONTENTOR. ACESSORIOS: OITO (08) CORES NA TRAMA, EQUIPADA COM MAQUINETA ELECTRONICA STAUBLI 2670B, CATORZE (14) LIÇOS, QUATRO (04) ALIMENTADORES, DOIS (02) CILINDROS SUPERIORES DO TEAR PARA 210CM DE LARGURA, DOIS (02) CILINDROS INFERIORES DO TEAR PARA 210CM DE LARGURA, UM (01) ROLO/CILINDRO DO TEAR PARA O TECIDO PARA 210CM DE LARGURA, COM 4.000 MALHAS, 4.000 LAMELAS <text:s/>OPERAÇÃO: <text:s/>Máquinas que funcionam por meios eletrônicos, de forma rotativa, a fim de produzir tecidos planos felpudos (toalhas), teares destinados à fabricação dos tecidos de urdidura e de trama a partir de fios de matérias têxteis, possui dispositivo de comando dos fios de urdidura, Maquineta Staubli 2670 na lateral (que é um componente do tear acima citado), sendo que através de ganchos instalados nesta máquina, e seguindo uma programação pré-determinada, cria o desenho de artigos diferenciados de felpa, que permitem manobrá-los por grupos mais numerosos, ou mesmo um por um, para a execução de tecidos trabalhados muito complexos.</text:p>
          </table:table-cell>
          <table:table-cell office:value-type="string" table:style-name="ce7">
            <text:p/>
          </table:table-cell>
          <table:table-cell office:value-type="string" table:style-name="ce6">
            <text:p/>
          </table:table-cell>
          <table:table-cell office:value-type="string" table:style-name="ce6">
            <text:p>VAMATEX LEONARDO 2670B</text:p>
          </table:table-cell>
          <table:table-cell table:number-columns-repeated="16377"/>
        </table:table-row>
        <table:table-row table:style-name="ro2">
          <table:table-cell/>
          <table:table-cell office:value-type="string" table:style-name="ce8">
            <text:p>u</text:p>
          </table:table-cell>
          <table:table-cell office:value-type="string" table:style-name="ce6">
            <text:p>8448.19.00</text:p>
          </table:table-cell>
          <table:table-cell office:value-type="string" table:style-name="ce7">
            <text:p>LIMPADOR VIAJANTE, MODELO LT 2, MARCA ELECTRO-JET, POTÊNCIA 7,5CV, COM RETROCESSO AUTOMATICO , 440V, 60hz, TRAÇÃO POR MOTOR INDIVIDUAL COM TRILHOS E BARRAMENTOS. PARA UTILIZAÇÃO NA LIMPEZA DOS TEARES JATO DE AR PICANOL, COMPLETO COM TODAS AS SUAS PARTES E PEÇAS PARA PLENO FUNCIONAMENTO.<text:s/></text:p>
          </table:table-cell>
          <table:table-cell office:value-type="string" table:style-name="ce7">
            <text:p/>
          </table:table-cell>
          <table:table-cell office:value-type="string" table:style-name="ce6">
            <text:p/>
          </table:table-cell>
          <table:table-cell office:value-type="string" table:style-name="ce6">
            <text:p>LIMPADOR VIAJANTE MODELO LT 2</text:p>
          </table:table-cell>
          <table:table-cell table:number-columns-repeated="16377"/>
        </table:table-row>
        <table:table-row table:style-name="ro2">
          <table:table-cell/>
          <table:table-cell office:value-type="string" table:style-name="ce8">
            <text:p>u</text:p>
          </table:table-cell>
          <table:table-cell office:value-type="string" table:style-name="ce6">
            <text:p>8450.20.10</text:p>
          </table:table-cell>
          <table:table-cell office:value-type="string" table:style-name="ce7">
            <text:p>Túnel de lavagem contínuo industrial dotado com capacidade de 50Kg por compartimento, número de compartimentos 20, diâmetro interno do tambor: 1.907 mm. O equipamento é composto por câmaras rotativas interligadas, nas quais as cargas têxteis são movimentadas continuamente durante as etapas de pré-lavagem,lavagem e enxágue. Controle de temperatura em cada compartimento. Conexões para abastecimentos de detergente e suprimentos em cada compartimento da área de tambor duplo. Controle de nível de água em cada compartimento por sensor. Dotado de tanques de reaproveitamento de água para roupas brancas e coloridas, tecnologia DryTransfer para economia de água e maior eficiência operacional. Sistema eletrônico para solicitação de dosagem de produtos químicos integrado. Controle automático dos parâmetros de lavagem por PLC. Carregamento na parte superior através de sistema de Bag (não acompanha o túnel), tambor interno em aço inoxidável, descarga automática, indicador eletrônico de temperatura. Trifásico 400V 50Hz,</text:p>
          </table:table-cell>
          <table:table-cell office:value-type="string" table:style-name="ce7">
            <text:p/>
          </table:table-cell>
          <table:table-cell office:value-type="string" table:style-name="ce6">
            <text:p/>
          </table:table-cell>
          <table:table-cell office:value-type="string" table:style-name="ce6">
            <text:p>PT 50-20</text:p>
          </table:table-cell>
          <table:table-cell table:number-columns-repeated="16377"/>
        </table:table-row>
        <table:table-row table:style-name="ro2">
          <table:table-cell/>
          <table:table-cell office:value-type="string" table:style-name="ce8">
            <text:p>u</text:p>
          </table:table-cell>
          <table:table-cell office:value-type="string" table:style-name="ce6">
            <text:p>8451.40.10</text:p>
          </table:table-cell>
          <table:table-cell office:value-type="string" table:style-name="ce7">
            <text:p>MÁQUINA PARA PROCESSAMENTO CONTÍNUO DE TECIDOS EM CORDA, MODELO WANNY 40, DE CONSTRUÇÃO MODULAR, DESTINADA ÀS OPERAÇÕES DE PREPARAÇÃO, PURGA, ALVEJAMENTO, LAVAGEM E ENXÁGUE DE TECIDOS APÓS TINGIMENTO OU ESTAMPARIA. CONSTITUÍDA POR ESTRUTURA EM AÇO INOXIDÁVEL AISI 316, COMPOSTA POR 4 MÓDULOS DE TRATAMENTO QUÍMICO (CHEM) E 1 MÓDULO DE LAVAGEM (WASH), EQUIPADA COM 40 OVERFLOWS, 10 TROCADORES DE CALOR A VAPOR, 10 FILTROS, 15 BOMBAS DE RECIRCULAÇÃO, 8 ESPREMEDORES, SISTEMA AUTOMÁTICO DE DOSAGEM DE PRODUTOS QUÍMICOS POR BOMBAS PNEUMÁTICAS, MEDIÇÃO DE ÁGUA POR FLUXÔMETROS, SISTEMA DE RECUPERAÇÃO DE ÁGUA E CALOR, PAINEL ELÉTRICO COM CONTROLE POR TELA SENSÍVEL AO TOQUE (SIEMENS) E COZINHA AUTOMÁTICA PARA DOSAGEM DE PRODUTOS QUÍMICOS. VELOCIDADE DE OPERAÇÃO DE 15 A 50 M/MIN E CONSUMO DE ÁGUA DE 8 A 15 LITROS/KG DE TECIDO. DESTINADA AO PROCESSAMENTO INDUSTRIAL DE TECIDOS.</text:p>
          </table:table-cell>
          <table:table-cell office:value-type="string" table:style-name="ce7">
            <text:p/>
          </table:table-cell>
          <table:table-cell office:value-type="string" table:style-name="ce6">
            <text:p/>
          </table:table-cell>
          <table:table-cell office:value-type="string" table:style-name="ce6">
            <text:p>WANNY 40</text:p>
          </table:table-cell>
          <table:table-cell table:number-columns-repeated="16377"/>
        </table:table-row>
        <table:table-row table:style-name="ro2">
          <table:table-cell/>
          <table:table-cell office:value-type="string" table:style-name="ce8">
            <text:p>u</text:p>
          </table:table-cell>
          <table:table-cell office:value-type="string" table:style-name="ce6">
            <text:p>8457.10.00</text:p>
          </table:table-cell>
          <table:table-cell office:value-type="string" table:style-name="ce7">
            <text:p>CENTRO DE USINAGEM UNIVERSAL DE 5 EIXOS. DESTINA-SE AO PROCESSAMENTO DE USINAGEM DE ALTA PRECISAO PARA COMPONENTES DE GEOMETRIA COMPLEXA, ATENDENDO A RIGORES NORMATIVOS OPERACIONAIS DA INDÚSTRIA AEROESPACIAL, AUTOMOTIVA E DE USINAGEM PESADA. CARACTERISTICAS OPERACIONAIS E CONSTRUTIVAS: O MODELO DMC 100 H3 DUOBLOCK INTEGRA A QUARTA GERACAO DE CENTROS DE USINAGEM UNIVERSAIS DE 5 EIXOS SIMULTANEOS, FUNDAMENTADO NA ARQUITETURA CONSTRUTIVA DUOBLOCK, A QUAL CONFERE ELEVADO GRAU DE RIGIDEZ ESTRUTURAL (COM INCREMENTO DE 50 POR CENTO EM RELACAO AS GERACOES ANTERIORES) E ESTABILIDADE TERMOMECANICA OTIMIZADA PARA USINAGEM SEVERA DE LIGAS ESPECIAIS, TAIS COMO LIGAS DE TITANIO, NIQUEL E ACOS INOXIDAVEIS DE ALTA RESISTENCIA. POSSUI TROCADOR AUTOMATICO DE PALETES DE ALTA VELOCIDADE, CONFIGURADO PARA MITIGAR TEMPOS PASSIVOS E OTIMIZAR A PRODUTIVIDADE ATRAVES DA OPERACAO EM TEMPO ENCOBERTO. A CINEMATICA DA MAQUINA INTEGRA EIXO B DE ALTA RIGIDEZ (CAPACIDADE DE RIGIDEZ 20 VEZES SUPERIOR E ESTEIRA DE CABOS INTEGRADA), PROPORCIONANDO DINAMISMO E FLEXIBILIDADE OPERACIONAL NO POSICIONAMENTO ANGULAR DE MENOS 30 A MAIS 100 GRAUS OU 0 A MAIS 180 GRAUS, CONFORME A ESPECIFICACAO DO CABECOTE. SISTEMA DE ACIONAMENTO DO FUSO (SPINDLE): A CONFIGURACAO DO FUSO PRINCIPAL CONTEMPLA OPCOES PADRONIZADAS E ADICIONAIS DE ALTO TORQUE: FUSO PADRAO: VELOCIDADE DE ROTACAO DE ATE 12.000 RPM E TORQUE NOMINAL DE 130 NM, ASSEGURANDO CAPACIDADE DE REMOCAO DE CAVACO E ACABAMENTO SUPERFICIAL EM OPERACOES CONVENCIONAIS. FUSO POWERMASTER: DESENVOLVIDO EM COOPERACAO TECNICA AVANCADA, PROVIDO DE POTENCIA NOMINAL DE 77 KW, TORQUE MAXIMO DE 1.000 NM E AMPLITUDE DE GIRO DE MENOS 30 A MAIS 100 GRAUS. INTEGRA O SISTEMA SENSOR DE CRESCIMENTO DO FUSO (SGS - SPINDLE GROWTH SENSOR), ATUANDO NA COMPENSACAO ATIVA DE DILATACAO TERMICA DO FUSO PARA GARANTIA DA PRECISAO MICROMETRICA EM CICLOS PROLONGADOS DE USINAGEM. FUSO 5X-TORQUEMASTER: FUSO ENGRENADO DE ALTISSIMO TORQUE COM INCREMENTO DE 80 POR CENTO SOBRE ESPECIFICACOES ANTERIORES, ATINGINDO TORQUE MAXIMO DE 1.300 NM, POTENCIA DE 37 KW A 8.000 RPM E AMPLITUDE DE GIRO DE 0 A MAIS 180 GRAUS, INDICADO PARA CORTES SEVEROS EM MATERIAIS AERONAUTICOS DE USINABILIDADE REDUZIDA. SISTEMA DE GERENCIAMENTO DE FERRAMENTAS: COMPOSTO POR MAGAZINE TIPO RACK INTELIGENTE COM CAPACIDADE EXPANSIVEL PARA ATE 453 POSICOES DE ALOJAMENTO (INTERFACES HSK/SK). O TEMPO DE TROCA DE FERRAMENTA INICIA-SE EM 4,0 SEGUNDOS. FUNCIONALIDADE DE PREPARACAO PARALELA DE FERRAMENTAS VIA RODAS DE CARREGAMENTO, TROCA AUTOMATICA DE CABECOTES ANGULARES DE ATE 45 KG, BEM COMO A INSERCAO DIRETA DE FERRAMENTAS NOS REFERIDOS CABECOTES. A REFRIGERACAO DE ALTA PRESSAO CONTA COM BOMBA DE FREQUENCIA CONTROLADA COM PRESSAO OPERACIONAL AJUSTAVEL DE ATE 80 BAR. ESPECIFICACOES TECNICAS FUNDAMENTAIS: CURSO DO EIXO X (LONGITUDINAL): 1.000 MM. CURSO DO EIXO Y (VERTICAL): 1.250 MM. <text:s/>CURSO DO EIXO Z (TRANSVERSAL): 1.000 MM. DIAMETRO MAXIMO DA PECA: 1.000 MM. ALTURA MAXIMA DA PECA: 1.600 MM. <text:s/>CAPACIDADE MAXIMA DE CARGA (MESA/PALETE): 2.000 KG. <text:s/>CAPACIDADE DO MAGAZINE DE FERRAMENTAS: ATE 453 POSICOES/UNIDADES. PRESSAO MAXIMA DE REFRIGERACAO INTERNA: 80 (BOMBA CONTROLADA POR FREQUENCIA) BAR. <text:s/>TORQUE MAXIMO DO SPINDLE (VERSAO 5X-TORQUEMASTER): 1.300 NM. POTENCIA NOMINAL DO SPINDLE (VERSAO POWERMASTER): 77 KW. DOTADO DE ARQUITETURA DE CONTROLE NUMERICO COMPUTADORIZADO DE ALTO DESEMPENHO, INTEGRANDO HARDWARE DEDICADO E INTERFACE HOMEM-MAQUINA (IHM) AVANCADA PARA INTERPOLACAO CONTINUA DE 5 EIXOS. O COMANDO SINUMERIK 840D PROVE ALGORITMOS DINAMICOS DE COMPENSACAO GEOMETRICA, CONTROLE DE ACELERACAO COM SUPRESSAO DE VIBRACAO E SIMULACAO TRIDIMENSIONAL EM TEMPO REAL DAS TRAJETORIAS DE USINAGEM, ASSEGURANDO MAXIMA PRECISAO DE REPRODUCAO DIMENSIONAL E SEGURANXA OPERACIONAL CONTRA COLISOES. ARRANJO FISICO (LAYOUT) E REQUISITOS DE INSTALACAO REQUISITOS ESPECIFICOS DE FUNDACAO: PONTO E (POWER SUPPLY) E PONTO P (COMPRESSED AIR SUPPLY).</text:p>
          </table:table-cell>
          <table:table-cell office:value-type="string" table:style-name="ce7">
            <text:p/>
          </table:table-cell>
          <table:table-cell office:value-type="string" table:style-name="ce6">
            <text:p/>
          </table:table-cell>
          <table:table-cell office:value-type="string" table:style-name="ce6">
            <text:p>DMG MORI DMC 100 H3 DUOBLOCK</text:p>
          </table:table-cell>
          <table:table-cell table:number-columns-repeated="16377"/>
        </table:table-row>
        <table:table-row table:style-name="ro2">
          <table:table-cell/>
          <table:table-cell office:value-type="string" table:style-name="ce8">
            <text:p>u</text:p>
          </table:table-cell>
          <table:table-cell office:value-type="string" table:style-name="ce6">
            <text:p>8458.11.99</text:p>
          </table:table-cell>
          <table:table-cell office:value-type="string" table:style-name="ce7">
            <text:p>GANESH CYCLONE 32 - MÁQUINA DE TORNO AUTOMÁTICO HORIZONTAL, USADA, COM MOVIMENTOS CONTROLADOS POR CNC (COMANDO NUMÉRICO COMPUTADORIZADO), TIPO SWISS (CABEÇOTE MÓVEL), DESTINADA À USINAGEM DE PEÇAS METÁLICAS DE PRECISÃO POR OPERAÇÕES DE TORNEAMENTO, FURAÇÃO, ROSQUEAMENTO E FRESAMENTO. EQUIPADA COM 7 EIXOS CONTROLADOS, DIÂMETRO MÁXIMO DE BARRA DE 32 MM (1,25""), MOTOR PRINCIPAL DE 10 HP (APROX. 7,5 KW), ACOMPANHADA DE MANUAL DO OPERADOR E ACESSÓRIOS DE FUNCIONAMENTO</text:p>
          </table:table-cell>
          <table:table-cell office:value-type="string" table:style-name="ce7">
            <text:p/>
          </table:table-cell>
          <table:table-cell office:value-type="string" table:style-name="ce6">
            <text:p/>
          </table:table-cell>
          <table:table-cell office:value-type="string" table:style-name="ce6">
            <text:p>CYCLONE-32</text:p>
          </table:table-cell>
          <table:table-cell table:number-columns-repeated="16377"/>
        </table:table-row>
        <table:table-row table:style-name="ro2">
          <table:table-cell/>
          <table:table-cell office:value-type="string" table:style-name="ce8">
            <text:p>u</text:p>
          </table:table-cell>
          <table:table-cell office:value-type="string" table:style-name="ce6">
            <text:p>8460.31.00</text:p>
          </table:table-cell>
          <table:table-cell office:value-type="string" table:style-name="ce7">
            <text:p><text:s/>A Arthur Klink RSHA 1600 CNC é uma retificadora com comando CNC destinada à afiação e reafiação de ferramentas de brochamento A máquina dispõe de uma longa mesa de fixação magnética dimensional de 1,600 × 250 mm <text:s text:c="2"/>e de um cabeçote de retificação vertical montado em uma coluna com escala giratória graduada para retificação angular. É equipada com comando CNC Siemens Sinumerik System 3 e controles operacionais para o rebolo, a placa magnética e o sistema de refrigeração. Possui potência instalada de 20 kW (380 V / 50 Hz)</text:p>
          </table:table-cell>
          <table:table-cell office:value-type="string" table:style-name="ce7">
            <text:p/>
          </table:table-cell>
          <table:table-cell office:value-type="string" table:style-name="ce6">
            <text:p/>
          </table:table-cell>
          <table:table-cell office:value-type="string" table:style-name="ce6">
            <text:p>RSHA 1600 CNC</text:p>
          </table:table-cell>
          <table:table-cell table:number-columns-repeated="16377"/>
        </table:table-row>
        <table:table-row table:style-name="ro2">
          <table:table-cell/>
          <table:table-cell office:value-type="string" table:style-name="ce8">
            <text:p>u</text:p>
          </table:table-cell>
          <table:table-cell office:value-type="string" table:style-name="ce6">
            <text:p>8462.61.00</text:p>
          </table:table-cell>
          <table:table-cell office:value-type="string" table:style-name="ce7">
            <text:p>Equipamento industrial para conformação de componentes metálicos, modelo RV70, constituído por estrutura metálica reforçada, sistema de acionamento hidráulico com capacidade de força de 70 toneladas e controle operacional por Controlador Lógico Programável (CLP), destinado à utilização com ferramental dedicado para conformação de tubos aplicados a catalisadores utilizados em sistemas de escapamento automotivo.</text:p>
          </table:table-cell>
          <table:table-cell office:value-type="string" table:style-name="ce7">
            <text:p/>
          </table:table-cell>
          <table:table-cell office:value-type="string" table:style-name="ce6">
            <text:p/>
          </table:table-cell>
          <table:table-cell office:value-type="string" table:style-name="ce6">
            <text:p>RV70</text:p>
          </table:table-cell>
          <table:table-cell table:number-columns-repeated="16377"/>
        </table:table-row>
        <table:table-row table:style-name="ro2">
          <table:table-cell/>
          <table:table-cell office:value-type="string" table:style-name="ce8">
            <text:p>s</text:p>
          </table:table-cell>
          <table:table-cell office:value-type="string" table:style-name="ce6">
            <text:p>8471.50.10</text:p>
          </table:table-cell>
          <table:table-cell office:value-type="string" table:style-name="ce7">
            <text:p>O conjunto é composto por um Detector de Arranjo de Fotodiodos (ACQUITY UPLC PDA eLambda), estação de trabalho MassLynx Workstation with TargetLynx, monitor de 27 polegadas, sonda de ionização química à pressão atmosférica (APCi) e kits de manutenção destinados à bomba quaternária (QSM), ao injetor automático (FTN), à bomba de vácuo do espectrômetro de massas Xevo TQD e ao detector ACQUITY PDA/TUV 2489/2998. O detector PDA permite a detecção óptica por absorção na região do ultravioleta e visível (UV-Vis), possibilitando análises espectrofotométricas no mesmo sistema cromatográfico utilizado para espectrometria de massas, ampliando a capacidade e a versatilidade analítica do equipamento. A estação de trabalho MassLynx Workstation with TargetLynx, composta por computador dedicado, softwares de aquisição e processamento de dados e monitor de 27 polegadas, é responsável pelo controle operacional do sistema e pelo gerenciamento dos resultados analíticos. A sonda APCi possibilita a ionização química à pressão atmosférica, ampliando a faixa de aplicações do espectrômetro de massas. Complementam o conjunto kits de manutenção preventiva e corretiva para os principais módulos do sistema cromatográfico e espectrométrico, essenciais para assegurar o desempenho, a confiabilidade e a continuidade operacional do equipamento.</text:p>
          </table:table-cell>
          <table:table-cell office:value-type="string" table:style-name="ce7">
            <text:p/>
          </table:table-cell>
          <table:table-cell office:value-type="string" table:style-name="ce6">
            <text:p/>
          </table:table-cell>
          <table:table-cell office:value-type="string" table:style-name="ce6">
            <text:p>SISTEMA DE UPLC MS XEVO TQD</text:p>
          </table:table-cell>
          <table:table-cell table:number-columns-repeated="16377"/>
        </table:table-row>
        <table:table-row table:style-name="ro2">
          <table:table-cell/>
          <table:table-cell office:value-type="string" table:style-name="ce8">
            <text:p>u</text:p>
          </table:table-cell>
          <table:table-cell office:value-type="string" table:style-name="ce6">
            <text:p>8477.20.10</text:p>
          </table:table-cell>
          <table:table-cell office:value-type="string" table:style-name="ce7">
            <text:p>ZNSM004 - Máquina extrusora para fabricação de magueiras de material termoplastico para aplicações de alta pressão na linha mobil, usada, com rosca de alimentação com diâmetro de 3,5 polegadas (88,90 milímetros), refrigeração principal a ar por meio de sopradores, equipamento completo composto por estrutura (base), <text:s/>caixa de engrenagens, conjunto de aquecedores (heaters), tubo principal com rosca de extrusão, seção de resfriamento, cone de alimentação da matéria-prima e painel de comando, motor elétrico trifásico, de corrente alternada, Novo, integrado ao conjunto, Potência 75 Hp.</text:p>
          </table:table-cell>
          <table:table-cell office:value-type="string" table:style-name="ce7">
            <text:p/>
          </table:table-cell>
          <table:table-cell office:value-type="string" table:style-name="ce6">
            <text:p/>
          </table:table-cell>
          <table:table-cell office:value-type="string" table:style-name="ce6">
            <text:p>K-BP-3</text:p>
          </table:table-cell>
          <table:table-cell table:number-columns-repeated="16377"/>
        </table:table-row>
        <table:table-row table:style-name="ro2">
          <table:table-cell/>
          <table:table-cell office:value-type="string" table:style-name="ce8">
            <text:p>u</text:p>
          </table:table-cell>
          <table:table-cell office:value-type="string" table:style-name="ce6">
            <text:p>8478.10.90</text:p>
          </table:table-cell>
          <table:table-cell office:value-type="string" table:style-name="ce7">
            <text:p>COMBINAÇÃO DE MÁQUINAS INDUSTRIAIS DO TIPO CUTTER (CORTADORA DE TABACO), PARA PREPARAR OU TRANSFORMAR TABACO, DESTINADAS AO PROCESSAMENTO E CORTE DE TABACO (FOLHAS, LÂMINA E TALOS), COMPOSTAS POR DUAS UNIDADES PRINCIPAIS DE CORTE COM TAMBOR ROTATIVO EQUIPADO COM FACAS DE ALTA PRECISÃO E SISTEMA AUTOMÁTICO DE AFIAÇÃO (MODELO: CUTTER SD512, MARCA: GARBUIO), DOIS SISTEMAS DE ALIMENTAÇÃO E COMPACTAÇÃO DO TABACO (MODELO: CUTTING FEED VIBRATORY CONVEYOR, MARCA: GARBUIO), DUAS ESTEIRAS TRANSPORTADORAS (MODELO: CVIB /0.7/2.7, MARCA: COMAS), PAINEL PNEUMÁTICO, SISTEMA DE EXAUSTÃO DE POEIRA E PARTÍCULAS, SISTEMA DE CONTROLE ELÉTRICO E DISPOSITIVOS DE SEGURANÇA INTEGRADOS, EQUIPAMENTOS COMPLETOS E MONTADOS EM UM ÚNICO CORPO FÍSICO, USADOS, COM TODOS OS COMPONENTES NECESSÁRIOS PARA OPERAÇÃO INDUSTRIAL CONTÍNUA E PRODUÇÃO DE TABACO CORTADO DENTRO DAS ESPECIFICAÇÕES DE PROCESSO</text:p>
          </table:table-cell>
          <table:table-cell office:value-type="string" table:style-name="ce7">
            <text:p/>
          </table:table-cell>
          <table:table-cell office:value-type="string" table:style-name="ce6">
            <text:p/>
          </table:table-cell>
          <table:table-cell office:value-type="string" table:style-name="ce6">
            <text:p>CUTTER SD512 CUTTING FEED VIBRATORY CONVEYOR CVIB 07 27</text:p>
          </table:table-cell>
          <table:table-cell table:number-columns-repeated="16377"/>
        </table:table-row>
        <table:table-row table:style-name="ro2">
          <table:table-cell/>
          <table:table-cell office:value-type="string" table:style-name="ce8">
            <text:p>u</text:p>
          </table:table-cell>
          <table:table-cell office:value-type="string" table:style-name="ce6">
            <text:p>8479.89.99</text:p>
          </table:table-cell>
          <table:table-cell office:value-type="string" table:style-name="ce7">
            <text:p>Dispositivo para suporte e posicionamento de motores de motocicletas em linha de montagem, composto por estrutura metálica reforçada e sistemas de fixação ajustáveis, com rotação de 360º. Aplicação: Aplicado em linhas de montagem de motores, permitindo montagem de motores com maior velocidade, redução de esforço ergonômico e melhoria da produtividade operacional.</text:p>
          </table:table-cell>
          <table:table-cell office:value-type="string" table:style-name="ce7">
            <text:p/>
          </table:table-cell>
          <table:table-cell office:value-type="string" table:style-name="ce6">
            <text:p/>
          </table:table-cell>
          <table:table-cell office:value-type="string" table:style-name="ce6">
            <text:p>Engine Build Stand</text:p>
          </table:table-cell>
          <table:table-cell table:number-columns-repeated="16377"/>
        </table:table-row>
        <table:table-row table:style-name="ro2">
          <table:table-cell/>
          <table:table-cell office:value-type="string" table:style-name="ce8">
            <text:p>u</text:p>
          </table:table-cell>
          <table:table-cell office:value-type="string" table:style-name="ce6">
            <text:p>8480.79.10</text:p>
          </table:table-cell>
          <table:table-cell office:value-type="string" table:style-name="ce7">
            <text:p>MOLDE COMPLETO PARA VULCANIZACAO DE PNEUMATICOS, POR COMPRESSAO, PARA SEGMENTO CARRO MEDIDA: 275/55-20 DIAMETRO EXTERNO DO MOLDE EM MM: 942mm DIAMETRO EXTERNO DO PNEU EM MM: 806mm ARO: 20<text:s/></text:p>
          </table:table-cell>
          <table:table-cell office:value-type="string" table:style-name="ce7">
            <text:p/>
          </table:table-cell>
          <table:table-cell office:value-type="string" table:style-name="ce6">
            <text:p/>
          </table:table-cell>
          <table:table-cell office:value-type="string" table:style-name="ce6">
            <text:p>Bens de capital</text:p>
          </table:table-cell>
          <table:table-cell table:number-columns-repeated="16377"/>
        </table:table-row>
        <table:table-row table:style-name="ro2">
          <table:table-cell/>
          <table:table-cell office:value-type="string" table:style-name="ce8">
            <text:p>s</text:p>
          </table:table-cell>
          <table:table-cell office:value-type="string" table:style-name="ce6">
            <text:p>8483.10.90</text:p>
          </table:table-cell>
          <table:table-cell office:value-type="string" table:style-name="ce7">
            <text:p>Virabrequim (Crankshaft) Equipamento ao qual se destina Motor Diesel Marítimo Modelo 8190ZLCZ-R, potência e rotação nominal de 1450 RPM. Descrição Técnica Virabrequim marítimo fabricado em aço-liga de elevada resistência mecânica, obtido por forjamento e submetido a tratamento térmico e usinagem de alta precisão. Constitui o principal elemento rotativo do motor diesel marítimo, responsável pela transformação do movimento alternativo dos pistões em movimento rotacional contínuo, transmitindo a potência desenvolvida na combustão para o volante e, posteriormente, ao sistema de propulsão da embarcação. O componente possui colos principais e colos de manivela usinados com tolerâncias dimensionais rigorosas, canais internos para lubrificação sob pressão, contrapesos integrados para balanceamento dinâmico e superfícies tratadas para elevada resistência à fadiga, desgaste e esforços torsionais característicos da operação contínua em ambiente marítimo. É projetado especificamente para o motor Hongkong Yicheong modelo 8190ZLCZ-R, não sendo intercambiável com virabrequins destinados a motores de outros fabricantes ou modelos. Aplicação na embarcação Peça destinada ao motor principal de propulsão da embarcação, responsável pela transmissão da potência mecânica produzida pelo motor ao sistema de propulsão, garantindo o deslocamento seguro e contínuo da embarcação durante as operações de navegação. Finalidade da importação Reposição para manutenção corretiva/programada (overhaul) do motor principal marítimo, restabelecendo as condições originais de funcionamento, confiabilidade, desempenho e segurança operacional do sistema de propulsão. Características técnicas •<text:tab/>Componente original do fabricante (OEM), <text:s/>•<text:tab/>Construção em aço-liga forjado de alta resistência, <text:s/>•<text:tab/>Balanceamento dinâmico de fábrica, <text:s/>•<text:tab/>Canais internos para lubrificação pressurizada, <text:s/>•<text:tab/>Elevada resistência à fadiga mecânica, <text:s/>•<text:tab/>Fabricado exclusivamente para o motor marítimo Hongkong Yicheong modelo 8190ZLCZ-R, <text:s/>•<text:tab/>Aplicação exclusiva em motores diesel marítimos.</text:p>
          </table:table-cell>
          <table:table-cell office:value-type="string" table:style-name="ce7">
            <text:p/>
          </table:table-cell>
          <table:table-cell office:value-type="string" table:style-name="ce6">
            <text:p/>
          </table:table-cell>
          <table:table-cell office:value-type="string" table:style-name="ce6">
            <text:p>CRANKSHAFT</text:p>
          </table:table-cell>
          <table:table-cell table:number-columns-repeated="16377"/>
        </table:table-row>
        <table:table-row table:style-name="ro2">
          <table:table-cell/>
          <table:table-cell office:value-type="string" table:style-name="ce8">
            <text:p>u</text:p>
          </table:table-cell>
          <table:table-cell office:value-type="string" table:style-name="ce6">
            <text:p>8501.31.10</text:p>
          </table:table-cell>
          <table:table-cell office:value-type="string" table:style-name="ce7">
            <text:p>MOTOR ELETRICO, COM MOTOR MONOFASICO DE CORRENTE CONTINUA, NAO SINCRONO, PARA MOVIMENTAR O CONJUNTO DA BASE DA MESA MEDICINA NUCLEAR, UTILIZADO EM EQUIPAMENTOS DE CINTILOGRAFIA, DA MARCA GE, PARA USO MEDICO-HOSPITALAR EM SAUDE HUMANA, QUE MANTENHAM A ORIGINALIDADE DO REGISTRO ANVISA DESTE EQUIPAMENTO MEDICO, PART NUMBER HG83000009B-R​‌.</text:p>
          </table:table-cell>
          <table:table-cell office:value-type="string" table:style-name="ce7">
            <text:p/>
          </table:table-cell>
          <table:table-cell office:value-type="string" table:style-name="ce6">
            <text:p/>
          </table:table-cell>
          <table:table-cell office:value-type="string" table:style-name="ce6">
            <text:p>HG83000009B-R</text:p>
          </table:table-cell>
          <table:table-cell table:number-columns-repeated="16377"/>
        </table:table-row>
        <table:table-row table:style-name="ro2">
          <table:table-cell/>
          <table:table-cell office:value-type="string" table:style-name="ce8">
            <text:p>u</text:p>
          </table:table-cell>
          <table:table-cell office:value-type="string" table:style-name="ce6">
            <text:p>8501.32.10</text:p>
          </table:table-cell>
          <table:table-cell office:value-type="string" table:style-name="ce7">
            <text:p>MOTOR DE CORRENTE CONTINUA, POTENCIA DE 1000 W, UTILIZADO PARA ACIONAMENTO DA MESA DE EQUIPAMENTO DE TOMOGRAFIA COMPUTADORIZADA, MODELO ULRICH CTMOTION XD 8000-01, DA MARCA GE, PARA USO MEDICO-HOSPITALAR EM SAUDE HUMANA, QUE MANTENHAM A ORIGINALIDADE DO REGISTRO ANVISA DESTE EQUIPAMENTO MEDICO, PART NUMBER 5165737-R​‌.</text:p>
          </table:table-cell>
          <table:table-cell office:value-type="string" table:style-name="ce7">
            <text:p/>
          </table:table-cell>
          <table:table-cell office:value-type="string" table:style-name="ce6">
            <text:p/>
          </table:table-cell>
          <table:table-cell office:value-type="string" table:style-name="ce6">
            <text:p>5165737-R</text:p>
          </table:table-cell>
          <table:table-cell table:number-columns-repeated="16377"/>
        </table:table-row>
        <table:table-row table:style-name="ro2">
          <table:table-cell/>
          <table:table-cell office:value-type="string" table:style-name="ce8">
            <text:p>u</text:p>
          </table:table-cell>
          <table:table-cell office:value-type="string" table:style-name="ce6">
            <text:p>8504.40.50</text:p>
          </table:table-cell>
          <table:table-cell office:value-type="string" table:style-name="ce7">
            <text:p>Inversor de frequência para acionamento e controle de motores elétricos AC, potência nominal de 11 kW, corrente nominal de 25,5 A, alimentação por barramento CC de 510 a 620 VDC, grau de proteção IP20, uso em sistemas de automação industrial, modelo 6SE7022-6TC21-Z, linha SIMOVERT MASTERDRIVES VC.<text:s text:c="2"/></text:p>
          </table:table-cell>
          <table:table-cell office:value-type="string" table:style-name="ce7">
            <text:p/>
          </table:table-cell>
          <table:table-cell office:value-type="string" table:style-name="ce6">
            <text:p/>
          </table:table-cell>
          <table:table-cell office:value-type="string" table:style-name="ce6">
            <text:p>6SE7022-6TC21-Z</text:p>
          </table:table-cell>
          <table:table-cell table:number-columns-repeated="16377"/>
        </table:table-row>
        <table:table-row table:style-name="ro2">
          <table:table-cell/>
          <table:table-cell office:value-type="string" table:style-name="ce8">
            <text:p>u</text:p>
          </table:table-cell>
          <table:table-cell office:value-type="string" table:style-name="ce6">
            <text:p>8504.40.50</text:p>
          </table:table-cell>
          <table:table-cell office:value-type="string" table:style-name="ce7">
            <text:p>Inversor de frequência trifásico, desenvolvido para o controle eficiente de velocidade e torque de motores elétricos de corrente alternada (AC), amplamente utilizado em aplicações industriais de máquinas e automação. O equipamento opera com alimentação trifásica na faixa de 380 a 480 V AC e possui corrente nominal de 12,5 A, sendo indicado para acionamento de motores com potência típica de 5,5 kW (7,5 HP). Integra tecnologia de controle vetorial sem sensor (sensorless) e controle escalar V/f, proporcionando excelente desempenho dinâmico, estabilidade em baixas rotações e otimização energética do sistema. Equipamento destinado ao controle e variação de velocidade de motores elétricos de corrente alternada, através da modulação da frequência e tensão de alimentação, utilizado em ensaios do LAD. Equipamento de ensaio no Laboratório de Aplicação e Desenvolvimento.</text:p>
          </table:table-cell>
          <table:table-cell office:value-type="string" table:style-name="ce7">
            <text:p/>
          </table:table-cell>
          <table:table-cell office:value-type="string" table:style-name="ce6">
            <text:p/>
          </table:table-cell>
          <table:table-cell office:value-type="string" table:style-name="ce6">
            <text:p>ACS355-03E-12A5-4</text:p>
          </table:table-cell>
          <table:table-cell table:number-columns-repeated="16377"/>
        </table:table-row>
        <table:table-row table:style-name="ro2">
          <table:table-cell/>
          <table:table-cell office:value-type="string" table:style-name="ce8">
            <text:p>u</text:p>
          </table:table-cell>
          <table:table-cell office:value-type="string" table:style-name="ce6">
            <text:p>8504.40.50</text:p>
          </table:table-cell>
          <table:table-cell office:value-type="string" table:style-name="ce7">
            <text:p>Inversor de frequência trifásico, projetado para controle preciso de velocidade e torque de motores elétricos de corrente alternada (AC). Equipamento compacto, robusto e de alto desempenho, desenvolvido para aplicações industriais em máquinas e sistemas automatizados. Possui alimentação trifásica na faixa de tensão de 380 a 480 V, corrente nominal aproximada de 23,1 A, e capacidade para acionamento de motores com potência típica na ordem de 11 kW (15 HP). Integra recursos avançados de controle vetorial sem sensor (sensorless), proporcionando alta eficiência energética e excelente resposta dinâmica mesmo em baixas velocidades. <text:s/>Equipamento destinado ao controle e variação de velocidade de motores elétricos de corrente alternada, através da modulação da frequência e tensão de alimentação, utilizado em ensaios do LAD. Equipamento de ensaio no Laboratório de Aplicação e Desenvolvimento.</text:p>
          </table:table-cell>
          <table:table-cell office:value-type="string" table:style-name="ce7">
            <text:p/>
          </table:table-cell>
          <table:table-cell office:value-type="string" table:style-name="ce6">
            <text:p/>
          </table:table-cell>
          <table:table-cell office:value-type="string" table:style-name="ce6">
            <text:p>ACS355-03E-23A1-4</text:p>
          </table:table-cell>
          <table:table-cell table:number-columns-repeated="16377"/>
        </table:table-row>
        <table:table-row table:style-name="ro2">
          <table:table-cell/>
          <table:table-cell office:value-type="string" table:style-name="ce8">
            <text:p>u</text:p>
          </table:table-cell>
          <table:table-cell office:value-type="string" table:style-name="ce6">
            <text:p>8504.40.50</text:p>
          </table:table-cell>
          <table:table-cell office:value-type="string" table:style-name="ce7">
            <text:p>Inversor de frequência trifásico, desenvolvido para controle de velocidade e torque de motores elétricos de corrente alternada (AC) em aplicações industriais e de automação de máquinas. O equipamento opera com alimentação trifásica na faixa de 200 a 240 V AC, com corrente nominal de 24,4 A, sendo indicado para acionamento de motores com potência típica de 5,5 kW (7,5 HP). Equipamento destinado ao controle e variação de velocidade de motores elétricos de corrente alternada, através da modulação da frequência e tensão de alimentação, utilizado em ensaios do LAD. Equipamento de ensaio no Laboratório de Aplicação e Desenvolvimento.</text:p>
          </table:table-cell>
          <table:table-cell office:value-type="string" table:style-name="ce7">
            <text:p/>
          </table:table-cell>
          <table:table-cell office:value-type="string" table:style-name="ce6">
            <text:p/>
          </table:table-cell>
          <table:table-cell office:value-type="string" table:style-name="ce6">
            <text:p>ACS355-03U-24A4-2</text:p>
          </table:table-cell>
          <table:table-cell table:number-columns-repeated="16377"/>
        </table:table-row>
        <table:table-row table:style-name="ro2">
          <table:table-cell/>
          <table:table-cell office:value-type="string" table:style-name="ce8">
            <text:p>u</text:p>
          </table:table-cell>
          <table:table-cell office:value-type="string" table:style-name="ce6">
            <text:p>8504.40.90</text:p>
          </table:table-cell>
          <table:table-cell office:value-type="string" table:style-name="ce7">
            <text:p>Conversor estático servo drive, para controle de posição, velocidade e torque de servomotores CA. Potência nominal: 2,0 kW. Entrada: 200-230V, 3 fases ou monofásico, 50/60Hz. Saída: 170V, 0-360Hz, 11A. Tecnologia: Controle PWM senoidal/sistema de corrente constante</text:p>
          </table:table-cell>
          <table:table-cell office:value-type="string" table:style-name="ce7">
            <text:p/>
          </table:table-cell>
          <table:table-cell office:value-type="string" table:style-name="ce6">
            <text:p/>
          </table:table-cell>
          <table:table-cell office:value-type="string" table:style-name="ce6">
            <text:p>MR-J2S-200A</text:p>
          </table:table-cell>
          <table:table-cell table:number-columns-repeated="16377"/>
        </table:table-row>
        <table:table-row table:style-name="ro2">
          <table:table-cell/>
          <table:table-cell office:value-type="string" table:style-name="ce8">
            <text:p>s</text:p>
          </table:table-cell>
          <table:table-cell office:value-type="string" table:style-name="ce6">
            <text:p>8507.60.00</text:p>
          </table:table-cell>
          <table:table-cell office:value-type="string" table:style-name="ce7">
            <text:p>Acumulador elétrico recarregável de íons de lítio, com interface de fixação padrão V-Mount, destinado à alimentação de câmeras cinematográficas e equipamentos audiovisuais profissionais. Possui tensão nominal de 14,4 V, capacidade de energia de 146 Wh (10,1 Ah), fornecimento contínuo de potência de até 200 W e corrente máxima de 16 A. Equipado com duas saídas auxiliares D-Tap, com capacidade total de 120 W/10 A, compatíveis também com recarga da bateria, e uma porta USB com saída de 5 V/2 A. Dispõe de display OLED para indicação do percentual de carga, tempo restante de operação, ciclos da bateria e informações do sistema de proteção, além de sistema eletrônico interno de gerenciamento e proteção contra sobrecorrente, sobrecarga, sobretensão, descarga excessiva e curto-circuito. Produto destinado à alimentação de equipamentos audiovisuais profissionais.</text:p>
          </table:table-cell>
          <table:table-cell office:value-type="string" table:style-name="ce7">
            <text:p/>
          </table:table-cell>
          <table:table-cell office:value-type="string" table:style-name="ce6">
            <text:p/>
          </table:table-cell>
          <table:table-cell office:value-type="string" table:style-name="ce6">
            <text:p>PB-S146S</text:p>
          </table:table-cell>
          <table:table-cell table:number-columns-repeated="16377"/>
        </table:table-row>
        <table:table-row table:style-name="ro2">
          <table:table-cell/>
          <table:table-cell office:value-type="string" table:style-name="ce8">
            <text:p>u</text:p>
          </table:table-cell>
          <table:table-cell office:value-type="string" table:style-name="ce6">
            <text:p>8515.21.00</text:p>
          </table:table-cell>
          <table:table-cell office:value-type="string" table:style-name="ce7">
            <text:p>Máquina de soldagem por ponto para metais, por resistência elétrica, operação manual, alimentação AC 100 V, 50/60 Hz, utilizada na soldagem de fios metálicos ultrafinos (0,05 e 0,20 mm), para fabricação e fixação de termopares e sensores de temperatura.</text:p>
          </table:table-cell>
          <table:table-cell office:value-type="string" table:style-name="ce7">
            <text:p/>
          </table:table-cell>
          <table:table-cell office:value-type="string" table:style-name="ce6">
            <text:p/>
          </table:table-cell>
          <table:table-cell office:value-type="string" table:style-name="ce6">
            <text:p>KTH-MWST</text:p>
          </table:table-cell>
          <table:table-cell table:number-columns-repeated="16377"/>
        </table:table-row>
        <table:table-row table:style-name="ro2">
          <table:table-cell/>
          <table:table-cell office:value-type="string" table:style-name="ce8">
            <text:p>s</text:p>
          </table:table-cell>
          <table:table-cell office:value-type="string" table:style-name="ce6">
            <text:p>8517.62.91</text:p>
          </table:table-cell>
          <table:table-cell office:value-type="string" table:style-name="ce7">
            <text:p>APARELHO TRANSMISSOR (EMISSOR) <text:s/>DIGITAL DE SINAIS DE VIDEO E AUDIO SOBRE IP, (MODELO TVU ONE), <text:s/>PORTATIL, PROPRIO PARA TRANSMISSAO BROADCAST DE CANAL UNICO. <text:s/>CONSTITUIDO POR SISTEMA DE AGREGACAO DE REDES (CELLULAR BONDING) <text:s/>CAPAZ DE ACOPLAR SIMULTANEMENTE ATE 12 CONEXOES DE DADOS. <text:s/>EQUIPADO COM 6 MODEMS EMBUTIDOS TECNOLOGIA 5G NR/LTE/3G EM <text:s/>CONFORMIDADE COM PADRAO 3GPP RELEASE 16 COM ANTENAS INTERNAS <text:s/>MIMO, INTERFACE WI-FI INTEGRADA DE 2,4GHZ E 5GHZ, E PORTA <text:s/>ETHERNET. POSSUI INTERFACES DE ENTRADA DE VIDEO E AUDIO EMBUTIDO <text:s/>COMPATIVEIS COM PADROES 3G-SDI E HDMI 2.0. PROCESSAMENTO INTERNO <text:s/>VIA DUPLO CODIFICADOR HARDWARE DE VIDEO COM SUPORTE A COMPRESSAO <text:s/>H.265/HEVC E H.264, ALGORITMO PATENTEADO INVERSE STATMUX X (ISX) <text:s/>E TECNOLOGIA SMART VBR (TAXA DE BITS VARIAVEL DE 100KBPS A <text:s/>70MBPS). DOTADO DE TELA DE CONTROLE DE TOQUE LCD DE 3,5 <text:s/>POLEGADAS, SLOT PARA CARTAO SD DE ATE 256GB PARA ARMAZENAMENTO E <text:s/>ENVIO (STORE AND FORWARD). ALIMENTACAO POR BATERIA INTERNA <text:s/>RECARREGAVEL DE 11-19V DC E SUPORTE A BATERIAS EXTERNAS V-MOUNT <text:s/>OU GOLD MOUNT, INCLUINDO: 1 X BATERIAS DE LITIO, FORMATO QUADRADO PARA USO INTERNO. 1 X DISPOSITIVO PARA RETORNO DE VIDEO VIA HDMI, MODELO TM1000-RVF <text:s/>- ADAPTERAP. 2 X BATERIAS DE LITION POWERBANK 98WH TIPO GOLD MOUNT, COR VERDE, <text:s/>MODELO POWERPACK2G. 1 X ADAPTADOR USB-C PARA CARREGAMENTO DOS TRANSMISSORES, MODELO <text:s/>POWERPAC-CHG-GLOBAL. - APLICACAO: UTILIZADO EM SISTEMA DE PRODUCAO E TRANSMISSAO DE <text:s/>SINAIS DE STREAMING DE CONTRIBUICAO PARA TELEVISAO DIGITAL <text:s/>TERRESTRE ABERTA.</text:p>
          </table:table-cell>
          <table:table-cell office:value-type="string" table:style-name="ce7">
            <text:p/>
          </table:table-cell>
          <table:table-cell office:value-type="string" table:style-name="ce6">
            <text:p/>
          </table:table-cell>
          <table:table-cell office:value-type="string" table:style-name="ce6">
            <text:p>TVU ONE.</text:p>
          </table:table-cell>
          <table:table-cell table:number-columns-repeated="16377"/>
        </table:table-row>
        <table:table-row table:style-name="ro2">
          <table:table-cell/>
          <table:table-cell office:value-type="string" table:style-name="ce8">
            <text:p>u</text:p>
          </table:table-cell>
          <table:table-cell office:value-type="string" table:style-name="ce6">
            <text:p>8528.52.00</text:p>
          </table:table-cell>
          <table:table-cell office:value-type="string" table:style-name="ce7">
            <text:p>Cobertura com o Visor de Cristal Liquido Conjunto Cobertura superior visor <text:s/>sendo cobertura superior do equipamento principal com compartimento para armazenamento de pequenos acessorios manuais e documentos do equipamento principal contendo na parte superior um visor que faz a interacao <text:s/>entre o usuario e o equipamento bem como para a conexao de operacao configuracao <text:s/>visualizacao <text:s/>de funcoes <text:s/>e informacoes do funcionamento e <text:s/>a condicao <text:s/>do equipamento <text:s text:c="2"/>Greenlight XPS <text:s/>( gerador de laser ) <text:s/>com um leitor de cartao SIM internamente acoplado no visor O conjunto de cobertura superior com visor e <text:s/>uma peca exclusiva do Sistema Greenlight XPS <text:s/>( gerador de laser ) <text:s text:c="2"/>de Tratamento a Laser.</text:p>
          </table:table-cell>
          <table:table-cell office:value-type="string" table:style-name="ce7">
            <text:p/>
          </table:table-cell>
          <table:table-cell office:value-type="string" table:style-name="ce6">
            <text:p/>
          </table:table-cell>
          <table:table-cell office:value-type="string" table:style-name="ce6">
            <text:p>Cobertura com Visor de Cristal Liquido</text:p>
          </table:table-cell>
          <table:table-cell table:number-columns-repeated="16377"/>
        </table:table-row>
        <table:table-row table:style-name="ro2">
          <table:table-cell/>
          <table:table-cell office:value-type="string" table:style-name="ce8">
            <text:p>u</text:p>
          </table:table-cell>
          <table:table-cell office:value-type="string" table:style-name="ce6">
            <text:p>8537.10.90</text:p>
          </table:table-cell>
          <table:table-cell office:value-type="string" table:style-name="ce7">
            <text:p>Controlador Logico Programável (CLP) , unidade de comando e controle industrial, marca: Schneider, Modelo: TSX3721101, projetado para o comando, automação e monitoramento de ciclos operacionais em maquinas de processamento e extrusão/injeção de PVC. Funcionamento: Recebe sinais elétricos de sensores e painéis, processa os dados com base em uma lógica programada e envia comandos para atuadores (motores, válvulas e inversores) da máquina de PVC, controlando variáveis como temperatura, pressão, velocidade e tempo de ciclo. Aplicação: destinado à integração em painéis elétricos industriais de máquinas para trabalhar PVC.</text:p>
          </table:table-cell>
          <table:table-cell office:value-type="string" table:style-name="ce7">
            <text:p/>
          </table:table-cell>
          <table:table-cell office:value-type="string" table:style-name="ce6">
            <text:p/>
          </table:table-cell>
          <table:table-cell office:value-type="string" table:style-name="ce6">
            <text:p>TSX3721001 PLC</text:p>
          </table:table-cell>
          <table:table-cell table:number-columns-repeated="16377"/>
        </table:table-row>
        <table:table-row table:style-name="ro2">
          <table:table-cell/>
          <table:table-cell office:value-type="string" table:style-name="ce8">
            <text:p>u</text:p>
          </table:table-cell>
          <table:table-cell office:value-type="string" table:style-name="ce6">
            <text:p>8609.00.00</text:p>
          </table:table-cell>
          <table:table-cell office:value-type="string" table:style-name="ce7">
            <text:p>CONTÊINER RÍGIDO DE 40 PÉS, TIPO HIGH CUBE (HC), PARA TRANSPORTE E ARMAZENAGEM DE CARGA GERAL. CONSTRUÍDO EM AÇO CORTEN OU AÇO INOXIDÁVEL, USADO. MEDIDAS EXTERNAS VARIANDO ENTRE 12,03M A 12,19M (COMPRIMENTO), 2,35M A 2,44M (LARGURA) E 2,69M A 2,90M (ALTURA). ALTURA INTERNA ENTRE 2,59M E 2,65M. PISO EM MADEIRA NAVAL OU BAMBU. POSSUI PLACA CSC. APLICAÇÃO: UNIDADE DE CARGA INTERMODAL.</text:p>
          </table:table-cell>
          <table:table-cell office:value-type="string" table:style-name="ce7">
            <text:p/>
          </table:table-cell>
          <table:table-cell office:value-type="string" table:style-name="ce6">
            <text:p/>
          </table:table-cell>
          <table:table-cell office:value-type="string" table:style-name="ce6">
            <text:p>CATALAGO - 40 HC</text:p>
          </table:table-cell>
          <table:table-cell table:number-columns-repeated="16377"/>
        </table:table-row>
        <table:table-row table:style-name="ro2">
          <table:table-cell/>
          <table:table-cell office:value-type="string" table:style-name="ce8">
            <text:p>s</text:p>
          </table:table-cell>
          <table:table-cell office:value-type="string" table:style-name="ce6">
            <text:p>8716.80.00</text:p>
          </table:table-cell>
          <table:table-cell office:value-type="string" table:style-name="ce7">
            <text:p>Carrinho de transporte multifuncional de tração manual, destinado ao transporte, movimentação e organização de equipamentos utilizados em produções audiovisuais profissionais. Fabricado predominantemente em aço carbono com acabamento protetivo, possui estrutura metálica tubular com dimensões aproximadas de 1.450 × 1.000 × 1.570 mm, equipada com suportes e divisórias para acomodação e transporte de até 12 tripés tipo C-Stand, 14 tripés tipo Combo Stand e 8 tripés tipo Baby Stand. Corresponde à configuração equipada com rodas padrão de 8 polegadas, destinadas ao deslocamento manual do equipamento. Produto de construção exclusivamente mecânica, sem componentes elétricos ou eletrônicos. Peso líquido de 84 kg. Acompanha 1 unidade do carrinho de transporte. Indicado para uso profissional audiovisual.</text:p>
          </table:table-cell>
          <table:table-cell office:value-type="string" table:style-name="ce7">
            <text:p/>
          </table:table-cell>
          <table:table-cell office:value-type="string" table:style-name="ce6">
            <text:p/>
          </table:table-cell>
          <table:table-cell office:value-type="string" table:style-name="ce6">
            <text:p>DK-019</text:p>
          </table:table-cell>
          <table:table-cell table:number-columns-repeated="16377"/>
        </table:table-row>
        <table:table-row table:style-name="ro2">
          <table:table-cell/>
          <table:table-cell office:value-type="string" table:style-name="ce8">
            <text:p>u</text:p>
          </table:table-cell>
          <table:table-cell office:value-type="string" table:style-name="ce6">
            <text:p>8716.80.00</text:p>
          </table:table-cell>
          <table:table-cell office:value-type="string" table:style-name="ce7">
            <text:p>Carrinho de tração manual com rodízios, produto completo, de aço inoxidável, sem motor elétrico incorporado, para transporte interno de caixas contendo induzidos no processo de fabricação de motores elétricos.</text:p>
          </table:table-cell>
          <table:table-cell office:value-type="string" table:style-name="ce7">
            <text:p/>
          </table:table-cell>
          <table:table-cell office:value-type="string" table:style-name="ce6">
            <text:p/>
          </table:table-cell>
          <table:table-cell office:value-type="string" table:style-name="ce6">
            <text:p>POKRETNA PLATFORMA - DOLLY</text:p>
          </table:table-cell>
          <table:table-cell table:number-columns-repeated="16377"/>
        </table:table-row>
        <table:table-row table:style-name="ro2">
          <table:table-cell/>
          <table:table-cell office:value-type="string" table:style-name="ce8">
            <text:p>u</text:p>
          </table:table-cell>
          <table:table-cell office:value-type="string" table:style-name="ce6">
            <text:p>9018.90.97</text:p>
          </table:table-cell>
          <table:table-cell office:value-type="string" table:style-name="ce7">
            <text:p>Módulo vídeo processador responsável por receber as imagens sem tratamento do módulo do controlador do endoscópio e enviar as imagens de vídeo processadas para o módulo principal do carro de visão. Com capacidade adicionais de salvar imagens em uma mídia removível (pendrive). Módulo constituído por placas de circuito impresso envoltas por um gabinete metálico.</text:p>
          </table:table-cell>
          <table:table-cell office:value-type="string" table:style-name="ce7">
            <text:p/>
          </table:table-cell>
          <table:table-cell office:value-type="string" table:style-name="ce6">
            <text:p/>
          </table:table-cell>
          <table:table-cell office:value-type="string" table:style-name="ce6">
            <text:p>372340</text:p>
          </table:table-cell>
          <table:table-cell table:number-columns-repeated="16377"/>
        </table:table-row>
        <table:table-row table:style-name="ro2">
          <table:table-cell/>
          <table:table-cell office:value-type="string" table:style-name="ce8">
            <text:p>u</text:p>
          </table:table-cell>
          <table:table-cell office:value-type="string" table:style-name="ce6">
            <text:p>9022.90.91</text:p>
          </table:table-cell>
          <table:table-cell office:value-type="string" table:style-name="ce7">
            <text:p>PLACA DE CIRCUITO IMPRESSO DE RELE, UTILIZADA PARA COMUTACAO E DISTRIBUICAO DE ENERGIA ENTRE MODULOS E PARA CONTROLE DA CAIXA DE FILTROS DO GERADOR DE RAIOS X DMR, UTILIZADA NO EQUIPAMENTO DE MAMOGRAFIA DA MARCA GE, MODELO SENOGRAPH DMR, PARA USO MEDICO-HOSPITALAR EM SAUDE HUMANA, MANTENDO A ORIGINALIDADE DO REGISTRO ANVISA DO EQUIPAMENTO MEDICO, PART NUMBER 2106963-2-H.</text:p>
          </table:table-cell>
          <table:table-cell office:value-type="string" table:style-name="ce7">
            <text:p/>
          </table:table-cell>
          <table:table-cell office:value-type="string" table:style-name="ce6">
            <text:p/>
          </table:table-cell>
          <table:table-cell office:value-type="string" table:style-name="ce6">
            <text:p>2106963-2-H</text:p>
          </table:table-cell>
          <table:table-cell table:number-columns-repeated="16377"/>
        </table:table-row>
        <table:table-row table:style-name="ro2">
          <table:table-cell/>
          <table:table-cell office:value-type="string" table:style-name="ce8">
            <text:p>s</text:p>
          </table:table-cell>
          <table:table-cell office:value-type="string" table:style-name="ce6">
            <text:p>9022.90.91</text:p>
          </table:table-cell>
          <table:table-cell office:value-type="string" table:style-name="ce7">
            <text:p>Máscara de cabeça, pescoço e ombros , de 5 pontos com orifício para o nariz</text:p>
          </table:table-cell>
          <table:table-cell office:value-type="string" table:style-name="ce7">
            <text:p/>
          </table:table-cell>
          <table:table-cell office:value-type="string" table:style-name="ce6">
            <text:p/>
          </table:table-cell>
          <table:table-cell office:value-type="string" table:style-name="ce6">
            <text:p>337002MA</text:p>
          </table:table-cell>
          <table:table-cell table:number-columns-repeated="16377"/>
        </table:table-row>
        <table:table-row table:style-name="ro2">
          <table:table-cell/>
          <table:table-cell office:value-type="string" table:style-name="ce8">
            <text:p>s</text:p>
          </table:table-cell>
          <table:table-cell office:value-type="string" table:style-name="ce6">
            <text:p>9022.90.91</text:p>
          </table:table-cell>
          <table:table-cell office:value-type="string" table:style-name="ce7">
            <text:p>Máscara de cabeça de 3 pontos com orifício para o nariz<text:s/></text:p>
          </table:table-cell>
          <table:table-cell office:value-type="string" table:style-name="ce7">
            <text:p/>
          </table:table-cell>
          <table:table-cell office:value-type="string" table:style-name="ce6">
            <text:p/>
          </table:table-cell>
          <table:table-cell office:value-type="string" table:style-name="ce6">
            <text:p>357632MA</text:p>
          </table:table-cell>
          <table:table-cell table:number-columns-repeated="16377"/>
        </table:table-row>
        <table:table-row table:style-name="ro2">
          <table:table-cell/>
          <table:table-cell office:value-type="string" table:style-name="ce8">
            <text:p>u</text:p>
          </table:table-cell>
          <table:table-cell office:value-type="string" table:style-name="ce6">
            <text:p>9024.10.20</text:p>
          </table:table-cell>
          <table:table-cell office:value-type="string" table:style-name="ce7">
            <text:p>SISTEMA UNIVERSAL DE MEDICAO DE DUREZA METROLOGICA. EQUIPAMENTO DE ALTA PRECISAO DESTINADO AO CONTROLE DE QUALIDADE, CARACTERIZACAO MICROESTRUTURAL E CERTIFICACAO DE PROPRIEDADES MECANICAS DE MATERIAIS METALICOS E CERAMICOS EM CONFORMIDADE COM AS NORMAS INTERNACIONAIS ISO E ASTM. ATUA COMO UM DUROMETRO UNIVERSAL DE APLICACAO AUTOMATIZADA DE CARGA, INTEGRANDO EM UMA UNICA PLATAFORMA OPERACIONAL OS ENSAIOS DE DUREZA ROCKWELL, BRINELL E VICKERS, ALEM DE ENSAIOS ROCKWELL SUPERFICIAL. A APLICACAO DA FORCA DE TESTE E GOVERNADA POR UM SISTEMA DE MALHA FECHADA, EQUIPADO COM TECNOLOGIA DE CELULA DE CARGA. ESTE MECANISMO ELIMINA COMPLETAMENTE OS EFEITOS DE INERCIA MECANICA E A ULTRAPASSAGEM DE FORCA, GARANTINDO APLICACAO RIGOROSA E REPETIVEL DA CARGA NA FAIXA DE 1 KGF A 250 KGF (9,81 N A 2452,5 N). A INTERFACE HOMEM-MAQUINA E COMPOSTA POR UM PAINEL MICROPROCESSADO COM CAPACIDADE DE ARMAZENAMENTO PARA ATE 99 PROGRAMAS DE TESTE CUSTOMIZADOS. O SOFTWARE INTEGRADO REALIZA O CALCULO AUTOMATICO DOS VALORES DE DUREZA, ESTATISTICAS DE PROCESSO (MEDIA, DESVIO PADRAO, AMPLITUDE) E CONVERSAO EM TEMPO REAL ENTRE DIFERENTES ESCALAS E CORRECOES PARA SUPERFICIES CILINDRICAS OU ESFERICAS, ATENDENDO AS ESPECIFICACOES ISO 6506 (BRINELL), ISO 6507 (VICKERS), ISO 6508 (ROCKWELL), ASTM E10, ASTM E18 E ASTM E92. PAINEL DE CONTROLE DIGITAL E IHM: UNIDADE DE PROCESSAMENTO DEDICADA QUE EXIBE E CALCULA DIAGONAIS DE IMPRESSAO, VALORES NOMINAIS DE DUREZA, ESTATISTICAS DESCRITIVAS E CONVERSAO AUTOMATICA DE ESCALAS. TELA DE PROJECAO E SISTEMA DE MEDICAO OPTICA COM DIAMETRO DE 135 MM, ASSEGURANDO EXTREMA EXATIDAO NA LEITURA DAS DIAGONAIS DAS IMPRESSOES BRINELL E VICKERS. ACIONAMENTO ELETROMECANICO ATRAVES DE COMANDO UNICO, EXECUTANDO APROXIMACAO, PRE-CARGA, APLICACAO DE CARGA PRINCIPAL, TEMPO DE PERMANENCIA E DESCOMPRESSAO AUTOMATICA. MONITORAMENTO DINAMICO CONTINUO DA FORCA APLICADA, GARANTINDO ALTA ESTABILIDADE METROLOGICA E EFICIENCIA OPERACIONAL. MECANISMO ROBUSTO DE FIXACAO DE CORPOS DE PROVA PROJETADO PARA SUPORTAR COMPONENTES DE GRANDE PORTE E OPERACOES SOB SEVERAS EXIGENCIAS INDUSTRIAIS. CONFIGURACAO OPTICA VERSATIL SUPORTANDO OBJETIVAS DE AMPLIACAO INTERCAMBIAVEIS DE 20X, 44X, 70X E 140X PARA ANALISE PRECISA DE EDENTACOES MICRO E MACROGRAFICAS. CONJUNTO DIVERSIFICADO DE MESAS DE TESTE E BIGORNAS (PLANAS, PRISMÁTICAS EM V E CILINDRICAS) ADAPTAVEIS A VARIADAS GEOMETRIAS DE PECAS MECANICAS. CAPACIDADE DE EXECUCAO DOS METODOS BRINELL, VICKERS, ROCKWELL E ROCKWELL SUPERFICIAL EM UM UNICO CHASSI ESTRUTURAL. PROJETO CONSTRUTIVO APRESENTA UMA ESTRUTURA RIGIDA TIPO PORTICO C, GARANTINDO DEFORMACAO ELASTICA DESPREZIVEL DURANTE A APLICACAO DE FORCAS ELEVADAS DE ENSAIO (ATE 250 KGF). <text:s/>ESPECIFICACOES DIMENSIONAIS E OPERACIONAIS: ALTURA TOTAL DO EQUIPAMENTO: 1.018 MM (MAX. ELEVACAO FUSO: 1.298 MM). PROFUNDIDADE / LARGURA DA BASE: 635 MM (COMPRIMENTO) X 250 MM (LARGURA). ALTURA MAXIMA DO CORPO DE PROVA (VAO ÚTIL): 0 A 300 MM. ALCANCE DE GARGANTA (CENTRO DA CARGA A COLUNA): 150 MM. FAIXA DE APLICACAO DE CARGA DE ENSAIO: 1 KGF A 250 KGF (9,81 N A 2.452,5 N). DEVIDO A SUA ELEVADA FLEXIBILIDADE METROLOGICA E AMPLA FAIXA DE APLICACAO DE CARGA, O DUROMETRO UNIVERSAL WOLPERT UH 930 ATENDE AOS REQUISITOS MAIS RIGOROSOS DE CONTROLE DE QUALIDADE E CERTIFICACAO INDUSTRIAL, DESTACANDO-SE: AVALIACAO DA DUREZA EM PECAS FUNDIDAS, FORJADAS E USINADAS DE GEOMETRIA PLANA OU CILINDRICA. ATENDIMENTO AS ESPECIFICACOES TECNICAS E DE HOMOLOGACAO DOS SETORES AUTOMOTIVO, AERONAUTICO E AEROESPACIAL. INSPECAO DE RECEBIMENTO, CONTROLE ESTATISTICO DE PROCESSO (CEP) E ENSAIOS DE LOTE EM LABORATORIOS DE METROLOGIA. CARACTERIZACAO DE ACOS ESTRUTURAIS, LIGAS NAO FERROSAS, METAIS DUROS (METAL DURO/SINTERIZADOS), CERAMICAS E ACOS INOXIDAVEIS. DETERMINACAO DE PERFIS DE DUREZA POS-TRATAMENTO TERMICO (EX: TEMPERA, CEMENTACAO, NITRETACAO E INDUCAO).</text:p>
          </table:table-cell>
          <table:table-cell office:value-type="string" table:style-name="ce7">
            <text:p/>
          </table:table-cell>
          <table:table-cell office:value-type="string" table:style-name="ce6">
            <text:p/>
          </table:table-cell>
          <table:table-cell office:value-type="string" table:style-name="ce6">
            <text:p>WILSON HARDNESS TESTER WOLPERT UH 930</text:p>
          </table:table-cell>
          <table:table-cell table:number-columns-repeated="16377"/>
        </table:table-row>
        <table:table-row table:style-name="ro2">
          <table:table-cell/>
          <table:table-cell office:value-type="string" table:style-name="ce8">
            <text:p>u</text:p>
          </table:table-cell>
          <table:table-cell office:value-type="string" table:style-name="ce6">
            <text:p>9024.10.20</text:p>
          </table:table-cell>
          <table:table-cell office:value-type="string" table:style-name="ce7">
            <text:p>EQUIPAMENTO: DUROMETRO ROCKWELL ANALOGICO. O EQUIPAMENTO CONSISTE EM UM DUROMETRO ANALOGICO ESTATICO DE BANCADA, PROJETADO PARA A DETERMINACAO DA DUREZA SUPERFICIAL E CONVENCIONAL EM MATERIAIS METALICOS E SUAS RESPECTIVAS LIGAS, POR MEIO DO METODO DE MEDICAO POR PROFUNDIDADE DE PENETRACAO PERMANENTE (INDENTACAO REMANESCENTE). TIPO DE OPERACAO: ANALOGICO DE BANCADA COM CICLO MOTORIZADO DE APLICACAO DE CARGA. <text:s/>NORMAS DE CONFORMIDADE: ASTM E18-05, ASTM E18-03, EN-ISO 6508. <text:s/>FORCA DE ENSAIO PRELIMINAR (PRE-CARGA): 10 KGF (98,07 N) - APLICACAO POR SISTEMA DE MOLAS CALIBRADAS. <text:s/>FORCAS DE ENSAIO TOTAIS: 60 KGF (588,4 N), 100 KGF (980,7 N) E 150 KGF (1471 N). <text:s/>ESCALAS SUPORTADAS: HRA, HRB, HRC, HR15N, HR30T, ENTRE OUTRAS. <text:s/>CAPACIDADE VERTICAL DE ENSAIO: 305 MM (12 POLEGADAS). <text:s/>ALCANCE HORIZONTAL (GARGANTA): 158 MM (6,2 POLEGADAS). <text:s/>DIMENSOES FISICAS (A X L X P): 833 MM X 222 MM X 533 MM. <text:s/>MASSA TOTAL (PESO LIQUIDO): 59 KG. <text:s/>ALIMENTACAO ELETRICA: 110/120 V, 60 HZ (OPCIONAL: 220/240 V, 50 HZ). <text:s/>CARACTERISTICAS OPERACIONAIS E FUNCIONAIS: <text:s/>O DUROMETRO OPERA MEDIANTE CICLO MOTORIZADO DE APLICACAO DA CARGA TOTAL DE ENSAIO, GARANTINDO ALTA REPRODUTIBILIDADE, MINIMIZACAO DE ERROS OPERACIONAIS E CONTROLE RIGOROSO DA TAXA DE DEFORMACAO NO CORPO DE PROVA. <text:s/>SISTEMA DE INDICADOR DE LEITURA: RELOGIO COMPARADOR ANALOGICO DE ALTA PRECISAO MUNIDO DE DIAL COM CODIFICACAO POR CORES PARA LEITURA DIRETA E SIMPLIFICADA DAS ESCALAS ROCKWELL. <text:s/>APLICACAO DE CARGA MOTORIZADA: MECANISMO AUTOMATICO CONTROLADO MOTORIZADAMENTE, GARANTINDO A PERMANENCIA DA FORÇA PELO TEMPO REGULAMENTAR NORMATIVO. <text:s/>MECANISMO DE SELECAO DE CARGA: SELETOR ROTATIVO TIPO DIAL PARA ALTERACAO RAPIDA E PRECISA DAS FORCAS DE ENSAIO PRINCIPAIS. <text:s/>SISTEMA DE FORCA METROLOGICA: MOLAS CALIBRADAS DE ALTA ESTABILIDADE PARA CARGA PRELIMINAR E CONJUNTO DE PESOS CALIBRADOS PARA APLICACAO DA CARGA TOTAL. COMPOSICAO DE ACESSORIOS E SOBRESSALENTES. <text:s/>ACESSORIOS PADRAO: <text:s/>PENETRADOR DE ESFERA DE CARBETO DE TUNGSTENIO DE 1/16 POL. COM CONJUNTO SOBRESSALENTE DE 5 ESFERAS. BIGORNA PLANA COM DIAMETRO DE 2,5 POL. (63 MM) PARA AMOSTRAS REGULARES. CAPA DE PROTECAO CONTRA POEIRA E CAPA PROTETORA TIPO SANFONA PARA O FUSO DE ELEVACAO. MANUAL DE OPERACAO E INSTRUCAO TECNICA DO FABRICANTE. ACESSORIOS OPCIONAIS: <text:s/>PENETRADOR DE DIAMANTE TIPO CONE ROCKWELL E BLOCOS DE TESTE PADRAO CALIBRADOS. SUPORTE ESTRUTURAL DE PISO (FLOOR STAND). BIGORNAS ESPECIAIS: CILINDRICA EM V (PARA EIXOS), TIPO PESCOCO DE GANSO E DE CONTATO REDUZIDO. SUPORTE EXTENSOR TIPO VARI-REST PARA PECAS EXTENSAS. APLICACAO TECNICA E FINALIDADE DA IMPORTACAO: <text:s/>O PRESENTE EQUIPAMENTO DESTINA-SE AO CONTROLE METROLOGICO DE QUALIDADE E CARACTERIZACAO MECANICA DE MATERIAIS METALICOS EM PROCESSOS LABORATORIAIS E INDUSTRIAIS. A CONFORMIDADE ESTRITA COM AS NORMAS ASTM E18 E ISO 6508 ATENDE PLENAMENTE AS EXIGENCIAS REGULATORIAS NACIONAIS E INTERNACIONAIS PARA EMISSAO DE LAUDOS DE CONFORMIDADE TECNICA.</text:p>
          </table:table-cell>
          <table:table-cell office:value-type="string" table:style-name="ce7">
            <text:p/>
          </table:table-cell>
          <table:table-cell office:value-type="string" table:style-name="ce6">
            <text:p/>
          </table:table-cell>
          <table:table-cell office:value-type="string" table:style-name="ce6">
            <text:p>WILSON ROCKWELL 504R</text:p>
          </table:table-cell>
          <table:table-cell table:number-columns-repeated="16377"/>
        </table:table-row>
        <table:table-row table:style-name="ro2">
          <table:table-cell/>
          <table:table-cell office:value-type="string" table:style-name="ce8">
            <text:p>u</text:p>
          </table:table-cell>
          <table:table-cell office:value-type="string" table:style-name="ce6">
            <text:p>9027.30.20</text:p>
          </table:table-cell>
          <table:table-cell office:value-type="string" table:style-name="ce7">
            <text:p>Matrizes duplas de fotodiodo de silício de 32 elementos, faixa de comprimentos de onda: 400 nm a 700 nm, Medição do comprimento de onda 10mn, faixa de refletância: 0 a 175%, Resolução: 0,01%, fonte de luz: Lâmpada de xenônio pulsada ×1 (com filtro corte UV), Medição/área de iluminação: MAV:Ø8 mm/Ø12 mm, Configuração UV: Sem função de ajuste (UV0%, índices: MI, WI (ASTM E313-73), YI (ASTM E313-73, ASTM D1925), Brilho ISO (ISO2470), WI/Matiz (CIE), Intensidade Tristimulus, Opacidade, Escala de cinza (ISO 105-A05), Valor de brilho a 8°, Intensidade K/S (Aparente (ΔE*ab), Absorção máxima, Comprimento de onda total), Grau de coloração (ISO 105 A04), Refletância média, Índice do usuário*3, Negritude (My) (ISO18314-3/DIN55979)*4, Escuridão (Mc) (ISO18314-3)*4, Subtom (dM) (ISO18314-3)*4, Memoria de dados: 1.000 dados alvo + 5.100 dados de amostra</text:p>
          </table:table-cell>
          <table:table-cell office:value-type="string" table:style-name="ce7">
            <text:p/>
          </table:table-cell>
          <table:table-cell office:value-type="string" table:style-name="ce6">
            <text:p/>
          </table:table-cell>
          <table:table-cell office:value-type="string" table:style-name="ce6">
            <text:p>CM-25d</text:p>
          </table:table-cell>
          <table:table-cell table:number-columns-repeated="16377"/>
        </table:table-row>
        <table:table-row table:style-name="ro2">
          <table:table-cell/>
          <table:table-cell office:value-type="string" table:style-name="ce8">
            <text:p>u</text:p>
          </table:table-cell>
          <table:table-cell office:value-type="string" table:style-name="ce6">
            <text:p>9027.89.11</text:p>
          </table:table-cell>
          <table:table-cell office:value-type="string" table:style-name="ce7">
            <text:p>O calorímetro dispõe de um sistema mecânico e elétrico que simula um sistema de refrigeração completo, com condensador e uma caldeira, que atua como um evaporador (simulando uma carga térmica a ser resfriada) e com uma bancada para instalação do compressor hermético. A instalação do compressor consiste na conexão das mangueiras de descarga e sucção de gás refrigerante, dos sensores de temperatura, do medidor de rotação (Acelerômetro) e dos fios de alimentação elétrica.O ambiente interno da cabine é controlado e monitorado, sendo sua temperatura controlada durante todo o período de realização do teste. Esse controle é efetuado através de um conjunto de resistências e de um ventilador que retira o ar quente da cabine para o ambiente exterior. Função: Um calorímetro converte variações de temperatura em dados quantitativos <text:s/>possibilitando a avaliação precisa do comportamento térmico do sistema ensaiado. Mede propriedades do sistema ensaiado (compressor, unidade condensadora) como capacidade térmica, eficiência energética, potência. Aplicação: O equipamento destina-se à realização de testes em compressores herméticos e unidades condensadoras monofásicas para refrigeração, sendo controlado e monitorado automático e eletronicamente através de um computador com software específico. Este controle é efetuado através de sensores e transdutores de medição, válvulas elétricas e eletrônicas e registros mecânicos, que atuando em conjunto controlam o equipamento, conforme valores de parâmetros pré-estabelecidos pelo operador, através da seleção da aplicação e da condição do teste. Mede propriedades do sistema ensaiado (compressor, unidade condensadora) como capacidade térmica, eficiência energética, potência e é fundamental para o desenvolvimento do produto em fase de teste. Especificações: Capacidade de Refrigeração 4000 ¿ 27000 BTU/h - Tensão Até 575V - Frequência 50/60Hz - Dimensões e peso 2.4/ 2.4 / 3.0 (metros) 4500kg - GEN94118.</text:p>
          </table:table-cell>
          <table:table-cell office:value-type="string" table:style-name="ce7">
            <text:p/>
          </table:table-cell>
          <table:table-cell office:value-type="string" table:style-name="ce6">
            <text:p/>
          </table:table-cell>
          <table:table-cell office:value-type="string" table:style-name="ce6">
            <text:p>CAL 7 – 4000-27000 BTUh</text:p>
          </table:table-cell>
          <table:table-cell table:number-columns-repeated="16377"/>
        </table:table-row>
        <table:table-row table:style-name="ro2">
          <table:table-cell/>
          <table:table-cell office:value-type="string" table:style-name="ce8">
            <text:p>s</text:p>
          </table:table-cell>
          <table:table-cell office:value-type="string" table:style-name="ce6">
            <text:p>9405.99.00</text:p>
          </table:table-cell>
          <table:table-cell office:value-type="string" table:style-name="ce7">
            <text:p>Acessório óptico utilizado para difusão e suavização do feixe luminoso em luminárias LED do tipo painel 2x1, para uso em equipamentos da posição 9405. Possui painel rígido de superfície plana com acabamento translúcido de alta densidade, destinado a reduzir sombras duras e uniformizar a emissão de luz, sem alteração significativa do ângulo de abertura do feixe. Fixação direta em equipamento de iluminação compatível por meio de sistema de encaixe próprio. Produto de construção mecânica em polímero de alta resistência (plástico técnico). Indicado para produções audiovisuais profissionais.</text:p>
          </table:table-cell>
          <table:table-cell office:value-type="string" table:style-name="ce7">
            <text:p/>
          </table:table-cell>
          <table:table-cell office:value-type="string" table:style-name="ce6">
            <text:p/>
          </table:table-cell>
          <table:table-cell office:value-type="string" table:style-name="ce6">
            <text:p>NOVA 2x1 Flat Diffuser</text:p>
          </table:table-cell>
          <table:table-cell table:number-columns-repeated="16377"/>
        </table:table-row>
        <table:table-row table:style-name="ro2">
          <table:table-cell/>
          <table:table-cell office:value-type="string" table:style-name="ce8">
            <text:p>s</text:p>
          </table:table-cell>
          <table:table-cell office:value-type="string" table:style-name="ce6">
            <text:p>9405.99.00</text:p>
          </table:table-cell>
          <table:table-cell office:value-type="string" table:style-name="ce7">
            <text:p>Acessório utilizado para difusão e controle da luz emitida por luminárias LED do tipo painel 1x1, para uso em equipamentos da posição 9405. Possui estrutura dobrável com interior refletivo e sistema de difusão composto por painéis de tecido técnico, permitindo suavização e ampliação da distribuição da luz. Inclui diferentes níveis de difusão e grade de controle para direcionamento do feixe luminoso. Fixação direta em equipamento de iluminação compatível por meio de sistema de encaixe próprio. Produto de construção mecânica com estrutura metálica e tecido técnico de alta resistência térmica. Indicado para produções audiovisuais profissionais.</text:p>
          </table:table-cell>
          <table:table-cell office:value-type="string" table:style-name="ce7">
            <text:p/>
          </table:table-cell>
          <table:table-cell office:value-type="string" table:style-name="ce6">
            <text:p/>
          </table:table-cell>
          <table:table-cell office:value-type="string" table:style-name="ce6">
            <text:p>NOVA II 1X1 Softbox</text:p>
          </table:table-cell>
          <table:table-cell table:number-columns-repeated="16377"/>
        </table:table-row>
        <table:table-row table:style-name="ro2">
          <table:table-cell/>
          <table:table-cell office:value-type="string" table:style-name="ce8">
            <text:p>s</text:p>
          </table:table-cell>
          <table:table-cell office:value-type="string" table:style-name="ce6">
            <text:p>9405.99.00</text:p>
          </table:table-cell>
          <table:table-cell office:value-type="string" table:style-name="ce7">
            <text:p>Softbox circular com encaixe Bowens e design parabólico. Softbox parabólico de 24" com encaixe Bowens. Configuração de liberação rápida, dobra-se completamente. Mandril Bowens removível para peças de reposição. Inclui grade de tecido de 40°. Alça lateral. Inclui tecido difusor e defletor de 1 parada. Inclui bolsa de transporte.</text:p>
          </table:table-cell>
          <table:table-cell office:value-type="string" table:style-name="ce7">
            <text:p/>
          </table:table-cell>
          <table:table-cell office:value-type="string" table:style-name="ce6">
            <text:p/>
          </table:table-cell>
          <table:table-cell office:value-type="string" table:style-name="ce6">
            <text:p>Quick Dome 60</text:p>
          </table:table-cell>
          <table:table-cell table:number-columns-repeated="16377"/>
        </table:table-row>
        <table:table-row table:style-name="ro2">
          <table:table-cell/>
          <table:table-cell office:value-type="string" table:style-name="ce8">
            <text:p>s</text:p>
          </table:table-cell>
          <table:table-cell office:value-type="string" table:style-name="ce6">
            <text:p>9620.00.00</text:p>
          </table:table-cell>
          <table:table-cell office:value-type="string" table:style-name="ce7">
            <text:p>Tripé de sustentação mecânica vertical, tipo C-Stand com base destacável (Quick-release / Detachable Base), fabricado em liga metálica. Composto por coluna central de múltiplas seções com travas mecânicas para ajuste de altura. A base do tipo Turtle Base possui pernas dobráveis com sistema de liberação rápida, permitindo a separação da coluna central e utilização independente da base para posicionamento de equipamentos ao nível do solo. O topo possui terminação em pino padrão de 5/8" (16 mm) para acoplamento de iluminadores e acessórios. Produto exclusivamente mecânico, sem componentes eletroeletrônicos ou motores, destinado à sustentação e posicionamento de equipamentos em estruturas de rigging. Indicado para produções audiovisuais profissionais.</text:p>
          </table:table-cell>
          <table:table-cell office:value-type="string" table:style-name="ce7">
            <text:p/>
          </table:table-cell>
          <table:table-cell office:value-type="string" table:style-name="ce6">
            <text:p/>
          </table:table-cell>
          <table:table-cell office:value-type="string" table:style-name="ce6">
            <text:p>DC-1</text:p>
          </table:table-cell>
          <table:table-cell table:number-columns-repeated="16377"/>
        </table:table-row>
        <table:table-row table:style-name="ro2">
          <table:table-cell/>
          <table:table-cell office:value-type="string" table:style-name="ce8">
            <text:p>s</text:p>
          </table:table-cell>
          <table:table-cell office:value-type="string" table:style-name="ce6">
            <text:p>9620.00.00</text:p>
          </table:table-cell>
          <table:table-cell office:value-type="string" table:style-name="ce7">
            <text:p>Suporte mecânico compacto tipo C-Stand (Mini C-Stand), destinado ao suporte, estabilização e posicionamento de equipamentos de iluminação, fotografia, vídeo e acessórios audiovisuais profissionais. Possui estrutura telescópica composta por coluna de 3 seções, com diâmetros de 10 mm, 15 mm e 20 mm, e pernas de apoio com diâmetro de 10 mm. Apresenta altura mínima de 280 mm, altura máxima de 480 mm e comprimento fechado de 280 mm para transporte e armazenamento. Possui capacidade máxima de carga de até 2 kg e peso líquido de 0,88 kg. Fabricado predominantemente em alumínio. Produto de construção exclusivamente mecânica, com função precípua de suporte, sem componentes elétricos ou eletrônicos. Acompanha 1 suporte modelo DC-102 e 1 bolsa para transporte com comprimento de 300 mm. Indicado para uso profissional audiovisual.</text:p>
          </table:table-cell>
          <table:table-cell office:value-type="string" table:style-name="ce7">
            <text:p/>
          </table:table-cell>
          <table:table-cell office:value-type="string" table:style-name="ce6">
            <text:p/>
          </table:table-cell>
          <table:table-cell office:value-type="string" table:style-name="ce6">
            <text:p>DC-102</text:p>
          </table:table-cell>
          <table:table-cell table:number-columns-repeated="16377"/>
        </table:table-row>
        <table:table-row table:style-name="ro2">
          <table:table-cell/>
          <table:table-cell office:value-type="string" table:style-name="ce8">
            <text:p>s</text:p>
          </table:table-cell>
          <table:table-cell office:value-type="string" table:style-name="ce6">
            <text:p>9620.00.00</text:p>
          </table:table-cell>
          <table:table-cell office:value-type="string" table:style-name="ce7">
            <text:p>Haste de sustentação mecânica telescópica, tipo braço extensor de alta carga (Heavy-duty Boom), destinada ao suporte, estabilização e posicionamento de equipamentos em estruturas de apoio audiovisual. Projetada para conexão em colunas centrais de tripés, C-stands ou suportes verticais similares por meio de receptor padrão, permitindo extensão telescópica e deslocamento do ponto de fixação. Fabricada em estrutura metálica de alta resistência, composta por coluna de 2 seções com diâmetros de 45 mm e 55 mm, dotada de travas mecânicas para ajuste de extensão entre 2,16 m e 3,70 m. Inclui sistema de articulação central para ajuste de inclinação e posicionamento de carga em suspensão. Capacidade de carga de até 10 kg. Produto de construção exclusivamente mecânica, com função precípua de suporte, sem componentes elétricos ou eletrônicos. <text:s/>Indicado para uso profissional audiovisual.</text:p>
          </table:table-cell>
          <table:table-cell office:value-type="string" table:style-name="ce7">
            <text:p/>
          </table:table-cell>
          <table:table-cell office:value-type="string" table:style-name="ce6">
            <text:p/>
          </table:table-cell>
          <table:table-cell office:value-type="string" table:style-name="ce6">
            <text:p>DL-1023</text:p>
          </table:table-cell>
          <table:table-cell table:number-columns-repeated="16377"/>
        </table:table-row>
        <table:table-row table:style-name="ro2">
          <table:table-cell/>
          <table:table-cell office:value-type="string" table:style-name="ce8">
            <text:p>s</text:p>
          </table:table-cell>
          <table:table-cell office:value-type="string" table:style-name="ce6">
            <text:p>9620.00.00</text:p>
          </table:table-cell>
          <table:table-cell office:value-type="string" table:style-name="ce7">
            <text:p>Tripé telescópico de construção exclusivamente mecânica, projetado para sustentação, estabilização e posicionamento regulável de equipamentos de iluminação profissional, refletores, luminárias de estúdio e acessórios audiovisuais correlatos. Possui estrutura telescópica composta por 2 seções, com altura mínima operacional de 2.220 mm e altura máxima estendida de 3.710 mm, mantendo comprimento fechado de 2.220 mm para transporte e armazenamento. Apresenta tubos estruturais com diâmetros de 40 mm e 50 mm, proporcionando suporte para cargas de até 20 kg (44,2 lb). Equipamento de atuação puramente passiva, sem componentes eletroeletrônicos, sem circuitos ativos, sem baterias, sem motores, sem conectividade sem fio e sem interfaces de radiofrequência. Fornecido com adaptador mecânico de espigão 1-1/8" para 5/8", destinado à compatibilização de diferentes padrões de montagem utilizados em equipamentos de iluminação e suporte profissional. Disponível nos acabamentos prata (Silver) ou preto fosco (Matt Black). Acompanha 1 unidade do tripé modelo DL-1123 e 1 adaptador 1-1/8" para 5/8". Material constitutivo predominante: Alumínio. Indicado para produções audiovisuais profissionais.</text:p>
          </table:table-cell>
          <table:table-cell office:value-type="string" table:style-name="ce7">
            <text:p/>
          </table:table-cell>
          <table:table-cell office:value-type="string" table:style-name="ce6">
            <text:p/>
          </table:table-cell>
          <table:table-cell office:value-type="string" table:style-name="ce6">
            <text:p>DL-1123</text:p>
          </table:table-cell>
          <table:table-cell table:number-columns-repeated="16377"/>
        </table:table-row>
        <table:table-row table:style-name="ro2">
          <table:table-cell/>
          <table:table-cell office:value-type="string" table:style-name="ce8">
            <text:p>s</text:p>
          </table:table-cell>
          <table:table-cell office:value-type="string" table:style-name="ce6">
            <text:p>9620.00.00</text:p>
          </table:table-cell>
          <table:table-cell office:value-type="string" table:style-name="ce7">
            <text:p>Tripé de sustentação mecânica vertical de grande porte, tipo Heavy-Duty Boom Stand (Girafa com Base Móvel), fabricado em liga metálica de alta resistência. Composto por coluna central de 5 seções telescópicas com diâmetros robustos (25 mm a 45 mm), dotadas de travas mecânicas de segurança. A base é estruturada com pernas de perfil quadrado (25x25 mm) e equipada com rodízios profissionais de 4 polegadas com sistema de freio, garantindo mobilidade suave e travamento seguro. Possui braço extensor articulado de longo alcance, permitindo o posicionamento de equipamentos em alturas de até 5,32 m (modelo M-8) e projeções horizontais de até 3,00 m. Estrutura projetada para suportar carga suspensa de até 10 kg. Produto exclusivamente mecânico, sem componentes eletroeletrônicos ou motores. Indicado para produções audiovisuais profissionais de grande porte.</text:p>
          </table:table-cell>
          <table:table-cell office:value-type="string" table:style-name="ce7">
            <text:p/>
          </table:table-cell>
          <table:table-cell office:value-type="string" table:style-name="ce6">
            <text:p/>
          </table:table-cell>
          <table:table-cell office:value-type="string" table:style-name="ce6">
            <text:p>M-6</text:p>
          </table:table-cell>
          <table:table-cell table:number-columns-repeated="16377"/>
        </table:table-row>
        <table:table-row table:style-name="ro2">
          <table:table-cell/>
          <table:table-cell office:value-type="string" table:style-name="ce8">
            <text:p>s</text:p>
          </table:table-cell>
          <table:table-cell office:value-type="string" table:style-name="ce6">
            <text:p>9620.00.00</text:p>
          </table:table-cell>
          <table:table-cell office:value-type="string" table:style-name="ce7">
            <text:p>Tripé telescópico reforçado de construção exclusivamente mecânica, projetado para sustentação, estabilização e posicionamento de equipamentos de iluminação profissional de grande porte, refletores, luminárias de estúdio, modificadores de luz e acessórios audiovisuais correlatos. Possui estrutura telescópica composta por 2 seções, com altura mínima operacional de 980 mm e altura máxima estendida de 1.730 mm, apresentando comprimento fechado de 980 mm para transporte e armazenamento. Fabricado com tubos estruturais de diâmetros 60 mm e 70 mm e pernas de apoio com perfil de 30 x 30 mm, proporcionando elevada estabilidade operacional e capacidade máxima de carga de 80 kg (176 lb), adequada para equipamentos de iluminação de alta potência e montagens técnicas de estúdio. Apresenta peso líquido aproximado de 28 kg. Equipamento de atuação puramente passiva, sem componentes eletroeletrônicos, sem circuitos ativos, sem baterias, sem motores, sem conectividade sem fio e sem interfaces de radiofrequência. Destina-se ao suporte físico e posicionamento de equipamentos utilizados em produções audiovisuais, cinematográficas, televisivas e fotográficas profissionais. Acompanha 1 unidade do tripé modelo MFD-1700 e 1 bolsa para transporte com comprimento aproximado de 1.100 mm. Material constitutivo predominante: Alumínio. Indicado para produções audiovisuais profissionais.</text:p>
          </table:table-cell>
          <table:table-cell office:value-type="string" table:style-name="ce7">
            <text:p/>
          </table:table-cell>
          <table:table-cell office:value-type="string" table:style-name="ce6">
            <text:p/>
          </table:table-cell>
          <table:table-cell office:value-type="string" table:style-name="ce6">
            <text:p>MFD-1700</text:p>
          </table:table-cell>
          <table:table-cell table:number-columns-repeated="16377"/>
        </table:table-row>
        <table:table-row table:style-name="ro2">
          <table:table-cell/>
          <table:table-cell office:value-type="string" table:style-name="ce8">
            <text:p>s</text:p>
          </table:table-cell>
          <table:table-cell office:value-type="string" table:style-name="ce6">
            <text:p>9620.00.00</text:p>
          </table:table-cell>
          <table:table-cell office:value-type="string" table:style-name="ce7">
            <text:p>Tripé telescópico reforçado de construção exclusivamente mecânica, projetado para sustentação, estabilização e posicionamento regulável de equipamentos de iluminação profissional de grande porte, refletores de alta potência, luminárias de estúdio, sistemas de iluminação para cinema e televisão e acessórios audiovisuais correlatos. Possui estrutura telescópica composta por 4 seções, com altura mínima operacional de 1.550 mm, altura máxima estendida de 4.060 mm e comprimento fechado de 1.860 mm para transporte e armazenamento. Fabricado com tubos estruturais de diâmetros progressivos de 60 mm, 70 mm, 80 mm e 90 mm, além de pernas de apoio com perfil de 30 x 30 mm, garantindo elevada rigidez estrutural e capacidade máxima de carga de 65 kg (143,7 lb). Apresenta peso líquido aproximado de 60,2 kg. Equipamento de atuação puramente passiva, sem componentes eletroeletrônicos, sem circuitos ativos, sem baterias, sem motores, sem conectividade sem fio e sem interfaces de radiofrequência. Possui rodízios de 8 polegadas para deslocamento assistido em ambientes de estúdio e locação. Destina-se ao suporte físico e posicionamento de equipamentos utilizados em produções audiovisuais, cinematográficas, televisivas e fotográficas profissionais. Acompanha 1 unidade do tripé modelo MFD-4000 e 1 bolsa para transporte com comprimento aproximado de 2.200 mm. Material constitutivo predominante: Alumínio. Indicado para produções audiovisuais profissionais.</text:p>
          </table:table-cell>
          <table:table-cell office:value-type="string" table:style-name="ce7">
            <text:p/>
          </table:table-cell>
          <table:table-cell office:value-type="string" table:style-name="ce6">
            <text:p/>
          </table:table-cell>
          <table:table-cell office:value-type="string" table:style-name="ce6">
            <text:p>MFD-4000</text:p>
          </table:table-cell>
          <table:table-cell table:number-columns-repeated="16377"/>
        </table:table-row>
        <table:table-row table:style-name="ro2">
          <table:table-cell/>
          <table:table-cell office:value-type="string" table:style-name="ce8">
            <text:p>s</text:p>
          </table:table-cell>
          <table:table-cell office:value-type="string" table:style-name="ce6">
            <text:p>9620.00.00</text:p>
          </table:table-cell>
          <table:table-cell office:value-type="string" table:style-name="ce7">
            <text:p>Tripé telescópico de piso, destinado ao suporte, estabilização e posicionamento de aparelhos de iluminação profissional, próprios para utilização como partes e acessórios de aparelhos de iluminação da posição 9405. Fabricado predominantemente em aço e alumínio, possui estrutura telescópica composta por 5 seções, apresentando altura mínima de 1.860 mm (73"), altura máxima de 5.650 mm (222") e comprimento fechado de 2.200 mm (87") para transporte e armazenamento. A estrutura é equipada com pernas de seção quadrada de 30 x 30 mm, com regulagem angular de 50°, 60°, 70°, 80° e 90°, proporcionando diâmetro de base aberta de 2.130 mm (84"). Possui capacidade máxima de carga de até 65 kg (143,7 lb) e é destinado ao suporte de refletores cinematográficos, luminárias profissionais de 12 kW e 18 kW e demais equipamentos de iluminação utilizados em produções audiovisuais. A base é equipada com rodas industriais de 8 polegadas para deslocamento em áreas de produção. Apresenta peso líquido de 82 kg (181,2 lb). Produto de construção exclusivamente mecânica, com função precípua de suporte, sem componentes elétricos ou eletrônicos. Acompanha 1 unidade do tripé modelo MFD-6000 com rodas integradas. Indicado para uso profissional audiovisual.</text:p>
          </table:table-cell>
          <table:table-cell office:value-type="string" table:style-name="ce7">
            <text:p/>
          </table:table-cell>
          <table:table-cell office:value-type="string" table:style-name="ce6">
            <text:p/>
          </table:table-cell>
          <table:table-cell office:value-type="string" table:style-name="ce6">
            <text:p>MFD-6000</text:p>
          </table:table-cell>
          <table:table-cell table:number-columns-repeated="16377"/>
        </table:table-row>
        <table:table-row table:style-name="ro2">
          <table:table-cell/>
          <table:table-cell office:value-type="string" table:style-name="ce8">
            <text:p>s</text:p>
          </table:table-cell>
          <table:table-cell office:value-type="string" table:style-name="ce6">
            <text:p>9620.00.00</text:p>
          </table:table-cell>
          <table:table-cell office:value-type="string" table:style-name="ce7">
            <text:p>Tripé de sustentação mecânica vertical de carga pesada, tipo Combo Stand, fabricado em liga metálica de alta resistência. Composto por coluna central de 3 seções telescópicas com diâmetros de 35 mm, 40 mm e 45 mm, dotadas de travas mecânicas de segurança para ajuste de altura entre 1,64 m e 3,59 m. A base possui pernas de apoio com perfil quadrado (25x25 mm) e ampla abertura, garantindo estabilidade absoluta para suportar uma carga máxima de até 40 kg. O topo possui cabeçote universal tipo Combo Head, compatível com pinos padrão 5/8" (16 mm) e receptores 1-1/8" (28 mm), permitindo o acoplamento de iluminadores de grande porte e acessórios de rigging. Produto exclusivamente mecânico, sem componentes eletroeletrônicos ou motores, destinado à sustentação e posicionamento de equipamentos em estúdio. Indicado para produções audiovisuais profissionais.</text:p>
          </table:table-cell>
          <table:table-cell office:value-type="string" table:style-name="ce7">
            <text:p/>
          </table:table-cell>
          <table:table-cell office:value-type="string" table:style-name="ce6">
            <text:p/>
          </table:table-cell>
          <table:table-cell office:value-type="string" table:style-name="ce6">
            <text:p>MYC-1035</text:p>
          </table:table-cell>
          <table:table-cell table:number-columns-repeated="16377"/>
        </table:table-row>
        <table:table-row table:style-name="ro2">
          <table:table-cell/>
          <table:table-cell office:value-type="string" table:style-name="ce8">
            <text:p>s</text:p>
          </table:table-cell>
          <table:table-cell office:value-type="string" table:style-name="ce6">
            <text:p>9620.00.00</text:p>
          </table:table-cell>
          <table:table-cell office:value-type="string" table:style-name="ce7">
            <text:p>Tripé telescópico de sustentação mecânica, destinado ao suporte, estabilização e posicionamento de equipamentos de iluminação, fotografia, vídeo e acessórios audiovisuais profissionais. Fabricado predominantemente em alumínio, possui estrutura telescópica com altura mínima operacional de 1230 mm, altura máxima estendida de 2645 mm e comprimento fechado de 1095 mm para transporte e armazenamento. Apresenta peso líquido de 4,48 kg e é equipado com pino de fixação padrão 5/8" (Baby Pin) para montagem de equipamentos compatíveis. Produto de construção exclusivamente mecânica, com função precípua de suporte, sem componentes elétricos ou eletrônicos. Acompanha 1 unidade do tripé modelo MZ-3000S. Indicado para uso profissional audiovisual.</text:p>
          </table:table-cell>
          <table:table-cell office:value-type="string" table:style-name="ce7">
            <text:p/>
          </table:table-cell>
          <table:table-cell office:value-type="string" table:style-name="ce6">
            <text:p/>
          </table:table-cell>
          <table:table-cell office:value-type="string" table:style-name="ce6">
            <text:p>MZ-3000S</text:p>
          </table:table-cell>
          <table:table-cell table:number-columns-repeated="16377"/>
        </table:table-row>
        <table:table-row table:number-rows-repeated="15" table:style-name="ro2">
          <table:table-cell/>
          <table:table-cell table:style-name="ce5"/>
          <table:table-cell table:style-name="ce2"/>
          <table:table-cell table:number-columns-repeated="2" table:style-name="ce3"/>
          <table:table-cell table:number-columns-repeated="2" table:style-name="ce2"/>
          <table:table-cell table:number-columns-repeated="16377"/>
        </table:table-row>
        <table:table-row table:number-rows-repeated="418" table:style-name="ro2">
          <table:table-cell/>
          <table:table-cell table:style-name="ce5"/>
          <table:table-cell table:style-name="ce2"/>
          <table:table-cell table:number-columns-repeated="2" table:style-name="ce3"/>
          <table:table-cell table:number-columns-repeated="16379"/>
        </table:table-row>
        <table:table-row table:number-rows-repeated="1048062" table:style-name="ro2">
          <table:table-cell table:number-columns-repeated="16384"/>
        </table:table-row>
        <table:named-expressions>
          <table:named-range table:name="Print_Area" table:cell-range-address="Website.$B$5:Website.$G$6" table:base-cell-address="Website.$A$1"/>
        </table:named-expressions>
      </table:table>
      <table:database-ranges>
        <table:database-range table:target-range-address="Website.C6:Website.G302" table:contains-header="false">
          <table:sort>
            <table:sort-by table:field-number="0"/>
          </table:sort>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style:style style:name="Consulta" style:family="table-cell" style:data-style-name="N0">
      <style:table-cell-properties fo:background-color="#95B3D7"/>
      <style:text-properties fo:color="#000000"/>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10" style:display-name="Normal 10" style:family="table-cell" style:data-style-name="N0">
      <style:table-cell-properties style:vertical-align="automatic" fo:background-color="transparent"/>
    </style:style>
    <style:style style:name="Normal_32_16" style:display-name="Normal 16"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5" style:display-name="Normal 5"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m1">
      <style:page-layout-properties fo:margin-top="0.31496062992126in" fo:margin-bottom="0.31496062992126in" fo:margin-left="0.511811023622047in" fo:margin-right="0.511811023622047in" style:print-orientation="portrait" style:print-page-order="ttb" style:first-page-number="continue" style:scale-to="58%" style:table-centering="both" style:print="objects charts drawings"/>
      <style:header-style>
        <style:header-footer-properties fo:min-height="0.275590551181102in" fo:margin-left="0.511811023622047in" fo:margin-right="0.511811023622047in" fo:margin-bottom="0in"/>
      </style:header-style>
      <style:footer-style>
        <style:header-footer-properties fo:min-height="0.275590551181102in" fo:margin-left="0.511811023622047in" fo:margin-right="0.511811023622047in" fo:margin-top="0in"/>
      </style:footer-style>
    </style:page-layout>
  </office:automatic-styles>
  <office:master-styles>
    <style:master-page style:name="mp1" style:page-layout-name="pm1">
      <style:header>
        <style:region-left>
          <text:p>SECEX/DECEX/DISIM</text:p>
        </style:region-left>
      </style:header>
      <style:header-left style:display="false"/>
      <style:header-first/>
      <style:footer>
        <style:region-right>
          <text:p><text:page-number>1</text:page-number>/<text:page-count>99</text:page-count></text:p>
        </style:region-righ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10201</meta:generator>
    <dc:title/>
    <dc:description/>
    <dc:subject/>
    <meta:initial-creator>decex.disim@mdic.gov.br</meta:initial-creator>
    <dc:creator>Gláucia</dc:creator>
    <meta:creation-date>2013-10-31T14:51:05Z</meta:creation-date>
    <dc:date>2026-08-13T17:33:00Z</dc:date>
    <meta:user-defined meta:name="ContentTypeId">0x01010080B844A35F63834FBE653DE3E4DC301A</meta:user-defined>
    <meta:user-defined meta:name="MediaServiceImageTags"/>
  </office:meta>
</office:document-meta>
</file>