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4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5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9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10" style:family="table-cell" style:parent-style-name="Default" style:data-style-name="N4">
      <style:table-cell-properties fo:border="thin solid #000000" style:vertical-align="middle" fo:wrap-option="wrap"/>
      <style:text-properties fo:color="#000000"/>
    </style:style>
    <style:style style:name="ce11" style:family="table-cell" style:parent-style-name="Default" style:data-style-name="N3">
      <style:table-cell-properties fo:border="thin solid #000000" style:vertical-align="middle" fo:wrap-option="wrap"/>
      <style:text-properties fo:color="#000000"/>
    </style:style>
    <style:style style:name="ce1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4">
      <style:table-cell-properties fo:border="thin solid #000000" style:vertical-align="middle"/>
      <style:text-properties fo:color="#000000"/>
    </style:style>
    <style:style style:name="ce1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4"/>
    <style:style style:name="ce20" style:family="table-cell" style:parent-style-name="Default" style:data-style-name="N4">
      <style:table-cell-properties fo:border="thin solid #000000"/>
      <style:text-properties fo:color="#000000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3.571875cm"/>
    </style:style>
    <style:style style:name="co7" style:family="table-column">
      <style:table-column-properties fo:break-before="auto" style:column-width="3.254375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8.9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6_08_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office:value-type="string" table:number-columns-spanned="6" table:number-rows-spanned="1" table:style-name="ce35">
            <text:p>Acompanhamento semanal das cotas para a importação para o setor siderúrgico</text:p>
          </table:table-cell>
          <table:covered-table-cell table:number-columns-repeated="5"/>
          <table:table-cell office:value-type="string" table:number-columns-spanned="3" table:number-rows-spanned="1" table:style-name="ce31">
            <text:p>Atualização: 26/08/2026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30">
            <text:p>NCM</text:p>
          </table:table-cell>
          <table:table-cell office:value-type="string" table:number-columns-spanned="1" table:number-rows-spanned="2" table:style-name="ce29">
            <text:p>Resolução GECEX</text:p>
          </table:table-cell>
          <table:table-cell office:value-type="string" table:number-columns-spanned="1" table:number-rows-spanned="2" table:style-name="ce29">
            <text:p>Portaria SECEX<text:s/></text:p>
          </table:table-cell>
          <table:table-cell office:value-type="string" table:number-columns-spanned="1" table:number-rows-spanned="2" table:style-name="ce29">
            <text:p>Início Vigência</text:p>
          </table:table-cell>
          <table:table-cell office:value-type="string" table:number-columns-spanned="1" table:number-rows-spanned="2" table:style-name="ce29">
            <text:p>Fim Vigência</text:p>
          </table:table-cell>
          <table:table-cell office:value-type="string" table:number-columns-spanned="1" table:number-rows-spanned="2" table:style-name="ce29">
            <text:p>Cota Concedida (em quilogramas) (f)</text:p>
          </table:table-cell>
          <table:table-cell office:value-type="string" table:number-columns-spanned="2" table:number-rows-spanned="1" table:style-name="ce36">
            <text:p>Cota Consumida (em quilogramas) (g)</text:p>
          </table:table-cell>
          <table:covered-table-cell/>
          <table:table-cell office:value-type="string" table:number-columns-spanned="1" table:number-rows-spanned="2" table:style-name="ce37">
            <text:p>Percentual de consumo (g)/(f)</text:p>
          </table:table-cell>
          <table:table-cell table:number-columns-repeated="1637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Deferida <text:s text:c="14"/>(em quilogramas)</text:p>
          </table:table-cell>
          <table:table-cell office:value-type="string" table:style-name="ce22">
            <text:p>Desembaraçada (em quilogramas)</text:p>
          </table:table-cell>
          <table:covered-table-cell/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15">
            <text:p>7208.37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719400" table:style-name="ce11">
            <text:p>719.400</text:p>
          </table:table-cell>
          <table:table-cell office:value-type="float" office:value="286943" table:style-name="ce10">
            <text:p>286.943,00</text:p>
          </table:table-cell>
          <table:table-cell office:value-type="float" office:value="0" table:style-name="ce10">
            <text:p>0,00</text:p>
          </table:table-cell>
          <table:table-cell office:value-type="percentage" office:value="0.39886433138726718" table:formula="of:=([.G4]+[.H4])/[.F4]" table:style-name="ce9">
            <text:p>4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79850" table:style-name="ce11">
            <text:p>179.850</text:p>
          </table:table-cell>
          <table:table-cell office:value-type="float" office:value="17985" table:style-name="ce10">
            <text:p>17.985,00</text:p>
          </table:table-cell>
          <table:table-cell office:value-type="float" office:value="0" table:style-name="ce10">
            <text:p>0,00</text:p>
          </table:table-cell>
          <table:table-cell office:value-type="percentage" office:value="0.1" table:formula="of:=([.G5]+[.H5])/[.F5]" table:style-name="ce9">
            <text:p>1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8.38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742078" table:style-name="ce11">
            <text:p>1.742.078</text:p>
          </table:table-cell>
          <table:table-cell office:value-type="float" office:value="379128" table:style-name="ce10">
            <text:p>379.128,00</text:p>
          </table:table-cell>
          <table:table-cell office:value-type="float" office:value="0" table:style-name="ce10">
            <text:p>0,00</text:p>
          </table:table-cell>
          <table:table-cell office:value-type="percentage" office:value="0.21762975021784328" table:formula="of:=([.G6]+[.H6])/[.F6]" table:style-name="ce9">
            <text:p>22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435519" table:style-name="ce11">
            <text:p>435.519</text:p>
          </table:table-cell>
          <table:table-cell office:value-type="float" office:value="259654" table:style-name="ce10">
            <text:p>259.654,00</text:p>
          </table:table-cell>
          <table:table-cell office:value-type="float" office:value="21300" table:style-name="ce10">
            <text:p>21.300,00</text:p>
          </table:table-cell>
          <table:table-cell office:value-type="percentage" office:value="0.64510159143458723" table:formula="of:=([.G7]+[.H7])/[.F7]" table:style-name="ce9">
            <text:p>65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8.39.1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5330995" table:style-name="ce11">
            <text:p>5.330.995</text:p>
          </table:table-cell>
          <table:table-cell office:value-type="float" office:value="534272" table:style-name="ce10">
            <text:p>534.272,00</text:p>
          </table:table-cell>
          <table:table-cell office:value-type="float" office:value="0" table:style-name="ce10">
            <text:p>0,00</text:p>
          </table:table-cell>
          <table:table-cell office:value-type="percentage" office:value="0.10021994018002268" table:formula="of:=([.G8]+[.H8])/[.F8]" table:style-name="ce9">
            <text:p>1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332749" table:style-name="ce11">
            <text:p>1.332.749</text:p>
          </table:table-cell>
          <table:table-cell office:value-type="float" office:value="523280" table:style-name="ce10">
            <text:p>523.280,00</text:p>
          </table:table-cell>
          <table:table-cell office:value-type="float" office:value="0" table:style-name="ce10">
            <text:p>0,00</text:p>
          </table:table-cell>
          <table:table-cell office:value-type="percentage" office:value="0.39263207100511799" table:formula="of:=([.G9]+[.H9])/[.F9]" table:style-name="ce9">
            <text:p>39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8.39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3154242" table:style-name="ce11">
            <text:p>13.154.242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office:value-type="percentage" office:value="0" table:formula="of:=([.G10]+[.H10])/[.F10]" table:style-name="ce9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3288561" table:style-name="ce11">
            <text:p>3.288.561</text:p>
          </table:table-cell>
          <table:table-cell office:value-type="float" office:value="1875799" table:style-name="ce10">
            <text:p>1.875.799,00</text:p>
          </table:table-cell>
          <table:table-cell office:value-type="float" office:value="90600" table:style-name="ce10">
            <text:p>90.600,00</text:p>
          </table:table-cell>
          <table:table-cell office:value-type="percentage" office:value="0.59795120114846589" table:formula="of:=([.G11]+[.H11])/[.F11]" table:style-name="ce9">
            <text:p>6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9.16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6852158" table:style-name="ce11">
            <text:p>26.852.158</text:p>
          </table:table-cell>
          <table:table-cell office:value-type="float" office:value="10213431" table:style-name="ce16">
            <text:p>10.213.431,00</text:p>
          </table:table-cell>
          <table:table-cell office:value-type="float" office:value="5010912" table:style-name="ce16">
            <text:p>5.010.912,00</text:p>
          </table:table-cell>
          <table:table-cell office:value-type="percentage" office:value="0.56696906818438952" table:formula="of:=([.G12]+[.H12])/[.F12]" table:style-name="ce9">
            <text:p>57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6713040" table:style-name="ce11">
            <text:p>6.713.040</text:p>
          </table:table-cell>
          <table:table-cell office:value-type="float" office:value="4628556" table:style-name="ce16">
            <text:p>4.628.556,00</text:p>
          </table:table-cell>
          <table:table-cell office:value-type="float" office:value="1190847" table:style-name="ce16">
            <text:p>1.190.847,00</text:p>
          </table:table-cell>
          <table:table-cell office:value-type="percentage" office:value="0.8668804297307926" table:formula="of:=([.G13]+[.H13])/[.F13]" table:style-name="ce9">
            <text:p>87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9.17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0302848" table:style-name="ce11">
            <text:p>20.302.848</text:p>
          </table:table-cell>
          <table:table-cell office:value-type="float" office:value="4693969" table:style-name="ce16">
            <text:p>4.693.969,00</text:p>
          </table:table-cell>
          <table:table-cell office:value-type="float" office:value="3043247" table:style-name="ce16">
            <text:p>3.043.247,00</text:p>
          </table:table-cell>
          <table:table-cell office:value-type="percentage" office:value="0.38109018005749734" table:formula="of:=([.G14]+[.H14])/[.F14]" table:style-name="ce9">
            <text:p>38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5075712" table:style-name="ce11">
            <text:p>5.075.712</text:p>
          </table:table-cell>
          <table:table-cell office:value-type="float" office:value="3111666" table:style-name="ce16">
            <text:p>3.111.666,00</text:p>
          </table:table-cell>
          <table:table-cell office:value-type="float" office:value="380513" table:style-name="ce16">
            <text:p>380.513,00</text:p>
          </table:table-cell>
          <table:table-cell office:value-type="percentage" office:value="0.68801756285620619" table:formula="of:=([.G15]+[.H15])/[.F15]" table:style-name="ce9">
            <text:p>69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10.49.1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2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86571419" table:style-name="ce11">
            <text:p>86.571.419</text:p>
          </table:table-cell>
          <table:table-cell office:value-type="float" office:value="49964948" table:style-name="ce20">
            <text:p>49.964.948,00</text:p>
          </table:table-cell>
          <table:table-cell office:value-type="float" office:value="10316148" table:style-name="ce20">
            <text:p>10.316.148,00</text:p>
          </table:table-cell>
          <table:table-cell office:value-type="percentage" office:value="0.69631636741451586" table:formula="of:=([.G16]+[.H16])/[.F16]" table:style-name="ce9">
            <text:p>7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2º, inciso II</text:p>
          </table:table-cell>
          <table:covered-table-cell/>
          <table:covered-table-cell/>
          <table:table-cell office:value-type="float" office:value="57714280" table:style-name="ce11">
            <text:p>57.714.280</text:p>
          </table:table-cell>
          <table:table-cell office:value-type="float" office:value="27688703" table:style-name="ce16">
            <text:p>27.688.703,00</text:p>
          </table:table-cell>
          <table:table-cell office:value-type="float" office:value="3340070.0014999998" table:style-name="ce16">
            <text:p>3.340.070,00</text:p>
          </table:table-cell>
          <table:table-cell office:value-type="percentage" office:value="0.53762730820691174" table:formula="of:=([.G17]+[.H17])/[.F17]" table:style-name="ce9">
            <text:p>54%</text:p>
          </table:table-cell>
          <table:table-cell table:style-name="ce19"/>
          <table:table-cell table:number-columns-repeated="16374"/>
        </table:table-row>
        <table:table-row table:style-name="ro1">
          <table:table-cell office:value-type="string" table:number-columns-spanned="1" table:number-rows-spanned="2" table:style-name="ce15">
            <text:p>7210.61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2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88223064" table:style-name="ce11">
            <text:p>88.223.064</text:p>
          </table:table-cell>
          <table:table-cell office:value-type="float" office:value="17659691" table:style-name="ce16">
            <text:p>17.659.691,00</text:p>
          </table:table-cell>
          <table:table-cell office:value-type="float" office:value="6092612" table:style-name="ce16">
            <text:p>6.092.612,00</text:p>
          </table:table-cell>
          <table:table-cell office:value-type="percentage" office:value="0.26923008477692412" table:formula="of:=([.G18]+[.H18])/[.F18]" table:style-name="ce9">
            <text:p>27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2º, inciso II</text:p>
          </table:table-cell>
          <table:covered-table-cell/>
          <table:covered-table-cell/>
          <table:table-cell office:value-type="float" office:value="58815376" table:style-name="ce11">
            <text:p>58.815.376</text:p>
          </table:table-cell>
          <table:table-cell office:value-type="float" office:value="50178978" table:style-name="ce16">
            <text:p>50.178.978,00</text:p>
          </table:table-cell>
          <table:table-cell office:value-type="float" office:value="7931324" table:style-name="ce16">
            <text:p>7.931.324,00</text:p>
          </table:table-cell>
          <table:table-cell office:value-type="percentage" office:value="0.98801208037843713" table:formula="of:=([.G19]+[.H19])/[.F19]" table:style-name="ce9">
            <text:p>99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13.91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8219520" table:style-name="ce11">
            <text:p>18.219.520</text:p>
          </table:table-cell>
          <table:table-cell office:value-type="float" office:value="849328.55" table:style-name="ce16">
            <text:p>849.328,55</text:p>
          </table:table-cell>
          <table:table-cell office:value-type="float" office:value="0" table:style-name="ce16">
            <text:p>0,00</text:p>
          </table:table-cell>
          <table:table-cell office:value-type="percentage" office:value="4.6616406469544756E-2" table:formula="of:=([.G20]+[.H20])/[.F20]" table:style-name="ce9">
            <text:p>5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4554880" table:style-name="ce11">
            <text:p>4.554.880</text:p>
          </table:table-cell>
          <table:table-cell office:value-type="float" office:value="157081.45000000001" table:style-name="ce16">
            <text:p>157.081,45</text:p>
          </table:table-cell>
          <table:table-cell office:value-type="float" office:value="207651" table:style-name="ce16">
            <text:p>207.651,00</text:p>
          </table:table-cell>
          <table:table-cell office:value-type="percentage" office:value="8.0075095282422376E-2" table:formula="of:=([.G21]+[.H21])/[.F21]" table:style-name="ce9">
            <text:p>8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16.32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9587880" table:style-name="ce11">
            <text:p>9.587.880</text:p>
          </table:table-cell>
          <table:table-cell office:value-type="float" office:value="367220" table:style-name="ce16">
            <text:p>367.220,00</text:p>
          </table:table-cell>
          <table:table-cell office:value-type="float" office:value="844125" table:style-name="ce16">
            <text:p>844.125,00</text:p>
          </table:table-cell>
          <table:table-cell office:value-type="percentage" office:value="0.12634127669516099" table:formula="of:=([.G22]+[.H22])/[.F22]" table:style-name="ce9">
            <text:p>13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2396970" table:style-name="ce11">
            <text:p>2.396.970</text:p>
          </table:table-cell>
          <table:table-cell office:value-type="float" office:value="177000" table:style-name="ce16">
            <text:p>177.000,00</text:p>
          </table:table-cell>
          <table:table-cell office:value-type="float" office:value="0" table:style-name="ce16">
            <text:p>0,00</text:p>
          </table:table-cell>
          <table:table-cell office:value-type="percentage" office:value="7.3843227074181159E-2" table:formula="of:=([.G23]+[.H23])/[.F23]" table:style-name="ce9">
            <text:p>7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16.33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352991" table:style-name="ce11">
            <text:p>2.352.991</text:p>
          </table:table-cell>
          <table:table-cell office:value-type="float" office:value="710385" table:style-name="ce16">
            <text:p>710.385,00</text:p>
          </table:table-cell>
          <table:table-cell office:value-type="float" office:value="74400" table:style-name="ce16">
            <text:p>74.400,00</text:p>
          </table:table-cell>
          <table:table-cell office:value-type="percentage" office:value="0.33352656257503749" table:formula="of:=([.G24]+[.H24])/[.F24]" table:style-name="ce9">
            <text:p>33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588248" table:style-name="ce11">
            <text:p>588.248</text:p>
          </table:table-cell>
          <table:table-cell office:value-type="float" office:value="219100" table:style-name="ce16">
            <text:p>219.100,00</text:p>
          </table:table-cell>
          <table:table-cell office:value-type="float" office:value="143207" table:style-name="ce16">
            <text:p>143.207,00</text:p>
          </table:table-cell>
          <table:table-cell office:value-type="percentage" office:value="0.61590859637431827" table:formula="of:=([.G25]+[.H25])/[.F25]" table:style-name="ce9">
            <text:p>62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30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5487242" table:style-name="ce11">
            <text:p>5.487.242</text:p>
          </table:table-cell>
          <table:table-cell office:value-type="float" office:value="0" table:style-name="ce16">
            <text:p>0,00</text:p>
          </table:table-cell>
          <table:table-cell office:value-type="float" office:value="605681" table:style-name="ce16">
            <text:p>605.681,00</text:p>
          </table:table-cell>
          <table:table-cell office:value-type="percentage" office:value="0.11037985931730367" table:formula="of:=([.G26]+[.H26])/[.F26]" table:style-name="ce9">
            <text:p>11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371810" table:style-name="ce11">
            <text:p>1.371.810</text:p>
          </table:table-cell>
          <table:table-cell office:value-type="float" office:value="41590" table:style-name="ce16">
            <text:p>41.590,00</text:p>
          </table:table-cell>
          <table:table-cell office:value-type="float" office:value="0" table:style-name="ce16">
            <text:p>0,00</text:p>
          </table:table-cell>
          <table:table-cell office:value-type="percentage" office:value="3.0317609581501811E-2" table:formula="of:=([.G27]+[.H27])/[.F27]" table:style-name="ce9">
            <text:p>3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50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5192982" table:style-name="ce11">
            <text:p>5.192.982</text:p>
          </table:table-cell>
          <table:table-cell office:value-type="float" office:value="286150" table:style-name="ce16">
            <text:p>286.150,00</text:p>
          </table:table-cell>
          <table:table-cell office:value-type="float" office:value="1124660" table:style-name="ce16">
            <text:p>1.124.660,00</text:p>
          </table:table-cell>
          <table:table-cell office:value-type="percentage" office:value="0.2716762738634565" table:formula="of:=([.G28]+[.H28])/[.F28]" table:style-name="ce9">
            <text:p>27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298245" table:style-name="ce11">
            <text:p>1.298.245</text:p>
          </table:table-cell>
          <table:table-cell office:value-type="float" office:value="13774" table:style-name="ce16">
            <text:p>13.774,00</text:p>
          </table:table-cell>
          <table:table-cell office:value-type="float" office:value="0" table:style-name="ce16">
            <text:p>0,00</text:p>
          </table:table-cell>
          <table:table-cell office:value-type="percentage" office:value="1.0609707720807706E-2" table:formula="of:=([.G29]+[.H29])/[.F29]" table:style-name="ce9">
            <text:p>1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92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531928" table:style-name="ce11">
            <text:p>1.531.928</text:p>
          </table:table-cell>
          <table:table-cell office:value-type="float" office:value="130768" table:style-name="ce16">
            <text:p>130.768,00</text:p>
          </table:table-cell>
          <table:table-cell office:value-type="float" office:value="114034" table:style-name="ce16">
            <text:p>114.034,00</text:p>
          </table:table-cell>
          <table:table-cell office:value-type="percentage" office:value="0.15979993837830497" table:formula="of:=([.G30]+[.H30])/[.F30]" table:style-name="ce9">
            <text:p>16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382982" table:style-name="ce11">
            <text:p>382.982</text:p>
          </table:table-cell>
          <table:table-cell office:value-type="float" office:value="0" table:style-name="ce16">
            <text:p>0,00</text:p>
          </table:table-cell>
          <table:table-cell office:value-type="float" office:value="88810" table:style-name="ce16">
            <text:p>88.810,00</text:p>
          </table:table-cell>
          <table:table-cell office:value-type="percentage" office:value="0.2318907938232084" table:formula="of:=([.G31]+[.H31])/[.F31]" table:style-name="ce9">
            <text:p>23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99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374143" table:style-name="ce11">
            <text:p>374.143</text:p>
          </table:table-cell>
          <table:table-cell office:value-type="float" office:value="139684" table:style-name="ce16">
            <text:p>139.684,00</text:p>
          </table:table-cell>
          <table:table-cell office:value-type="float" office:value="0" table:style-name="ce16">
            <text:p>0,00</text:p>
          </table:table-cell>
          <table:table-cell office:value-type="percentage" office:value="0.37334388188473389" table:formula="of:=([.G32]+[.H32])/[.F32]" table:style-name="ce9">
            <text:p>37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93536" table:style-name="ce11">
            <text:p>93.536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percentage" office:value="0" table:formula="of:=([.G33]+[.H33])/[.F33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304.19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3525157" table:style-name="ce11">
            <text:p>3.525.157</text:p>
          </table:table-cell>
          <table:table-cell office:value-type="float" office:value="607232.84" table:style-name="ce16">
            <text:p>607.232,84</text:p>
          </table:table-cell>
          <table:table-cell office:value-type="float" office:value="1053258.3400000001" table:style-name="ce16">
            <text:p>1.053.258,34</text:p>
          </table:table-cell>
          <table:table-cell office:value-type="percentage" office:value="0.47104034799017469" table:formula="of:=([.G34]+[.H34])/[.F34]" table:style-name="ce9">
            <text:p>47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881289" table:style-name="ce11">
            <text:p>881.289</text:p>
          </table:table-cell>
          <table:table-cell office:value-type="float" office:value="529161" table:style-name="ce16">
            <text:p>529.161,00</text:p>
          </table:table-cell>
          <table:table-cell office:value-type="float" office:value="337573.1" table:style-name="ce16">
            <text:p>337.573,10</text:p>
          </table:table-cell>
          <table:table-cell office:value-type="percentage" office:value="0.98348453231573296" table:formula="of:=([.G35]+[.H35])/[.F35]" table:style-name="ce9">
            <text:p>98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305.11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74408" table:style-name="ce11">
            <text:p>274.408</text:p>
          </table:table-cell>
          <table:table-cell office:value-type="float" office:value="14945" table:style-name="ce16">
            <text:p>14.945,00</text:p>
          </table:table-cell>
          <table:table-cell office:value-type="float" office:value="4250" table:style-name="ce16">
            <text:p>4.250,00</text:p>
          </table:table-cell>
          <table:table-cell office:value-type="percentage" office:value="6.9950584531063231E-2" table:formula="of:=([.G36]+[.H36])/[.F36]" table:style-name="ce9">
            <text:p>7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68602" table:style-name="ce11">
            <text:p>68.602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percentage" office:value="0" table:formula="of:=([.G37]+[.H37])/[.F37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305.12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35462" table:style-name="ce11">
            <text:p>235.462</text:p>
          </table:table-cell>
          <table:table-cell office:value-type="float" office:value="0" table:style-name="ce16">
            <text:p>0,00</text:p>
          </table:table-cell>
          <table:table-cell office:value-type="float" office:value="112558" table:style-name="ce16">
            <text:p>112.558,00</text:p>
          </table:table-cell>
          <table:table-cell office:value-type="percentage" office:value="0.47803042529155448" table:formula="of:=([.G38]+[.H38])/[.F38]" table:style-name="ce9">
            <text:p>48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58865" table:style-name="ce11">
            <text:p>58.865</text:p>
          </table:table-cell>
          <table:table-cell office:value-type="float" office:value="0" table:style-name="ce16">
            <text:p>0,00</text:p>
          </table:table-cell>
          <table:table-cell office:value-type="float" office:value="5887" table:style-name="ce16">
            <text:p>5.887,00</text:p>
          </table:table-cell>
          <table:table-cell office:value-type="percentage" office:value="0.10000849401172174" table:formula="of:=([.G39]+[.H39])/[.F39]" table:style-name="ce9">
            <text:p>1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8">
            <text:p>7306.19.00</text:p>
          </table:table-cell>
          <table:table-cell office:value-type="string" table:number-columns-spanned="1" table:number-rows-spanned="2" table:style-name="ce7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5">
            <text:p>26/06/2026</text:p>
          </table:table-cell>
          <table:table-cell office:value-type="date" office:date-value="2026-10-25T00:00:00" table:number-columns-spanned="1" table:number-rows-spanned="2" table:style-name="ce5">
            <text:p>25/10/2026</text:p>
          </table:table-cell>
          <table:table-cell office:value-type="float" office:value="940174" table:style-name="ce11">
            <text:p>940.174</text:p>
          </table:table-cell>
          <table:table-cell office:value-type="float" office:value="153206" table:style-name="ce10">
            <text:p>153.206,00</text:p>
          </table:table-cell>
          <table:table-cell office:value-type="float" office:value="489943" table:style-name="ce10">
            <text:p>489.943,00</text:p>
          </table:table-cell>
          <table:table-cell office:value-type="percentage" office:value="0.68407443728501316" table:formula="of:=([.G40]+[.H40])/[.F40]" table:style-name="ce9">
            <text:p>68%</text:p>
          </table:table-cell>
          <table:table-cell table:number-columns-repeated="16375"/>
        </table:table-row>
        <table:table-row table:style-name="ro4">
          <table:covered-table-cell/>
          <table:covered-table-cell/>
          <table:table-cell office:value-type="string" table:style-name="ce6">
            <text:p>511/2026, art. 1º, inciso II</text:p>
          </table:table-cell>
          <table:covered-table-cell/>
          <table:covered-table-cell/>
          <table:table-cell office:value-type="float" office:value="235044" table:style-name="ce4">
            <text:p>235.044</text:p>
          </table:table-cell>
          <table:table-cell office:value-type="float" office:value="644" table:style-name="ce3">
            <text:p>644,00</text:p>
          </table:table-cell>
          <table:table-cell office:value-type="float" office:value="0" table:style-name="ce3">
            <text:p>0,00</text:p>
          </table:table-cell>
          <table:table-cell office:value-type="percentage" office:value="2.7399125270162182E-3" table:formula="of:=([.G41]+[.H41])/[.F41]" table:style-name="ce2">
            <text:p>0%</text:p>
          </table:table-cell>
          <table:table-cell table:number-columns-repeated="16375"/>
        </table:table-row>
        <table:table-row table:number-rows-repeated="104853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5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8-27T18:07:02Z</meta:creation-date>
    <dc:date>2026-08-27T18:07:20Z</dc:date>
  </office:meta>
</office:document-meta>
</file>