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13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color="#000000" fo:font-weight="bold" style:font-weight-asian="bold" style:font-weight-complex="bold"/>
    </style:style>
    <style:style style:name="ce3" style:family="table-cell" style:parent-style-name="Default" style:data-style-name="N4">
      <style:table-cell-properties fo:border-top="thin solid #000000" fo:border-bottom="2pt solid #000000" fo:border-left="thin solid #000000" fo:border-right="thin solid #000000" style:vertical-align="middle" fo:wrap-option="wrap"/>
      <style:text-properties fo:color="#000000"/>
    </style:style>
    <style:style style:name="ce4" style:family="table-cell" style:parent-style-name="Default" style:data-style-name="N3">
      <style:table-cell-properties fo:border-top="thin solid #000000" fo:border-bottom="2pt solid #000000" fo:border-left="thin solid #000000" fo:border-right="thin solid #000000" style:vertical-align="middle" fo:wrap-option="wrap"/>
      <style:text-properties fo:color="#000000"/>
    </style:style>
    <style:style style:name="ce5" style:family="table-cell" style:parent-style-name="Default" style:data-style-name="N19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/>
      <style:text-properties fo:color="#000000"/>
    </style:style>
    <style:style style:name="ce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8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9" style:family="table-cell" style:parent-style-name="Default" style:data-style-name="N13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0000" fo:font-weight="bold" style:font-weight-asian="bold" style:font-weight-complex="bold"/>
    </style:style>
    <style:style style:name="ce10" style:family="table-cell" style:parent-style-name="Default" style:data-style-name="N4">
      <style:table-cell-properties fo:border="thin solid #000000" style:vertical-align="middle" fo:wrap-option="wrap"/>
      <style:text-properties fo:color="#000000"/>
    </style:style>
    <style:style style:name="ce11" style:family="table-cell" style:parent-style-name="Default" style:data-style-name="N3">
      <style:table-cell-properties fo:border="thin solid #000000" style:vertical-align="middle" fo:wrap-option="wrap"/>
      <style:text-properties fo:color="#000000"/>
    </style:style>
    <style:style style:name="ce12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13" style:family="table-cell" style:parent-style-name="Default" style:data-style-name="N0">
      <style:table-cell-properties fo:border="thin solid #000000" style:vertical-align="middle" fo:wrap-option="wrap"/>
      <style:text-properties fo:color="#000000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1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16" style:family="table-cell" style:parent-style-name="Default" style:data-style-name="N4">
      <style:table-cell-properties fo:border="thin solid #000000" style:vertical-align="middle"/>
      <style:text-properties fo:color="#000000"/>
    </style:style>
    <style:style style:name="ce17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18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19" style:family="table-cell" style:parent-style-name="Default" style:data-style-name="N4"/>
    <style:style style:name="ce20" style:family="table-cell" style:parent-style-name="Default" style:data-style-name="N4">
      <style:table-cell-properties fo:border="thin solid #000000"/>
      <style:text-properties fo:color="#000000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fo:background-color="#D9D9D9" style:repeat-content="false"/>
      <style:paragraph-properties fo:text-align="center"/>
      <style:text-properties fo:color="#000000" fo:font-weight="bold" style:font-weight-asian="bold" style:font-weight-complex="bold"/>
    </style:style>
    <style:style style:name="ce22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color="#000000" fo:font-weight="bold" style:font-weight-asian="bold" style:font-weight-complex="bold"/>
    </style:style>
    <style:style style:name="ce23" style:family="table-cell" style:parent-style-name="Default" style:data-style-name="N0">
      <style:table-cell-properties fo:border="thin solid #000000" style:vertical-align="top" fo:wrap-option="wrap" fo:background-color="#D9D9D9" style:repeat-content="false"/>
      <style:paragraph-properties fo:text-align="center"/>
      <style:text-properties fo:color="#000000" fo:font-weight="bold" style:font-weight-asian="bold" style:font-weight-complex="bold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color="#000000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D9D9D9" style:repeat-content="false"/>
      <style:paragraph-properties fo:text-align="center"/>
      <style:text-properties fo:color="#000000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#D9D9D9" style:repeat-content="false"/>
      <style:paragraph-properties fo:text-align="center"/>
      <style:text-properties fo:color="#000000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2pt solid #000000" fo:border-bottom="thin solid #000000" fo:border-left="none" fo:border-right="thin solid #000000" style:vertical-align="automatic" fo:background-color="#D0D0D0" style:repeat-content="false"/>
      <style:paragraph-properties fo:text-align="center"/>
      <style:text-properties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2pt solid #000000" fo:border-bottom="thin solid #000000" fo:border-left="thin solid #000000" fo:border-right="none" style:vertical-align="automatic" fo:background-color="#D0D0D0" style:repeat-content="false"/>
      <style:paragraph-properties fo:text-align="center"/>
      <style:text-properties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D9D9D9" style:repeat-content="false"/>
      <style:paragraph-properties fo:text-align="center"/>
      <style:text-properties fo:color="#000000"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#D9D9D9" style:repeat-content="false"/>
      <style:paragraph-properties fo:text-align="center"/>
      <style:text-properties fo:color="#000000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2pt solid #000000" fo:border-bottom="none" fo:border-left="none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2pt solid #000000" fo:border-bottom="none" fo:border-left="2pt solid #000000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35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background-color="#D0D0D0" style:repeat-content="false"/>
      <style:paragraph-properties fo:text-align="center"/>
      <style:text-properties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D9D9D9" style:repeat-content="false"/>
      <style:paragraph-properties fo:text-align="center"/>
      <style:text-properties fo:color="#000000" fo:font-weight="bold" style:font-weight-asian="bold" style:font-weight-complex="bold"/>
    </style:style>
    <style:style style:name="co1" style:family="table-column">
      <style:table-column-properties fo:break-before="auto" style:column-width="2.301875cm"/>
    </style:style>
    <style:style style:name="co2" style:family="table-column">
      <style:table-column-properties fo:break-before="auto" style:column-width="2.69875cm"/>
    </style:style>
    <style:style style:name="co3" style:family="table-column">
      <style:table-column-properties fo:break-before="auto" style:column-width="4.55083333333333cm"/>
    </style:style>
    <style:style style:name="co4" style:family="table-column">
      <style:table-column-properties fo:break-before="auto" style:column-width="2.91041666666667cm"/>
    </style:style>
    <style:style style:name="co5" style:family="table-column">
      <style:table-column-properties fo:break-before="auto" style:column-width="2.936875cm"/>
    </style:style>
    <style:style style:name="co6" style:family="table-column">
      <style:table-column-properties fo:break-before="auto" style:column-width="3.571875cm"/>
    </style:style>
    <style:style style:name="co7" style:family="table-column">
      <style:table-column-properties fo:break-before="auto" style:column-width="3.254375cm"/>
    </style:style>
    <style:style style:name="co8" style:family="table-column">
      <style:table-column-properties fo:break-before="auto" style:column-width="3.33375cm"/>
    </style:style>
    <style:style style:name="co9" style:family="table-column">
      <style:table-column-properties fo:break-before="auto" style:column-width="2.8575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28.9pt" style:use-optimal-row-height="fals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9_08_26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2" table:default-cell-style-name="ce1"/>
        <table:table-column table:style-name="co9" table:default-cell-style-name="ce1"/>
        <table:table-column table:style-name="co10" table:number-columns-repeated="16374" table:default-cell-style-name="ce1"/>
        <table:table-row table:style-name="ro1">
          <table:table-cell office:value-type="string" table:number-columns-spanned="6" table:number-rows-spanned="1" table:style-name="ce35">
            <text:p>Acompanhamento semanal das cotas para a importação para o setor siderúrgico</text:p>
          </table:table-cell>
          <table:covered-table-cell table:number-columns-repeated="5"/>
          <table:table-cell office:value-type="string" table:number-columns-spanned="3" table:number-rows-spanned="1" table:style-name="ce31">
            <text:p>Atualização: 19/08/2026</text:p>
          </table:table-cell>
          <table:covered-table-cell table:number-columns-repeated="2"/>
          <table:table-cell table:number-columns-repeated="16375"/>
        </table:table-row>
        <table:table-row table:style-name="ro1">
          <table:table-cell office:value-type="string" table:number-columns-spanned="1" table:number-rows-spanned="2" table:style-name="ce30">
            <text:p>NCM</text:p>
          </table:table-cell>
          <table:table-cell office:value-type="string" table:number-columns-spanned="1" table:number-rows-spanned="2" table:style-name="ce29">
            <text:p>Resolução GECEX</text:p>
          </table:table-cell>
          <table:table-cell office:value-type="string" table:number-columns-spanned="1" table:number-rows-spanned="2" table:style-name="ce29">
            <text:p>Portaria SECEX<text:s/></text:p>
          </table:table-cell>
          <table:table-cell office:value-type="string" table:number-columns-spanned="1" table:number-rows-spanned="2" table:style-name="ce29">
            <text:p>Início Vigência</text:p>
          </table:table-cell>
          <table:table-cell office:value-type="string" table:number-columns-spanned="1" table:number-rows-spanned="2" table:style-name="ce29">
            <text:p>Fim Vigência</text:p>
          </table:table-cell>
          <table:table-cell office:value-type="string" table:number-columns-spanned="1" table:number-rows-spanned="2" table:style-name="ce29">
            <text:p>Cota Concedida (em quilogramas) (f)</text:p>
          </table:table-cell>
          <table:table-cell office:value-type="string" table:number-columns-spanned="2" table:number-rows-spanned="1" table:style-name="ce36">
            <text:p>Cota Consumida (em quilogramas) (g)</text:p>
          </table:table-cell>
          <table:covered-table-cell/>
          <table:table-cell office:value-type="string" table:number-columns-spanned="1" table:number-rows-spanned="2" table:style-name="ce37">
            <text:p>Percentual de consumo (g)/(f)</text:p>
          </table:table-cell>
          <table:table-cell table:number-columns-repeated="16375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3">
            <text:p>Deferida <text:s text:c="14"/>(em quilogramas)</text:p>
          </table:table-cell>
          <table:table-cell office:value-type="string" table:style-name="ce22">
            <text:p>Desembaraçada (em quilogramas)</text:p>
          </table:table-cell>
          <table:covered-table-cell/>
          <table:table-cell table:number-columns-repeated="16375"/>
        </table:table-row>
        <table:table-row table:style-name="ro3">
          <table:table-cell office:value-type="string" table:number-columns-spanned="1" table:number-rows-spanned="2" table:style-name="ce15">
            <text:p>7208.37.0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719400" table:style-name="ce11">
            <text:p>719.400</text:p>
          </table:table-cell>
          <table:table-cell office:value-type="float" office:value="286943" table:style-name="ce10">
            <text:p>286.943,00</text:p>
          </table:table-cell>
          <table:table-cell office:value-type="float" office:value="0" table:style-name="ce10">
            <text:p>0,00</text:p>
          </table:table-cell>
          <table:table-cell office:value-type="percentage" office:value="0.39886433138726718" table:formula="of:=([.G4]+[.H4])/[.F4]" table:style-name="ce9">
            <text:p>40%</text:p>
          </table:table-cell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3">
            <text:p>511/2026, art. 1º, inciso II</text:p>
          </table:table-cell>
          <table:covered-table-cell/>
          <table:covered-table-cell/>
          <table:table-cell office:value-type="float" office:value="179850" table:style-name="ce11">
            <text:p>179.850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0">
            <text:p>0,00</text:p>
          </table:table-cell>
          <table:table-cell office:value-type="percentage" office:value="0" table:formula="of:=([.G5]+[.H5])/[.F5]" table:style-name="ce9">
            <text:p>0%</text:p>
          </table:table-cell>
          <table:table-cell table:number-columns-repeated="16375"/>
        </table:table-row>
        <table:table-row table:style-name="ro1">
          <table:table-cell office:value-type="string" table:number-columns-spanned="1" table:number-rows-spanned="2" table:style-name="ce15">
            <text:p>7208.38.9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1742078" table:style-name="ce11">
            <text:p>1.742.078</text:p>
          </table:table-cell>
          <table:table-cell office:value-type="float" office:value="379128" table:style-name="ce10">
            <text:p>379.128,00</text:p>
          </table:table-cell>
          <table:table-cell office:value-type="float" office:value="0" table:style-name="ce10">
            <text:p>0,00</text:p>
          </table:table-cell>
          <table:table-cell office:value-type="percentage" office:value="0.21762975021784328" table:formula="of:=([.G6]+[.H6])/[.F6]" table:style-name="ce9">
            <text:p>22%</text:p>
          </table:table-cell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3">
            <text:p>511/2026, art. 1º, inciso II</text:p>
          </table:table-cell>
          <table:covered-table-cell/>
          <table:covered-table-cell/>
          <table:table-cell office:value-type="float" office:value="435519" table:style-name="ce11">
            <text:p>435.519</text:p>
          </table:table-cell>
          <table:table-cell office:value-type="float" office:value="77240" table:style-name="ce10">
            <text:p>77.240,00</text:p>
          </table:table-cell>
          <table:table-cell office:value-type="float" office:value="21300" table:style-name="ce10">
            <text:p>21.300,00</text:p>
          </table:table-cell>
          <table:table-cell office:value-type="percentage" office:value="0.22625878549500711" table:formula="of:=([.G7]+[.H7])/[.F7]" table:style-name="ce9">
            <text:p>23%</text:p>
          </table:table-cell>
          <table:table-cell table:number-columns-repeated="16375"/>
        </table:table-row>
        <table:table-row table:style-name="ro1">
          <table:table-cell office:value-type="string" table:number-columns-spanned="1" table:number-rows-spanned="2" table:style-name="ce15">
            <text:p>7208.39.1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5330995" table:style-name="ce11">
            <text:p>5.330.995</text:p>
          </table:table-cell>
          <table:table-cell office:value-type="float" office:value="534272" table:style-name="ce10">
            <text:p>534.272,00</text:p>
          </table:table-cell>
          <table:table-cell office:value-type="float" office:value="0" table:style-name="ce10">
            <text:p>0,00</text:p>
          </table:table-cell>
          <table:table-cell office:value-type="percentage" office:value="0.10021994018002268" table:formula="of:=([.G8]+[.H8])/[.F8]" table:style-name="ce9">
            <text:p>10%</text:p>
          </table:table-cell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3">
            <text:p>511/2026, art. 1º, inciso II</text:p>
          </table:table-cell>
          <table:covered-table-cell/>
          <table:covered-table-cell/>
          <table:table-cell office:value-type="float" office:value="1332749" table:style-name="ce11">
            <text:p>1.332.749</text:p>
          </table:table-cell>
          <table:table-cell office:value-type="float" office:value="133280" table:style-name="ce10">
            <text:p>133.280,00</text:p>
          </table:table-cell>
          <table:table-cell office:value-type="float" office:value="0" table:style-name="ce10">
            <text:p>0,00</text:p>
          </table:table-cell>
          <table:table-cell office:value-type="percentage" office:value="0.10000382667704122" table:formula="of:=([.G9]+[.H9])/[.F9]" table:style-name="ce9">
            <text:p>10%</text:p>
          </table:table-cell>
          <table:table-cell table:number-columns-repeated="16375"/>
        </table:table-row>
        <table:table-row table:style-name="ro1">
          <table:table-cell office:value-type="string" table:number-columns-spanned="1" table:number-rows-spanned="2" table:style-name="ce15">
            <text:p>7208.39.9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13154242" table:style-name="ce11">
            <text:p>13.154.242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0">
            <text:p>0,00</text:p>
          </table:table-cell>
          <table:table-cell office:value-type="percentage" office:value="0" table:formula="of:=([.G10]+[.H10])/[.F10]" table:style-name="ce9">
            <text:p>0%</text:p>
          </table:table-cell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3">
            <text:p>511/2026, art. 1º, inciso II</text:p>
          </table:table-cell>
          <table:covered-table-cell/>
          <table:covered-table-cell/>
          <table:table-cell office:value-type="float" office:value="3288561" table:style-name="ce11">
            <text:p>3.288.561</text:p>
          </table:table-cell>
          <table:table-cell office:value-type="float" office:value="915799" table:style-name="ce10">
            <text:p>915.799,00</text:p>
          </table:table-cell>
          <table:table-cell office:value-type="float" office:value="90600" table:style-name="ce10">
            <text:p>90.600,00</text:p>
          </table:table-cell>
          <table:table-cell office:value-type="percentage" office:value="0.30603020591681285" table:formula="of:=([.G11]+[.H11])/[.F11]" table:style-name="ce9">
            <text:p>31%</text:p>
          </table:table-cell>
          <table:table-cell table:number-columns-repeated="16375"/>
        </table:table-row>
        <table:table-row table:style-name="ro1">
          <table:table-cell office:value-type="string" table:number-columns-spanned="1" table:number-rows-spanned="2" table:style-name="ce15">
            <text:p>7209.16.0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26852158" table:style-name="ce11">
            <text:p>26.852.158</text:p>
          </table:table-cell>
          <table:table-cell office:value-type="float" office:value="14548881" table:style-name="ce16">
            <text:p>14.548.881,00</text:p>
          </table:table-cell>
          <table:table-cell office:value-type="float" office:value="675462" table:style-name="ce16">
            <text:p>675.462,00</text:p>
          </table:table-cell>
          <table:table-cell office:value-type="percentage" office:value="0.56696906818438952" table:formula="of:=([.G12]+[.H12])/[.F12]" table:style-name="ce9">
            <text:p>57%</text:p>
          </table:table-cell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3">
            <text:p>511/2026, art. 1º, inciso II</text:p>
          </table:table-cell>
          <table:covered-table-cell/>
          <table:covered-table-cell/>
          <table:table-cell office:value-type="float" office:value="6713040" table:style-name="ce11">
            <text:p>6.713.040</text:p>
          </table:table-cell>
          <table:table-cell office:value-type="float" office:value="4328556" table:style-name="ce16">
            <text:p>4.328.556,00</text:p>
          </table:table-cell>
          <table:table-cell office:value-type="float" office:value="1190847" table:style-name="ce16">
            <text:p>1.190.847,00</text:p>
          </table:table-cell>
          <table:table-cell office:value-type="percentage" office:value="0.82219128740481218" table:formula="of:=([.G13]+[.H13])/[.F13]" table:style-name="ce9">
            <text:p>82%</text:p>
          </table:table-cell>
          <table:table-cell table:number-columns-repeated="16375"/>
        </table:table-row>
        <table:table-row table:style-name="ro1">
          <table:table-cell office:value-type="string" table:number-columns-spanned="1" table:number-rows-spanned="2" table:style-name="ce15">
            <text:p>7209.17.0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20302848" table:style-name="ce11">
            <text:p>20.302.848</text:p>
          </table:table-cell>
          <table:table-cell office:value-type="float" office:value="6358426" table:style-name="ce16">
            <text:p>6.358.426,00</text:p>
          </table:table-cell>
          <table:table-cell office:value-type="float" office:value="1344180" table:style-name="ce16">
            <text:p>1.344.180,00</text:p>
          </table:table-cell>
          <table:table-cell office:value-type="percentage" office:value="0.3793854931091441" table:formula="of:=([.G14]+[.H14])/[.F14]" table:style-name="ce9">
            <text:p>38%</text:p>
          </table:table-cell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3">
            <text:p>511/2026, art. 1º, inciso II</text:p>
          </table:table-cell>
          <table:covered-table-cell/>
          <table:covered-table-cell/>
          <table:table-cell office:value-type="float" office:value="5075712" table:style-name="ce11">
            <text:p>5.075.712</text:p>
          </table:table-cell>
          <table:table-cell office:value-type="float" office:value="3049399" table:style-name="ce16">
            <text:p>3.049.399,00</text:p>
          </table:table-cell>
          <table:table-cell office:value-type="float" office:value="202780" table:style-name="ce16">
            <text:p>202.780,00</text:p>
          </table:table-cell>
          <table:table-cell office:value-type="percentage" office:value="0.64073355619861805" table:formula="of:=([.G15]+[.H15])/[.F15]" table:style-name="ce9">
            <text:p>64%</text:p>
          </table:table-cell>
          <table:table-cell table:number-columns-repeated="16375"/>
        </table:table-row>
        <table:table-row table:style-name="ro1">
          <table:table-cell office:value-type="string" table:number-columns-spanned="1" table:number-rows-spanned="2" table:style-name="ce15">
            <text:p>7210.49.1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2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86571419" table:style-name="ce11">
            <text:p>86.571.419</text:p>
          </table:table-cell>
          <table:table-cell office:value-type="float" office:value="49938738" table:style-name="ce20">
            <text:p>49.938.738,00</text:p>
          </table:table-cell>
          <table:table-cell office:value-type="float" office:value="10316148" table:style-name="ce20">
            <text:p>10.316.148,00</text:p>
          </table:table-cell>
          <table:table-cell office:value-type="percentage" office:value="0.69601361160546527" table:formula="of:=([.G16]+[.H16])/[.F16]" table:style-name="ce9">
            <text:p>70%</text:p>
          </table:table-cell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3">
            <text:p>511/2026, art. 2º, inciso II</text:p>
          </table:table-cell>
          <table:covered-table-cell/>
          <table:covered-table-cell/>
          <table:table-cell office:value-type="float" office:value="57714280" table:style-name="ce11">
            <text:p>57.714.280</text:p>
          </table:table-cell>
          <table:table-cell office:value-type="float" office:value="26493631" table:style-name="ce16">
            <text:p>26.493.631,00</text:p>
          </table:table-cell>
          <table:table-cell office:value-type="float" office:value="3340070.0014999998" table:style-name="ce16">
            <text:p>3.340.070,00</text:p>
          </table:table-cell>
          <table:table-cell office:value-type="percentage" office:value="0.51692061308743698" table:formula="of:=([.G17]+[.H17])/[.F17]" table:style-name="ce9">
            <text:p>52%</text:p>
          </table:table-cell>
          <table:table-cell table:style-name="ce19"/>
          <table:table-cell table:number-columns-repeated="16374"/>
        </table:table-row>
        <table:table-row table:style-name="ro1">
          <table:table-cell office:value-type="string" table:number-columns-spanned="1" table:number-rows-spanned="2" table:style-name="ce15">
            <text:p>7210.61.0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2º, inciso I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88223064" table:style-name="ce11">
            <text:p>88.223.064</text:p>
          </table:table-cell>
          <table:table-cell office:value-type="float" office:value="16261402" table:style-name="ce16">
            <text:p>16.261.402,00</text:p>
          </table:table-cell>
          <table:table-cell office:value-type="float" office:value="5973871" table:style-name="ce16">
            <text:p>5.973.871,00</text:p>
          </table:table-cell>
          <table:table-cell office:value-type="percentage" office:value="0.25203469469162848" table:formula="of:=([.G18]+[.H18])/[.F18]" table:style-name="ce9">
            <text:p>25%</text:p>
          </table:table-cell>
          <table:table-cell table:number-columns-repeated="16375" table:style-name="ce1"/>
        </table:table-row>
        <table:table-row table:style-name="ro3">
          <table:covered-table-cell/>
          <table:covered-table-cell/>
          <table:table-cell office:value-type="string" table:style-name="ce13">
            <text:p>511/2026, art. 2º, inciso II</text:p>
          </table:table-cell>
          <table:covered-table-cell/>
          <table:covered-table-cell/>
          <table:table-cell office:value-type="float" office:value="58815376" table:style-name="ce11">
            <text:p>58.815.376</text:p>
          </table:table-cell>
          <table:table-cell office:value-type="float" office:value="51410341" table:style-name="ce16">
            <text:p>51.410.341,00</text:p>
          </table:table-cell>
          <table:table-cell office:value-type="float" office:value="6699961" table:style-name="ce16">
            <text:p>6.699.961,00</text:p>
          </table:table-cell>
          <table:table-cell office:value-type="percentage" office:value="0.98801208037843713" table:formula="of:=([.G19]+[.H19])/[.F19]" table:style-name="ce9">
            <text:p>99%</text:p>
          </table:table-cell>
          <table:table-cell table:number-columns-repeated="16375" table:style-name="ce1"/>
        </table:table-row>
        <table:table-row table:style-name="ro1">
          <table:table-cell office:value-type="string" table:number-columns-spanned="1" table:number-rows-spanned="2" table:style-name="ce15">
            <text:p>7213.91.9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18219520" table:style-name="ce11">
            <text:p>18.219.520</text:p>
          </table:table-cell>
          <table:table-cell office:value-type="float" office:value="849328.55" table:style-name="ce16">
            <text:p>849.328,55</text:p>
          </table:table-cell>
          <table:table-cell office:value-type="float" office:value="0" table:style-name="ce16">
            <text:p>0,00</text:p>
          </table:table-cell>
          <table:table-cell office:value-type="percentage" office:value="4.6616406469544756E-2" table:formula="of:=([.G20]+[.H20])/[.F20]" table:style-name="ce9">
            <text:p>5%</text:p>
          </table:table-cell>
          <table:table-cell table:number-columns-repeated="16375" table:style-name="ce1"/>
        </table:table-row>
        <table:table-row table:style-name="ro3">
          <table:covered-table-cell/>
          <table:covered-table-cell/>
          <table:table-cell office:value-type="string" table:style-name="ce13">
            <text:p>511/2026, art. 1º, inciso II</text:p>
          </table:table-cell>
          <table:covered-table-cell/>
          <table:covered-table-cell/>
          <table:table-cell office:value-type="float" office:value="4554880" table:style-name="ce11">
            <text:p>4.554.880</text:p>
          </table:table-cell>
          <table:table-cell office:value-type="float" office:value="157081.45000000001" table:style-name="ce16">
            <text:p>157.081,45</text:p>
          </table:table-cell>
          <table:table-cell office:value-type="float" office:value="207651" table:style-name="ce16">
            <text:p>207.651,00</text:p>
          </table:table-cell>
          <table:table-cell office:value-type="percentage" office:value="8.0075095282422376E-2" table:formula="of:=([.G21]+[.H21])/[.F21]" table:style-name="ce9">
            <text:p>8%</text:p>
          </table:table-cell>
          <table:table-cell table:number-columns-repeated="16375" table:style-name="ce1"/>
        </table:table-row>
        <table:table-row table:style-name="ro1">
          <table:table-cell office:value-type="string" table:number-columns-spanned="1" table:number-rows-spanned="2" table:style-name="ce15">
            <text:p>7216.32.0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9587880" table:style-name="ce11">
            <text:p>9.587.880</text:p>
          </table:table-cell>
          <table:table-cell office:value-type="float" office:value="367220" table:style-name="ce16">
            <text:p>367.220,00</text:p>
          </table:table-cell>
          <table:table-cell office:value-type="float" office:value="844125" table:style-name="ce16">
            <text:p>844.125,00</text:p>
          </table:table-cell>
          <table:table-cell office:value-type="percentage" office:value="0.12634127669516099" table:formula="of:=([.G22]+[.H22])/[.F22]" table:style-name="ce9">
            <text:p>13%</text:p>
          </table:table-cell>
          <table:table-cell table:number-columns-repeated="16375" table:style-name="ce1"/>
        </table:table-row>
        <table:table-row table:style-name="ro3">
          <table:covered-table-cell/>
          <table:covered-table-cell/>
          <table:table-cell office:value-type="string" table:style-name="ce13">
            <text:p>511/2026, art. 1º, inciso II</text:p>
          </table:table-cell>
          <table:covered-table-cell/>
          <table:covered-table-cell/>
          <table:table-cell office:value-type="float" office:value="2396970" table:style-name="ce11">
            <text:p>2.396.970</text:p>
          </table:table-cell>
          <table:table-cell office:value-type="float" office:value="17700" table:style-name="ce16">
            <text:p>17.700,00</text:p>
          </table:table-cell>
          <table:table-cell office:value-type="float" office:value="0" table:style-name="ce16">
            <text:p>0,00</text:p>
          </table:table-cell>
          <table:table-cell office:value-type="percentage" office:value="7.384322707418115E-3" table:formula="of:=([.G23]+[.H23])/[.F23]" table:style-name="ce9">
            <text:p>1%</text:p>
          </table:table-cell>
          <table:table-cell table:number-columns-repeated="16375" table:style-name="ce1"/>
        </table:table-row>
        <table:table-row table:style-name="ro1">
          <table:table-cell office:value-type="string" table:number-columns-spanned="1" table:number-rows-spanned="2" table:style-name="ce15">
            <text:p>7216.33.0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2352991" table:style-name="ce11">
            <text:p>2.352.991</text:p>
          </table:table-cell>
          <table:table-cell office:value-type="float" office:value="710385" table:style-name="ce16">
            <text:p>710.385,00</text:p>
          </table:table-cell>
          <table:table-cell office:value-type="float" office:value="74400" table:style-name="ce16">
            <text:p>74.400,00</text:p>
          </table:table-cell>
          <table:table-cell office:value-type="percentage" office:value="0.33352656257503749" table:formula="of:=([.G24]+[.H24])/[.F24]" table:style-name="ce9">
            <text:p>33%</text:p>
          </table:table-cell>
          <table:table-cell table:number-columns-repeated="16375" table:style-name="ce1"/>
        </table:table-row>
        <table:table-row table:style-name="ro3">
          <table:covered-table-cell/>
          <table:covered-table-cell/>
          <table:table-cell office:value-type="string" table:style-name="ce13">
            <text:p>511/2026, art. 1º, inciso II</text:p>
          </table:table-cell>
          <table:covered-table-cell/>
          <table:covered-table-cell/>
          <table:table-cell office:value-type="float" office:value="588248" table:style-name="ce11">
            <text:p>588.248</text:p>
          </table:table-cell>
          <table:table-cell office:value-type="float" office:value="219110" table:style-name="ce16">
            <text:p>219.110,00</text:p>
          </table:table-cell>
          <table:table-cell office:value-type="float" office:value="143207" table:style-name="ce16">
            <text:p>143.207,00</text:p>
          </table:table-cell>
          <table:table-cell office:value-type="percentage" office:value="0.61592559600712626" table:formula="of:=([.G25]+[.H25])/[.F25]" table:style-name="ce9">
            <text:p>62%</text:p>
          </table:table-cell>
          <table:table-cell table:number-columns-repeated="16375" table:style-name="ce1"/>
        </table:table-row>
        <table:table-row table:style-name="ro1">
          <table:table-cell office:value-type="string" table:number-columns-spanned="1" table:number-rows-spanned="2" table:style-name="ce15">
            <text:p>7225.30.0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5487242" table:style-name="ce11">
            <text:p>5.487.242</text:p>
          </table:table-cell>
          <table:table-cell office:value-type="float" office:value="0" table:style-name="ce16">
            <text:p>0,00</text:p>
          </table:table-cell>
          <table:table-cell office:value-type="float" office:value="605681" table:style-name="ce16">
            <text:p>605.681,00</text:p>
          </table:table-cell>
          <table:table-cell office:value-type="percentage" office:value="0.11037985931730367" table:formula="of:=([.G26]+[.H26])/[.F26]" table:style-name="ce9">
            <text:p>11%</text:p>
          </table:table-cell>
          <table:table-cell table:number-columns-repeated="16375" table:style-name="ce1"/>
        </table:table-row>
        <table:table-row table:style-name="ro3">
          <table:covered-table-cell/>
          <table:covered-table-cell/>
          <table:table-cell office:value-type="string" table:style-name="ce13">
            <text:p>511/2026, art. 1º, inciso II</text:p>
          </table:table-cell>
          <table:covered-table-cell/>
          <table:covered-table-cell/>
          <table:table-cell office:value-type="float" office:value="1371810" table:style-name="ce11">
            <text:p>1.371.810</text:p>
          </table:table-cell>
          <table:table-cell office:value-type="float" office:value="41590" table:style-name="ce16">
            <text:p>41.590,00</text:p>
          </table:table-cell>
          <table:table-cell office:value-type="float" office:value="0" table:style-name="ce16">
            <text:p>0,00</text:p>
          </table:table-cell>
          <table:table-cell office:value-type="percentage" office:value="3.0317609581501811E-2" table:formula="of:=([.G27]+[.H27])/[.F27]" table:style-name="ce9">
            <text:p>3%</text:p>
          </table:table-cell>
          <table:table-cell table:number-columns-repeated="16375" table:style-name="ce1"/>
        </table:table-row>
        <table:table-row table:style-name="ro1">
          <table:table-cell office:value-type="string" table:number-columns-spanned="1" table:number-rows-spanned="2" table:style-name="ce15">
            <text:p>7225.50.9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5192982" table:style-name="ce11">
            <text:p>5.192.982</text:p>
          </table:table-cell>
          <table:table-cell office:value-type="float" office:value="286150" table:style-name="ce16">
            <text:p>286.150,00</text:p>
          </table:table-cell>
          <table:table-cell office:value-type="float" office:value="1124660" table:style-name="ce16">
            <text:p>1.124.660,00</text:p>
          </table:table-cell>
          <table:table-cell office:value-type="percentage" office:value="0.2716762738634565" table:formula="of:=([.G28]+[.H28])/[.F28]" table:style-name="ce9">
            <text:p>27%</text:p>
          </table:table-cell>
          <table:table-cell table:number-columns-repeated="16375" table:style-name="ce1"/>
        </table:table-row>
        <table:table-row table:style-name="ro3">
          <table:covered-table-cell/>
          <table:covered-table-cell/>
          <table:table-cell office:value-type="string" table:style-name="ce13">
            <text:p>511/2026, art. 1º, inciso II</text:p>
          </table:table-cell>
          <table:covered-table-cell/>
          <table:covered-table-cell/>
          <table:table-cell office:value-type="float" office:value="1298245" table:style-name="ce11">
            <text:p>1.298.245</text:p>
          </table:table-cell>
          <table:table-cell office:value-type="float" office:value="3760" table:style-name="ce16">
            <text:p>3.760,00</text:p>
          </table:table-cell>
          <table:table-cell office:value-type="float" office:value="0" table:style-name="ce16">
            <text:p>0,00</text:p>
          </table:table-cell>
          <table:table-cell office:value-type="percentage" office:value="2.8962175860488583E-3" table:formula="of:=([.G29]+[.H29])/[.F29]" table:style-name="ce9">
            <text:p>0%</text:p>
          </table:table-cell>
          <table:table-cell table:number-columns-repeated="16375" table:style-name="ce1"/>
        </table:table-row>
        <table:table-row table:style-name="ro1">
          <table:table-cell office:value-type="string" table:number-columns-spanned="1" table:number-rows-spanned="2" table:style-name="ce15">
            <text:p>7225.92.0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1531928" table:style-name="ce11">
            <text:p>1.531.928</text:p>
          </table:table-cell>
          <table:table-cell office:value-type="float" office:value="130768" table:style-name="ce16">
            <text:p>130.768,00</text:p>
          </table:table-cell>
          <table:table-cell office:value-type="float" office:value="114034" table:style-name="ce16">
            <text:p>114.034,00</text:p>
          </table:table-cell>
          <table:table-cell office:value-type="percentage" office:value="0.15979993837830497" table:formula="of:=([.G30]+[.H30])/[.F30]" table:style-name="ce9">
            <text:p>16%</text:p>
          </table:table-cell>
          <table:table-cell table:number-columns-repeated="16375" table:style-name="ce1"/>
        </table:table-row>
        <table:table-row table:style-name="ro3">
          <table:covered-table-cell/>
          <table:covered-table-cell/>
          <table:table-cell office:value-type="string" table:style-name="ce13">
            <text:p>511/2026, art. 1º, inciso II</text:p>
          </table:table-cell>
          <table:covered-table-cell/>
          <table:covered-table-cell/>
          <table:table-cell office:value-type="float" office:value="382982" table:style-name="ce11">
            <text:p>382.982</text:p>
          </table:table-cell>
          <table:table-cell office:value-type="float" office:value="0" table:style-name="ce16">
            <text:p>0,00</text:p>
          </table:table-cell>
          <table:table-cell office:value-type="float" office:value="88810" table:style-name="ce16">
            <text:p>88.810,00</text:p>
          </table:table-cell>
          <table:table-cell office:value-type="percentage" office:value="0.2318907938232084" table:formula="of:=([.G31]+[.H31])/[.F31]" table:style-name="ce9">
            <text:p>23%</text:p>
          </table:table-cell>
          <table:table-cell table:number-columns-repeated="16375" table:style-name="ce1"/>
        </table:table-row>
        <table:table-row table:style-name="ro1">
          <table:table-cell office:value-type="string" table:number-columns-spanned="1" table:number-rows-spanned="2" table:style-name="ce15">
            <text:p>7225.99.9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374143" table:style-name="ce11">
            <text:p>374.143</text:p>
          </table:table-cell>
          <table:table-cell office:value-type="float" office:value="139684" table:style-name="ce16">
            <text:p>139.684,00</text:p>
          </table:table-cell>
          <table:table-cell office:value-type="float" office:value="0" table:style-name="ce16">
            <text:p>0,00</text:p>
          </table:table-cell>
          <table:table-cell office:value-type="percentage" office:value="0.37334388188473389" table:formula="of:=([.G32]+[.H32])/[.F32]" table:style-name="ce9">
            <text:p>37%</text:p>
          </table:table-cell>
          <table:table-cell table:number-columns-repeated="16375" table:style-name="ce1"/>
        </table:table-row>
        <table:table-row table:style-name="ro3">
          <table:covered-table-cell/>
          <table:covered-table-cell/>
          <table:table-cell office:value-type="string" table:style-name="ce13">
            <text:p>511/2026, art. 1º, inciso II</text:p>
          </table:table-cell>
          <table:covered-table-cell/>
          <table:covered-table-cell/>
          <table:table-cell office:value-type="float" office:value="93536" table:style-name="ce11">
            <text:p>93.536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percentage" office:value="0" table:formula="of:=([.G33]+[.H33])/[.F33]" table:style-name="ce9">
            <text:p>0%</text:p>
          </table:table-cell>
          <table:table-cell table:number-columns-repeated="16375"/>
        </table:table-row>
        <table:table-row table:style-name="ro1">
          <table:table-cell office:value-type="string" table:number-columns-spanned="1" table:number-rows-spanned="2" table:style-name="ce15">
            <text:p>7304.19.0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3525157" table:style-name="ce11">
            <text:p>3.525.157</text:p>
          </table:table-cell>
          <table:table-cell office:value-type="float" office:value="569863.38" table:style-name="ce16">
            <text:p>569.863,38</text:p>
          </table:table-cell>
          <table:table-cell office:value-type="float" office:value="724018.8" table:style-name="ce16">
            <text:p>724.018,80</text:p>
          </table:table-cell>
          <table:table-cell office:value-type="percentage" office:value="0.36704242676283644" table:formula="of:=([.G34]+[.H34])/[.F34]" table:style-name="ce9">
            <text:p>37%</text:p>
          </table:table-cell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3">
            <text:p>511/2026, art. 1º, inciso II</text:p>
          </table:table-cell>
          <table:covered-table-cell/>
          <table:covered-table-cell/>
          <table:table-cell office:value-type="float" office:value="881289" table:style-name="ce11">
            <text:p>881.289</text:p>
          </table:table-cell>
          <table:table-cell office:value-type="float" office:value="451285" table:style-name="ce16">
            <text:p>451.285,00</text:p>
          </table:table-cell>
          <table:table-cell office:value-type="float" office:value="304987.09999999998" table:style-name="ce16">
            <text:p>304.987,10</text:p>
          </table:table-cell>
          <table:table-cell office:value-type="percentage" office:value="0.85814312898492995" table:formula="of:=([.G35]+[.H35])/[.F35]" table:style-name="ce9">
            <text:p>86%</text:p>
          </table:table-cell>
          <table:table-cell table:number-columns-repeated="16375"/>
        </table:table-row>
        <table:table-row table:style-name="ro1">
          <table:table-cell office:value-type="string" table:number-columns-spanned="1" table:number-rows-spanned="2" table:style-name="ce15">
            <text:p>7305.11.0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274408" table:style-name="ce11">
            <text:p>274.408</text:p>
          </table:table-cell>
          <table:table-cell office:value-type="float" office:value="0" table:style-name="ce16">
            <text:p>0,00</text:p>
          </table:table-cell>
          <table:table-cell office:value-type="float" office:value="4250" table:style-name="ce16">
            <text:p>4.250,00</text:p>
          </table:table-cell>
          <table:table-cell office:value-type="percentage" office:value="1.5487886650534969E-2" table:formula="of:=([.G36]+[.H36])/[.F36]" table:style-name="ce9">
            <text:p>2%</text:p>
          </table:table-cell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3">
            <text:p>511/2026, art. 1º, inciso II</text:p>
          </table:table-cell>
          <table:covered-table-cell/>
          <table:covered-table-cell/>
          <table:table-cell office:value-type="float" office:value="68602" table:style-name="ce11">
            <text:p>68.602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percentage" office:value="0" table:formula="of:=([.G37]+[.H37])/[.F37]" table:style-name="ce9">
            <text:p>0%</text:p>
          </table:table-cell>
          <table:table-cell table:number-columns-repeated="16375"/>
        </table:table-row>
        <table:table-row table:style-name="ro1">
          <table:table-cell office:value-type="string" table:number-columns-spanned="1" table:number-rows-spanned="2" table:style-name="ce15">
            <text:p>7305.12.0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235462" table:style-name="ce11">
            <text:p>235.462</text:p>
          </table:table-cell>
          <table:table-cell office:value-type="float" office:value="0" table:style-name="ce16">
            <text:p>0,00</text:p>
          </table:table-cell>
          <table:table-cell office:value-type="float" office:value="112558" table:style-name="ce16">
            <text:p>112.558,00</text:p>
          </table:table-cell>
          <table:table-cell office:value-type="percentage" office:value="0.47803042529155448" table:formula="of:=([.G38]+[.H38])/[.F38]" table:style-name="ce9">
            <text:p>48%</text:p>
          </table:table-cell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3">
            <text:p>511/2026, art. 1º, inciso II</text:p>
          </table:table-cell>
          <table:covered-table-cell/>
          <table:covered-table-cell/>
          <table:table-cell office:value-type="float" office:value="58865" table:style-name="ce11">
            <text:p>58.865</text:p>
          </table:table-cell>
          <table:table-cell office:value-type="float" office:value="0" table:style-name="ce16">
            <text:p>0,00</text:p>
          </table:table-cell>
          <table:table-cell office:value-type="float" office:value="5887" table:style-name="ce16">
            <text:p>5.887,00</text:p>
          </table:table-cell>
          <table:table-cell office:value-type="percentage" office:value="0.10000849401172174" table:formula="of:=([.G39]+[.H39])/[.F39]" table:style-name="ce9">
            <text:p>10%</text:p>
          </table:table-cell>
          <table:table-cell table:number-columns-repeated="16375"/>
        </table:table-row>
        <table:table-row table:style-name="ro1">
          <table:table-cell office:value-type="string" table:number-columns-spanned="1" table:number-rows-spanned="2" table:style-name="ce8">
            <text:p>7306.19.00</text:p>
          </table:table-cell>
          <table:table-cell office:value-type="string" table:number-columns-spanned="1" table:number-rows-spanned="2" table:style-name="ce7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5">
            <text:p>26/06/2026</text:p>
          </table:table-cell>
          <table:table-cell office:value-type="date" office:date-value="2026-10-25T00:00:00" table:number-columns-spanned="1" table:number-rows-spanned="2" table:style-name="ce5">
            <text:p>25/10/2026</text:p>
          </table:table-cell>
          <table:table-cell office:value-type="float" office:value="940174" table:style-name="ce11">
            <text:p>940.174</text:p>
          </table:table-cell>
          <table:table-cell office:value-type="float" office:value="115286" table:style-name="ce10">
            <text:p>115.286,00</text:p>
          </table:table-cell>
          <table:table-cell office:value-type="float" office:value="489943" table:style-name="ce10">
            <text:p>489.943,00</text:p>
          </table:table-cell>
          <table:table-cell office:value-type="percentage" office:value="0.64374147764137279" table:formula="of:=([.G40]+[.H40])/[.F40]" table:style-name="ce9">
            <text:p>64%</text:p>
          </table:table-cell>
          <table:table-cell table:number-columns-repeated="16375"/>
        </table:table-row>
        <table:table-row table:style-name="ro4">
          <table:covered-table-cell/>
          <table:covered-table-cell/>
          <table:table-cell office:value-type="string" table:style-name="ce6">
            <text:p>511/2026, art. 1º, inciso II</text:p>
          </table:table-cell>
          <table:covered-table-cell/>
          <table:covered-table-cell/>
          <table:table-cell office:value-type="float" office:value="235044" table:style-name="ce4">
            <text:p>235.044</text:p>
          </table:table-cell>
          <table:table-cell office:value-type="float" office:value="644" table:style-name="ce3">
            <text:p>644,00</text:p>
          </table:table-cell>
          <table:table-cell office:value-type="float" office:value="0" table:style-name="ce3">
            <text:p>0,00</text:p>
          </table:table-cell>
          <table:table-cell office:value-type="percentage" office:value="2.7399125270162182E-3" table:formula="of:=([.G41]+[.H41])/[.F41]" table:style-name="ce2">
            <text:p>0%</text:p>
          </table:table-cell>
          <table:table-cell table:number-columns-repeated="16375"/>
        </table:table-row>
        <table:table-row table:number-rows-repeated="1048535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57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426</meta:generator>
    <meta:initial-creator>Lucas Mesch Ferreira Da Silva</meta:initial-creator>
    <dc:creator>Lucas Mesch Ferreira Da Silva</dc:creator>
    <meta:creation-date>2026-08-21T13:08:18Z</meta:creation-date>
    <dc:date>2026-08-21T13:08:39Z</dc:date>
  </office:meta>
</office:document-meta>
</file>