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4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5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9" style:family="table-cell" style:parent-style-name="Default" style:data-style-name="N13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fo:wrap-option="wrap"/>
      <style:text-properties fo:color="#000000"/>
    </style:style>
    <style:style style:name="ce11" style:family="table-cell" style:parent-style-name="Default" style:data-style-name="N3">
      <style:table-cell-properties fo:border="thin solid #000000" style:vertical-align="middle" fo:wrap-option="wrap"/>
      <style:text-properties fo:color="#000000"/>
    </style:style>
    <style:style style:name="ce12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4">
      <style:table-cell-properties fo:border="thin solid #000000" style:vertical-align="middle"/>
      <style:text-properties fo:color="#000000"/>
    </style:style>
    <style:style style:name="ce17" style:family="table-cell" style:parent-style-name="Default" style:data-style-name="N35">
      <style:table-cell-properties fo:border="thin solid #000000" style:vertical-align="middle"/>
      <style:text-properties fo:color="#000000"/>
    </style:style>
    <style:style style:name="ce1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0" style:family="table-cell" style:parent-style-name="Default" style:data-style-name="N4"/>
    <style:style style:name="ce21" style:family="table-cell" style:parent-style-name="Default" style:data-style-name="N4">
      <style:table-cell-properties fo:border="thin solid #000000"/>
      <style:text-properties fo:color="#000000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8.9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_07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6" table:number-rows-spanned="1" table:style-name="ce35">
            <text:p>Acompanhamento semanal das cotas para a importação para o setor siderúrgico</text:p>
          </table:table-cell>
          <table:covered-table-cell table:number-columns-repeated="5"/>
          <table:table-cell office:value-type="string" table:number-columns-spanned="3" table:number-rows-spanned="1" table:style-name="ce31">
            <text:p>Atualização: 22/07/2026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30">
            <text:p>NCM</text:p>
          </table:table-cell>
          <table:table-cell office:value-type="string" table:number-columns-spanned="1" table:number-rows-spanned="2" table:style-name="ce29">
            <text:p>Resolução GECEX</text:p>
          </table:table-cell>
          <table:table-cell office:value-type="string" table:number-columns-spanned="1" table:number-rows-spanned="2" table:style-name="ce29">
            <text:p>Portaria SECEX<text:s/></text:p>
          </table:table-cell>
          <table:table-cell office:value-type="string" table:number-columns-spanned="1" table:number-rows-spanned="2" table:style-name="ce29">
            <text:p>Início Vigência</text:p>
          </table:table-cell>
          <table:table-cell office:value-type="string" table:number-columns-spanned="1" table:number-rows-spanned="2" table:style-name="ce29">
            <text:p>Fim Vigência</text:p>
          </table:table-cell>
          <table:table-cell office:value-type="string" table:number-columns-spanned="1" table:number-rows-spanned="2" table:style-name="ce29">
            <text:p>Cota Concedida (em quilogramas) (f)</text:p>
          </table:table-cell>
          <table:table-cell office:value-type="string" table:number-columns-spanned="2" table:number-rows-spanned="1" table:style-name="ce36">
            <text:p>Cota Consumida (em quilogramas) (g)</text:p>
          </table:table-cell>
          <table:covered-table-cell/>
          <table:table-cell office:value-type="string" table:number-columns-spanned="1" table:number-rows-spanned="2" table:style-name="ce37">
            <text:p>Percentual de consumo (g)/(f)</text:p>
          </table:table-cell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Deferida <text:s text:c="25"/>(em quilogramas)</text:p>
          </table:table-cell>
          <table:table-cell office:value-type="string" table:style-name="ce23">
            <text:p>Desembaraçada (em quilogramas)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number-columns-spanned="1" table:number-rows-spanned="2" table:style-name="ce15">
            <text:p>7208.3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719400" table:style-name="ce11">
            <text:p>719.400</text:p>
          </table:table-cell>
          <table:table-cell office:value-type="float" office:value="286943" table:style-name="ce21">
            <text:p>286.943,00</text:p>
          </table:table-cell>
          <table:table-cell office:value-type="float" office:value="0" table:style-name="ce10">
            <text:p>0,00</text:p>
          </table:table-cell>
          <table:table-cell office:value-type="percentage" office:value="0.39886433138726718" table:formula="of:=([.G4]+[.H4])/[.F4]" table:style-name="ce9">
            <text:p>4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79850" table:style-name="ce11">
            <text:p>179.850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5]+[.H5])/[.F5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8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742078" table:style-name="ce11">
            <text:p>1.742.078</text:p>
          </table:table-cell>
          <table:table-cell office:value-type="float" office:value="379128" table:style-name="ce10">
            <text:p>379.128,00</text:p>
          </table:table-cell>
          <table:table-cell office:value-type="float" office:value="0" table:style-name="ce10">
            <text:p>0,00</text:p>
          </table:table-cell>
          <table:table-cell office:value-type="percentage" office:value="0.21762975021784328" table:formula="of:=([.G6]+[.H6])/[.F6]" table:style-name="ce9">
            <text:p>22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35519" table:style-name="ce11">
            <text:p>435.519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7]+[.H7])/[.F7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330995" table:style-name="ce11">
            <text:p>5.330.995</text:p>
          </table:table-cell>
          <table:table-cell office:value-type="float" office:value="534272" table:style-name="ce10">
            <text:p>534.272,00</text:p>
          </table:table-cell>
          <table:table-cell office:value-type="float" office:value="0" table:style-name="ce10">
            <text:p>0,00</text:p>
          </table:table-cell>
          <table:table-cell office:value-type="percentage" office:value="0.10021994018002268" table:formula="of:=([.G8]+[.H8])/[.F8]" table:style-name="ce9">
            <text:p>1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32749" table:style-name="ce11">
            <text:p>1.332.749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9]+[.H9])/[.F9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8.3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3154242" table:style-name="ce11">
            <text:p>13.154.242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percentage" office:value="0" table:formula="of:=([.G10]+[.H10])/[.F10]" table:style-name="ce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288561" table:style-name="ce11">
            <text:p>3.288.561</text:p>
          </table:table-cell>
          <table:table-cell office:value-type="float" office:value="615799" table:style-name="ce10">
            <text:p>615.799,00</text:p>
          </table:table-cell>
          <table:table-cell office:value-type="float" office:value="0" table:style-name="ce10">
            <text:p>0,00</text:p>
          </table:table-cell>
          <table:table-cell office:value-type="percentage" office:value="0.18725485098193403" table:formula="of:=([.G11]+[.H11])/[.F11]" table:style-name="ce9">
            <text:p>19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6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6852158" table:style-name="ce11">
            <text:p>26.852.158</text:p>
          </table:table-cell>
          <table:table-cell office:value-type="float" office:value="2932946" table:style-name="ce16">
            <text:p>2.932.946,00</text:p>
          </table:table-cell>
          <table:table-cell office:value-type="float" office:value="148947" table:style-name="ce16">
            <text:p>148.947,00</text:p>
          </table:table-cell>
          <table:table-cell office:value-type="percentage" office:value="0.11477263764052037" table:formula="of:=([.G12]+[.H12])/[.F12]" table:style-name="ce9">
            <text:p>11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713040" table:style-name="ce11">
            <text:p>6.713.040</text:p>
          </table:table-cell>
          <table:table-cell office:value-type="float" office:value="4099679" table:style-name="ce16">
            <text:p>4.099.679,00</text:p>
          </table:table-cell>
          <table:table-cell office:value-type="float" office:value="23510" table:style-name="ce16">
            <text:p>23.510,00</text:p>
          </table:table-cell>
          <table:table-cell office:value-type="percentage" office:value="0.61420593352639041" table:formula="of:=([.G13]+[.H13])/[.F13]" table:style-name="ce9">
            <text:p>61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09.17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0302848" table:style-name="ce11">
            <text:p>20.302.848</text:p>
          </table:table-cell>
          <table:table-cell office:value-type="float" office:value="2273069" table:style-name="ce16">
            <text:p>2.273.069,00</text:p>
          </table:table-cell>
          <table:table-cell office:value-type="float" office:value="1289500" table:style-name="ce16">
            <text:p>1.289.500,00</text:p>
          </table:table-cell>
          <table:table-cell office:value-type="percentage" office:value="0.17547139199387199" table:formula="of:=([.G14]+[.H14])/[.F14]" table:style-name="ce9">
            <text:p>1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075712" table:style-name="ce11">
            <text:p>5.075.712</text:p>
          </table:table-cell>
          <table:table-cell office:value-type="float" office:value="2733046" table:style-name="ce16">
            <text:p>2.733.046,00</text:p>
          </table:table-cell>
          <table:table-cell office:value-type="float" office:value="0" table:style-name="ce16">
            <text:p>0,00</text:p>
          </table:table-cell>
          <table:table-cell office:value-type="percentage" office:value="0.53845568858122761" table:formula="of:=([.G15]+[.H15])/[.F15]" table:style-name="ce9">
            <text:p>54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210.49.1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405/2025, art. 2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6571419" table:style-name="ce11">
            <text:p>86.571.419</text:p>
          </table:table-cell>
          <table:table-cell office:value-type="float" office:value="43731119" table:style-name="ce21">
            <text:p>43.731.119,00</text:p>
          </table:table-cell>
          <table:table-cell office:value-type="float" office:value="1542910" table:style-name="ce21">
            <text:p>1.542.910,00</text:p>
          </table:table-cell>
          <table:table-cell office:value-type="percentage" office:value="0.52296738950299526" table:formula="of:=([.G16]+[.H16])/[.F16]" table:style-name="ce9">
            <text:p>52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405/2025, art. 2º, inciso II</text:p>
          </table:table-cell>
          <table:covered-table-cell/>
          <table:covered-table-cell/>
          <table:table-cell office:value-type="float" office:value="57714280" table:style-name="ce11">
            <text:p>57.714.280</text:p>
          </table:table-cell>
          <table:table-cell office:value-type="float" office:value="20880727" table:style-name="ce16">
            <text:p>20.880.727,00</text:p>
          </table:table-cell>
          <table:table-cell office:value-type="float" office:value="2004143" table:style-name="ce16">
            <text:p>2.004.143,00</text:p>
          </table:table-cell>
          <table:table-cell office:value-type="percentage" office:value="0.39652006401188755" table:formula="of:=([.G17]+[.H17])/[.F17]" table:style-name="ce9">
            <text:p>40%</text:p>
          </table:table-cell>
          <table:table-cell table:style-name="ce20"/>
          <table:table-cell table:number-columns-repeated="16374"/>
        </table:table-row>
        <table:table-row table:style-name="ro1">
          <table:table-cell office:value-type="string" table:number-columns-spanned="1" table:number-rows-spanned="2" table:style-name="ce15">
            <text:p>7210.6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405/2025, art. 2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88223064" table:style-name="ce11">
            <text:p>88.223.064</text:p>
          </table:table-cell>
          <table:table-cell office:value-type="float" office:value="11822585" table:style-name="ce16">
            <text:p>11.822.585,00</text:p>
          </table:table-cell>
          <table:table-cell office:value-type="float" office:value="5714110" table:style-name="ce16">
            <text:p>5.714.110,00</text:p>
          </table:table-cell>
          <table:table-cell office:value-type="percentage" office:value="0.19877676204943415" table:formula="of:=([.G18]+[.H18])/[.F18]" table:style-name="ce9">
            <text:p>20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405/2025, art. 2º, inciso II</text:p>
          </table:table-cell>
          <table:covered-table-cell/>
          <table:covered-table-cell/>
          <table:table-cell office:value-type="float" office:value="58815376" table:style-name="ce11">
            <text:p>58.815.376</text:p>
          </table:table-cell>
          <table:table-cell office:value-type="float" office:value="54149457" table:style-name="ce16">
            <text:p>54.149.457,00</text:p>
          </table:table-cell>
          <table:table-cell office:value-type="float" office:value="4334946" table:style-name="ce16">
            <text:p>4.334.946,00</text:p>
          </table:table-cell>
          <table:table-cell office:value-type="percentage" office:value="0.99437267900829196" table:formula="of:=([.G19]+[.H19])/[.F19]" table:style-name="ce9">
            <text:p>99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3.91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8219520" table:style-name="ce11">
            <text:p>18.219.520</text:p>
          </table:table-cell>
          <table:table-cell office:value-type="float" office:value="641870" table:style-name="ce16">
            <text:p>641.870,00</text:p>
          </table:table-cell>
          <table:table-cell office:value-type="float" office:value="0" table:style-name="ce16">
            <text:p>0,00</text:p>
          </table:table-cell>
          <table:table-cell office:value-type="percentage" office:value="3.5229797491920754E-2" table:formula="of:=([.G20]+[.H20])/[.F20]" table:style-name="ce9">
            <text:p>4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4554880" table:style-name="ce11">
            <text:p>4.554.880</text:p>
          </table:table-cell>
          <table:table-cell office:value-type="float" office:value="0" table:style-name="ce16">
            <text:p>0,00</text:p>
          </table:table-cell>
          <table:table-cell office:value-type="float" office:value="203496" table:style-name="ce16">
            <text:p>203.496,00</text:p>
          </table:table-cell>
          <table:table-cell office:value-type="percentage" office:value="4.467647885344949E-2" table:formula="of:=([.G21]+[.H21])/[.F21]" table:style-name="ce9">
            <text:p>4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9587880" table:style-name="ce11">
            <text:p>9.587.880</text:p>
          </table:table-cell>
          <table:table-cell office:value-type="float" office:value="844125" table:style-name="ce16">
            <text:p>844.125,00</text:p>
          </table:table-cell>
          <table:table-cell office:value-type="float" office:value="0" table:style-name="ce16">
            <text:p>0,00</text:p>
          </table:table-cell>
          <table:table-cell office:value-type="percentage" office:value="8.8040839059312384E-2" table:formula="of:=([.G22]+[.H22])/[.F22]" table:style-name="ce9">
            <text:p>9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2396970" table:style-name="ce11">
            <text:p>2.396.970</text:p>
          </table:table-cell>
          <table:table-cell office:value-type="float" office:value="177000" table:style-name="ce16">
            <text:p>177.000,00</text:p>
          </table:table-cell>
          <table:table-cell office:value-type="float" office:value="0" table:style-name="ce16">
            <text:p>0,00</text:p>
          </table:table-cell>
          <table:table-cell office:value-type="percentage" office:value="7.3843227074181159E-2" table:formula="of:=([.G23]+[.H23])/[.F23]" table:style-name="ce9">
            <text:p>7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16.33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2991" table:style-name="ce11">
            <text:p>2.352.991</text:p>
          </table:table-cell>
          <table:table-cell office:value-type="float" office:value="74400" table:style-name="ce16">
            <text:p>74.400,00</text:p>
          </table:table-cell>
          <table:table-cell office:value-type="float" office:value="0" table:style-name="ce16">
            <text:p>0,00</text:p>
          </table:table-cell>
          <table:table-cell office:value-type="percentage" office:value="3.1619330460677497E-2" table:formula="of:=([.G24]+[.H24])/[.F24]" table:style-name="ce9">
            <text:p>3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248" table:style-name="ce11">
            <text:p>588.248</text:p>
          </table:table-cell>
          <table:table-cell office:value-type="float" office:value="282158" table:style-name="ce16">
            <text:p>282.158,00</text:p>
          </table:table-cell>
          <table:table-cell office:value-type="float" office:value="0" table:style-name="ce16">
            <text:p>0,00</text:p>
          </table:table-cell>
          <table:table-cell office:value-type="percentage" office:value="0.47965823938202934" table:formula="of:=([.G25]+[.H25])/[.F25]" table:style-name="ce9">
            <text:p>48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30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487242" table:style-name="ce11">
            <text:p>5.487.242</text:p>
          </table:table-cell>
          <table:table-cell office:value-type="float" office:value="0" table:style-name="ce16">
            <text:p>0,00</text:p>
          </table:table-cell>
          <table:table-cell office:value-type="float" office:value="605681" table:style-name="ce16">
            <text:p>605.681,00</text:p>
          </table:table-cell>
          <table:table-cell office:value-type="percentage" office:value="0.11037985931730367" table:formula="of:=([.G26]+[.H26])/[.F26]" table:style-name="ce9">
            <text:p>11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371810" table:style-name="ce11">
            <text:p>1.371.81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27]+[.H27])/[.F27]" table:style-name="ce9">
            <text:p>0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50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5192982" table:style-name="ce11">
            <text:p>5.192.982</text:p>
          </table:table-cell>
          <table:table-cell office:value-type="float" office:value="1410810" table:style-name="ce16">
            <text:p>1.410.810,00</text:p>
          </table:table-cell>
          <table:table-cell office:value-type="float" office:value="0" table:style-name="ce16">
            <text:p>0,00</text:p>
          </table:table-cell>
          <table:table-cell office:value-type="percentage" office:value="0.2716762738634565" table:formula="of:=([.G28]+[.H28])/[.F28]" table:style-name="ce9">
            <text:p>27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1298245" table:style-name="ce11">
            <text:p>1.298.245</text:p>
          </table:table-cell>
          <table:table-cell office:value-type="float" office:value="3760" table:style-name="ce16">
            <text:p>3.760,00</text:p>
          </table:table-cell>
          <table:table-cell office:value-type="float" office:value="0" table:style-name="ce16">
            <text:p>0,00</text:p>
          </table:table-cell>
          <table:table-cell office:value-type="percentage" office:value="2.8962175860488583E-3" table:formula="of:=([.G29]+[.H29])/[.F29]" table:style-name="ce9">
            <text:p>0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1531928" table:style-name="ce11">
            <text:p>1.531.928</text:p>
          </table:table-cell>
          <table:table-cell office:value-type="float" office:value="54168" table:style-name="ce16">
            <text:p>54.168,00</text:p>
          </table:table-cell>
          <table:table-cell office:value-type="float" office:value="37350" table:style-name="ce16">
            <text:p>37.350,00</text:p>
          </table:table-cell>
          <table:table-cell office:value-type="percentage" office:value="5.9740405554308033E-2" table:formula="of:=([.G30]+[.H30])/[.F30]" table:style-name="ce9">
            <text:p>6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382982" table:style-name="ce11">
            <text:p>382.982</text:p>
          </table:table-cell>
          <table:table-cell office:value-type="float" office:value="53040" table:style-name="ce16">
            <text:p>53.040,00</text:p>
          </table:table-cell>
          <table:table-cell office:value-type="float" office:value="0" table:style-name="ce16">
            <text:p>0,00</text:p>
          </table:table-cell>
          <table:table-cell office:value-type="percentage" office:value="0.1384921484560632" table:formula="of:=([.G31]+[.H31])/[.F31]" table:style-name="ce9">
            <text:p>14%</text:p>
          </table:table-cell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15">
            <text:p>7225.99.9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74143" table:style-name="ce11">
            <text:p>374.143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2]+[.H32])/[.F32]" table:style-name="ce9">
            <text:p>0%</text:p>
          </table:table-cell>
          <table:table-cell table:number-columns-repeated="16375" table:style-name="ce1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93536" table:style-name="ce11">
            <text:p>93.53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3]+[.H33])/[.F33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4.19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3525157" table:style-name="ce11">
            <text:p>3.525.157</text:p>
          </table:table-cell>
          <table:table-cell office:value-type="float" office:value="400031" table:style-name="ce17">
            <text:p><text:s/>400.031,00<text:s/></text:p>
          </table:table-cell>
          <table:table-cell office:value-type="float" office:value="284682.3" table:style-name="ce16">
            <text:p>284.682,30</text:p>
          </table:table-cell>
          <table:table-cell office:value-type="percentage" office:value="0.19423625671140321" table:formula="of:=([.G34]+[.H34])/[.F34]" table:style-name="ce9">
            <text:p>19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881289" table:style-name="ce11">
            <text:p>881.289</text:p>
          </table:table-cell>
          <table:table-cell office:value-type="float" office:value="544244.1" table:style-name="ce16">
            <text:p>544.244,10</text:p>
          </table:table-cell>
          <table:table-cell office:value-type="float" office:value="53829" table:style-name="ce16">
            <text:p>53.829,00</text:p>
          </table:table-cell>
          <table:table-cell office:value-type="percentage" office:value="0.67863447745291272" table:formula="of:=([.G35]+[.H35])/[.F35]" table:style-name="ce9">
            <text:p>68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1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74408" table:style-name="ce11">
            <text:p>274.408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6]+[.H36])/[.F36]" table:style-name="ce9">
            <text:p>0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68602" table:style-name="ce11">
            <text:p>68.60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7]+[.H37])/[.F37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7305.12.00</text:p>
          </table:table-cell>
          <table:table-cell office:value-type="string" table:number-columns-spanned="1" table:number-rows-spanned="2" table:style-name="ce14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12">
            <text:p>26/06/2026</text:p>
          </table:table-cell>
          <table:table-cell office:value-type="date" office:date-value="2026-10-25T00:00:00" table:number-columns-spanned="1" table:number-rows-spanned="2" table:style-name="ce12">
            <text:p>25/10/2026</text:p>
          </table:table-cell>
          <table:table-cell office:value-type="float" office:value="235462" table:style-name="ce11">
            <text:p>235.462</text:p>
          </table:table-cell>
          <table:table-cell office:value-type="float" office:value="89080" table:style-name="ce16">
            <text:p>89.080,00</text:p>
          </table:table-cell>
          <table:table-cell office:value-type="float" office:value="23478" table:style-name="ce16">
            <text:p>23.478,00</text:p>
          </table:table-cell>
          <table:table-cell office:value-type="percentage" office:value="0.47803042529155448" table:formula="of:=([.G38]+[.H38])/[.F38]" table:style-name="ce9">
            <text:p>48%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3">
            <text:p>511/2026, art. 1º, inciso II</text:p>
          </table:table-cell>
          <table:covered-table-cell/>
          <table:covered-table-cell/>
          <table:table-cell office:value-type="float" office:value="58865" table:style-name="ce11">
            <text:p>58.86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percentage" office:value="0" table:formula="of:=([.G39]+[.H39])/[.F39]" table:style-name="ce9">
            <text:p>0%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8">
            <text:p>7306.19.00</text:p>
          </table:table-cell>
          <table:table-cell office:value-type="string" table:number-columns-spanned="1" table:number-rows-spanned="2" table:style-name="ce7">
            <text:p>272/2021</text:p>
            <text:p>929/2026</text:p>
          </table:table-cell>
          <table:table-cell office:value-type="string" table:style-name="ce13">
            <text:p>511/2026, art. 1º, inciso I</text:p>
          </table:table-cell>
          <table:table-cell office:value-type="date" office:date-value="2026-06-26T00:00:00" table:number-columns-spanned="1" table:number-rows-spanned="2" table:style-name="ce5">
            <text:p>26/06/2026</text:p>
          </table:table-cell>
          <table:table-cell office:value-type="date" office:date-value="2026-10-25T00:00:00" table:number-columns-spanned="1" table:number-rows-spanned="2" table:style-name="ce5">
            <text:p>25/10/2026</text:p>
          </table:table-cell>
          <table:table-cell office:value-type="float" office:value="940174" table:style-name="ce11">
            <text:p>940.174</text:p>
          </table:table-cell>
          <table:table-cell office:value-type="float" office:value="128120" table:style-name="ce10">
            <text:p>128.120,00</text:p>
          </table:table-cell>
          <table:table-cell office:value-type="float" office:value="248157" table:style-name="ce10">
            <text:p>248.157,00</text:p>
          </table:table-cell>
          <table:table-cell office:value-type="percentage" office:value="0.40022059746387373" table:formula="of:=([.G40]+[.H40])/[.F40]" table:style-name="ce9">
            <text:p>40%</text:p>
          </table:table-cell>
          <table:table-cell table:number-columns-repeated="16375"/>
        </table:table-row>
        <table:table-row table:style-name="ro4">
          <table:covered-table-cell/>
          <table:covered-table-cell/>
          <table:table-cell office:value-type="string" table:style-name="ce6">
            <text:p>511/2026, art. 1º, inciso II</text:p>
          </table:table-cell>
          <table:covered-table-cell/>
          <table:covered-table-cell/>
          <table:table-cell office:value-type="float" office:value="235044" table:style-name="ce4">
            <text:p>235.044</text:p>
          </table:table-cell>
          <table:table-cell office:value-type="float" office:value="644" table:style-name="ce3">
            <text:p>644,00</text:p>
          </table:table-cell>
          <table:table-cell office:value-type="float" office:value="0" table:style-name="ce3">
            <text:p>0,00</text:p>
          </table:table-cell>
          <table:table-cell office:value-type="percentage" office:value="2.7399125270162182E-3" table:formula="of:=([.G41]+[.H41])/[.F41]" table:style-name="ce2">
            <text:p>0%</text:p>
          </table:table-cell>
          <table:table-cell table:number-columns-repeated="16375"/>
        </table:table-row>
        <table:table-row table:number-rows-repeated="104853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Lucas Mesch Ferreira Da Silva</meta:initial-creator>
    <dc:creator>Lucas Mesch Ferreira Da Silva</dc:creator>
    <meta:creation-date>2026-07-24T17:31:36Z</meta:creation-date>
    <dc:date>2026-07-24T17:31:58Z</dc:date>
  </office:meta>
</office:document-meta>
</file>