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Aptos" style:font-name-asian="Aptos" style:font-name-complex="Aptos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style:font-name="Aptos" style:font-name-asian="Aptos" style:font-name-complex="Aptos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wrap-option="wrap" fo:background-color="#F2F2F2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start" fo:margin-left="0cm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ptos Narrow" style:font-name-asian="Aptos Narrow" style:font-name-complex="Aptos Narro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ptos" style:font-name-asian="Aptos" style:font-name-complex="Aptos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7.64645833333333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6.0325cm"/>
    </style:style>
    <style:style style:name="co4" style:family="table-column">
      <style:table-column-properties fo:break-before="auto" style:column-width="19.47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0.105833333333333cm"/>
    </style:style>
    <style:style style:name="co7" style:family="table-column">
      <style:table-column-properties fo:break-before="auto" style:column-width="1.0318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6.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68.25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istórico_RevisõesTab_91_maio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77" table:default-cell-style-name="ce1"/>
        <table:table-row table:style-name="ro1">
          <table:table-cell office:value-type="string" table:style-name="ce3">
            <text:p>Ministério da Gestão e da Inovação em Serviços Públicos - MGI<text:s/>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3">
            <text:p>Secretaria de Gestão de Pessoas – SGP<text:s/>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3">
            <text:p>Diretoria de Governança e Inteligência de Dados - DIGID</text:p>
          </table:table-cell>
          <table:table-cell table:style-name="ce3"/>
          <table:table-cell table:number-columns-repeated="2" table:style-name="ce2"/>
          <table:table-cell table:number-columns-repeated="16380"/>
        </table:table-row>
        <table:table-row table:style-name="ro1">
          <table:table-cell office:value-type="string" table:style-name="ce7">
            <text:p>Coordenação-Geral de Estudos Econômicos e Orçamentários de Pessoal - CGEOP</text:p>
          </table:table-cell>
          <table:table-cell table:style-name="ce7"/>
          <table:table-cell table:number-columns-repeated="2" table:style-name="ce2"/>
          <table:table-cell table:number-columns-repeated="16380"/>
        </table:table-row>
        <table:table-row table:style-name="ro1">
          <table:table-cell table:number-columns-repeated="2" table:style-name="ce7"/>
          <table:table-cell table:number-columns-repeated="2" table:style-name="ce2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12">
            <text:p><text:span text:style-name="T6">Histórico de Revisões<text:s/></text:span>da Tabela de Remuneração dos Servidores Públicos Federais Civis e dos Ex-Territórios<text:s/>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number-columns-repeated="4" table:style-name="ce2"/>
          <table:table-cell table:number-columns-repeated="16380"/>
        </table:table-row>
        <table:table-row table:style-name="ro4">
          <table:table-cell office:value-type="string" table:style-name="ce5">
            <text:p>Versão</text:p>
          </table:table-cell>
          <table:table-cell office:value-type="string" table:style-name="ce6">
            <text:p>Data</text:p>
          </table:table-cell>
          <table:table-cell office:value-type="string" table:number-columns-spanned="2" table:number-rows-spanned="1" table:style-name="ce14">
            <text:p>Alterações em relação à versão anterior <text:s text:c="2"/>da Tabela de Remuneração dos Servidores Públicos Federais Civis e dos Ex-Territórios<text:s/></text:p>
          </table:table-cell>
          <table:covered-table-cell/>
          <table:table-cell table:number-columns-repeated="16380" table:style-name="ce4"/>
        </table:table-row>
        <table:table-row table:style-name="ro5">
          <table:table-cell office:value-type="string" table:number-columns-spanned="1" table:number-rows-spanned="4" table:style-name="ce22">
            <text:p>Tabela de Remuneração dos Servidores Públicos Federais Civis e dos Ex-Territórios - Nº 91</text:p>
          </table:table-cell>
          <table:table-cell office:value-type="string" table:number-columns-spanned="1" table:number-rows-spanned="4" table:style-name="ce23">
            <text:p>Maio, de 2026</text:p>
          </table:table-cell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4.</text:span><text:s/>Polícia Federal, conforme a Lei nº 14.875 de 31 de maio de 2024</text:p>
          </table:table-cell>
          <table:table-cell table:number-columns-repeated="16380"/>
        </table:table-row>
        <table:table-row table:style-name="ro5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5</text:span>. Polícia Rodoviária, conforme a Lei nº 14.875 de 31 de maio de 2024</text:p>
          </table:table-cell>
          <table:table-cell table:number-columns-repeated="16380"/>
        </table:table-row>
        <table:table-row table:style-name="ro5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16.</text:span><text:s/>Policial Penal Federal, conforme a Lei nº 14.875 de 31 de maio de 2024</text:p>
          </table:table-cell>
          <table:table-cell table:number-columns-repeated="16380"/>
        </table:table-row>
        <table:table-row table:style-name="ro5">
          <table:covered-table-cell/>
          <table:covered-table-cell/>
          <table:table-cell office:value-type="string" table:style-name="ce8">
            <text:p>Atualização da tabela do <text:s/>item :<text:s/></text:p>
          </table:table-cell>
          <table:table-cell office:value-type="string" table:style-name="ce9">
            <text:p><text:span text:style-name="T2">61.<text:s/></text:span>Quadro de Pessoal do Ministério da Justiça, conforme a Lei nº 14.875 de 31 de maio de 2024</text:p>
          </table:table-cell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10">
            <text:p><text:span text:style-name="T5">Elaborado:</text:span><text:s/>CGEOP/DIGID/SGP/MGI em maio, de 2026 <text:s/>- Tabela de Remuneração dos Servidores Públicos Federais Civis e dos Ex-Territórios - Nº 91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office:value-type="string" table:number-columns-spanned="4" table:number-rows-spanned="1" table:style-name="ce11">
            <text:p>Tabela de Remuneração dos Servidores Públicos Federais Civis e dos Ex-Territórios - disponível endereço:: https://www.gov.br/servidor/pt-br/observatorio-de-pessoal-govbr/tabela-de-remuneracao-dos-servidores-publicos-federais-civis-e-dos-ex-territorios</text:p>
          </table:table-cell>
          <table:covered-table-cell table:number-columns-repeated="3"/>
          <table:table-cell table:number-columns-repeated="16380"/>
        </table:table-row>
        <table:table-row table:style-name="ro5">
          <table:table-cell table:number-columns-repeated="4" table:style-name="ce2"/>
          <table:table-cell table:number-columns-repeated="16380"/>
        </table:table-row>
        <table:table-row table:number-rows-repeated="1048560" table:style-name="ro1">
          <table:table-cell table:number-columns-repeated="16384"/>
        </table:table-row>
        <table:named-expressions>
          <table:named-range table:name="Print_Titles" table:cell-range-address="Histórico_RevisõesTab_91_maio26.$A$1:Histórico_RevisõesTab_91_maio26.$XFD$9" table:base-cell-address="Histórico_RevisõesTab_91_maio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70%" style:table-centering="none" style:print="objects charts drawings"/>
      <style:header-style>
        <style:header-footer-properties fo:min-height="0.07874015748031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324</meta:generator>
    <meta:initial-creator>MARIA VILANI MAIA DE FREITAS</meta:initial-creator>
    <dc:creator>MARIA VILANI MAIA DE FREITAS</dc:creator>
    <meta:creation-date>2026-03-30T17:03:07Z</meta:creation-date>
    <dc:date>2026-06-26T18:01:53Z</dc:date>
    <meta:print-date>2026-06-25T19:46:36Z</meta:print-date>
  </office:meta>
</office:document-meta>
</file>