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" svg:font-family="Aptos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ext-properties fo:color="#000000"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Aptos" style:font-name-asian="Aptos" style:font-name-complex="Aptos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ptos" style:font-name-asian="Aptos" style:font-name-complex="Aptos" fo:font-size="12pt" style:font-size-asian="12pt" style:font-size-complex="12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Aptos" style:font-name-asian="Aptos" style:font-name-complex="Aptos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style:vertical-align="middle" fo:wrap-option="wrap" fo:background-color="#F2F2F2" style:repeat-content="false"/>
      <style:paragraph-properties fo:text-align="center"/>
      <style:text-properties style:font-name="Aptos" style:font-name-asian="Aptos" style:font-name-complex="Aptos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middle" fo:wrap-option="wrap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2F2F2" style:repeat-content="false"/>
      <style:paragraph-properties fo:text-align="start" fo:margin-left="0cm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ptos" style:font-name-asian="Aptos" style:font-name-complex="Aptos" fo:font-size="12pt" style:font-size-asian="12pt" style:font-size-complex="1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ptos Narrow" style:font-name-asian="Aptos Narrow" style:font-name-complex="Aptos Narrow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ptos Narrow" style:font-name-asian="Aptos Narrow" style:font-name-complex="Aptos Narro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ptos" style:font-name-asian="Aptos" style:font-name-complex="Aptos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Aptos Narrow" style:font-name-asian="Aptos Narrow" style:font-name-complex="Aptos Narro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7.64645833333333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6.0325cm"/>
    </style:style>
    <style:style style:name="co4" style:family="table-column">
      <style:table-column-properties fo:break-before="auto" style:column-width="19.870208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0.105833333333333cm"/>
    </style:style>
    <style:style style:name="co7" style:family="table-column">
      <style:table-column-properties fo:break-before="auto" style:column-width="1.03187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6.5pt" style:use-optimal-row-height="fals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68.25pt" style:use-optimal-row-height="fals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28.5pt" style:use-optimal-row-height="false" fo:break-before="auto"/>
    </style:style>
    <style:style style:name="ro7" style:family="table-row">
      <style:table-row-properties style:row-height="19.5pt" style:use-optimal-row-height="false" fo:break-before="auto"/>
    </style:style>
    <style:style style:name="ro8" style:family="table-row">
      <style:table-row-properties style:row-height="33pt" style:use-optimal-row-height="false" fo:break-before="auto"/>
    </style:style>
    <style:style style:name="ro9" style:family="table-row">
      <style:table-row-properties style:row-height="31.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29.25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7.75pt" style:use-optimal-row-height="false" fo:break-before="auto"/>
    </style:style>
    <style:style style:name="ro14" style:family="table-row">
      <style:table-row-properties style:row-height="27pt" style:use-optimal-row-height="false" fo:break-before="auto"/>
    </style:style>
    <style:style style:name="ro15" style:family="table-row">
      <style:table-row-properties style:row-height="174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istórico_Revisões_Tab_90_abr26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16377" table:default-cell-style-name="ce1"/>
        <table:table-row table:style-name="ro1">
          <table:table-cell office:value-type="string" table:style-name="ce3">
            <text:p>Ministério da Gestão e da Inovação em Serviços Públicos - MGI<text:s/></text:p>
          </table:table-cell>
          <table:table-cell table:style-name="ce3"/>
          <table:table-cell table:number-columns-repeated="2" table:style-name="ce2"/>
          <table:table-cell table:number-columns-repeated="16380"/>
        </table:table-row>
        <table:table-row table:style-name="ro1">
          <table:table-cell office:value-type="string" table:style-name="ce3">
            <text:p>Secretaria de Gestão de Pessoas – SGP<text:s/></text:p>
          </table:table-cell>
          <table:table-cell table:style-name="ce3"/>
          <table:table-cell table:number-columns-repeated="2" table:style-name="ce2"/>
          <table:table-cell table:number-columns-repeated="16380"/>
        </table:table-row>
        <table:table-row table:style-name="ro1">
          <table:table-cell office:value-type="string" table:style-name="ce3">
            <text:p>Diretoria de Governança e Inteligência de Dados - DIGID</text:p>
          </table:table-cell>
          <table:table-cell table:style-name="ce3"/>
          <table:table-cell table:number-columns-repeated="2" table:style-name="ce2"/>
          <table:table-cell table:number-columns-repeated="16380"/>
        </table:table-row>
        <table:table-row table:style-name="ro1">
          <table:table-cell office:value-type="string" table:style-name="ce7">
            <text:p>Coordenação-Geral de Estudos Econômicos e Orçamentários de Pessoal - CGEOP</text:p>
          </table:table-cell>
          <table:table-cell table:style-name="ce7"/>
          <table:table-cell table:number-columns-repeated="2" table:style-name="ce2"/>
          <table:table-cell table:number-columns-repeated="16380"/>
        </table:table-row>
        <table:table-row table:style-name="ro1">
          <table:table-cell table:number-columns-repeated="2" table:style-name="ce7"/>
          <table:table-cell table:number-columns-repeated="2" table:style-name="ce2"/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16">
            <text:p><text:span text:style-name="T6">Histórico de Revisões<text:s/></text:span>da Tabela de Remuneração dos Servidores Públicos Federais Civis e dos Ex-Territórios<text:s/>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table:number-columns-repeated="4" table:style-name="ce2"/>
          <table:table-cell table:number-columns-repeated="16380"/>
        </table:table-row>
        <table:table-row table:style-name="ro4">
          <table:table-cell office:value-type="string" table:style-name="ce5">
            <text:p>Versão</text:p>
          </table:table-cell>
          <table:table-cell office:value-type="string" table:style-name="ce6">
            <text:p>Data</text:p>
          </table:table-cell>
          <table:table-cell office:value-type="string" table:number-columns-spanned="2" table:number-rows-spanned="1" table:style-name="ce26">
            <text:p>Alterações em relação à versão anterior <text:s text:c="2"/>da Tabela de Remuneração dos Servidores Públicos Federais Civis e dos Ex-Territórios<text:s/></text:p>
          </table:table-cell>
          <table:covered-table-cell/>
          <table:table-cell table:number-columns-repeated="16380" table:style-name="ce4"/>
        </table:table-row>
        <table:table-row table:style-name="ro5">
          <table:table-cell office:value-type="string" table:number-columns-spanned="1" table:number-rows-spanned="24" table:style-name="ce30">
            <text:p>Tabela de Remuneração dos Servidores Públicos Federais Civis e dos Ex-Territórios - Nº 90</text:p>
          </table:table-cell>
          <table:table-cell office:value-type="string" table:number-columns-spanned="1" table:number-rows-spanned="24" table:style-name="ce31">
            <text:p>Abril, de 2026</text:p>
          </table:table-cell>
          <table:table-cell office:value-type="string" table:style-name="ce8">
            <text:p>Atualização da tabela do <text:s/>item :<text:s/></text:p>
          </table:table-cell>
          <table:table-cell office:value-type="string" table:style-name="ce10">
            <text:p><text:span text:style-name="T2">01.</text:span><text:s/>Agência Brasileira de Inteligência - ABIN, conforme a Lei nº 15.141, de 02 de junho de 2026</text:p>
          </table:table-cell>
          <table:table-cell table:number-columns-repeated="16380"/>
        </table:table-row>
        <table:table-row table:style-name="ro6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02.</text:span><text:s/>Agências Reguladoras - (ANA - ANAC - ANEEL - ANS - ANATEL - ANTAQ - ANTT - ANVISA - ANCINE - ANP)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03</text:span>. Infraestrutura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04</text:span>. Área Jurídica, conforme a Lei <text:s/>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05.</text:span><text:s/>Banco Central do Brasil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06.</text:span><text:s/>Comissão de Valores Mobiliários - CVM, conforme a Lei <text:s/>nº 15.141, de 02 de junho de 2026</text:p>
          </table:table-cell>
          <table:table-cell table:number-columns-repeated="16380"/>
        </table:table-row>
        <table:table-row table:style-name="ro8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07.<text:s/></text:span>Departamento Nacional de Infraestrutura de Transportes - DNIT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08.</text:span><text:s/>Desenvolvimento das Políticas de Justiça e Defesa, conforme a Lei <text:s/>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09.<text:s/></text:span>Desenvolvimento Socioeconômico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10</text:span>. Finanças e Controle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11.<text:s/></text:span>Grupo Gestão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12</text:span>. Instituto de Pesquisa Econômica Aplicada - IPEA, conforme a <text:s/>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13.<text:s/></text:span>Ministério da Agricultura e <text:s/>Pecuária - MAPA, conforme a <text:s/>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18.</text:span><text:s/>Serviço Exterior Brasileiro, conforme a <text:s/>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19.<text:s/></text:span>Superintendência de Seguros Privados - SUSEP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20.</text:span><text:s text:c="2"/>Superintendência Nacional de Previdência Complementar - PREVIC, conforme a <text:s/>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22.<text:s/></text:span>Agência Brasileira de Inteligência - <text:s/>ABIN, conforme a <text:s/>Lei nº 15.141, de 02 de junho de 2026</text:p>
          </table:table-cell>
          <table:table-cell table:number-columns-repeated="16380"/>
        </table:table-row>
        <table:table-row table:style-name="ro6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23.</text:span><text:s/>Agências Reguladoras - (ANA - ANAC - ANEEL - ANS - ANATEL - ANTAQ - ANTT - ANVISA - ANCINE - ANP)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24.</text:span><text:s/>AUDITORIA <text:s/>FEDERAL, conforme a Lei nº 15.367, de 30 de març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25</text:span>. Cargos Específicos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26.</text:span><text:s/>Ciência e Tecnologia, conforme a <text:s/>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27</text:span>. Comissão de Valores Mobiliários - CVM, conforme a <text:s/>Lei nº 15.141, de 02 de junho de 2026</text:p>
          </table:table-cell>
          <table:table-cell table:number-columns-repeated="16380"/>
        </table:table-row>
        <table:table-row table:style-name="ro9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28.</text:span><text:s/>Departamento Nacional de Auditoria do Sistema Único de Saúde - DENASUS, conforme a <text:s/>Lei nº 15.141, de 02 de junho de 2026 e <text:s/>Lei nº 15.367, de 30 de març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29.</text:span><text:s/>Departamento Nacional de Infraestrutura de Transportes - DNIT, conforme a Lei nº 15.141, de 02 de junho de 2026</text:p>
          </table:table-cell>
          <table:table-cell table:number-columns-repeated="16380"/>
        </table:table-row>
        <table:table-row table:style-name="ro7">
          <table:table-cell office:value-type="string" table:number-columns-spanned="1" table:number-rows-spanned="23" table:style-name="ce32">
            <text:p>Tabela de Remuneração dos Servidores Públicos Federais Civis e dos Ex-Territórios - Nº 90</text:p>
          </table:table-cell>
          <table:table-cell office:value-type="string" table:number-columns-spanned="1" table:number-rows-spanned="23" table:style-name="ce33">
            <text:p>Abril, de 2026</text:p>
          </table:table-cell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30.<text:s/></text:span>Docente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31.</text:span><text:s/>Endemias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32.<text:s/></text:span>Fundo Nacional de Desenvolvimento da Educação - FNDE, conforme a Lei nº 15.141, de 02 de junho de 2026</text:p>
          </table:table-cell>
          <table:table-cell table:number-columns-repeated="16380"/>
        </table:table-row>
        <table:table-row table:style-name="ro6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33.<text:s/></text:span>Fundação Nacional dos Povos Indígenas - FUNAI ( exceção Médico da FUNAI )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34.</text:span><text:s/>Fundação Oswaldo Cruz - FIOCRUZ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35.</text:span><text:s/>Grupo-Defesa Aérea e Controle do Tráfego Aéreo - DACTA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36</text:span>. Grupo P-1500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37.</text:span><text:s/>Hospital da Forças Armadas - HFA, conforme a Lei nº 15.141, de 02 de junho de 2026</text:p>
          </table:table-cell>
          <table:table-cell table:number-columns-repeated="16380"/>
        </table:table-row>
        <table:table-row table:style-name="ro10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38.</text:span><text:s/>IBAMA, ICMBio <text:s/>e <text:s/>MMA (Ministério do Meio Ambiente e Mudança do Clima)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39.</text:span><text:s/>Imprensa Nacional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40.</text:span><text:s/>Infraestrutura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41.</text:span><text:s/>Instituto Brasileiro de Geografia e Estatística - IBGE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42.<text:s/></text:span>Instituto Brasileiro de Turismo - EMBRATUR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43.</text:span><text:s/>Instituto Evandro Chagas - IEC e Centro Nacional de Primatas - CENP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44.<text:s/></text:span>Instituto Nacional da Propriedade Industrial - INPI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45</text:span>. Instituto de Pesquisa Econômica Aplicada - IPEA, conforme a Lei nº 15.141, de 02 de junho de 2026</text:p>
          </table:table-cell>
          <table:table-cell table:number-columns-repeated="16380"/>
        </table:table-row>
        <table:table-row table:style-name="ro6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46.<text:s/></text:span>Instituto Nacional de Colonização e Reforma Agrária - INCRA/<text:s/><text:span text:style-name="T7">Ministério da Gestão e da Inovação em Serviços Públicos - MG</text:span>I, conforme a Lei nº 15.141, de 02 de junho de 2026 <text:s/>e Lei nº 15.367, de 30 de março de 2026</text:p>
          </table:table-cell>
          <table:table-cell table:number-columns-repeated="16380"/>
        </table:table-row>
        <table:table-row table:style-name="ro11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47.<text:s/></text:span>Instituto Nacional de Estudos e Pesquisas Educacionais Anísio Teixeira - INEP, conforme a Lei nº 15.141, de 02 de junho de 2026</text:p>
          </table:table-cell>
          <table:table-cell table:number-columns-repeated="16380"/>
        </table:table-row>
        <table:table-row table:style-name="ro12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48.</text:span><text:s/>Instituto Nacional de Metrologia, Qualidade e Tecnologia - INMETRO, conforme a Lei nº 15.141, de 02 de junho de 2026 <text:s/>e <text:s/>Lei nº 15.367, de 30 de març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49.<text:s/></text:span>Instituto Nacional do Seguro Social - INSS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50.</text:span><text:s/>Ministério da Agricultura e Pecuária - MAPA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51.</text:span><text:s/>Plano de Classificação de Cargos - (PCC), conforme a Lei nº 15.141, de 02 de junho de 2026</text:p>
          </table:table-cell>
          <table:table-cell table:number-columns-repeated="16380"/>
        </table:table-row>
        <table:table-row table:style-name="ro13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52.</text:span><text:s/>Plano Especial de Cargos da Cultura, conforme aLei nº 15.141, de 02 de junho de 2026 <text:s/>e <text:s/>Lei nº 15.367, de 30 de março de 2026</text:p>
          </table:table-cell>
          <table:table-cell table:number-columns-repeated="16380"/>
        </table:table-row>
        <table:table-row table:style-name="ro7">
          <table:table-cell office:value-type="string" table:number-columns-spanned="1" table:number-rows-spanned="21" table:style-name="ce32">
            <text:p>Tabela de Remuneração dos Servidores Públicos Federais Civis e dos Ex-Territórios - Nº 90</text:p>
          </table:table-cell>
          <table:table-cell office:value-type="string" table:number-columns-spanned="1" table:number-rows-spanned="21" table:style-name="ce33">
            <text:p>Abril, de 2026</text:p>
          </table:table-cell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53.</text:span><text:s/>Plano Especial de Cargos do Departamento de Polícia Federal, conforme a Lei nº <text:s/>15.141, de 02 de junho de 2026<text:s/></text:p>
          </table:table-cell>
          <table:table-cell table:number-columns-repeated="16380"/>
        </table:table-row>
        <table:table-row table:style-name="ro11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54.</text:span><text:s/>Plano Especial de Cargos do Departamento de Polícia Rodoviária Federal, conforme a <text:s/>Lei nº <text:s/>15.141, de 02 de junho de 2026<text:s/>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55.</text:span><text:s/>Plano Especial de Cargos do Ministério da Fazenda - PECFAZ, conforme a Lei nº <text:s/>15.141, de 02 de junho de 2026<text:s/>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56</text:span>. Superintendência da Zona Franca de Manaus - SUFRAMA, conforme a Lei nº <text:s/>15.141, de 02 de junho de 2026<text:s/>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57.</text:span><text:s/>Plano Geral de Cargos do Poder Executivo - PGPE, conforme a <text:s/>Lei nº <text:s/>15.141, de 02 de junho de 2026<text:s/>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58.<text:s/></text:span>Previdenciária, conforme a <text:s/>Lei nº <text:s/>15.141, de 02 de junho de 2026<text:s/>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59.<text:s/></text:span>Previdência, Saúde e Trabalho, conforme a <text:s/>Lei nº <text:s/>15.141, de 02 de junho de 2026<text:s/></text:p>
          </table:table-cell>
          <table:table-cell table:number-columns-repeated="16380"/>
        </table:table-row>
        <table:table-row table:style-name="ro9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60.</text:span><text:s/>Quadro de Pessoal da Advocacia-Geral da União - AGU, conforme a <text:s/>Lei nº <text:s/>15.141, de 02 de junho de 2026 <text:s/>e <text:s/>Lei nº 15.367, de 30 de març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62.</text:span><text:s text:c="2"/>Seguridade Social e do Trabalho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63.<text:s/></text:span>Seguro Social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64.</text:span><text:s/>Superintendência de Seguros Privados - SUSEP, conforme a 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65.<text:s/></text:span>Superintendência Nacional de Previdência Complementar - PREVIC, conforme a <text:s/>Lei nº 15.141, de 02 de junho de 2026</text:p>
          </table:table-cell>
          <table:table-cell table:number-columns-repeated="16380"/>
        </table:table-row>
        <table:table-row table:style-name="ro14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66.</text:span><text:s/>Técnico-Administrativos em Educação - PCCTAE, conforme a <text:s/>Lei nº 15.141, de 02 de junho de 2026 <text:s/>e <text:s/>Lei nº 15.365 de 30 de març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67.</text:span><text:s/>Tecnologia Militar, conforme a <text:s/>Lei nº 15.141, de 02 de junh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68.</text:span><text:s/>Tribunal Marítimo, conforme a <text:s/>Lei nº 15.141, de 02 de junho de 2026</text:p>
          </table:table-cell>
          <table:table-cell table:number-columns-repeated="16380"/>
        </table:table-row>
        <table:table-row table:style-name="ro11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69.<text:s/></text:span>Quadro em Extinção da União ex-Territorios Federais, conforme a <text:s/>Lei nº 15.141, de 02 de junho de 2026 <text:s/>e <text:s/>Lei nº 15.365 de 30 de março de 2026</text:p>
          </table:table-cell>
          <table:table-cell table:number-columns-repeated="16380"/>
        </table:table-row>
        <table:table-row table:style-name="ro6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69.a</text:span><text:s text:c="3"/>Policiais Civis do Quadro em Extinção da União ex-Territórios Federais, conforme a <text:s/>Lei nº 15.141, de 02 de junho de 2026</text:p>
          </table:table-cell>
          <table:table-cell table:number-columns-repeated="16380"/>
        </table:table-row>
        <table:table-row table:style-name="ro9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69.b<text:s/></text:span><text:s text:c="2"/>Polícia Militar e do Corpo de Bombeiros Militar do Quadro em Extinção da União ex-Territórios Federais, conforme a Lei nº 15.395 de 27 de abril de 2026 e <text:s/>Lei nº 15.367 de 30 de març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70.</text:span><text:s/>Poder Executo - ATE, conforme a <text:s/>Lei nº 15.367 de 30 de março de 2026</text:p>
          </table:table-cell>
          <table:table-cell table:number-columns-repeated="16380"/>
        </table:table-row>
        <table:table-row table:style-name="ro10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12">
            <text:p><text:span text:style-name="T2">71.</text:span><text:s/>Quadro Suplementar em Extinção de Analista de Sistemas e de Processamento de Dados, conforme a <text:s/>Lei nº 15.367 de 30 de março de 2026</text:p>
          </table:table-cell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72.</text:span><text:s/>Plano Especial de Cargos do Ministério da Educação, conforme a <text:s/>Lei nº 15.367 de 30 de março de 2026</text:p>
          </table:table-cell>
          <table:table-cell table:number-columns-repeated="16380"/>
        </table:table-row>
        <table:table-row table:style-name="ro15">
          <table:table-cell office:value-type="string" table:style-name="ce11">
            <text:p>Tabela de Remuneração dos Servidores Públicos Federais Civis e dos Ex-Territórios - Nº 90</text:p>
          </table:table-cell>
          <table:table-cell office:value-type="string" table:style-name="ce13">
            <text:p>Abril, de 2026</text:p>
          </table:table-cell>
          <table:table-cell office:value-type="string" table:style-name="ce14">
            <text:p><text:s text:c="4"/>Atualização da tabela do <text:s/>item :<text:s/></text:p>
          </table:table-cell>
          <table:table-cell office:value-type="string" table:style-name="ce15">
            <text:p><text:span text:style-name="T2">73.<text:s/></text:span>Cargos em Comissão e Gratificações: <text:s/>Gratificação Temporária de Execução e Apoio a Atividades Técnicas e Administrativas - GTATA, conforme a <text:s/>Lei nº 15.367 de 30 de março de 2026; <text:s text:c="4"/>Valor Máximo da Soma da Gtata com a Remuneração do Servidor - (Excluídas as vantagens pessoais e a retribuição pelo exercício de cargo em comissão ou função de confiança), conforme a <text:s/>Lei nº 15.367 de 30 de março de 2026 <text:s text:c="2"/>; <text:s text:c="2"/>Gratificação Específica de Produção de Radioisótopos e Radiofármacos - GEPR, conforme Lei nº 15.141 de 02.06.2025 e Lei nº <text:s/>15.395 de 27.04.2026 <text:s/>; <text:s text:c="3"/>Adicional por Plantão Hospitalar - APH - Plantão Hospitalar, conforme a Lei <text:s/>nº 15.141, de 02 de junho de 2026 <text:s text:c="2"/>; <text:s text:c="2"/>Adicional por Plantão Hospitalar - APH - Plantão de Sobreaviso, conforme a Lei <text:s/>nº 15.141, de 02 de junho de 2026; <text:s text:c="4"/>Adicional por Participação em Missão no Exterior - APME - Valor do Adicional para os cargos de nível superior e intermediário do Plano de Classificação de Cargos - PCC, de que trata a Lei nº 5.645/1970, do Quadro de Pessoal do Ministério das Relações Exteriores), conforme a Lei <text:s/>nº 15.141, de 02 de junho de 2026; <text:s text:c="2"/>Adicional por Participação em Missão no Exterior - APME - Valor do Adicional para os cargos de nível superior e intermediário do Plano Geral de Cargos do Poder Executivo - PGPE, de que trata a Lei nº 11.357/2006, do Quadro de Pessoal do Ministério das Relações Exteriores, conforme a Lei nº 15.141, de 02 de junho de 2026.</text:p>
          </table:table-cell>
          <table:table-cell table:number-columns-repeated="16380"/>
        </table:table-row>
        <table:table-row table:style-name="ro7">
          <table:table-cell office:value-type="string" table:number-columns-spanned="4" table:number-rows-spanned="1" table:style-name="ce24">
            <text:p><text:span text:style-name="T5">Elaborado:</text:span><text:s/>CGEOP/DIGID/SGP/MGI em abril, de 2026 <text:s/>- Tabela de Remuneração dos Servidores Públicos Federais Civis e dos Ex-Territórios - Nº 90<text:s text:c="2"/></text:p>
          </table:table-cell>
          <table:covered-table-cell table:number-columns-repeated="3"/>
          <table:table-cell table:number-columns-repeated="16380"/>
        </table:table-row>
        <table:table-row table:style-name="ro7">
          <table:table-cell office:value-type="string" table:number-columns-spanned="4" table:number-rows-spanned="1" table:style-name="ce25">
            <text:p>Tabela de Remuneração dos Servidores Públicos Federais Civis e dos Ex-Territórios - disponível endereço:: https://www.gov.br/servidor/pt-br/observatorio-de-pessoal-govbr/tabela-de-remuneracao-dos-servidores-publicos-federais-civis-e-dos-ex-territorios</text:p>
          </table:table-cell>
          <table:covered-table-cell table:number-columns-repeated="3"/>
          <table:table-cell table:number-columns-repeated="16380"/>
        </table:table-row>
        <table:table-row table:style-name="ro7">
          <table:table-cell table:number-columns-repeated="16384"/>
        </table:table-row>
        <table:table-row table:number-rows-repeated="1048495" table:style-name="ro1">
          <table:table-cell table:number-columns-repeated="16384"/>
        </table:table-row>
        <table:named-expressions>
          <table:named-range table:name="Print_Titles" table:cell-range-address="Histórico_Revisões_Tab_90_abr26.$A$1:Histórico_Revisões_Tab_90_abr26.$XFD$9" table:base-cell-address="Histórico_Revisões_Tab_90_abr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" svg:font-family="Aptos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="70%" style:table-centering="none" style:print="objects charts drawings"/>
      <style:header-style>
        <style:header-footer-properties fo:min-height="0.078740157480315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324</meta:generator>
    <meta:initial-creator>MARIA VILANI MAIA DE FREITAS</meta:initial-creator>
    <dc:creator>MARIA VILANI MAIA DE FREITAS</dc:creator>
    <meta:creation-date>2026-03-30T17:03:07Z</meta:creation-date>
    <dc:date>2026-06-25T20:01:52Z</dc:date>
    <meta:print-date>2026-06-25T19:46:36Z</meta:print-date>
  </office:meta>
</office:document-meta>
</file>