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center" fo:margin-bottom="0in"/>
      <style:text-properties style:font-name="Arial" style:font-name-complex="Arial" fo:color="#0070C0" fo:font-size="12pt" style:font-size-asian="12pt" style:font-size-complex="12pt"/>
    </style:style>
    <style:style style:name="P8" style:parent-style-name="Normal" style:family="paragraph">
      <style:paragraph-properties fo:text-align="center" fo:margin-bottom="0in"/>
      <style:text-properties style:font-name="Arial" style:font-name-complex="Arial" fo:color="#0070C0" fo:font-size="12pt" style:font-size-asian="12pt" style:font-size-complex="12pt"/>
    </style:style>
    <style:style style:name="P9" style:parent-style-name="Normal" style:family="paragraph">
      <style:paragraph-properties fo:text-align="center" fo:margin-bottom="0in"/>
      <style:text-properties style:font-name="Arial" style:font-name-complex="Arial" fo:color="#0070C0" fo:font-size="12pt" style:font-size-asian="12pt" style:font-size-complex="12pt"/>
    </style:style>
    <style:style style:name="P10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11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12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13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14" style:parent-style-name="Normal" style:family="paragraph">
      <style:paragraph-properties fo:text-align="justify" fo:margin-bottom="0in"/>
    </style:style>
    <style:style style:name="T15" style:parent-style-name="Fonteparág.padrão" style:family="text">
      <style:text-properties style:font-name="Arial" style:font-name-complex="Arial" fo:color="#0D0D0D" fo:font-size="12pt" style:font-size-asian="12pt" style:font-size-complex="12pt"/>
    </style:style>
    <style:style style:name="T16" style:parent-style-name="Fonteparág.padrão" style:family="text">
      <style:text-properties style:font-name="Arial" style:font-name-complex="Arial" fo:color="#0D0D0D" fo:font-size="12pt" style:font-size-asian="12pt" style:font-size-complex="12pt"/>
    </style:style>
    <style:style style:name="P17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18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19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20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21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22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3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4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5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6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7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28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29" style:parent-style-name="Normal" style:family="paragraph">
      <style:paragraph-properties fo:text-align="justify" fo:margin-bottom="0in" fo:line-height="115%"/>
      <style:text-properties style:font-name="Arial" style:font-name-complex="Arial" fo:color="#0D0D0D" fo:font-size="12pt" style:font-size-asian="12pt" style:font-size-complex="12pt"/>
    </style:style>
    <style:style style:name="P30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31" style:parent-style-name="Normal" style:family="paragraph">
      <style:paragraph-properties fo:text-align="justify" fo:margin-bottom="0in" fo:line-height="115%"/>
    </style:style>
    <style:style style:name="T3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text-align="justify" fo:margin-bottom="0in" fo:line-height="115%"/>
    </style:style>
    <style:style style:name="T3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7" style:parent-style-name="Normal" style:family="paragraph">
      <style:paragraph-properties fo:text-align="justify" fo:margin-bottom="0in" fo:line-height="115%"/>
    </style:style>
    <style:style style:name="T3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0" style:parent-style-name="Normal" style:family="paragraph">
      <style:paragraph-properties fo:text-align="justify" fo:margin-bottom="0in" fo:line-height="115%"/>
      <style:text-properties style:font-name="Arial" style:font-name-complex="Arial" fo:font-size="12pt" style:font-size-asian="12pt" style:font-size-complex="12pt"/>
    </style:style>
    <style:style style:name="P41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42" style:parent-style-name="Normal" style:family="paragraph">
      <style:paragraph-properties fo:text-align="justify" fo:margin-bottom="0in" fo:line-height="115%"/>
    </style:style>
    <style:style style:name="T4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text-align="justify" fo:margin-bottom="0in" fo:line-height="115%"/>
    </style:style>
    <style:style style:name="T4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4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9" style:parent-style-name="Normal" style:family="paragraph">
      <style:paragraph-properties fo:text-align="justify" fo:margin-bottom="0in" fo:line-height="115%"/>
    </style:style>
    <style:style style:name="T5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text-align="justify" fo:margin-bottom="0in" fo:line-height="115%"/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55" style:parent-style-name="Normal" style:family="paragraph">
      <style:paragraph-properties fo:text-align="justify" fo:margin-bottom="0in" fo:line-height="115%"/>
    </style:style>
    <style:style style:name="T5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8" style:parent-style-name="Normal" style:family="paragraph">
      <style:paragraph-properties fo:text-align="justify" fo:margin-bottom="0in" fo:line-height="115%"/>
    </style:style>
    <style:style style:name="T5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1" style:parent-style-name="Normal" style:family="paragraph">
      <style:paragraph-properties fo:text-align="justify" fo:margin-bottom="0in" fo:line-height="115%"/>
    </style:style>
    <style:style style:name="T6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4" style:parent-style-name="Normal" style:family="paragraph">
      <style:paragraph-properties fo:text-align="justify" fo:margin-bottom="0in" fo:line-height="115%"/>
      <style:text-properties style:font-name="Arial" style:font-name-complex="Arial" fo:font-size="12pt" style:font-size-asian="12pt" style:font-size-complex="12pt"/>
    </style:style>
    <style:style style:name="P65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66" style:parent-style-name="Normal" style:family="paragraph">
      <style:paragraph-properties fo:text-align="justify" fo:margin-bottom="0in" fo:line-height="115%"/>
    </style:style>
    <style:style style:name="T6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9" style:parent-style-name="Normal" style:family="paragraph">
      <style:paragraph-properties fo:text-align="justify" fo:margin-bottom="0in" fo:line-height="115%"/>
    </style:style>
    <style:style style:name="T7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2" style:parent-style-name="Normal" style:family="paragraph">
      <style:paragraph-properties fo:text-align="justify" fo:margin-bottom="0in" fo:line-height="115%"/>
      <style:text-properties style:font-name="Arial" style:font-name-complex="Arial" fo:font-size="12pt" style:font-size-asian="12pt" style:font-size-complex="12pt"/>
    </style:style>
    <style:style style:name="P73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74" style:parent-style-name="Normal" style:family="paragraph">
      <style:paragraph-properties fo:text-align="justify" fo:margin-bottom="0in" fo:line-height="115%"/>
    </style:style>
    <style:style style:name="T7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7" style:parent-style-name="Normal" style:family="paragraph">
      <style:paragraph-properties fo:text-align="justify" fo:margin-bottom="0in" fo:line-height="115%"/>
    </style:style>
    <style:style style:name="T7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0" style:parent-style-name="Normal" style:family="paragraph">
      <style:paragraph-properties fo:text-align="justify" fo:margin-bottom="0in" fo:line-height="115%"/>
    </style:style>
    <style:style style:name="T8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3" style:parent-style-name="Normal" style:family="paragraph">
      <style:paragraph-properties fo:text-align="justify" fo:margin-bottom="0in" fo:line-height="115%"/>
      <style:text-properties style:font-name="Arial" style:font-name-complex="Arial" fo:font-size="12pt" style:font-size-asian="12pt" style:font-size-complex="12pt"/>
    </style:style>
    <style:style style:name="P84" style:parent-style-name="Normal" style:family="paragraph">
      <style:paragraph-properties fo:text-align="justify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85" style:parent-style-name="Normal" style:family="paragraph">
      <style:paragraph-properties fo:text-align="justify" fo:margin-bottom="0in" fo:line-height="115%"/>
    </style:style>
    <style:style style:name="T8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8" style:parent-style-name="Normal" style:family="paragraph">
      <style:paragraph-properties fo:text-align="justify" fo:margin-bottom="0in" fo:line-height="115%"/>
    </style:style>
    <style:style style:name="T8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91" style:parent-style-name="Normal" style:family="paragraph">
      <style:paragraph-properties fo:text-align="justify" fo:margin-bottom="0in" fo:line-height="115%"/>
    </style:style>
    <style:style style:name="T9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93" style:parent-style-name="Fonteparág.padrão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8">CURRÍCULO</text:p>
      <text:p text:style-name="P9"/>
      <text:p text:style-name="P10">INFORMAÇÕES PESSOAIS</text:p>
      <text:p text:style-name="P11">________________________________________________________________________</text:p>
      <text:p text:style-name="P12"/>
      <text:p text:style-name="P13">Nome:<text:s/>Juliana de Oliveira Montijo</text:p>
      <text:p text:style-name="P14"><text:span text:style-name="T15">Cargo Comissionado:<text:s/></text:span><text:span text:style-name="T16">Gerente de Projeto - CCE 3.13</text:span></text:p>
      <text:p text:style-name="P17"/>
      <text:p text:style-name="P18"/>
      <text:p text:style-name="P19">FORMAÇÃO<text:s/>ACADÊMICA</text:p>
      <text:p text:style-name="P20">________________________________________________________________________</text:p>
      <text:p text:style-name="P21"/>
      <text:p text:style-name="P22">Escolaridade:<text:s/>Superior Completo<text:tab/></text:p>
      <text:p text:style-name="P23">Curso:<text:s/>Comunicação Social com habilitação em Publicidade e Propaganda</text:p>
      <text:p text:style-name="P24">Instituição:<text:s/>IESB</text:p>
      <text:p text:style-name="P25"/>
      <text:p text:style-name="P26"/>
      <text:p text:style-name="P27">EXPERIÊNCIA PROFISSIONAL</text:p>
      <text:p text:style-name="P28">________________________________________________________________________</text:p>
      <text:p text:style-name="P29"/>
      <text:p text:style-name="P30">Artplan (Agosto 2025 – Julho 2026)<text:s text:c="2"/></text:p>
      <text:p text:style-name="P31"><text:span text:style-name="T32">Cargo:</text:span><text:span text:style-name="T33"><text:s/>Supervisora de Mídia<text:s/></text:span></text:p>
      <text:p text:style-name="P34"><text:span text:style-name="T35">Cliente:</text:span><text:span text:style-name="T36"><text:s/>Axia Energia e CNI</text:span></text:p>
      <text:p text:style-name="P37"><text:span text:style-name="T38">Atividades:</text:span><text:span text:style-name="T39"><text:s/>Responsável pelo planejamento estratégico, negociação e gestão de mídia digital multicanal, liderando campanhas em Meta Ads, Google Ads, LinkedIn Ads, TikTok Ads, Spotify Ads e Programática. Atuação na definição de estratégias orientadas a dados, monitoramento de KPIs e otimização contínua de desempenho para maximização de resultados. Elaboração de análises, relatórios executivos e recomendações estratégicas para clientes. Condução de estudos de mercado e audiência por meio de TGI e Comscore, subsidiando decisões de mídia e comunicação. Gestão do relacionamento com clientes, apresentações de resultados e identificação de oportunidades de negócio. Liderança e desenvolvimento de equipe, assegurando eficiência operacional e excelência na execução das campanhas.<text:s/></text:span></text:p>
      <text:p text:style-name="P40"/>
      <text:p text:style-name="P41">Publicis Brasil (Agosto 2021 – Julho 2024) <text:s/></text:p>
      <text:p text:style-name="P42"><text:span text:style-name="T43">Cargo:</text:span><text:span text:style-name="T44"><text:s/>Supervisora de Mídia Híbrida (Julho 2024)<text:s/></text:span></text:p>
      <text:p text:style-name="P45"><text:span text:style-name="T46">Cliente:</text:span><text:span text:style-name="T47"><text:s/></text:span><text:span text:style-name="T48">Haleon (Centrum)<text:s/></text:span></text:p>
      <text:p text:style-name="P49"><text:span text:style-name="T50">Atividades:</text:span><text:span text:style-name="T51"><text:s/>Execução e atualização de Planos de Mídia; Coordenação, execução, acompanhamento, análise de efetividade, otimizações e controle de budget das campanhas; Planejamento estratégico e simulação dos planos nas ferramentas digitais; Contato direto com veículos e fornecedores a fim de identificar novas oportunidades; Execução e operação de relatórios via: Monitor, Instar e TGI; Relatórios sobre o<text:s/></text:span><text:soft-page-break/><text:span text:style-name="T52">desenvolvimento e finalização das campanhas; Contato direto com os clientes para esclarecimento de dúvidas, apresentação de relatórios e oportunidades.<text:s/></text:span></text:p>
      <text:p text:style-name="P53"/>
      <text:p text:style-name="P54">Publicis Brasil (Agosto 2021 – Julho 2024)<text:s/></text:p>
      <text:p text:style-name="P55"><text:span text:style-name="T56">Cargo:</text:span><text:span text:style-name="T57"><text:s/>Coordenadora de Mídia Híbrida <text:s/></text:span></text:p>
      <text:p text:style-name="P58"><text:span text:style-name="T59">Cliente:</text:span><text:span text:style-name="T60"><text:s/>Haleon (Eno, Advil, Corega, Sonrisal e Sensodyne)<text:s/></text:span></text:p>
      <text:p text:style-name="P61"><text:span text:style-name="T62">Atividades:</text:span><text:span text:style-name="T63"><text:s/>Análise de mercado e concorrentes, compra de TV (Globo Ads, MMA e Record Ads), programação de campanhas offline, implementação de campanhas online junto a especialistas, acompanhamento diário para otimização das campanhas digitais, atualização constante dos planos de mídia conforme executado, relatórios de mídia on e off, relatórios para o time global do cliente e agência, auxílio no controle de faturamento e acompanhamento do fechamento financeiro, levantamento de pesquisas no Instar, TGI e Monitor, contato periódico com os veículos para reuniões, sugestões de propostas e acompanhamento de projetos.<text:s/></text:span></text:p>
      <text:p text:style-name="P64"/>
      <text:p text:style-name="P65">Núcleo de Mídia Banco do Brasil (Junho 2019<text:s/>–<text:s/>Agosto 2021)<text:s/></text:p>
      <text:p text:style-name="P66"><text:span text:style-name="T67">Cargo:</text:span><text:span text:style-name="T68"><text:s/>Analista de Mídia<text:s/></text:span></text:p>
      <text:p text:style-name="P69"><text:span text:style-name="T70">Atividades:</text:span><text:span text:style-name="T71"><text:s/>Analisar a performance das campanhas e estratégias com insights sobre melhorias para campanhas futuras. Conferência dos Planos de Mídia, valoração de propostas e controle de verba, além de conferência de Documento Operacional de Ação de Comunicação (DOAC).<text:s/></text:span></text:p>
      <text:p text:style-name="P72"/>
      <text:p text:style-name="P73">Propeg Comunicação – Agosto de 2018 à Maio de 2019<text:s/></text:p>
      <text:p text:style-name="P74"><text:span text:style-name="T75">Cargo:<text:s/></text:span><text:span text:style-name="T76">Assistente de Mídia Online<text:s/></text:span></text:p>
      <text:p text:style-name="P77"><text:span text:style-name="T78">Cliente:</text:span><text:span text:style-name="T79"><text:s/>Caixa Econômica Federal e GDF<text:s/></text:span></text:p>
      <text:p text:style-name="P80"><text:span text:style-name="T81">Atividades:</text:span><text:span text:style-name="T82"><text:s/>Auxílio nos planejamentos de mídia, impulsionamento de companhas via Facebook Ads, Linkedin e Twitter, emissão de PIs, negociação com veículos, controles de verba análise, elaboração de relatórios e suporte geral as demandas de mídias.<text:s/></text:span></text:p>
      <text:p text:style-name="P83"/>
      <text:p text:style-name="P84">Engenho Novo Comunicação - Outubro de 2016 à Julho de 2018<text:s/></text:p>
      <text:p text:style-name="P85"><text:span text:style-name="T86">Cargo:</text:span><text:span text:style-name="T87"><text:s/>Mídia Híbrido (On e OFF)<text:s/></text:span></text:p>
      <text:p text:style-name="P88"><text:span text:style-name="T89">Clientes:</text:span><text:span text:style-name="T90"><text:s/>General Motors, Construtora Brookfield, Colégio Sigma, OI<text:s/></text:span></text:p>
      <text:p text:style-name="P91"><text:span text:style-name="T92">Atividades:</text:span><text:span text:style-name="T93"><text:s/>Planejamento, negociação, monitoramento de campanhas, emissão de PIs, checking de veiculação, elaboração e análise de relatórios diversos, monitoramento, configuração e análise de campanhas no Adwords e Facebook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0993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font-name="Arial" style:font-name-complex="Arial" fo:font-size="9pt" style:font-size-asian="9pt" style:font-size-complex="9pt" style:language-asian="pt" style:country-asian="BR"/>
    </style:style>
    <style:style style:name="P4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5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6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7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family="graphic" style:name="a0" style:parent-style-name="Graphics">
      <style:graphic-properties fo:border="none" fo:background-color="transparent" style:mirror="horizontal"/>
    </style:style>
  </office:automatic-styles>
  <office:master-styles>
    <style:master-page style:name="MPF0" style:page-layout-name="PL0">
      <style:header>
        <text:p/>
      </style:header>
      <style:header-first>
        <text:p text:style-name="P2"><text:span text:style-name="T3"><draw:frame draw:style-name="a0" draw:name="Imagem 1" text:anchor-type="as-char" svg:x="0in" svg:y="0in" svg:width="0.87038in" svg:height="0.87978in" style:rel-width="scale" style:rel-height="scale"><draw:image xlink:href="media/image1.gif" xlink:type="simple" xlink:show="embed" xlink:actuate="onLoad"/><svg:title/><svg:desc/></draw:frame></text:span></text:p>
        <text:p text:style-name="P4"/>
        <text:p text:style-name="P5">PRESIDÊNCIA DA REPÚBLICA</text:p>
        <text:p text:style-name="P6">SECRETARIA DE COMUNICAÇÃO SOCIAL</text:p>
        <text:p text:style-name="P7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V</dc:title>
    <dc:description/>
    <dc:subject/>
    <meta:initial-creator>ASCOM SG</meta:initial-creator>
    <dc:creator>Iara Freitas dos Santos</dc:creator>
    <meta:creation-date>2026-08-26T19:18:00Z</meta:creation-date>
    <dc:date>2026-08-26T19:18:00Z</dc:date>
    <meta:template xlink:href="Normal" xlink:type="simple"/>
    <meta:editing-cycles>2</meta:editing-cycles>
    <meta:editing-duration>PT240S</meta:editing-duration>
    <meta:document-statistic meta:page-count="2" meta:paragraph-count="7" meta:word-count="617" meta:character-count="3946" meta:row-count="27" meta:non-whitespace-character-count="3336"/>
  </office:meta>
</office:document-meta>
</file>