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eorgia" svg:font-family="Georgia" style:font-family-generic="system" svg:panose-1="2 4 5 2 5 4 5 2 3 3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F0" style:family="paragraph">
      <style:paragraph-properties fo:break-before="page" fo:text-align="center" fo:margin-bottom="0in" style:page-number="1"/>
      <style:text-properties style:font-name="Arial" style:font-name-asian="Arial" style:font-name-complex="Arial" fo:color="#0070C0" fo:font-size="12pt" style:font-size-asian="12pt" style:font-size-complex="12pt"/>
    </style:style>
    <style:style style:name="P11" style:parent-style-name="Normal" style:family="paragraph">
      <style:paragraph-properties fo:text-align="center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12" style:parent-style-name="Normal" style:family="paragraph">
      <style:paragraph-properties fo:text-align="center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13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14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15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16" style:parent-style-name="Normal" style:family="paragraph">
      <style:paragraph-properties fo:text-align="justify" fo:margin-bottom="0in"/>
    </style:style>
    <style:style style:name="T17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18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19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P20" style:parent-style-name="Normal" style:family="paragraph">
      <style:paragraph-properties fo:text-align="justify" fo:margin-bottom="0in"/>
    </style:style>
    <style:style style:name="T21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22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23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24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25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26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27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28" style:parent-style-name="Normal" style:family="paragraph">
      <style:paragraph-properties fo:text-align="justify" fo:margin-bottom="0in"/>
    </style:style>
    <style:style style:name="T29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30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31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32" style:parent-style-name="Normal" style:family="paragraph">
      <style:paragraph-properties fo:text-align="justify" fo:margin-bottom="0in"/>
    </style:style>
    <style:style style:name="T33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34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35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36" style:parent-style-name="Normal" style:family="paragraph">
      <style:paragraph-properties fo:text-align="justify" fo:margin-bottom="0in"/>
    </style:style>
    <style:style style:name="T37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38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39" style:parent-style-name="Normal" style:family="paragraph">
      <style:paragraph-properties fo:text-align="justify" fo:margin-bottom="0in"/>
      <style:text-properties style:font-name="Arial" style:font-name-asian="Arial" style:font-name-complex="Arial" fo:color="#0D0D0D" fo:font-size="12pt" style:font-size-asian="12pt" style:font-size-complex="12pt"/>
    </style:style>
    <style:style style:name="P40" style:parent-style-name="Normal" style:family="paragraph">
      <style:paragraph-properties fo:text-align="justify" fo:margin-bottom="0in"/>
      <style:text-properties style:font-name="Arial" style:font-name-asian="Arial" style:font-name-complex="Arial" fo:color="#0070C0" fo:font-size="12pt" style:font-size-asian="12pt" style:font-size-complex="12pt"/>
    </style:style>
    <style:style style:name="P41" style:parent-style-name="Normal" style:family="paragraph">
      <style:paragraph-properties fo:text-align="justify" fo:margin-bottom="0in"/>
      <style:text-properties style:font-name="Arial" style:font-name-asian="Arial" style:font-name-complex="Arial" fo:font-weight="bold" style:font-weight-asian="bold" style:font-weight-complex="bold" fo:color="#0070C0" fo:font-size="12pt" style:font-size-asian="12pt" style:font-size-complex="12pt"/>
    </style:style>
    <style:style style:name="P42" style:parent-style-name="Normal" style:family="paragraph">
      <style:paragraph-properties fo:text-align="justify" fo:margin-top="0.1666in" fo:margin-bottom="0.1666in"/>
    </style:style>
    <style:style style:name="T43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44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T45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0D0D0D" fo:font-size="12pt" style:font-size-asian="12pt" style:font-size-complex="12pt"/>
    </style:style>
    <style:style style:name="P46" style:parent-style-name="Normal" style:family="paragraph">
      <style:paragraph-properties fo:text-align="justify" fo:margin-top="0.1666in" fo:margin-bottom="0.1666in"/>
    </style:style>
    <style:style style:name="T47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48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49" style:parent-style-name="Normal" style:family="paragraph">
      <style:paragraph-properties fo:text-align="justify" fo:margin-top="0.1666in" fo:margin-bottom="0.1666in"/>
    </style:style>
    <style:style style:name="T50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51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52" style:parent-style-name="Normal" style:family="paragraph">
      <style:paragraph-properties fo:text-align="justify" fo:margin-bottom="0in"/>
    </style:style>
    <style:style style:name="P53" style:parent-style-name="Normal" style:family="paragraph">
      <style:paragraph-properties fo:text-align="justify" fo:margin-top="0.1666in" fo:margin-bottom="0.1666in"/>
    </style:style>
    <style:style style:name="T54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55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T56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0D0D0D" fo:font-size="12pt" style:font-size-asian="12pt" style:font-size-complex="12pt"/>
    </style:style>
    <style:style style:name="P57" style:parent-style-name="Normal" style:family="paragraph">
      <style:paragraph-properties fo:text-align="justify" fo:margin-top="0.1666in" fo:margin-bottom="0.1666in"/>
    </style:style>
    <style:style style:name="T58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59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60" style:parent-style-name="Normal" style:family="paragraph">
      <style:paragraph-properties fo:text-align="justify" fo:margin-top="0.1666in" fo:margin-bottom="0.1666in"/>
    </style:style>
    <style:style style:name="T61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62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T63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64" style:parent-style-name="Normal" style:family="paragraph">
      <style:paragraph-properties fo:text-align="justify" fo:margin-top="0.1666in" fo:margin-bottom="0.1666in"/>
    </style:style>
    <style:style style:name="T65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66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T67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0D0D0D" fo:font-size="12pt" style:font-size-asian="12pt" style:font-size-complex="12pt"/>
    </style:style>
    <style:style style:name="P68" style:parent-style-name="Normal" style:family="paragraph">
      <style:paragraph-properties fo:text-align="justify" fo:margin-top="0.1666in" fo:margin-bottom="0.1666in"/>
    </style:style>
    <style:style style:name="T69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70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71" style:parent-style-name="Normal" style:family="paragraph">
      <style:paragraph-properties fo:text-align="justify" fo:margin-top="0.1666in" fo:margin-bottom="0.1666in"/>
    </style:style>
    <style:style style:name="T72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73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T74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0D0D0D" fo:font-size="12pt" style:font-size-asian="12pt" style:font-size-complex="12pt"/>
    </style:style>
    <style:style style:name="T75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76" style:parent-style-name="Normal" style:family="paragraph">
      <style:paragraph-properties fo:text-align="justify" fo:margin-bottom="0in"/>
    </style:style>
    <style:style style:name="P77" style:parent-style-name="Normal" style:family="paragraph">
      <style:paragraph-properties fo:text-align="justify" fo:margin-top="0.1666in" fo:margin-bottom="0.1666in"/>
    </style:style>
    <style:style style:name="T78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79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T80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0D0D0D" fo:font-size="12pt" style:font-size-asian="12pt" style:font-size-complex="12pt"/>
    </style:style>
    <style:style style:name="P81" style:parent-style-name="Normal" style:family="paragraph">
      <style:paragraph-properties fo:text-align="justify" fo:margin-top="0.1666in" fo:margin-bottom="0.1666in"/>
    </style:style>
    <style:style style:name="T82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83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84" style:parent-style-name="Normal" style:family="paragraph">
      <style:paragraph-properties fo:text-align="justify" fo:margin-top="0.1666in" fo:margin-bottom="0.1666in"/>
    </style:style>
    <style:style style:name="T85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86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T87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0D0D0D" fo:font-size="12pt" style:font-size-asian="12pt" style:font-size-complex="12pt"/>
    </style:style>
    <style:style style:name="T88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T89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0D0D0D" fo:font-size="12pt" style:font-size-asian="12pt" style:font-size-complex="12pt"/>
    </style:style>
    <style:style style:name="T90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91" style:parent-style-name="Normal" style:family="paragraph">
      <style:paragraph-properties fo:text-align="justify" fo:margin-bottom="0in"/>
    </style:style>
    <style:style style:name="P92" style:parent-style-name="Normal" style:family="paragraph">
      <style:paragraph-properties fo:text-align="justify" fo:margin-top="0.1666in" fo:margin-bottom="0.1666in"/>
    </style:style>
    <style:style style:name="T93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94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T95" style:parent-style-name="Fonteparág.padrão" style:family="text">
      <style:text-properties style:font-name="Arial" style:font-name-asian="Arial" style:font-name-complex="Arial" fo:font-style="italic" style:font-style-asian="italic" style:font-style-complex="italic" fo:color="#0D0D0D" fo:font-size="12pt" style:font-size-asian="12pt" style:font-size-complex="12pt"/>
    </style:style>
    <style:style style:name="P96" style:parent-style-name="Normal" style:family="paragraph">
      <style:paragraph-properties fo:text-align="justify" fo:margin-top="0.1666in" fo:margin-bottom="0.1666in"/>
    </style:style>
    <style:style style:name="T97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98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99" style:parent-style-name="Normal" style:family="paragraph">
      <style:paragraph-properties fo:text-align="justify" fo:margin-top="0.1666in" fo:margin-bottom="0.1666in"/>
    </style:style>
    <style:style style:name="T100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D0D0D" fo:font-size="12pt" style:font-size-asian="12pt" style:font-size-complex="12pt"/>
    </style:style>
    <style:style style:name="T101" style:parent-style-name="Fonteparág.padrão" style:family="text">
      <style:text-properties style:font-name="Arial" style:font-name-asian="Arial" style:font-name-complex="Arial" fo:color="#0D0D0D" fo:font-size="12pt" style:font-size-asian="12pt" style:font-size-complex="12pt"/>
    </style:style>
    <style:style style:name="P102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name="P103" style:parent-style-name="Normal" style:family="paragraph">
      <style:paragraph-properties fo:text-align="justify" fo:margin-bottom="0in"/>
      <style:text-properties style:font-name="Arial" style:font-name-asian="Arial" style:font-name-complex="Arial" fo:font-size="12pt" style:font-size-asian="12pt" style:font-size-complex="12pt"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/>
      <text:p text:style-name="P11">CURRÍCULO</text:p>
      <text:p text:style-name="P12"/>
      <text:p text:style-name="P13">INFORMAÇÕES PESSOAIS</text:p>
      <text:p text:style-name="P14">________________________________________________________________________</text:p>
      <text:p text:style-name="P15"/>
      <text:p text:style-name="P16"><text:span text:style-name="T17">Nome:<text:s/></text:span><text:span text:style-name="T18">Joel Lucas de Oliveira Moura</text:span></text:p>
      <text:p text:style-name="P19"/>
      <text:p text:style-name="P20"><text:span text:style-name="T21">Cargo Comissionado:<text:s/></text:span><text:span text:style-name="T22">CCE 0213 - CARGO COMISSIONADO EXECUTIVO (EST 04)</text:span></text:p>
      <text:p text:style-name="P23"/>
      <text:p text:style-name="P24"/>
      <text:p text:style-name="P25">FORMAÇÃO ACADÊMICA</text:p>
      <text:p text:style-name="P26">________________________________________________________________________</text:p>
      <text:p text:style-name="P27"/>
      <text:p text:style-name="P28"><text:span text:style-name="T29">Escolaridade:</text:span><text:span text:style-name="T30"><text:s/>Pós-Graduação Lato Sensu Especialização</text:span></text:p>
      <text:p text:style-name="P31"/>
      <text:p text:style-name="P32"><text:span text:style-name="T33">Curso:<text:s/></text:span><text:span text:style-name="T34">Marketing Digital: negócios e estratégias</text:span></text:p>
      <text:p text:style-name="P35"/>
      <text:p text:style-name="P36"><text:span text:style-name="T37">Instituição:</text:span><text:span text:style-name="T38"><text:s/>Pontifícia Universidade Católica de Minas Gerais</text:span></text:p>
      <text:p text:style-name="P39"/>
      <text:p text:style-name="P40">EXPERIÊNCIA PROFISSIONAL</text:p>
      <text:p text:style-name="P41">________________________________________________________________________</text:p>
      <text:p text:style-name="P42"><text:span text:style-name="T43">Órgão:</text:span><text:span text:style-name="T44"><text:s/>Tribunal Superior Eleitoral (TSE)<text:s/></text:span><text:span text:style-name="T45">(Contratado via terceirização pela Fundação para o Desenvolvimento das Artes e da Comunicação – FUNDAC)</text:span></text:p>
      <text:p text:style-name="P46"><text:span text:style-name="T47">Cargo:</text:span><text:span text:style-name="T48"><text:s/>Editor de Mídia Audiovisual (Dezembro de 2015 – Atual)</text:span></text:p>
      <text:p text:style-name="P49"><text:span text:style-name="T50">Descrição das atividades:</text:span><text:span text:style-name="T51"><text:s/>Contratado em regime de terceirização pela FUNDAC para atuar no TSE. Criação, edição e videografismo para materiais institucionais, informativos e peças para redes sociais (cortes e clippings com foco em retenção e legendagem dinâmica). Responsável por decupagem de material bruto, migração/gestão de acervo digital e desenvolvimento de scripts de automação de fluxo de trabalho no ecossistema Adobe.</text:span></text:p>
      <text:p text:style-name="P52"><draw:custom-shape svg:x="0in" svg:y="0in" svg:width="0in" svg:height="0.02083in" draw:z-index="0" draw:id="id0" draw:style-name="a1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53"><text:span text:style-name="T54">Órgão:</text:span><text:span text:style-name="T55"><text:s/>Tribunal Superior Eleitoral (TSE)<text:s/></text:span><text:span text:style-name="T56">(Contratado via terceirização pela Partners Comunicação Integrada LTDA)</text:span></text:p>
      <text:p text:style-name="P57"><text:span text:style-name="T58">Cargo:</text:span><text:span text:style-name="T59"><text:s/>Editor de Videotape (Dezembro de 2015 – Dezembro de 2021)</text:span></text:p>
      <text:p text:style-name="P60"><text:span text:style-name="T61">Descrição das atividades:</text:span><text:span text:style-name="T62"><text:s/>Contratado em regime de terceirização pela Partners Comunicação Integrada LTDA para prestação de serviços no TSE. Edição, montagem e finalização de conteúdos jornalísticos e institucionais, controle de qualidade de sinais e<text:s/></text:span><text:soft-page-break/><text:span text:style-name="T63">mídias de exibição, decupagem e suporte contínuo à rotina técnica de pós-produção de videotape.</text:span></text:p>
      <text:p text:style-name="P64"><text:span text:style-name="T65">Órgão:</text:span><text:span text:style-name="T66"><text:s/>Tribunal Superior do Trabalho (TST)<text:s/></text:span><text:span text:style-name="T67">(Contratado via terceirização pela Plansul Planejamento e Consultoria Ltda)</text:span></text:p>
      <text:p text:style-name="P68"><text:span text:style-name="T69">Cargo:</text:span><text:span text:style-name="T70"><text:s/>Editor de Mídia Audiovisual (Junho de 2019 – Setembro de 2024)</text:span></text:p>
      <text:p text:style-name="P71"><text:span text:style-name="T72">Descrição das atividades:</text:span><text:span text:style-name="T73"><text:s/>Contratado em regime de terceirização pela Plansul Planejamento e Consultoria Ltda para atuar no TST. Edição e finalização de séries jornalísticas, reportagens especiais e documentários institucionais (como<text:s/></text:span><text:span text:style-name="T74">Aprendizagem – O Futuro em Construção</text:span><text:span text:style-name="T75">). Realização de trabalhos técnicos de pós-produção de vídeo e de áudio para a Rádio TST, integrando a equipe técnica da matéria vencedora da etapa distrital do Prêmio Sebrae de Jornalismo.</text:span></text:p>
      <text:p text:style-name="P76"><draw:custom-shape svg:x="0in" svg:y="0in" svg:width="0in" svg:height="0.02083in" draw:z-index="0" draw:id="id1" draw:style-name="a2" draw:name="Horizontal Line 2" text:anchor-type="as-char"><svg:title/><svg:desc/><draw:enhanced-geometry draw:type="non-primitive" svg:viewBox="0 0 21600 21600" draw:enhanced-path="M 0 0 L 21600 0 21600 21600 0 21600 Z N"/></draw:custom-shape></text:p>
      <text:p text:style-name="P77"><text:span text:style-name="T78">Órgão:</text:span><text:span text:style-name="T79"><text:s/>TV Senado<text:s/></text:span><text:span text:style-name="T80">(Contratado via terceirização pela Plansul Planejamento e Consultoria Ltda)</text:span></text:p>
      <text:p text:style-name="P81"><text:span text:style-name="T82">Cargo:</text:span><text:span text:style-name="T83"><text:s/>Arquivista Pesquisador – Jornalismo (Junho de 2009 – Outubro de 2016)</text:span></text:p>
      <text:p text:style-name="P84"><text:span text:style-name="T85">Descrição das atividades:</text:span><text:span text:style-name="T86"><text:s/>Contratado em regime de terceirização pela Plansul Planejamento e Consultoria Ltda para prestação de serviços na TV Senado. Pesquisa documental, catalogação, decupagem e recuperação de acervo histórico audiovisual para suporte a reportagens jornalísticas diárias e pós-produção de documentários historiográficos de grande porte, como<text:s/></text:span><text:span text:style-name="T87">Nabuco.doc</text:span><text:span text:style-name="T88"><text:s/>e<text:s/></text:span><text:span text:style-name="T89">Princesa do Sertão</text:span><text:span text:style-name="T90">.</text:span></text:p>
      <text:p text:style-name="P91"><draw:custom-shape svg:x="0in" svg:y="0in" svg:width="0in" svg:height="0.02083in" draw:z-index="0" draw:id="id2" draw:style-name="a3" draw:name="Horizontal Line 3" text:anchor-type="as-char"><svg:title/><svg:desc/><draw:enhanced-geometry draw:type="non-primitive" svg:viewBox="0 0 21600 21600" draw:enhanced-path="M 0 0 L 21600 0 21600 21600 0 21600 Z N"/></draw:custom-shape></text:p>
      <text:p text:style-name="P92"><text:span text:style-name="T93">Órgão:</text:span><text:span text:style-name="T94"><text:s/>TV Justiça<text:s/></text:span><text:span text:style-name="T95">(Contratado via terceirização pela Fundação de Apoio e Desenvolvimento da Educação, Ciência e Tecnologia de Minas Gerais – Fadecit)</text:span></text:p>
      <text:p text:style-name="P96"><text:span text:style-name="T97">Cargo:</text:span><text:span text:style-name="T98"><text:s/>Técnico em Operação de Equipamentos de Produção para Televisão e Produtoras de Vídeo (Junho de 2012 – Outubro de 2015)</text:span></text:p>
      <text:p text:style-name="P99"><text:span text:style-name="T100">Descrição das atividades:</text:span><text:span text:style-name="T101"><text:s/>Contratado em regime de terceirização pela Fadecit para atuar na TV Justiça. Operação técnica de equipamentos de estúdio e switcher, controle de sinal de gravação e transmissão, suporte às equipes de reportagem externa e estúdio, além de assistência direta nas rotinas de captação e edição de telejornais do Judiciário.</text:span></text:p>
      <text:p text:style-name="P102"/>
      <text:p text:style-name="P1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eorgia" svg:font-family="Georgia" style:font-family-generic="system" svg:panose-1="2 4 5 2 5 4 5 2 3 3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fo:color="#2F5496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" style:display-name="Título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Subtítulo" style:display-name="Subtítulo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0993in"/>
      </style:footer-style>
    </style:page-layout>
    <style:style style:name="P2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color="#000000"/>
    </style:style>
    <style:style style:name="P3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color="#000000"/>
    </style:style>
    <style:style style:name="P4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5" style:parent-style-name="Fonteparág.padrão" style:family="text">
      <style:text-properties style:font-name="Arial" style:font-name-asian="Arial" style:font-name-complex="Arial" fo:color="#000000" fo:font-size="9pt" style:font-size-asian="9pt" style:font-size-complex="9pt"/>
    </style:style>
    <style:style style:name="P6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7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8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9" style:parent-style-name="Normal" style:family="paragraph">
      <style:paragraph-properties fo:border="0in solid #FFFFFF" fo:padding="0.4305in" style:shadow="#000000 0in 0in" fo:text-align="center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Arial" style:font-name-asian="Arial" style:font-name-complex="Arial" fo:color="#000000" fo:font-size="9pt" style:font-size-asian="9pt" style:font-size-complex="9pt"/>
    </style:style>
    <style:style style:name="P10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color="#000000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master-styles>
    <style:master-page style:name="MPF0" style:page-layout-name="PL0">
      <style:header>
        <text:p text:style-name="P2"/>
      </style:header>
      <style:footer>
        <text:p text:style-name="P3"/>
      </style:footer>
      <style:header-first>
        <text:p text:style-name="P4"><text:span text:style-name="T5"><draw:frame draw:style-name="a0" draw:name="image1.gif" text:anchor-type="as-char" svg:x="0in" svg:y="0in" svg:width="0.87038in" svg:height="0.87978in" style:rel-width="scale" style:rel-height="scale"><draw:image xlink:href="media/image1.gif" xlink:type="simple" xlink:show="embed" xlink:actuate="onLoad"/><svg:title/><svg:desc/></draw:frame></text:span></text:p>
        <text:p text:style-name="P6"/>
        <text:p text:style-name="P7">PRESIDÊNCIA DA REPÚBLICA</text:p>
        <text:p text:style-name="P8">SECRETARIA DE COMUNICAÇÃO SOCIAL</text:p>
        <text:p text:style-name="P9"/>
      </style:header-first>
      <style:footer-first>
        <text:p text:style-name="P10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SCOM SG</meta:initial-creator>
    <dc:creator>Iara Freitas dos Santos</dc:creator>
    <meta:creation-date>2026-08-21T18:33:00Z</meta:creation-date>
    <dc:date>2026-08-21T18:33:00Z</dc:date>
    <meta:template xlink:href="Normal" xlink:type="simple"/>
    <meta:editing-cycles>2</meta:editing-cycles>
    <meta:editing-duration>PT0S</meta:editing-duration>
    <meta:document-statistic meta:page-count="2" meta:paragraph-count="7" meta:word-count="558" meta:character-count="3566" meta:row-count="25" meta:non-whitespace-character-count="3015"/>
  </office:meta>
</office:document-meta>
</file>