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fo:text-align="center" fo:margin-bottom="0in"/>
      <style:text-properties style:font-name="Arial" style:font-name-complex="Arial" fo:color="#0070C0" fo:font-size="12pt" style:font-size-asian="12pt" style:font-size-complex="12pt"/>
    </style:style>
    <style:style style:name="P8" style:parent-style-name="Normal" style:family="paragraph">
      <style:paragraph-properties fo:text-align="center" fo:margin-bottom="0in"/>
      <style:text-properties style:font-name="Arial" style:font-name-complex="Arial" fo:color="#0070C0" fo:font-size="12pt" style:font-size-asian="12pt" style:font-size-complex="12pt"/>
    </style:style>
    <style:style style:name="P9" style:parent-style-name="Normal" style:family="paragraph">
      <style:paragraph-properties fo:text-align="center" fo:margin-bottom="0in"/>
      <style:text-properties style:font-name="Arial" style:font-name-complex="Arial" fo:color="#0070C0" fo:font-size="12pt" style:font-size-asian="12pt" style:font-size-complex="12pt"/>
    </style:style>
    <style:style style:name="P10" style:parent-style-name="Normal" style:family="paragraph">
      <style:paragraph-properties fo:text-align="justify" fo:margin-bottom="0in"/>
      <style:text-properties style:font-name="Arial" style:font-name-complex="Arial" fo:color="#0070C0" fo:font-size="12pt" style:font-size-asian="12pt" style:font-size-complex="12pt"/>
    </style:style>
    <style:style style:name="P11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12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13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14" style:parent-style-name="Normal" style:family="paragraph">
      <style:paragraph-properties fo:text-align="justify" fo:margin-bottom="0in"/>
    </style:style>
    <style:style style:name="T15" style:parent-style-name="Fonteparág.padrão" style:family="text">
      <style:text-properties style:font-name="Arial" style:font-name-complex="Arial" fo:color="#0D0D0D" fo:font-size="12pt" style:font-size-asian="12pt" style:font-size-complex="12pt"/>
    </style:style>
    <style:style style:name="T1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0" style:parent-style-name="Normal" style:family="paragraph">
      <style:paragraph-properties fo:text-align="justify" fo:margin-bottom="0in"/>
      <style:text-properties style:font-name="Arial" style:font-name-complex="Arial" fo:color="#0070C0" fo:font-size="12pt" style:font-size-asian="12pt" style:font-size-complex="12pt"/>
    </style:style>
    <style:style style:name="P21" style:parent-style-name="Normal" style:family="paragraph">
      <style:paragraph-properties fo:text-align="justify" fo:margin-bottom="0in"/>
      <style:text-properties style:font-name="Arial" style:font-name-complex="Arial" fo:color="#0070C0" fo:font-size="12pt" style:font-size-asian="12pt" style:font-size-complex="12pt"/>
    </style:style>
    <style:style style:name="P22" style:parent-style-name="Normal" style:family="paragraph">
      <style:paragraph-properties fo:text-align="justify" fo:margin-bottom="0in"/>
      <style:text-properties style:font-name="Arial" style:font-name-complex="Arial" fo:color="#0070C0" fo:font-size="12pt" style:font-size-asian="12pt" style:font-size-complex="12pt"/>
    </style:style>
    <style:style style:name="P23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24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25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26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27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28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29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30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31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32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33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34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35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36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37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38" style:parent-style-name="Normal" style:family="paragraph">
      <style:paragraph-properties fo:text-align="justify" fo:margin-bottom="0in"/>
      <style:text-properties style:font-name="Arial" style:font-name-complex="Arial" fo:color="#0D0D0D" fo:font-size="12pt" style:font-size-asian="12pt" style:font-size-complex="12pt"/>
    </style:style>
    <style:style style:name="P39" style:parent-style-name="Normal" style:family="paragraph">
      <style:paragraph-properties fo:text-align="justify" fo:margin-bottom="0in"/>
      <style:text-properties style:font-name="Arial" style:font-name-complex="Arial" fo:color="#0070C0" fo:font-size="12pt" style:font-size-asian="12pt" style:font-size-complex="12pt"/>
    </style:style>
    <style:style style:name="P40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41" style:parent-style-name="Normal" style:family="paragraph">
      <style:paragraph-properties fo:text-align="justify" fo:margin-bottom="0in"/>
      <style:text-properties style:font-name="Arial" style:font-name-complex="Arial" fo:font-weight="bold" style:font-weight-asian="bold" fo:color="#0070C0" fo:font-size="12pt" style:font-size-asian="12pt" style:font-size-complex="12pt"/>
    </style:style>
    <style:style style:name="P42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43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44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45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46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47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48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49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50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51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52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53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54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55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56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57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58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59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60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61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62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63" style:parent-style-name="Normal" style:family="paragraph">
      <style:paragraph-properties fo:text-align="justify" fo:margin-bottom="0in"/>
    </style:style>
    <style:style style:name="T6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65" style:parent-style-name="Fonteparág.padrão" style:family="text">
      <style:text-properties style:font-name="Arial" style:font-name-complex="Arial" fo:font-style="italic" style:font-style-asian="italic" fo:font-size="12pt" style:font-size-asian="12pt" style:font-size-complex="12pt"/>
    </style:style>
    <style:style style:name="T6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7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68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69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70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71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  <style:style style:name="P72" style:parent-style-name="Normal" style:family="paragraph">
      <style:paragraph-properties fo:text-align="justify" fo:margin-bottom="0in"/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8">CURRÍCULO</text:p>
      <text:p text:style-name="P9"/>
      <text:p text:style-name="P10">INFORMAÇÕES PESSOAIS</text:p>
      <text:p text:style-name="P11">________________________________________________________________________</text:p>
      <text:p text:style-name="P12"/>
      <text:p text:style-name="P13">Nome:<text:s/>Luiza Andrade Corrêa</text:p>
      <text:p text:style-name="P14"><text:span text:style-name="T15">Cargo Comissionado</text:span><text:span text:style-name="T16">:</text:span><text:span text:style-name="T17"><text:s/>CCE 1.17 -<text:s/></text:span><text:span text:style-name="T18">Chefe de Gabinete<text:s/></text:span><text:span text:style-name="T19">do Gabinete da SECOM/PR</text:span></text:p>
      <text:p text:style-name="P20"/>
      <text:p text:style-name="P21"/>
      <text:p text:style-name="P22">FORMAÇÃO<text:s/>ACADÊMICA</text:p>
      <text:p text:style-name="P23">________________________________________________________________________</text:p>
      <text:p text:style-name="P24"/>
      <text:p text:style-name="P25">Escolaridade:<text:s/>Doutorado</text:p>
      <text:p text:style-name="P26">Curso:<text:s/>Direito do Estado</text:p>
      <text:p text:style-name="P27">Instituição:<text:s/>Faculdade de Direito da Universidade de São Paulo (FDUSP)</text:p>
      <text:p text:style-name="P28"/>
      <text:p text:style-name="P29">Escolaridade: Mestrado</text:p>
      <text:p text:style-name="P30">Curso:<text:s/>Direito do Estado</text:p>
      <text:p text:style-name="P31">Instituição:<text:s/>Faculdade de Direito da Universidade de São Paulo (FDUSP)</text:p>
      <text:p text:style-name="P32"/>
      <text:p text:style-name="P33">Escolaridade: Graduação</text:p>
      <text:p text:style-name="P34">Curso:<text:s/>Direito<text:s/></text:p>
      <text:p text:style-name="P35">Instituição:<text:s/>Pontifícia Universidade Católica de São Paulo (PUC/SP)</text:p>
      <text:p text:style-name="P36"/>
      <text:p text:style-name="P37"/>
      <text:p text:style-name="P38"/>
      <text:p text:style-name="P39">EXPERIÊNCIA PROFISSIONAL</text:p>
      <text:p text:style-name="P40">________________________________________________________________________</text:p>
      <text:p text:style-name="P41"/>
      <text:p text:style-name="P42">Órgão:<text:s/>SECOM/PR (07/2026 – atualmente)</text:p>
      <text:p text:style-name="P43">Cargo:<text:s/>Chefe de Gabinete<text:s/></text:p>
      <text:p text:style-name="P44">Descrição das atividades:<text:s/>Coordenação das atividades administrativas e institucionais do Gabinete e<text:s/>assessoramento<text:s/>direto<text:s/>ao Ministro.<text:s/></text:p>
      <text:p text:style-name="P45">Coordenação de agendas, reuniões, demandas, processos<text:s/>e fluxos de informação<text:s/>interna e externa. Coordenação de equipe, tomada de decisões e gestão de<text:s/>demandas.</text:p>
      <text:p text:style-name="P46"/>
      <text:p text:style-name="P47">Órgão: SECOM/PR (08/2025<text:s/>– 07/2026)</text:p>
      <text:p text:style-name="P48">Cargo:<text:s/>Diretora de Programa<text:s/></text:p>
      <text:p text:style-name="P49">Descrição das atividades:<text:s/>Assessoria à chefia de gabinete com coordenação de agendas, reuniões, demandas, processos<text:s/>e fluxos de informação<text:s/>interna e externa.<text:s/></text:p>
      <text:p text:style-name="P50"/>
      <text:p text:style-name="P51"/>
      <text:p text:style-name="P52"/>
      <text:soft-page-break/>
      <text:p text:style-name="P53">Órgão: SECOM/PR (02/2025<text:s/>–<text:s/>08/2025)<text:s/></text:p>
      <text:p text:style-name="P54">Cargo:<text:s/>Assessora<text:s/></text:p>
      <text:p text:style-name="P55">Descrição das atividades:<text:s/>Assessoramento nas<text:s/>atividades administrativas e institucionais do Gabinete. Assessoria à chefia de gabinete.</text:p>
      <text:p text:style-name="P56"/>
      <text:p text:style-name="P57">Órgão: PNUD/AGU (11/23 a 01/25)<text:s/></text:p>
      <text:p text:style-name="P58">Cargo: Consultora<text:s/></text:p>
      <text:p text:style-name="P59">Descrição das atividades: Consultora PNUD para a Advocacia-Geral da União para a formulação de Guia de Cooperação Técnica para Instrumentos de Políticas Públicas e outros produtos relacionados.<text:s/></text:p>
      <text:p text:style-name="P60"><text:s/></text:p>
      <text:p text:style-name="P61"><text:s/></text:p>
      <text:p text:style-name="P62">Órgão: Instituto Rodrigo Mendes (OSC) (3/20 a 1/23)<text:s/></text:p>
      <text:p text:style-name="P63"><text:span text:style-name="T64">Cargo: <text:s/>Coordenadora da área de<text:s/></text:span><text:span text:style-name="T65">advocacy</text:span><text:span text:style-name="T66"><text:s text:c="2"/></text:span></text:p>
      <text:p text:style-name="P67">Descrição das atividades: Liderança nos movimentos sociais de pessoas com deficiência, políticas públicas e relações governamentais para a inclusão de estudantes com deficiência nas escolas. <text:s/></text:p>
      <text:p text:style-name="P68"><text:s/></text:p>
      <text:p text:style-name="P69">Órgão: Centro de Ensino, Pesquisa e Inovação da FGV Direito SP (2014-2019) <text:s/></text:p>
      <text:p text:style-name="P70">Cargo: Pesquisadora e Líder de Projetos<text:s/></text:p>
      <text:p text:style-name="P71">Descrição das atividades: Atividades de Pesquisa e Docência em inovação no ensino e a relação entre o Direito e novas tecnologias.<text:s/></text:p>
      <text:p text:style-name="P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Título1Char" style:display-name="Título 1 Char" style:family="text" style:parent-style-name="Fonteparág.padrã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Ênfase" style:display-name="Ênfase" style:family="text" style:parent-style-name="Fonteparág.padrão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0.0993in"/>
      </style:footer-style>
    </style:page-layout>
    <style:style style:name="P2" style:parent-style-name="Cabeçalho" style:family="paragraph">
      <style:paragraph-properties fo:text-align="center"/>
    </style:style>
    <style:style style:name="T3" style:parent-style-name="Fonteparág.padrão" style:family="text">
      <style:text-properties style:font-name="Arial" style:font-name-complex="Arial" fo:font-size="9pt" style:font-size-asian="9pt" style:font-size-complex="9pt" style:language-asian="pt" style:country-asian="BR"/>
    </style:style>
    <style:style style:name="P4" style:parent-style-name="Cabeçalho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P5" style:parent-style-name="Cabeçalho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P6" style:parent-style-name="Cabeçalho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name="P7" style:parent-style-name="Cabeçalho" style:family="paragraph">
      <style:paragraph-properties fo:text-align="center"/>
      <style:text-properties style:font-name="Arial" style:font-name-complex="Arial" fo:font-size="9pt" style:font-size-asian="9pt" style:font-size-complex="9pt"/>
    </style:style>
    <style:style style:family="graphic" style:name="a0" style:parent-style-name="Graphics">
      <style:graphic-properties fo:border="none" fo:background-color="transparent" style:mirror="horizontal"/>
    </style:style>
  </office:automatic-styles>
  <office:master-styles>
    <style:master-page style:name="MPF0" style:page-layout-name="PL0">
      <style:header>
        <text:p/>
      </style:header>
      <style:header-first>
        <text:p text:style-name="P2"><text:span text:style-name="T3"><draw:frame draw:style-name="a0" draw:name="Imagem 1" text:anchor-type="as-char" svg:x="0in" svg:y="0in" svg:width="0.87038in" svg:height="0.87978in" style:rel-width="scale" style:rel-height="scale"><draw:image xlink:href="media/image1.gif" xlink:type="simple" xlink:show="embed" xlink:actuate="onLoad"/><svg:title/><svg:desc/></draw:frame></text:span></text:p>
        <text:p text:style-name="P4"/>
        <text:p text:style-name="P5">PRESIDÊNCIA DA REPÚBLICA</text:p>
        <text:p text:style-name="P6">SECRETARIA DE COMUNICAÇÃO SOCIAL</text:p>
        <text:p text:style-name="P7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V</dc:title>
    <dc:description/>
    <dc:subject/>
    <meta:initial-creator>ASCOM SG</meta:initial-creator>
    <dc:creator>Iara Freitas dos Santos</dc:creator>
    <meta:creation-date>2026-08-10T16:03:00Z</meta:creation-date>
    <dc:date>2026-08-10T16:03:00Z</dc:date>
    <meta:template xlink:href="Normal" xlink:type="simple"/>
    <meta:editing-cycles>2</meta:editing-cycles>
    <meta:editing-duration>PT60S</meta:editing-duration>
    <meta:user-defined meta:name="ContentTypeId">0x010100604655D73497C84A88ECE1DB8FE84422</meta:user-defined>
    <meta:document-statistic meta:page-count="2" meta:paragraph-count="4" meta:word-count="363" meta:character-count="2322" meta:row-count="16" meta:non-whitespace-character-count="1963"/>
  </office:meta>
</office:document-meta>
</file>