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rial2" svg:font-family="Arial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453cm"/>
    </style:style>
    <style:style style:name="co2" style:family="table-column">
      <style:table-column-properties fo:break-before="auto" style:column-width="1.695cm"/>
    </style:style>
    <style:style style:name="co3" style:family="table-column">
      <style:table-column-properties fo:break-before="auto" style:column-width="1.48cm"/>
    </style:style>
    <style:style style:name="co4" style:family="table-column">
      <style:table-column-properties fo:break-before="auto" style:column-width="1.991cm"/>
    </style:style>
    <style:style style:name="co5" style:family="table-column">
      <style:table-column-properties fo:break-before="auto" style:column-width="3.821cm"/>
    </style:style>
    <style:style style:name="co6" style:family="table-column">
      <style:table-column-properties fo:break-before="auto" style:column-width="5.406cm"/>
    </style:style>
    <style:style style:name="co7" style:family="table-column">
      <style:table-column-properties fo:break-before="auto" style:column-width="2.986cm"/>
    </style:style>
    <style:style style:name="co8" style:family="table-column">
      <style:table-column-properties fo:break-before="auto" style:column-width="3.47cm"/>
    </style:style>
    <style:style style:name="co9" style:family="table-column">
      <style:table-column-properties fo:break-before="auto" style:column-width="3.577cm"/>
    </style:style>
    <style:style style:name="co10" style:family="table-column">
      <style:table-column-properties fo:break-before="auto" style:column-width="3.685cm"/>
    </style:style>
    <style:style style:name="co11" style:family="table-column">
      <style:table-column-properties fo:break-before="auto" style:column-width="3.498cm"/>
    </style:style>
    <style:style style:name="co12" style:family="table-column">
      <style:table-column-properties fo:break-before="auto" style:column-width="2.26cm"/>
    </style:style>
    <style:style style:name="co13" style:family="table-column">
      <style:table-column-properties fo:break-before="auto" style:column-width="1.91cm"/>
    </style:style>
    <style:style style:name="ro1" style:family="table-row">
      <style:table-row-properties style:row-height="1.032cm" fo:break-before="auto" style:use-optimal-row-height="false"/>
    </style:style>
    <style:style style:name="ro2" style:family="table-row">
      <style:table-row-properties style:row-height="1.085cm" fo:break-before="auto" style:use-optimal-row-height="false"/>
    </style:style>
    <style:style style:name="ro3" style:family="table-row">
      <style:table-row-properties style:row-height="1.235cm" fo:break-before="auto" style:use-optimal-row-height="true"/>
    </style:style>
    <style:style style:name="ro4" style:family="table-row">
      <style:table-row-properties style:row-height="0.794cm" fo:break-before="auto" style:use-optimal-row-height="false"/>
    </style:style>
    <style:style style:name="ro5" style:family="table-row">
      <style:table-row-properties style:row-height="1.111cm" fo:break-before="auto" style:use-optimal-row-height="false"/>
    </style:style>
    <style:style style:name="ro6" style:family="table-row">
      <style:table-row-properties style:row-height="1.693cm" fo:break-before="auto" style:use-optimal-row-height="false"/>
    </style:style>
    <style:style style:name="ro7" style:family="table-row">
      <style:table-row-properties style:row-height="1.27cm" fo:break-before="auto" style:use-optimal-row-height="false"/>
    </style:style>
    <style:style style:name="ro8" style:family="table-row">
      <style:table-row-properties style:row-height="1.244cm" fo:break-before="auto" style:use-optimal-row-height="false"/>
    </style:style>
    <style:style style:name="ro9" style:family="table-row">
      <style:table-row-properties style:row-height="1.349cm" fo:break-before="auto" style:use-optimal-row-height="false"/>
    </style:style>
    <style:style style:name="ro10" style:family="table-row">
      <style:table-row-properties style:row-height="1.826cm" fo:break-before="auto" style:use-optimal-row-height="false"/>
    </style:style>
    <style:style style:name="ro11" style:family="table-row">
      <style:table-row-properties style:row-height="1.614cm" fo:break-before="auto" style:use-optimal-row-height="false"/>
    </style:style>
    <style:style style:name="ro12" style:family="table-row">
      <style:table-row-properties style:row-height="0.529cm" fo:break-before="auto" style:use-optimal-row-height="false"/>
    </style:style>
    <style:style style:name="ro13" style:family="table-row">
      <style:table-row-properties style:row-height="0.529cm" fo:break-before="auto" style:use-optimal-row-height="true"/>
    </style:style>
    <style:style style:name="ta1" style:family="table" style:master-page-name="PageStyle_5f_Planilha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>
      <style:table-cell-properties fo:background-color="#bababa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e7e6e6" style:diagonal-bl-tr="none" style:diagonal-tl-br="none" style:text-align-source="fix" style:repeat-content="false" fo:wrap-option="wrap" fo:border="0.06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fo:background-color="#cc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fo:border-bottom="none" fo:background-color="#b4c6e7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9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fo:border-bottom="none" fo:background-color="#b4c6e7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style:text-align-source="fix" style:repeat-content="false" fo:wrap-option="no-wrap" fo:border="none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90" style:rotation-align="bottom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90" style:rotation-align="bottom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Liberation Sans1" fo:font-size="12pt" fo:font-style="normal" fo:text-shadow="none" style:text-underline-style="none" fo:font-weight="normal" style:font-size-asian="12pt" style:font-style-asian="normal" style:font-weight-asian="normal" style:font-name-complex="Liberation Sans1" style:font-size-complex="12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3" style:family="table-cell" style:parent-style-name="Default" style:data-style-name="N1">
      <style:table-cell-properties fo:background-color="#cc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4" style:family="table-cell" style:parent-style-name="Default">
      <style:table-cell-properties fo:background-color="#cc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5" style:family="table-cell" style:parent-style-name="Default" style:data-style-name="N104">
      <style:table-cell-properties style:rotation-align="non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6" style:family="table-cell" style:parent-style-name="Default" style:data-style-name="N104">
      <style:table-cell-properties fo:background-color="#e7e6e6" style:diagonal-bl-tr="none" style:diagonal-tl-br="none" style:text-align-source="fix" style:repeat-content="false" fo:wrap-option="wrap" fo:border="0.06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7" style:family="table-cell" style:parent-style-name="Default" style:data-style-name="N104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 style:data-style-name="N137">
      <style:table-cell-properties fo:background-color="#cc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9" style:family="table-cell" style:parent-style-name="Default" style:data-style-name="N104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0" style:family="table-cell" style:parent-style-name="Default" style:data-style-name="N104">
      <style:table-cell-properties fo:background-color="#cc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1" style:family="table-cell" style:parent-style-name="Default" style:data-style-name="N104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2" style:family="table-cell" style:parent-style-name="Default">
      <style:table-cell-properties fo:border-bottom="none" fo:background-color="#b4c6e7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3" style:family="table-cell" style:parent-style-name="Default" style:data-style-name="N104">
      <style:table-cell-properties fo:background-color="#e7e6e6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4" style:family="table-cell" style:parent-style-name="Default" style:data-style-name="N104">
      <style:table-cell-properties fo:background-color="#cc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5" style:family="table-cell" style:parent-style-name="Default" style:data-style-name="N104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6" style:family="table-cell" style:parent-style-name="Default" style:data-style-name="N104">
      <style:table-cell-properties fo:background-color="#b4c6e7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7" style:family="table-cell" style:parent-style-name="Default" style:data-style-name="N104">
      <style:table-cell-properties fo:background-color="#e7e6e6" style:diagonal-bl-tr="none" style:diagonal-tl-br="none" style:text-align-source="fix" style:repeat-content="false" fo:wrap-option="wrap" fo:border="0.06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Planilha1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ce8"/>
        <table:table-column table:style-name="co3" table:default-cell-style-name="ce13"/>
        <table:table-column table:style-name="co4" table:default-cell-style-name="ce13"/>
        <table:table-column table:style-name="co5" table:default-cell-style-name="ce16"/>
        <table:table-column table:style-name="co6" table:default-cell-style-name="ce18"/>
        <table:table-column table:style-name="co7" table:default-cell-style-name="ce21"/>
        <table:table-column table:style-name="co8" table:default-cell-style-name="ce21"/>
        <table:table-column table:style-name="co9" table:default-cell-style-name="ce25"/>
        <table:table-column table:style-name="co10" table:default-cell-style-name="ce25"/>
        <table:table-column table:style-name="co11" table:default-cell-style-name="ce25"/>
        <table:table-column table:style-name="co12" table:number-columns-repeated="55"/>
        <table:table-column table:style-name="co13" table:number-columns-repeated="16317"/>
        <table:table-row table:style-name="ro1">
          <table:table-cell table:style-name="ce1" office:value-type="string" calcext:value-type="string" table:number-columns-spanned="12" table:number-rows-spanned="2">
            <text:p>ANEXO A DO TERMO DE REFERÊNCIA / RESUMO DOS LOTES, ITENS, VALORES UNITÁRIO E GLOBAL</text:p>
          </table:table-cell>
          <table:covered-table-cell table:number-columns-repeated="11" table:style-name="ce1"/>
          <table:table-cell table:style-name="Default" table:number-columns-repeated="16372"/>
        </table:table-row>
        <table:table-row table:style-name="ro1">
          <table:covered-table-cell table:number-columns-repeated="12" table:style-name="ce1"/>
          <table:table-cell table:style-name="Default" table:number-columns-repeated="16372"/>
        </table:table-row>
        <table:table-row table:style-name="ro2">
          <table:table-cell table:number-columns-repeated="12"/>
          <table:table-cell table:style-name="Default" table:number-columns-repeated="16372"/>
        </table:table-row>
        <table:table-row table:style-name="ro3">
          <table:table-cell table:style-name="ce2" office:value-type="string" calcext:value-type="string">
            <text:p>LOTE</text:p>
          </table:table-cell>
          <table:table-cell table:style-name="ce2" office:value-type="string" calcext:value-type="string">
            <text:p>UF</text:p>
          </table:table-cell>
          <table:table-cell table:style-name="ce2" office:value-type="string" calcext:value-type="string">
            <text:p>GEX</text:p>
          </table:table-cell>
          <table:table-cell table:style-name="ce2" office:value-type="string" calcext:value-type="string">
            <text:p>ITENS</text:p>
          </table:table-cell>
          <table:table-cell table:style-name="ce2" office:value-type="string" calcext:value-type="string">
            <text:p>CÓDIGO</text:p>
          </table:table-cell>
          <table:table-cell table:style-name="ce2" office:value-type="string" calcext:value-type="string">
            <text:p>DESCRIÇÃO DO POSTO</text:p>
          </table:table-cell>
          <table:table-cell table:style-name="ce2" office:value-type="string" calcext:value-type="string">
            <text:p>UNIDADES</text:p>
          </table:table-cell>
          <table:table-cell table:style-name="ce2" office:value-type="string" calcext:value-type="string">
            <text:p>UNIDADE DE MEDIDA</text:p>
          </table:table-cell>
          <table:table-cell table:style-name="ce2" office:value-type="string" calcext:value-type="string">
            <text:p>QUANTIDADE</text:p>
          </table:table-cell>
          <table:table-cell table:style-name="ce26" office:value-type="string" calcext:value-type="string">
            <text:p>VALOR UNITÁRIO</text:p>
          </table:table-cell>
          <table:table-cell table:style-name="ce33" office:value-type="string" calcext:value-type="string">
            <text:p>VALOR MENSAL</text:p>
          </table:table-cell>
          <table:table-cell table:style-name="ce37" office:value-type="string" calcext:value-type="string">
            <text:p>VALOR ANUAL</text:p>
          </table:table-cell>
          <table:table-cell table:style-name="Default" table:number-columns-repeated="16372"/>
        </table:table-row>
        <table:table-row table:style-name="ro4">
          <table:table-cell table:style-name="ce3" office:value-type="float" office:value="1" calcext:value-type="float" table:number-columns-spanned="1" table:number-rows-spanned="60">
            <text:p>1</text:p>
          </table:table-cell>
          <table:table-cell table:style-name="ce6" office:value-type="string" calcext:value-type="string" table:number-columns-spanned="1" table:number-rows-spanned="60">
            <text:p>GOIÁS</text:p>
          </table:table-cell>
          <table:table-cell table:style-name="ce6" office:value-type="string" calcext:value-type="string" table:number-columns-spanned="1" table:number-rows-spanned="25">
            <text:p>GEX GOIÂNIA</text:p>
          </table:table-cell>
          <table:table-cell table:style-name="ce3" office:value-type="float" office:value="1" calcext:value-type="float">
            <text:p>1</text:p>
          </table:table-cell>
          <table:table-cell table:style-name="ce3" office:value-type="float" office:value="24147" calcext:value-type="float">
            <text:p>24147</text:p>
          </table:table-cell>
          <table:table-cell table:style-name="ce17" office:value-type="string" calcext:value-type="string">
            <text:p>Hora Eventual</text:p>
          </table:table-cell>
          <table:table-cell table:style-name="ce17" office:value-type="string" calcext:value-type="string" table:number-columns-spanned="1" table:number-rows-spanned="4">
            <text:p>Goiânia</text:p>
          </table:table-cell>
          <table:table-cell table:style-name="ce22" office:value-type="string" calcext:value-type="string">
            <text:p>Hora</text:p>
          </table:table-cell>
          <table:table-cell table:style-name="ce22" office:value-type="float" office:value="300" calcext:value-type="float">
            <text:p>300</text:p>
          </table:table-cell>
          <table:table-cell table:style-name="ce27" office:value-type="currency" office:currency="BRL" office:value="71.91084" calcext:value-type="currency">
            <text:p>R$ 71,91</text:p>
          </table:table-cell>
          <table:table-cell table:style-name="ce27" office:value-type="currency" office:currency="BRL" office:value="21572.53" calcext:value-type="currency">
            <text:p>R$ 21.572,53</text:p>
          </table:table-cell>
          <table:table-cell table:style-name="ce27" table:formula="of:=[.K5]*12" office:value-type="currency" office:currency="BRL" office:value="258870.36" calcext:value-type="currency">
            <text:p>R$ 258.870,36</text:p>
          </table:table-cell>
          <table:table-cell table:style-name="Default" table:number-columns-repeated="16372"/>
        </table:table-row>
        <table:table-row table:style-name="ro4">
          <table:covered-table-cell table:style-name="ce3"/>
          <table:covered-table-cell table:number-columns-repeated="2" table:style-name="ce6"/>
          <table:table-cell table:style-name="ce3" office:value-type="float" office:value="2" calcext:value-type="float">
            <text:p>2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covered-table-cell table:style-name="ce19"/>
          <table:table-cell table:style-name="ce22" office:value-type="string" calcext:value-type="string">
            <text:p>Posto</text:p>
          </table:table-cell>
          <table:table-cell table:style-name="ce22" office:value-type="float" office:value="7" calcext:value-type="float">
            <text:p>7</text:p>
          </table:table-cell>
          <table:table-cell table:style-name="ce27" office:value-type="currency" office:currency="BRL" office:value="7098.78" calcext:value-type="currency">
            <text:p>R$ 7.098,78</text:p>
          </table:table-cell>
          <table:table-cell table:style-name="ce27" table:formula="of:=[.J6]*[.I6]" office:value-type="currency" office:currency="BRL" office:value="49691.46" calcext:value-type="currency">
            <text:p>R$ 49.691,46</text:p>
          </table:table-cell>
          <table:table-cell table:style-name="ce27" table:formula="of:=[.K6]*12" office:value-type="currency" office:currency="BRL" office:value="596297.52" calcext:value-type="currency">
            <text:p>R$ 596.297,52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3" calcext:value-type="float">
            <text:p>3</text:p>
          </table:table-cell>
          <table:table-cell table:style-name="ce3" office:value-type="float" office:value="23647" calcext:value-type="float">
            <text:p>23647</text:p>
          </table:table-cell>
          <table:table-cell table:style-name="ce17" office:value-type="string" calcext:value-type="string">
            <text:p><text:s/>12x36 hs Diurno</text:p>
          </table:table-cell>
          <table:covered-table-cell table:style-name="ce19"/>
          <table:table-cell table:style-name="ce22" office:value-type="string" calcext:value-type="string">
            <text:p>Posto</text:p>
          </table:table-cell>
          <table:table-cell table:style-name="ce22" office:value-type="float" office:value="12" calcext:value-type="float">
            <text:p>12</text:p>
          </table:table-cell>
          <table:table-cell table:style-name="ce27" office:value-type="currency" office:currency="BRL" office:value="14221.68" calcext:value-type="currency">
            <text:p>R$ 14.221,68</text:p>
          </table:table-cell>
          <table:table-cell table:style-name="ce27" table:formula="of:=[.J7]*[.I7]" office:value-type="currency" office:currency="BRL" office:value="170660.16" calcext:value-type="currency">
            <text:p>R$ 170.660,16</text:p>
          </table:table-cell>
          <table:table-cell table:style-name="ce27" table:formula="of:=[.K7]*12" office:value-type="currency" office:currency="BRL" office:value="2047921.92" calcext:value-type="currency">
            <text:p>R$ 2.047.921,92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4" calcext:value-type="float">
            <text:p>4</text:p>
          </table:table-cell>
          <table:table-cell table:style-name="ce3" office:value-type="float" office:value="23597" calcext:value-type="float">
            <text:p>23597</text:p>
          </table:table-cell>
          <table:table-cell table:style-name="ce17" office:value-type="string" calcext:value-type="string">
            <text:p>12x36 hs Not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22" office:value-type="float" office:value="4" calcext:value-type="float">
            <text:p>4</text:p>
          </table:table-cell>
          <table:table-cell table:style-name="ce27" office:value-type="currency" office:currency="BRL" office:value="15875.3" calcext:value-type="currency">
            <text:p>R$ 15.875,30</text:p>
          </table:table-cell>
          <table:table-cell table:style-name="ce27" table:formula="of:=[.J8]*[.I8]" office:value-type="currency" office:currency="BRL" office:value="63501.2" calcext:value-type="currency">
            <text:p>R$ 63.501,20</text:p>
          </table:table-cell>
          <table:table-cell table:style-name="ce27" table:formula="of:=[.K8]*12" office:value-type="currency" office:currency="BRL" office:value="762014.4" calcext:value-type="currency">
            <text:p>R$ 762.014,40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5" calcext:value-type="float">
            <text:p>5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Acreún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9]*[.I9]" office:value-type="currency" office:currency="BRL" office:value="6791.89" calcext:value-type="currency">
            <text:p>R$ 6.791,89</text:p>
          </table:table-cell>
          <table:table-cell table:style-name="ce27" table:formula="of:=[.K9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6" calcext:value-type="float">
            <text:p>6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Anicun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10]*[.I10]" office:value-type="currency" office:currency="BRL" office:value="13293.84" calcext:value-type="currency">
            <text:p>R$ 13.293,84</text:p>
          </table:table-cell>
          <table:table-cell table:style-name="ce27" table:formula="of:=[.K10]*12" office:value-type="currency" office:currency="BRL" office:value="159526.08" calcext:value-type="currency">
            <text:p>R$ 159.526,0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7" calcext:value-type="float">
            <text:p>7</text:p>
          </table:table-cell>
          <table:table-cell table:style-name="ce3" office:value-type="float" office:value="23647" calcext:value-type="float">
            <text:p>23647</text:p>
          </table:table-cell>
          <table:table-cell table:style-name="ce17" office:value-type="string" calcext:value-type="string">
            <text:p><text:s/>12x36 hs Diurno</text:p>
          </table:table-cell>
          <table:table-cell table:style-name="ce17" office:value-type="string" calcext:value-type="string" table:number-columns-spanned="1" table:number-rows-spanned="2">
            <text:p>Aparecida de Goiâni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3" calcext:value-type="float">
            <text:p>3</text:p>
          </table:table-cell>
          <table:table-cell table:style-name="ce27" office:value-type="currency" office:currency="BRL" office:value="13915.5" calcext:value-type="currency">
            <text:p>R$ 13.915,50</text:p>
          </table:table-cell>
          <table:table-cell table:style-name="ce27" table:formula="of:=[.J11]*[.I11]" office:value-type="currency" office:currency="BRL" office:value="41746.5" calcext:value-type="currency">
            <text:p>R$ 41.746,50</text:p>
          </table:table-cell>
          <table:table-cell table:style-name="ce27" table:formula="of:=[.K11]*12" office:value-type="currency" office:currency="BRL" office:value="500958" calcext:value-type="currency">
            <text:p>R$ 500.958,00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8" calcext:value-type="float">
            <text:p>8</text:p>
          </table:table-cell>
          <table:table-cell table:style-name="ce3" office:value-type="float" office:value="23597" calcext:value-type="float">
            <text:p>23597</text:p>
          </table:table-cell>
          <table:table-cell table:style-name="ce17" office:value-type="string" calcext:value-type="string">
            <text:p>12x36 hs Not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15533.68" calcext:value-type="currency">
            <text:p>R$ 15.533,68</text:p>
          </table:table-cell>
          <table:table-cell table:style-name="ce27" table:formula="of:=[.J12]*[.I12]" office:value-type="currency" office:currency="BRL" office:value="31067.36" calcext:value-type="currency">
            <text:p>R$ 31.067,36</text:p>
          </table:table-cell>
          <table:table-cell table:style-name="ce27" table:formula="of:=[.K12]*12" office:value-type="currency" office:currency="BRL" office:value="372808.32" calcext:value-type="currency">
            <text:p>R$ 372.808,32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9" calcext:value-type="float">
            <text:p>9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Bela Vist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945.95" calcext:value-type="currency">
            <text:p>R$ 6.945,95</text:p>
          </table:table-cell>
          <table:table-cell table:style-name="ce27" table:formula="of:=[.J13]*[.I13]" office:value-type="currency" office:currency="BRL" office:value="6945.95" calcext:value-type="currency">
            <text:p>R$ 6.945,95</text:p>
          </table:table-cell>
          <table:table-cell table:style-name="ce27" table:formula="of:=[.K13]*12" office:value-type="currency" office:currency="BRL" office:value="83351.4" calcext:value-type="currency">
            <text:p>R$ 83.351,40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10" calcext:value-type="float">
            <text:p>10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Caiapôni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14]*[.I14]" office:value-type="currency" office:currency="BRL" office:value="6791.89" calcext:value-type="currency">
            <text:p>R$ 6.791,89</text:p>
          </table:table-cell>
          <table:table-cell table:style-name="ce27" table:formula="of:=[.K14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11" calcext:value-type="float">
            <text:p>11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Goiatub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15]*[.I15]" office:value-type="currency" office:currency="BRL" office:value="13293.84" calcext:value-type="currency">
            <text:p>R$ 13.293,84</text:p>
          </table:table-cell>
          <table:table-cell table:style-name="ce27" table:formula="of:=[.K15]*12" office:value-type="currency" office:currency="BRL" office:value="159526.08" calcext:value-type="currency">
            <text:p>R$ 159.526,0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12" calcext:value-type="float">
            <text:p>12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Iporá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16]*[.I16]" office:value-type="currency" office:currency="BRL" office:value="13583.78" calcext:value-type="currency">
            <text:p>R$ 13.583,78</text:p>
          </table:table-cell>
          <table:table-cell table:style-name="ce27" table:formula="of:=[.K16]*12" office:value-type="currency" office:currency="BRL" office:value="163005.36" calcext:value-type="currency">
            <text:p>R$ 163.005,3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13" calcext:value-type="float">
            <text:p>13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Itumbiar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817.79" calcext:value-type="currency">
            <text:p>R$ 6.817,79</text:p>
          </table:table-cell>
          <table:table-cell table:style-name="ce27" table:formula="of:=[.J17]*[.I17]" office:value-type="currency" office:currency="BRL" office:value="13635.58" calcext:value-type="currency">
            <text:p>R$ 13.635,58</text:p>
          </table:table-cell>
          <table:table-cell table:style-name="ce27" table:formula="of:=[.K17]*12" office:value-type="currency" office:currency="BRL" office:value="163626.96" calcext:value-type="currency">
            <text:p>R$ 163.626,9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14" calcext:value-type="float">
            <text:p>14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Jataí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7020.9" calcext:value-type="currency">
            <text:p>R$ 7.020,90</text:p>
          </table:table-cell>
          <table:table-cell table:style-name="ce27" table:formula="of:=[.J18]*[.I18]" office:value-type="currency" office:currency="BRL" office:value="14041.8" calcext:value-type="currency">
            <text:p>R$ 14.041,80</text:p>
          </table:table-cell>
          <table:table-cell table:style-name="ce27" table:formula="of:=[.K18]*12" office:value-type="currency" office:currency="BRL" office:value="168501.6" calcext:value-type="currency">
            <text:p>R$ 168.501,60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15" calcext:value-type="float">
            <text:p>15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Mineiro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19]*[.I19]" office:value-type="currency" office:currency="BRL" office:value="6646.92" calcext:value-type="currency">
            <text:p>R$ 6.646,92</text:p>
          </table:table-cell>
          <table:table-cell table:style-name="ce27" table:formula="of:=[.K19]*12" office:value-type="currency" office:currency="BRL" office:value="79763.04" calcext:value-type="currency">
            <text:p>R$ 79.763,0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16" calcext:value-type="float">
            <text:p>16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Morrinho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20]*[.I20]" office:value-type="currency" office:currency="BRL" office:value="6791.89" calcext:value-type="currency">
            <text:p>R$ 6.791,89</text:p>
          </table:table-cell>
          <table:table-cell table:style-name="ce27" table:formula="of:=[.K20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17" calcext:value-type="float">
            <text:p>17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Palmeiras de Goiá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21]*[.I21]" office:value-type="currency" office:currency="BRL" office:value="13293.84" calcext:value-type="currency">
            <text:p>R$ 13.293,84</text:p>
          </table:table-cell>
          <table:table-cell table:style-name="ce27" table:formula="of:=[.K21]*12" office:value-type="currency" office:currency="BRL" office:value="159526.08" calcext:value-type="currency">
            <text:p>R$ 159.526,0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18" calcext:value-type="float">
            <text:p>18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Pontalin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22]*[.I22]" office:value-type="currency" office:currency="BRL" office:value="13293.84" calcext:value-type="currency">
            <text:p>R$ 13.293,84</text:p>
          </table:table-cell>
          <table:table-cell table:style-name="ce27" table:formula="of:=[.K22]*12" office:value-type="currency" office:currency="BRL" office:value="159526.08" calcext:value-type="currency">
            <text:p>R$ 159.526,0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19" calcext:value-type="float">
            <text:p>19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Quirinópoli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23]*[.I23]" office:value-type="currency" office:currency="BRL" office:value="13583.78" calcext:value-type="currency">
            <text:p>R$ 13.583,78</text:p>
          </table:table-cell>
          <table:table-cell table:style-name="ce27" table:formula="of:=[.K23]*12" office:value-type="currency" office:currency="BRL" office:value="163005.36" calcext:value-type="currency">
            <text:p>R$ 163.005,3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20" calcext:value-type="float">
            <text:p>20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Rio Verde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3" calcext:value-type="float">
            <text:p>3</text:p>
          </table:table-cell>
          <table:table-cell table:style-name="ce27" office:value-type="currency" office:currency="BRL" office:value="6857.66" calcext:value-type="currency">
            <text:p>R$ 6.857,66</text:p>
          </table:table-cell>
          <table:table-cell table:style-name="ce27" table:formula="of:=[.J24]*[.I24]" office:value-type="currency" office:currency="BRL" office:value="20572.98" calcext:value-type="currency">
            <text:p>R$ 20.572,98</text:p>
          </table:table-cell>
          <table:table-cell table:style-name="ce27" table:formula="of:=[.K24]*12" office:value-type="currency" office:currency="BRL" office:value="246875.76" calcext:value-type="currency">
            <text:p>R$ 246.875,7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21" calcext:value-type="float">
            <text:p>21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Santa Helena de Goiá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25]*[.I25]" office:value-type="currency" office:currency="BRL" office:value="13583.78" calcext:value-type="currency">
            <text:p>R$ 13.583,78</text:p>
          </table:table-cell>
          <table:table-cell table:style-name="ce27" table:formula="of:=[.K25]*12" office:value-type="currency" office:currency="BRL" office:value="163005.36" calcext:value-type="currency">
            <text:p>R$ 163.005,3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22" calcext:value-type="float">
            <text:p>22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São Luiz de Montes Belo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26]*[.I26]" office:value-type="currency" office:currency="BRL" office:value="6791.89" calcext:value-type="currency">
            <text:p>R$ 6.791,89</text:p>
          </table:table-cell>
          <table:table-cell table:style-name="ce27" table:formula="of:=[.K26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23" calcext:value-type="float">
            <text:p>23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São Simão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27]*[.I27]" office:value-type="currency" office:currency="BRL" office:value="6791.89" calcext:value-type="currency">
            <text:p>R$ 6.791,89</text:p>
          </table:table-cell>
          <table:table-cell table:style-name="ce27" table:formula="of:=[.K27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24" calcext:value-type="float">
            <text:p>24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Senador Canedo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917.03" calcext:value-type="currency">
            <text:p>R$ 6.917,03</text:p>
          </table:table-cell>
          <table:table-cell table:style-name="ce27" table:formula="of:=[.J28]*[.I28]" office:value-type="currency" office:currency="BRL" office:value="13834.06" calcext:value-type="currency">
            <text:p>R$ 13.834,06</text:p>
          </table:table-cell>
          <table:table-cell table:style-name="ce27" table:formula="of:=[.K28]*12" office:value-type="currency" office:currency="BRL" office:value="166008.72" calcext:value-type="currency">
            <text:p>R$ 166.008,72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25" calcext:value-type="float">
            <text:p>25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Trindade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917.03" calcext:value-type="currency">
            <text:p>R$ 6.917,03</text:p>
          </table:table-cell>
          <table:table-cell table:style-name="ce27" table:formula="of:=[.J29]*[.I29]" office:value-type="currency" office:currency="BRL" office:value="6917.03" calcext:value-type="currency">
            <text:p>R$ 6.917,03</text:p>
          </table:table-cell>
          <table:table-cell table:style-name="ce27" table:formula="of:=[.K29]*12" office:value-type="currency" office:currency="BRL" office:value="83004.36" calcext:value-type="currency">
            <text:p>R$ 83.004,3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table-cell table:style-name="ce6" office:value-type="string" calcext:value-type="string" table:number-columns-spanned="1" table:number-rows-spanned="23">
            <text:p>GEX ANÁPOLIS</text:p>
          </table:table-cell>
          <table:table-cell table:style-name="ce3" office:value-type="float" office:value="26" calcext:value-type="float">
            <text:p>26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 table:number-columns-spanned="1" table:number-rows-spanned="2">
            <text:p>Anápoli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7" calcext:value-type="float">
            <text:p>7</text:p>
          </table:table-cell>
          <table:table-cell table:style-name="ce27" office:value-type="currency" office:currency="BRL" office:value="6945.95" calcext:value-type="currency">
            <text:p>R$ 6.945,95</text:p>
          </table:table-cell>
          <table:table-cell table:style-name="ce27" table:formula="of:=[.J30]*[.I30]" office:value-type="currency" office:currency="BRL" office:value="48621.65" calcext:value-type="currency">
            <text:p>R$ 48.621,65</text:p>
          </table:table-cell>
          <table:table-cell table:style-name="ce27" table:formula="of:=[.K30]*12" office:value-type="currency" office:currency="BRL" office:value="583459.8" calcext:value-type="currency">
            <text:p>R$ 583.459,80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27" calcext:value-type="float">
            <text:p>27</text:p>
          </table:table-cell>
          <table:table-cell table:style-name="ce3" office:value-type="float" office:value="23647" calcext:value-type="float">
            <text:p>23647</text:p>
          </table:table-cell>
          <table:table-cell table:style-name="ce17" office:value-type="string" calcext:value-type="string">
            <text:p>12x36 hs di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22" office:value-type="float" office:value="3" calcext:value-type="float">
            <text:p>3</text:p>
          </table:table-cell>
          <table:table-cell table:style-name="ce27" office:value-type="currency" office:currency="BRL" office:value="13915.5" calcext:value-type="currency">
            <text:p>R$ 13.915,50</text:p>
          </table:table-cell>
          <table:table-cell table:style-name="ce27" table:formula="of:=[.J31]*[.I31]" office:value-type="currency" office:currency="BRL" office:value="41746.5" calcext:value-type="currency">
            <text:p>R$ 41.746,50</text:p>
          </table:table-cell>
          <table:table-cell table:style-name="ce27" table:formula="of:=[.K31]*12" office:value-type="currency" office:currency="BRL" office:value="500958" calcext:value-type="currency">
            <text:p>R$ 500.958,00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28" calcext:value-type="float">
            <text:p>28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Catalão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740.14" calcext:value-type="currency">
            <text:p>R$ 6.740,14</text:p>
          </table:table-cell>
          <table:table-cell table:style-name="ce27" table:formula="of:=[.J32]*[.I32]" office:value-type="currency" office:currency="BRL" office:value="13480.28" calcext:value-type="currency">
            <text:p>R$ 13.480,28</text:p>
          </table:table-cell>
          <table:table-cell table:style-name="ce27" table:formula="of:=[.K32]*12" office:value-type="currency" office:currency="BRL" office:value="161763.36" calcext:value-type="currency">
            <text:p>R$ 161.763,3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29" calcext:value-type="float">
            <text:p>29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Cere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33]*[.I33]" office:value-type="currency" office:currency="BRL" office:value="13293.84" calcext:value-type="currency">
            <text:p>R$ 13.293,84</text:p>
          </table:table-cell>
          <table:table-cell table:style-name="ce27" table:formula="of:=[.K33]*12" office:value-type="currency" office:currency="BRL" office:value="159526.08" calcext:value-type="currency">
            <text:p>R$ 159.526,0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30" calcext:value-type="float">
            <text:p>30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Goianési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34]*[.I34]" office:value-type="currency" office:currency="BRL" office:value="13293.84" calcext:value-type="currency">
            <text:p>R$ 13.293,84</text:p>
          </table:table-cell>
          <table:table-cell table:style-name="ce27" table:formula="of:=[.K34]*12" office:value-type="currency" office:currency="BRL" office:value="159526.08" calcext:value-type="currency">
            <text:p>R$ 159.526,0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31" calcext:value-type="float">
            <text:p>31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Goiá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35]*[.I35]" office:value-type="currency" office:currency="BRL" office:value="6791.89" calcext:value-type="currency">
            <text:p>R$ 6.791,89</text:p>
          </table:table-cell>
          <table:table-cell table:style-name="ce27" table:formula="of:=[.K35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32" calcext:value-type="float">
            <text:p>32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Uruaçu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36]*[.I36]" office:value-type="currency" office:currency="BRL" office:value="13583.78" calcext:value-type="currency">
            <text:p>R$ 13.583,78</text:p>
          </table:table-cell>
          <table:table-cell table:style-name="ce27" table:formula="of:=[.K36]*12" office:value-type="currency" office:currency="BRL" office:value="163005.36" calcext:value-type="currency">
            <text:p>R$ 163.005,3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33" calcext:value-type="float">
            <text:p>33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Caldas Nova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37]*[.I37]" office:value-type="currency" office:currency="BRL" office:value="13293.84" calcext:value-type="currency">
            <text:p>R$ 13.293,84</text:p>
          </table:table-cell>
          <table:table-cell table:style-name="ce27" table:formula="of:=[.K37]*12" office:value-type="currency" office:currency="BRL" office:value="159526.08" calcext:value-type="currency">
            <text:p>R$ 159.526,0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34" calcext:value-type="float">
            <text:p>34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Inhuma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7042.17" calcext:value-type="currency">
            <text:p>R$ 7.042,17</text:p>
          </table:table-cell>
          <table:table-cell table:style-name="ce27" table:formula="of:=[.J38]*[.I38]" office:value-type="currency" office:currency="BRL" office:value="14084.34" calcext:value-type="currency">
            <text:p>R$ 14.084,34</text:p>
          </table:table-cell>
          <table:table-cell table:style-name="ce27" table:formula="of:=[.K38]*12" office:value-type="currency" office:currency="BRL" office:value="169012.08" calcext:value-type="currency">
            <text:p>R$ 169.012,0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35" calcext:value-type="float">
            <text:p>35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Ipameri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39]*[.I39]" office:value-type="currency" office:currency="BRL" office:value="6791.89" calcext:value-type="currency">
            <text:p>R$ 6.791,89</text:p>
          </table:table-cell>
          <table:table-cell table:style-name="ce27" table:formula="of:=[.K39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36" calcext:value-type="float">
            <text:p>36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Minaçu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40]*[.I40]" office:value-type="currency" office:currency="BRL" office:value="6791.89" calcext:value-type="currency">
            <text:p>R$ 6.791,89</text:p>
          </table:table-cell>
          <table:table-cell table:style-name="ce27" table:formula="of:=[.K40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37" calcext:value-type="float">
            <text:p>37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Niquelândi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41]*[.I41]" office:value-type="currency" office:currency="BRL" office:value="13583.78" calcext:value-type="currency">
            <text:p>R$ 13.583,78</text:p>
          </table:table-cell>
          <table:table-cell table:style-name="ce27" table:formula="of:=[.K41]*12" office:value-type="currency" office:currency="BRL" office:value="163005.36" calcext:value-type="currency">
            <text:p>R$ 163.005,3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38" calcext:value-type="float">
            <text:p>38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Pires do Rio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42]*[.I42]" office:value-type="currency" office:currency="BRL" office:value="6791.89" calcext:value-type="currency">
            <text:p>R$ 6.791,89</text:p>
          </table:table-cell>
          <table:table-cell table:style-name="ce27" table:formula="of:=[.K42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39" calcext:value-type="float">
            <text:p>39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Porangatu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43]*[.I43]" office:value-type="currency" office:currency="BRL" office:value="13583.78" calcext:value-type="currency">
            <text:p>R$ 13.583,78</text:p>
          </table:table-cell>
          <table:table-cell table:style-name="ce27" table:formula="of:=[.K43]*12" office:value-type="currency" office:currency="BRL" office:value="163005.36" calcext:value-type="currency">
            <text:p>R$ 163.005,3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40" calcext:value-type="float">
            <text:p>40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Goianir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697.87" calcext:value-type="currency">
            <text:p>R$ 6.697,87</text:p>
          </table:table-cell>
          <table:table-cell table:style-name="ce27" table:formula="of:=[.J44]*[.I44]" office:value-type="currency" office:currency="BRL" office:value="6697.87" calcext:value-type="currency">
            <text:p>R$ 6.697,87</text:p>
          </table:table-cell>
          <table:table-cell table:style-name="ce27" table:formula="of:=[.K44]*12" office:value-type="currency" office:currency="BRL" office:value="80374.44" calcext:value-type="currency">
            <text:p>R$ 80.374,4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41" calcext:value-type="float">
            <text:p>41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Alexâni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45]*[.I45]" office:value-type="currency" office:currency="BRL" office:value="6646.92" calcext:value-type="currency">
            <text:p>R$ 6.646,92</text:p>
          </table:table-cell>
          <table:table-cell table:style-name="ce27" table:formula="of:=[.K45]*12" office:value-type="currency" office:currency="BRL" office:value="79763.04" calcext:value-type="currency">
            <text:p>R$ 79.763,0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42" calcext:value-type="float">
            <text:p>42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Itaberaí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46]*[.I46]" office:value-type="currency" office:currency="BRL" office:value="6646.92" calcext:value-type="currency">
            <text:p>R$ 6.646,92</text:p>
          </table:table-cell>
          <table:table-cell table:style-name="ce27" table:formula="of:=[.K46]*12" office:value-type="currency" office:currency="BRL" office:value="79763.04" calcext:value-type="currency">
            <text:p>R$ 79.763,0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43" calcext:value-type="float">
            <text:p>43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Jaraguá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47]*[.I47]" office:value-type="currency" office:currency="BRL" office:value="13583.78" calcext:value-type="currency">
            <text:p>R$ 13.583,78</text:p>
          </table:table-cell>
          <table:table-cell table:style-name="ce27" table:formula="of:=[.K47]*12" office:value-type="currency" office:currency="BRL" office:value="163005.36" calcext:value-type="currency">
            <text:p>R$ 163.005,3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44" calcext:value-type="float">
            <text:p>44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Pirenópoli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48]*[.I48]" office:value-type="currency" office:currency="BRL" office:value="6791.89" calcext:value-type="currency">
            <text:p>R$ 6.791,89</text:p>
          </table:table-cell>
          <table:table-cell table:style-name="ce27" table:formula="of:=[.K48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45" calcext:value-type="float">
            <text:p>45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São Miguel do Araguai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49]*[.I49]" office:value-type="currency" office:currency="BRL" office:value="6791.89" calcext:value-type="currency">
            <text:p>R$ 6.791,89</text:p>
          </table:table-cell>
          <table:table-cell table:style-name="ce27" table:formula="of:=[.K49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46" calcext:value-type="float">
            <text:p>46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Jussar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50]*[.I50]" office:value-type="currency" office:currency="BRL" office:value="6791.89" calcext:value-type="currency">
            <text:p>R$ 6.791,89</text:p>
          </table:table-cell>
          <table:table-cell table:style-name="ce27" table:formula="of:=[.K50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47" calcext:value-type="float">
            <text:p>47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Itapurang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51]*[.I51]" office:value-type="currency" office:currency="BRL" office:value="13583.78" calcext:value-type="currency">
            <text:p>R$ 13.583,78</text:p>
          </table:table-cell>
          <table:table-cell table:style-name="ce27" table:formula="of:=[.K51]*12" office:value-type="currency" office:currency="BRL" office:value="163005.36" calcext:value-type="currency">
            <text:p>R$ 163.005,3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48" calcext:value-type="float">
            <text:p>48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Piracanjub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52]*[.I52]" office:value-type="currency" office:currency="BRL" office:value="6791.89" calcext:value-type="currency">
            <text:p>R$ 6.791,89</text:p>
          </table:table-cell>
          <table:table-cell table:style-name="ce27" table:formula="of:=[.K52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table-cell table:style-name="ce9" office:value-type="string" calcext:value-type="string" table:number-columns-spanned="1" table:number-rows-spanned="12">
            <text:p>GEX BRASÍLIA (unidades de Goiás)</text:p>
          </table:table-cell>
          <table:table-cell table:style-name="ce3" office:value-type="float" office:value="49" calcext:value-type="float">
            <text:p>49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Luziâni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53]*[.I53]" office:value-type="currency" office:currency="BRL" office:value="13293.84" calcext:value-type="currency">
            <text:p>R$ 13.293,84</text:p>
          </table:table-cell>
          <table:table-cell table:style-name="ce27" table:formula="of:=[.K53]*12" office:value-type="currency" office:currency="BRL" office:value="159526.08" calcext:value-type="currency">
            <text:p>R$ 159.526,0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10"/>
          <table:table-cell table:style-name="ce3" office:value-type="float" office:value="50" calcext:value-type="float">
            <text:p>50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Formos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54]*[.I54]" office:value-type="currency" office:currency="BRL" office:value="13293.84" calcext:value-type="currency">
            <text:p>R$ 13.293,84</text:p>
          </table:table-cell>
          <table:table-cell table:style-name="ce27" table:formula="of:=[.K54]*12" office:value-type="currency" office:currency="BRL" office:value="159526.08" calcext:value-type="currency">
            <text:p>R$ 159.526,0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10"/>
          <table:table-cell table:style-name="ce3" office:value-type="float" office:value="51" calcext:value-type="float">
            <text:p>51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Posse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646.92" calcext:value-type="currency">
            <text:p>R$ 6.646,92</text:p>
          </table:table-cell>
          <table:table-cell table:style-name="ce27" table:formula="of:=[.J55]*[.I55]" office:value-type="currency" office:currency="BRL" office:value="6646.92" calcext:value-type="currency">
            <text:p>R$ 6.646,92</text:p>
          </table:table-cell>
          <table:table-cell table:style-name="ce27" table:formula="of:=[.K55]*12" office:value-type="currency" office:currency="BRL" office:value="79763.04" calcext:value-type="currency">
            <text:p>R$ 79.763,0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10"/>
          <table:table-cell table:style-name="ce3" office:value-type="float" office:value="52" calcext:value-type="float">
            <text:p>52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Padre Bernardo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576.71" calcext:value-type="currency">
            <text:p>R$ 6.576,71</text:p>
          </table:table-cell>
          <table:table-cell table:style-name="ce27" table:formula="of:=[.J56]*[.I56]" office:value-type="currency" office:currency="BRL" office:value="6576.71" calcext:value-type="currency">
            <text:p>R$ 6.576,71</text:p>
          </table:table-cell>
          <table:table-cell table:style-name="ce27" table:formula="of:=[.K56]*12" office:value-type="currency" office:currency="BRL" office:value="78920.52" calcext:value-type="currency">
            <text:p>R$ 78.920,52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10"/>
          <table:table-cell table:style-name="ce3" office:value-type="float" office:value="53" calcext:value-type="float">
            <text:p>53</text:p>
          </table:table-cell>
          <table:table-cell table:style-name="ce3" office:value-type="float" office:value="23647" calcext:value-type="float">
            <text:p>23647</text:p>
          </table:table-cell>
          <table:table-cell table:style-name="ce17" office:value-type="string" calcext:value-type="string">
            <text:p>12x36 hs Diurno</text:p>
          </table:table-cell>
          <table:table-cell table:style-name="ce17" office:value-type="string" calcext:value-type="string" table:number-columns-spanned="1" table:number-rows-spanned="2">
            <text:p>Novo Gam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14138.88" calcext:value-type="currency">
            <text:p>R$ 14.138,88</text:p>
          </table:table-cell>
          <table:table-cell table:style-name="ce27" table:formula="of:=[.J57]*[.I57]" office:value-type="currency" office:currency="BRL" office:value="14138.88" calcext:value-type="currency">
            <text:p>R$ 14.138,88</text:p>
          </table:table-cell>
          <table:table-cell table:style-name="ce27" table:formula="of:=[.K57]*12" office:value-type="currency" office:currency="BRL" office:value="169666.56" calcext:value-type="currency">
            <text:p>R$ 169.666,56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10"/>
          <table:table-cell table:style-name="ce3" office:value-type="float" office:value="54" calcext:value-type="float">
            <text:p>54</text:p>
          </table:table-cell>
          <table:table-cell table:style-name="ce3" office:value-type="float" office:value="23597" calcext:value-type="float">
            <text:p>23597</text:p>
          </table:table-cell>
          <table:table-cell table:style-name="ce17" office:value-type="string" calcext:value-type="string">
            <text:p>12x36 hs Not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15792.5" calcext:value-type="currency">
            <text:p>R$ 15.792,50</text:p>
          </table:table-cell>
          <table:table-cell table:style-name="ce27" table:formula="of:=[.J58]*[.I58]" office:value-type="currency" office:currency="BRL" office:value="15792.5" calcext:value-type="currency">
            <text:p>R$ 15.792,50</text:p>
          </table:table-cell>
          <table:table-cell table:style-name="ce27" table:formula="of:=[.K58]*12" office:value-type="currency" office:currency="BRL" office:value="189510" calcext:value-type="currency">
            <text:p>R$ 189.510,00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10"/>
          <table:table-cell table:style-name="ce3" office:value-type="float" office:value="55" calcext:value-type="float">
            <text:p>55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Cidade Ocidental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576.71" calcext:value-type="currency">
            <text:p>R$ 6.576,71</text:p>
          </table:table-cell>
          <table:table-cell table:style-name="ce27" table:formula="of:=[.J59]*[.I59]" office:value-type="currency" office:currency="BRL" office:value="6576.71" calcext:value-type="currency">
            <text:p>R$ 6.576,71</text:p>
          </table:table-cell>
          <table:table-cell table:style-name="ce27" table:formula="of:=[.K59]*12" office:value-type="currency" office:currency="BRL" office:value="78920.52" calcext:value-type="currency">
            <text:p>R$ 78.920,52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10"/>
          <table:table-cell table:style-name="ce3" office:value-type="float" office:value="56" calcext:value-type="float">
            <text:p>56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Valparaíso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60]*[.I60]" office:value-type="currency" office:currency="BRL" office:value="6791.89" calcext:value-type="currency">
            <text:p>R$ 6.791,89</text:p>
          </table:table-cell>
          <table:table-cell table:style-name="ce27" table:formula="of:=[.K60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10"/>
          <table:table-cell table:style-name="ce3" office:value-type="float" office:value="57" calcext:value-type="float">
            <text:p>57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Cristalin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61]*[.I61]" office:value-type="currency" office:currency="BRL" office:value="6791.89" calcext:value-type="currency">
            <text:p>R$ 6.791,89</text:p>
          </table:table-cell>
          <table:table-cell table:style-name="ce27" table:formula="of:=[.K61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10"/>
          <table:table-cell table:style-name="ce3" office:value-type="float" office:value="58" calcext:value-type="float">
            <text:p>58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Planaltina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62]*[.I62]" office:value-type="currency" office:currency="BRL" office:value="6791.89" calcext:value-type="currency">
            <text:p>R$ 6.791,89</text:p>
          </table:table-cell>
          <table:table-cell table:style-name="ce27" table:formula="of:=[.K62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10"/>
          <table:table-cell table:style-name="ce3" office:value-type="float" office:value="59" calcext:value-type="float">
            <text:p>59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Águas Lindas de Goiás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63]*[.I63]" office:value-type="currency" office:currency="BRL" office:value="6791.89" calcext:value-type="currency">
            <text:p>R$ 6.791,89</text:p>
          </table:table-cell>
          <table:table-cell table:style-name="ce27" table:formula="of:=[.K63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10"/>
          <table:table-cell table:style-name="ce3" office:value-type="float" office:value="60" calcext:value-type="float">
            <text:p>60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s semanais</text:p>
          </table:table-cell>
          <table:table-cell table:style-name="ce17" office:value-type="string" calcext:value-type="string">
            <text:p>Santo Antônio do Descoberto</text:p>
          </table:table-cell>
          <table:table-cell table:style-name="ce22" office:value-type="string" calcext:value-type="string">
            <text:p>Posto</text:p>
          </table:table-cell>
          <table:table-cell table:style-name="ce22" office:value-type="float" office:value="1" calcext:value-type="float">
            <text:p>1</text:p>
          </table:table-cell>
          <table:table-cell table:style-name="ce27" office:value-type="currency" office:currency="BRL" office:value="6791.89" calcext:value-type="currency">
            <text:p>R$ 6.791,89</text:p>
          </table:table-cell>
          <table:table-cell table:style-name="ce27" table:formula="of:=[.J64]*[.I64]" office:value-type="currency" office:currency="BRL" office:value="6791.89" calcext:value-type="currency">
            <text:p>R$ 6.791,89</text:p>
          </table:table-cell>
          <table:table-cell table:style-name="ce27" table:formula="of:=[.K64]*12" office:value-type="currency" office:currency="BRL" office:value="81502.68" calcext:value-type="currency">
            <text:p>R$ 81.502,68</text:p>
          </table:table-cell>
          <table:table-cell table:style-name="Default" table:number-columns-repeated="16372"/>
        </table:table-row>
        <table:table-row table:style-name="ro5">
          <table:table-cell table:style-name="ce4" office:value-type="string" calcext:value-type="string" table:number-columns-spanned="8" table:number-rows-spanned="1">
            <text:p>VALOR TOTAL ESTIMADO GOIÁS</text:p>
          </table:table-cell>
          <table:covered-table-cell table:number-columns-repeated="7" table:style-name="ce4"/>
          <table:table-cell table:style-name="ce23" table:formula="of:=SUM([.I6:.I64])" office:value-type="float" office:value="114" calcext:value-type="float">
            <text:p>114</text:p>
          </table:table-cell>
          <table:table-cell table:style-name="ce28" office:value-type="string" calcext:value-type="string">
            <text:p>-</text:p>
          </table:table-cell>
          <table:table-cell table:style-name="ce28" table:formula="of:=SUM([.K5:.K64])" office:value-type="currency" office:currency="BRL" office:value="999058.55" calcext:value-type="currency">
            <text:p>R$ 999.058,55</text:p>
          </table:table-cell>
          <table:table-cell table:style-name="ce28" table:formula="of:=SUM([.L5:.L64])" office:value-type="currency" office:currency="BRL" office:value="11988702.6" calcext:value-type="currency">
            <text:p>R$ 11.988.702,60</text:p>
          </table:table-cell>
          <table:table-cell table:style-name="Default" table:number-columns-repeated="16372"/>
        </table:table-row>
        <table:table-row table:style-name="ro2">
          <table:table-cell table:number-columns-repeated="12"/>
          <table:table-cell table:style-name="Default" table:number-columns-repeated="16372"/>
        </table:table-row>
        <table:table-row table:style-name="ro6">
          <table:table-cell table:style-name="ce2" office:value-type="string" calcext:value-type="string">
            <text:p>LOTE</text:p>
          </table:table-cell>
          <table:table-cell table:style-name="ce2" office:value-type="string" calcext:value-type="string">
            <text:p>UF</text:p>
          </table:table-cell>
          <table:table-cell table:style-name="ce2" office:value-type="string" calcext:value-type="string">
            <text:p>GEX</text:p>
          </table:table-cell>
          <table:table-cell table:style-name="ce2" office:value-type="string" calcext:value-type="string">
            <text:p>ITENS</text:p>
          </table:table-cell>
          <table:table-cell table:style-name="ce2" office:value-type="string" calcext:value-type="string">
            <text:p>CÓDIGO</text:p>
          </table:table-cell>
          <table:table-cell table:style-name="ce2" office:value-type="string" calcext:value-type="string">
            <text:p>DESCRIÇÃO DO POSTO</text:p>
          </table:table-cell>
          <table:table-cell table:style-name="ce2" office:value-type="string" calcext:value-type="string">
            <text:p>UNIDADES</text:p>
          </table:table-cell>
          <table:table-cell table:style-name="ce2" office:value-type="string" calcext:value-type="string">
            <text:p>UNIDADE DE MEDIDA</text:p>
          </table:table-cell>
          <table:table-cell table:style-name="ce2" office:value-type="string" calcext:value-type="string">
            <text:p>QUANTIDADE</text:p>
          </table:table-cell>
          <table:table-cell table:style-name="ce26" office:value-type="string" calcext:value-type="string">
            <text:p>VALOR UNITÁRIO</text:p>
          </table:table-cell>
          <table:table-cell table:style-name="ce33" office:value-type="string" calcext:value-type="string">
            <text:p>VALOR MENSAL</text:p>
          </table:table-cell>
          <table:table-cell table:style-name="ce37" office:value-type="string" calcext:value-type="string">
            <text:p>VALOR ANUAL</text:p>
          </table:table-cell>
          <table:table-cell table:style-name="Default" table:number-columns-repeated="16372"/>
        </table:table-row>
        <table:table-row table:style-name="ro7">
          <table:table-cell table:style-name="ce3" office:value-type="float" office:value="2" calcext:value-type="float" table:number-columns-spanned="1" table:number-rows-spanned="11">
            <text:p>2</text:p>
          </table:table-cell>
          <table:table-cell table:style-name="ce6" office:value-type="string" calcext:value-type="string" table:number-columns-spanned="1" table:number-rows-spanned="11">
            <text:p>ACRE</text:p>
          </table:table-cell>
          <table:table-cell table:style-name="ce6" office:value-type="string" calcext:value-type="string" table:number-columns-spanned="1" table:number-rows-spanned="11">
            <text:p>GEX RIO BRANCO</text:p>
          </table:table-cell>
          <table:table-cell table:style-name="ce3" office:value-type="float" office:value="61" calcext:value-type="float">
            <text:p>61</text:p>
          </table:table-cell>
          <table:table-cell table:style-name="ce14" office:value-type="float" office:value="24147" calcext:value-type="float">
            <text:p>24147</text:p>
          </table:table-cell>
          <table:table-cell table:style-name="ce3" office:value-type="string" calcext:value-type="string">
            <text:p>Hora Eventual</text:p>
          </table:table-cell>
          <table:table-cell table:style-name="ce17" office:value-type="string" calcext:value-type="string" table:number-columns-spanned="1" table:number-rows-spanned="4">
            <text:p>Rio Branco</text:p>
          </table:table-cell>
          <table:table-cell table:style-name="ce3" office:value-type="string" calcext:value-type="string">
            <text:p>Hora</text:p>
          </table:table-cell>
          <table:table-cell table:style-name="ce3" office:value-type="float" office:value="60" calcext:value-type="float">
            <text:p>60</text:p>
          </table:table-cell>
          <table:table-cell table:style-name="ce29" table:formula="of:=[.K68]/[.I68]" office:value-type="currency" office:currency="BRL" office:value="61.9165" calcext:value-type="currency">
            <text:p>R$ 61,92</text:p>
          </table:table-cell>
          <table:table-cell table:style-name="ce29" office:value-type="currency" office:currency="BRL" office:value="3714.99" calcext:value-type="currency">
            <text:p>R$ 3.714,99</text:p>
          </table:table-cell>
          <table:table-cell table:style-name="ce29" table:formula="of:=[.K68]*12" office:value-type="currency" office:currency="BRL" office:value="44579.88" calcext:value-type="currency">
            <text:p>R$ 44.579,88</text:p>
          </table:table-cell>
          <table:table-cell table:style-name="Default" table:number-columns-repeated="16372"/>
        </table:table-row>
        <table:table-row table:style-name="ro8">
          <table:covered-table-cell table:number-columns-repeated="2" table:style-name="ce3"/>
          <table:covered-table-cell table:style-name="ce11"/>
          <table:table-cell table:style-name="ce3" office:value-type="float" office:value="62" calcext:value-type="float">
            <text:p>62</text:p>
          </table:table-cell>
          <table:table-cell table:style-name="ce15" office:value-type="float" office:value="23507" calcext:value-type="float">
            <text:p>23507</text:p>
          </table:table-cell>
          <table:table-cell table:style-name="ce3" office:value-type="string" calcext:value-type="string">
            <text:p>44 hs semanais</text:p>
          </table:table-cell>
          <table:covered-table-cell table:style-name="ce19"/>
          <table:table-cell table:style-name="ce22" office:value-type="string" calcext:value-type="string">
            <text:p>Posto</text:p>
          </table:table-cell>
          <table:table-cell table:style-name="ce3" office:value-type="float" office:value="2" calcext:value-type="float">
            <text:p>2</text:p>
          </table:table-cell>
          <table:table-cell table:style-name="ce29" office:value-type="currency" office:currency="BRL" office:value="6078.03" calcext:value-type="currency">
            <text:p>R$ 6.078,03</text:p>
          </table:table-cell>
          <table:table-cell table:style-name="ce29" table:formula="of:=[.I69]*[.J69]" office:value-type="currency" office:currency="BRL" office:value="12156.06" calcext:value-type="currency">
            <text:p>R$ 12.156,06</text:p>
          </table:table-cell>
          <table:table-cell table:style-name="ce29" table:formula="of:=[.K69]*12" office:value-type="currency" office:currency="BRL" office:value="145872.72" calcext:value-type="currency">
            <text:p>R$ 145.872,72</text:p>
          </table:table-cell>
          <table:table-cell table:style-name="Default" table:number-columns-repeated="16372"/>
        </table:table-row>
        <table:table-row table:style-name="ro9">
          <table:covered-table-cell table:number-columns-repeated="2" table:style-name="ce3"/>
          <table:covered-table-cell table:style-name="ce11"/>
          <table:table-cell table:style-name="ce3" office:value-type="float" office:value="63" calcext:value-type="float">
            <text:p>63</text:p>
          </table:table-cell>
          <table:table-cell table:style-name="ce15" office:value-type="float" office:value="23647" calcext:value-type="float">
            <text:p>23647</text:p>
          </table:table-cell>
          <table:table-cell table:style-name="ce3" office:value-type="string" calcext:value-type="string">
            <text:p>12x36 hs Diurno</text:p>
          </table:table-cell>
          <table:covered-table-cell table:style-name="ce19"/>
          <table:table-cell table:style-name="ce22" office:value-type="string" calcext:value-type="string">
            <text:p>Posto</text:p>
          </table:table-cell>
          <table:table-cell table:style-name="ce3" office:value-type="float" office:value="3" calcext:value-type="float">
            <text:p>3</text:p>
          </table:table-cell>
          <table:table-cell table:style-name="ce29" office:value-type="currency" office:currency="BRL" office:value="11968.92" calcext:value-type="currency">
            <text:p>R$ 11.968,92</text:p>
          </table:table-cell>
          <table:table-cell table:style-name="ce29" table:formula="of:=[.I70]*[.J70]" office:value-type="currency" office:currency="BRL" office:value="35906.76" calcext:value-type="currency">
            <text:p>R$ 35.906,76</text:p>
          </table:table-cell>
          <table:table-cell table:style-name="ce29" table:formula="of:=[.K70]*12" office:value-type="currency" office:currency="BRL" office:value="430881.12" calcext:value-type="currency">
            <text:p>R$ 430.881,12</text:p>
          </table:table-cell>
          <table:table-cell table:style-name="Default" table:number-columns-repeated="16372"/>
        </table:table-row>
        <table:table-row table:style-name="ro9">
          <table:covered-table-cell table:number-columns-repeated="2" table:style-name="ce3"/>
          <table:covered-table-cell table:style-name="ce11"/>
          <table:table-cell table:style-name="ce3" office:value-type="float" office:value="64" calcext:value-type="float">
            <text:p>64</text:p>
          </table:table-cell>
          <table:table-cell table:style-name="ce15" office:value-type="float" office:value="23597" calcext:value-type="float">
            <text:p>23597</text:p>
          </table:table-cell>
          <table:table-cell table:style-name="ce3" office:value-type="string" calcext:value-type="string">
            <text:p>12x36 hs Not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3" office:value-type="float" office:value="2" calcext:value-type="float">
            <text:p>2</text:p>
          </table:table-cell>
          <table:table-cell table:style-name="ce29" office:value-type="currency" office:currency="BRL" office:value="13292.32" calcext:value-type="currency">
            <text:p>R$ 13.292,32</text:p>
          </table:table-cell>
          <table:table-cell table:style-name="ce29" table:formula="of:=[.I71]*[.J71]" office:value-type="currency" office:currency="BRL" office:value="26584.64" calcext:value-type="currency">
            <text:p>R$ 26.584,64</text:p>
          </table:table-cell>
          <table:table-cell table:style-name="ce29" table:formula="of:=[.K71]*12" office:value-type="currency" office:currency="BRL" office:value="319015.68" calcext:value-type="currency">
            <text:p>R$ 319.015,68</text:p>
          </table:table-cell>
          <table:table-cell table:style-name="Default" table:number-columns-repeated="16372"/>
        </table:table-row>
        <table:table-row table:style-name="ro9">
          <table:covered-table-cell table:number-columns-repeated="2" table:style-name="ce3"/>
          <table:covered-table-cell table:style-name="ce11"/>
          <table:table-cell table:style-name="ce3" office:value-type="float" office:value="65" calcext:value-type="float">
            <text:p>65</text:p>
          </table:table-cell>
          <table:table-cell table:style-name="ce15" office:value-type="float" office:value="23507" calcext:value-type="float">
            <text:p>23507</text:p>
          </table:table-cell>
          <table:table-cell table:style-name="ce3" office:value-type="string" calcext:value-type="string">
            <text:p>44 hs semanais</text:p>
          </table:table-cell>
          <table:table-cell table:style-name="ce17" office:value-type="string" calcext:value-type="string" table:number-columns-spanned="1" table:number-rows-spanned="3">
            <text:p>Cruzeiro do Sul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29" office:value-type="currency" office:currency="BRL" office:value="6008.78" calcext:value-type="currency">
            <text:p>R$ 6.008,78</text:p>
          </table:table-cell>
          <table:table-cell table:style-name="ce29" table:formula="of:=[.I72]*[.J72]" office:value-type="currency" office:currency="BRL" office:value="6008.78" calcext:value-type="currency">
            <text:p>R$ 6.008,78</text:p>
          </table:table-cell>
          <table:table-cell table:style-name="ce29" table:formula="of:=[.K72]*12" office:value-type="currency" office:currency="BRL" office:value="72105.36" calcext:value-type="currency">
            <text:p>R$ 72.105,36</text:p>
          </table:table-cell>
          <table:table-cell table:style-name="Default" table:number-columns-repeated="16372"/>
        </table:table-row>
        <table:table-row table:style-name="ro9">
          <table:covered-table-cell table:number-columns-repeated="2" table:style-name="ce3"/>
          <table:covered-table-cell table:style-name="ce11"/>
          <table:table-cell table:style-name="ce3" office:value-type="float" office:value="66" calcext:value-type="float">
            <text:p>66</text:p>
          </table:table-cell>
          <table:table-cell table:style-name="ce15" office:value-type="float" office:value="23647" calcext:value-type="float">
            <text:p>23647</text:p>
          </table:table-cell>
          <table:table-cell table:style-name="ce3" office:value-type="string" calcext:value-type="string">
            <text:p>12x36 hs Diurno</text:p>
          </table:table-cell>
          <table:covered-table-cell table:style-name="ce19"/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29" office:value-type="currency" office:currency="BRL" office:value="11960.06" calcext:value-type="currency">
            <text:p>R$ 11.960,06</text:p>
          </table:table-cell>
          <table:table-cell table:style-name="ce29" table:formula="of:=[.I73]*[.J73]" office:value-type="currency" office:currency="BRL" office:value="11960.06" calcext:value-type="currency">
            <text:p>R$ 11.960,06</text:p>
          </table:table-cell>
          <table:table-cell table:style-name="ce29" table:formula="of:=[.K73]*12" office:value-type="currency" office:currency="BRL" office:value="143520.72" calcext:value-type="currency">
            <text:p>R$ 143.520,72</text:p>
          </table:table-cell>
          <table:table-cell table:style-name="Default" table:number-columns-repeated="16372"/>
        </table:table-row>
        <table:table-row table:style-name="ro9">
          <table:covered-table-cell table:number-columns-repeated="2" table:style-name="ce3"/>
          <table:covered-table-cell table:style-name="ce11"/>
          <table:table-cell table:style-name="ce3" office:value-type="float" office:value="67" calcext:value-type="float">
            <text:p>67</text:p>
          </table:table-cell>
          <table:table-cell table:style-name="ce15" office:value-type="float" office:value="23597" calcext:value-type="float">
            <text:p>23597</text:p>
          </table:table-cell>
          <table:table-cell table:style-name="ce3" office:value-type="string" calcext:value-type="string">
            <text:p>12x36 hs Not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29" office:value-type="currency" office:currency="BRL" office:value="13283.46" calcext:value-type="currency">
            <text:p>R$ 13.283,46</text:p>
          </table:table-cell>
          <table:table-cell table:style-name="ce29" table:formula="of:=[.I74]*[.J74]" office:value-type="currency" office:currency="BRL" office:value="13283.46" calcext:value-type="currency">
            <text:p>R$ 13.283,46</text:p>
          </table:table-cell>
          <table:table-cell table:style-name="ce29" table:formula="of:=[.K74]*12" office:value-type="currency" office:currency="BRL" office:value="159401.52" calcext:value-type="currency">
            <text:p>R$ 159.401,52</text:p>
          </table:table-cell>
          <table:table-cell table:style-name="Default" table:number-columns-repeated="16372"/>
        </table:table-row>
        <table:table-row table:style-name="ro9">
          <table:covered-table-cell table:number-columns-repeated="2" table:style-name="ce3"/>
          <table:covered-table-cell table:style-name="ce11"/>
          <table:table-cell table:style-name="ce3" office:value-type="float" office:value="68" calcext:value-type="float">
            <text:p>68</text:p>
          </table:table-cell>
          <table:table-cell table:style-name="ce15" office:value-type="float" office:value="23507" calcext:value-type="float">
            <text:p>23507</text:p>
          </table:table-cell>
          <table:table-cell table:style-name="ce3" office:value-type="string" calcext:value-type="string">
            <text:p>44 hs semanais</text:p>
          </table:table-cell>
          <table:table-cell table:style-name="ce17" office:value-type="string" calcext:value-type="string">
            <text:p>Brasileia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2" calcext:value-type="float">
            <text:p>2</text:p>
          </table:table-cell>
          <table:table-cell table:style-name="ce29" office:value-type="currency" office:currency="BRL" office:value="6008.78" calcext:value-type="currency">
            <text:p>R$ 6.008,78</text:p>
          </table:table-cell>
          <table:table-cell table:style-name="ce29" table:formula="of:=[.I75]*[.J75]" office:value-type="currency" office:currency="BRL" office:value="12017.56" calcext:value-type="currency">
            <text:p>R$ 12.017,56</text:p>
          </table:table-cell>
          <table:table-cell table:style-name="ce29" table:formula="of:=[.K75]*12" office:value-type="currency" office:currency="BRL" office:value="144210.72" calcext:value-type="currency">
            <text:p>R$ 144.210,72</text:p>
          </table:table-cell>
          <table:table-cell table:style-name="Default" table:number-columns-repeated="16372"/>
        </table:table-row>
        <table:table-row table:style-name="ro9">
          <table:covered-table-cell table:number-columns-repeated="2" table:style-name="ce3"/>
          <table:covered-table-cell table:style-name="ce11"/>
          <table:table-cell table:style-name="ce3" office:value-type="float" office:value="69" calcext:value-type="float">
            <text:p>69</text:p>
          </table:table-cell>
          <table:table-cell table:style-name="ce15" office:value-type="float" office:value="23597" calcext:value-type="float">
            <text:p>23597</text:p>
          </table:table-cell>
          <table:table-cell table:style-name="ce3" office:value-type="string" calcext:value-type="string">
            <text:p>44 hs semanais</text:p>
          </table:table-cell>
          <table:table-cell table:style-name="ce17" office:value-type="string" calcext:value-type="string">
            <text:p>Tarauacá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29" office:value-type="currency" office:currency="BRL" office:value="6008.78" calcext:value-type="currency">
            <text:p>R$ 6.008,78</text:p>
          </table:table-cell>
          <table:table-cell table:style-name="ce29" table:formula="of:=[.I76]*[.J76]" office:value-type="currency" office:currency="BRL" office:value="6008.78" calcext:value-type="currency">
            <text:p>R$ 6.008,78</text:p>
          </table:table-cell>
          <table:table-cell table:style-name="ce29" table:formula="of:=[.K76]*12" office:value-type="currency" office:currency="BRL" office:value="72105.36" calcext:value-type="currency">
            <text:p>R$ 72.105,36</text:p>
          </table:table-cell>
          <table:table-cell table:style-name="Default" table:number-columns-repeated="16372"/>
        </table:table-row>
        <table:table-row table:style-name="ro9">
          <table:covered-table-cell table:number-columns-repeated="2" table:style-name="ce3"/>
          <table:covered-table-cell table:style-name="ce11"/>
          <table:table-cell table:style-name="ce3" office:value-type="float" office:value="70" calcext:value-type="float">
            <text:p>70</text:p>
          </table:table-cell>
          <table:table-cell table:style-name="ce15" office:value-type="float" office:value="23507" calcext:value-type="float">
            <text:p>23507</text:p>
          </table:table-cell>
          <table:table-cell table:style-name="ce3" office:value-type="string" calcext:value-type="string">
            <text:p>44 hs semanais</text:p>
          </table:table-cell>
          <table:table-cell table:style-name="ce17" office:value-type="string" calcext:value-type="string">
            <text:p>Feijó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29" office:value-type="currency" office:currency="BRL" office:value="5818.5" calcext:value-type="currency">
            <text:p>R$ 5.818,50</text:p>
          </table:table-cell>
          <table:table-cell table:style-name="ce29" table:formula="of:=[.I77]*[.J77]" office:value-type="currency" office:currency="BRL" office:value="5818.5" calcext:value-type="currency">
            <text:p>R$ 5.818,50</text:p>
          </table:table-cell>
          <table:table-cell table:style-name="ce29" table:formula="of:=[.K77]*12" office:value-type="currency" office:currency="BRL" office:value="69822" calcext:value-type="currency">
            <text:p>R$ 69.822,00</text:p>
          </table:table-cell>
          <table:table-cell table:style-name="Default" table:number-columns-repeated="16372"/>
        </table:table-row>
        <table:table-row table:style-name="ro9">
          <table:covered-table-cell table:number-columns-repeated="2" table:style-name="ce3"/>
          <table:covered-table-cell table:style-name="ce12"/>
          <table:table-cell table:style-name="ce3" office:value-type="float" office:value="71" calcext:value-type="float">
            <text:p>71</text:p>
          </table:table-cell>
          <table:table-cell table:style-name="ce15" office:value-type="float" office:value="23507" calcext:value-type="float">
            <text:p>23507</text:p>
          </table:table-cell>
          <table:table-cell table:style-name="ce3" office:value-type="string" calcext:value-type="string">
            <text:p>44 hs semanais</text:p>
          </table:table-cell>
          <table:table-cell table:style-name="ce17" office:value-type="string" calcext:value-type="string">
            <text:p>Sena Madureira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29" office:value-type="currency" office:currency="BRL" office:value="6008.78" calcext:value-type="currency">
            <text:p>R$ 6.008,78</text:p>
          </table:table-cell>
          <table:table-cell table:style-name="ce29" table:formula="of:=[.I78]*[.J78]" office:value-type="currency" office:currency="BRL" office:value="6008.78" calcext:value-type="currency">
            <text:p>R$ 6.008,78</text:p>
          </table:table-cell>
          <table:table-cell table:style-name="ce29" table:formula="of:=[.K78]*12" office:value-type="currency" office:currency="BRL" office:value="72105.36" calcext:value-type="currency">
            <text:p>R$ 72.105,36</text:p>
          </table:table-cell>
          <table:table-cell table:style-name="Default" table:number-columns-repeated="16372"/>
        </table:table-row>
        <table:table-row table:style-name="ro5">
          <table:table-cell table:style-name="ce4" office:value-type="string" calcext:value-type="string" table:number-columns-spanned="8" table:number-rows-spanned="1">
            <text:p>VALOR TOTAL ESTIMADO ACRE</text:p>
          </table:table-cell>
          <table:covered-table-cell table:number-columns-repeated="7" table:style-name="ce4"/>
          <table:table-cell table:style-name="ce24" table:formula="of:=SUM([.I69:.I78])" office:value-type="float" office:value="15" calcext:value-type="float">
            <text:p>15</text:p>
          </table:table-cell>
          <table:table-cell table:style-name="ce30" office:value-type="string" calcext:value-type="string">
            <text:p>-</text:p>
          </table:table-cell>
          <table:table-cell table:style-name="ce34" table:formula="of:=SUM([.K68:.K78])" office:value-type="currency" office:currency="BRL" office:value="139468.37" calcext:value-type="currency">
            <text:p>R$ 139.468,37</text:p>
          </table:table-cell>
          <table:table-cell table:style-name="ce34" table:formula="of:=SUM([.L68:.L78])" office:value-type="currency" office:currency="BRL" office:value="1673620.44" calcext:value-type="currency">
            <text:p>R$ 1.673.620,44</text:p>
          </table:table-cell>
          <table:table-cell table:style-name="Default" table:number-columns-repeated="16372"/>
        </table:table-row>
        <table:table-row table:style-name="ro2">
          <table:table-cell table:number-columns-repeated="12"/>
          <table:table-cell table:style-name="Default" table:number-columns-repeated="16372"/>
        </table:table-row>
        <table:table-row table:style-name="ro6">
          <table:table-cell table:style-name="ce2" office:value-type="string" calcext:value-type="string">
            <text:p>LOTE</text:p>
          </table:table-cell>
          <table:table-cell table:style-name="ce2" office:value-type="string" calcext:value-type="string">
            <text:p>UF</text:p>
          </table:table-cell>
          <table:table-cell table:style-name="ce2" office:value-type="string" calcext:value-type="string">
            <text:p>GEX</text:p>
          </table:table-cell>
          <table:table-cell table:style-name="ce2" office:value-type="string" calcext:value-type="string">
            <text:p>ITENS</text:p>
          </table:table-cell>
          <table:table-cell table:style-name="ce2" office:value-type="string" calcext:value-type="string">
            <text:p>CÓDIGO</text:p>
          </table:table-cell>
          <table:table-cell table:style-name="ce2" office:value-type="string" calcext:value-type="string">
            <text:p>DESCRIÇÃO DO POSTO</text:p>
          </table:table-cell>
          <table:table-cell table:style-name="ce2" office:value-type="string" calcext:value-type="string">
            <text:p>UNIDADES</text:p>
          </table:table-cell>
          <table:table-cell table:style-name="ce2" office:value-type="string" calcext:value-type="string">
            <text:p>UNIDADE DE MEDIDA</text:p>
          </table:table-cell>
          <table:table-cell table:style-name="ce2" office:value-type="string" calcext:value-type="string">
            <text:p>QUANTIDADE</text:p>
          </table:table-cell>
          <table:table-cell table:style-name="ce26" office:value-type="string" calcext:value-type="string">
            <text:p>VALOR UNITÁRIO</text:p>
          </table:table-cell>
          <table:table-cell table:style-name="ce33" office:value-type="string" calcext:value-type="string">
            <text:p>VALOR MENSAL</text:p>
          </table:table-cell>
          <table:table-cell table:style-name="ce37" office:value-type="string" calcext:value-type="string">
            <text:p>VALOR ANUAL</text:p>
          </table:table-cell>
          <table:table-cell table:style-name="Default" table:number-columns-repeated="16372"/>
        </table:table-row>
        <table:table-row table:style-name="ro4">
          <table:table-cell table:style-name="ce3" office:value-type="float" office:value="3" calcext:value-type="float" table:number-columns-spanned="1" table:number-rows-spanned="28">
            <text:p>3</text:p>
          </table:table-cell>
          <table:table-cell table:style-name="ce6" office:value-type="string" calcext:value-type="string" table:number-columns-spanned="1" table:number-rows-spanned="28">
            <text:p>RONDÔNIA</text:p>
          </table:table-cell>
          <table:table-cell table:style-name="ce6" office:value-type="string" calcext:value-type="string" table:number-columns-spanned="1" table:number-rows-spanned="28">
            <text:p>GEX PORTO VELHO</text:p>
          </table:table-cell>
          <table:table-cell table:style-name="ce3" office:value-type="float" office:value="72" calcext:value-type="float">
            <text:p>72</text:p>
          </table:table-cell>
          <table:table-cell table:style-name="ce3" office:value-type="float" office:value="24147" calcext:value-type="float">
            <text:p>24147</text:p>
          </table:table-cell>
          <table:table-cell table:style-name="ce17" office:value-type="string" calcext:value-type="string">
            <text:p>Hora Eventual</text:p>
          </table:table-cell>
          <table:table-cell table:style-name="ce17" office:value-type="string" calcext:value-type="string" table:number-columns-spanned="1" table:number-rows-spanned="4">
            <text:p>Porto Velho</text:p>
          </table:table-cell>
          <table:table-cell table:style-name="ce3" office:value-type="string" calcext:value-type="string">
            <text:p>Hora</text:p>
          </table:table-cell>
          <table:table-cell table:style-name="ce3" office:value-type="float" office:value="162" calcext:value-type="float">
            <text:p>162</text:p>
          </table:table-cell>
          <table:table-cell table:style-name="ce31" table:formula="of:=[.K82]/[.I82]" office:value-type="currency" office:currency="BRL" office:value="61.8774074074074" calcext:value-type="currency">
            <text:p>R$ 61,88</text:p>
          </table:table-cell>
          <table:table-cell table:style-name="ce35" office:value-type="currency" office:currency="BRL" office:value="10024.14" calcext:value-type="currency">
            <text:p>R$ 10.024,14</text:p>
          </table:table-cell>
          <table:table-cell table:style-name="ce35" table:formula="of:=[.K82]*12" office:value-type="currency" office:currency="BRL" office:value="120289.68" calcext:value-type="currency">
            <text:p>R$ 120.289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73" calcext:value-type="float">
            <text:p>73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covered-table-cell table:style-name="ce19"/>
          <table:table-cell table:style-name="ce22" office:value-type="string" calcext:value-type="string">
            <text:p>Posto</text:p>
          </table:table-cell>
          <table:table-cell table:style-name="ce3" office:value-type="float" office:value="3" calcext:value-type="float">
            <text:p>3</text:p>
          </table:table-cell>
          <table:table-cell table:style-name="ce31" office:value-type="currency" office:currency="BRL" office:value="6758.93" calcext:value-type="currency">
            <text:p>R$ 6.758,93</text:p>
          </table:table-cell>
          <table:table-cell table:style-name="ce35" table:formula="of:=[.I83]*[.J83]" office:value-type="currency" office:currency="BRL" office:value="20276.79" calcext:value-type="currency">
            <text:p>R$ 20.276,79</text:p>
          </table:table-cell>
          <table:table-cell table:style-name="ce35" table:formula="of:=[.K83]*12" office:value-type="currency" office:currency="BRL" office:value="243321.48" calcext:value-type="currency">
            <text:p>R$ 243.321,4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74" calcext:value-type="float">
            <text:p>74</text:p>
          </table:table-cell>
          <table:table-cell table:style-name="ce3" office:value-type="float" office:value="23647" calcext:value-type="float">
            <text:p>23647</text:p>
          </table:table-cell>
          <table:table-cell table:style-name="ce17" office:value-type="string" calcext:value-type="string">
            <text:p>12x36 DIURNO</text:p>
          </table:table-cell>
          <table:covered-table-cell table:style-name="ce19"/>
          <table:table-cell table:style-name="ce22" office:value-type="string" calcext:value-type="string">
            <text:p>Posto</text:p>
          </table:table-cell>
          <table:table-cell table:style-name="ce3" office:value-type="float" office:value="5" calcext:value-type="float">
            <text:p>5</text:p>
          </table:table-cell>
          <table:table-cell table:style-name="ce31" office:value-type="currency" office:currency="BRL" office:value="13335.46" calcext:value-type="currency">
            <text:p>R$ 13.335,46</text:p>
          </table:table-cell>
          <table:table-cell table:style-name="ce35" table:formula="of:=[.I84]*[.J84]" office:value-type="currency" office:currency="BRL" office:value="66677.3" calcext:value-type="currency">
            <text:p>R$ 66.677,30</text:p>
          </table:table-cell>
          <table:table-cell table:style-name="ce35" table:formula="of:=[.K84]*12" office:value-type="currency" office:currency="BRL" office:value="800127.6" calcext:value-type="currency">
            <text:p>R$ 800.127,60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75" calcext:value-type="float">
            <text:p>75</text:p>
          </table:table-cell>
          <table:table-cell table:style-name="ce3" office:value-type="float" office:value="23597" calcext:value-type="float">
            <text:p>23597</text:p>
          </table:table-cell>
          <table:table-cell table:style-name="ce17" office:value-type="string" calcext:value-type="string">
            <text:p>12x36 NOT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3" office:value-type="float" office:value="3" calcext:value-type="float">
            <text:p>3</text:p>
          </table:table-cell>
          <table:table-cell table:style-name="ce31" office:value-type="currency" office:currency="BRL" office:value="14802.58" calcext:value-type="currency">
            <text:p>R$ 14.802,58</text:p>
          </table:table-cell>
          <table:table-cell table:style-name="ce35" table:formula="of:=[.I85]*[.J85]" office:value-type="currency" office:currency="BRL" office:value="44407.74" calcext:value-type="currency">
            <text:p>R$ 44.407,74</text:p>
          </table:table-cell>
          <table:table-cell table:style-name="ce35" table:formula="of:=[.K85]*12" office:value-type="currency" office:currency="BRL" office:value="532892.88" calcext:value-type="currency">
            <text:p>R$ 532.892,8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76" calcext:value-type="float">
            <text:p>76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Alta Floresta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2" calcext:value-type="float">
            <text:p>2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86]*[.J86]" office:value-type="currency" office:currency="BRL" office:value="13168.64" calcext:value-type="currency">
            <text:p>R$ 13.168,64</text:p>
          </table:table-cell>
          <table:table-cell table:style-name="ce35" table:formula="of:=[.K86]*12" office:value-type="currency" office:currency="BRL" office:value="158023.68" calcext:value-type="currency">
            <text:p>R$ 158.023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77" calcext:value-type="float">
            <text:p>77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 table:number-columns-spanned="1" table:number-rows-spanned="2">
            <text:p>Ariquemes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87]*[.J87]" office:value-type="currency" office:currency="BRL" office:value="6584.32" calcext:value-type="currency">
            <text:p>R$ 6.584,32</text:p>
          </table:table-cell>
          <table:table-cell table:style-name="ce35" table:formula="of:=[.K87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78" calcext:value-type="float">
            <text:p>78</text:p>
          </table:table-cell>
          <table:table-cell table:style-name="ce3" office:value-type="float" office:value="23647" calcext:value-type="float">
            <text:p>23647</text:p>
          </table:table-cell>
          <table:table-cell table:style-name="ce17" office:value-type="string" calcext:value-type="string">
            <text:p>12x36 DI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13335.46" calcext:value-type="currency">
            <text:p>R$ 13.335,46</text:p>
          </table:table-cell>
          <table:table-cell table:style-name="ce35" table:formula="of:=[.I88]*[.J88]" office:value-type="currency" office:currency="BRL" office:value="13335.46" calcext:value-type="currency">
            <text:p>R$ 13.335,46</text:p>
          </table:table-cell>
          <table:table-cell table:style-name="ce35" table:formula="of:=[.K88]*12" office:value-type="currency" office:currency="BRL" office:value="160025.52" calcext:value-type="currency">
            <text:p>R$ 160.025,52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79" calcext:value-type="float">
            <text:p>79</text:p>
          </table:table-cell>
          <table:table-cell table:style-name="ce3" office:value-type="float" office:value="23597" calcext:value-type="float">
            <text:p>2359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Buritis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2" calcext:value-type="float">
            <text:p>2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89]*[.J89]" office:value-type="currency" office:currency="BRL" office:value="13168.64" calcext:value-type="currency">
            <text:p>R$ 13.168,64</text:p>
          </table:table-cell>
          <table:table-cell table:style-name="ce35" table:formula="of:=[.K89]*12" office:value-type="currency" office:currency="BRL" office:value="158023.68" calcext:value-type="currency">
            <text:p>R$ 158.023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80" calcext:value-type="float">
            <text:p>80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 table:number-columns-spanned="1" table:number-rows-spanned="2">
            <text:p>Cacoal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90]*[.J90]" office:value-type="currency" office:currency="BRL" office:value="6584.32" calcext:value-type="currency">
            <text:p>R$ 6.584,32</text:p>
          </table:table-cell>
          <table:table-cell table:style-name="ce35" table:formula="of:=[.K90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81" calcext:value-type="float">
            <text:p>81</text:p>
          </table:table-cell>
          <table:table-cell table:style-name="ce3" office:value-type="float" office:value="23647" calcext:value-type="float">
            <text:p>23647</text:p>
          </table:table-cell>
          <table:table-cell table:style-name="ce17" office:value-type="string" calcext:value-type="string">
            <text:p>12x36 DI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13335.46" calcext:value-type="currency">
            <text:p>R$ 13.335,46</text:p>
          </table:table-cell>
          <table:table-cell table:style-name="ce35" table:formula="of:=[.I91]*[.J91]" office:value-type="currency" office:currency="BRL" office:value="13335.46" calcext:value-type="currency">
            <text:p>R$ 13.335,46</text:p>
          </table:table-cell>
          <table:table-cell table:style-name="ce35" table:formula="of:=[.K91]*12" office:value-type="currency" office:currency="BRL" office:value="160025.52" calcext:value-type="currency">
            <text:p>R$ 160.025,52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82" calcext:value-type="float">
            <text:p>82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Colorado Do Oeste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92]*[.J92]" office:value-type="currency" office:currency="BRL" office:value="6584.32" calcext:value-type="currency">
            <text:p>R$ 6.584,32</text:p>
          </table:table-cell>
          <table:table-cell table:style-name="ce35" table:formula="of:=[.K92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83" calcext:value-type="float">
            <text:p>83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Espigão Do Leste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93]*[.J93]" office:value-type="currency" office:currency="BRL" office:value="6584.32" calcext:value-type="currency">
            <text:p>R$ 6.584,32</text:p>
          </table:table-cell>
          <table:table-cell table:style-name="ce35" table:formula="of:=[.K93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84" calcext:value-type="float">
            <text:p>84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Guajará-Mirim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94]*[.J94]" office:value-type="currency" office:currency="BRL" office:value="6584.32" calcext:value-type="currency">
            <text:p>R$ 6.584,32</text:p>
          </table:table-cell>
          <table:table-cell table:style-name="ce35" table:formula="of:=[.K94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85" calcext:value-type="float">
            <text:p>85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 table:number-columns-spanned="1" table:number-rows-spanned="2">
            <text:p>Jarú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95]*[.J95]" office:value-type="currency" office:currency="BRL" office:value="6584.32" calcext:value-type="currency">
            <text:p>R$ 6.584,32</text:p>
          </table:table-cell>
          <table:table-cell table:style-name="ce35" table:formula="of:=[.K95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86" calcext:value-type="float">
            <text:p>86</text:p>
          </table:table-cell>
          <table:table-cell table:style-name="ce3" office:value-type="float" office:value="23647" calcext:value-type="float">
            <text:p>23647</text:p>
          </table:table-cell>
          <table:table-cell table:style-name="ce17" office:value-type="string" calcext:value-type="string">
            <text:p>12x36 DI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13335.46" calcext:value-type="currency">
            <text:p>R$ 13.335,46</text:p>
          </table:table-cell>
          <table:table-cell table:style-name="ce35" table:formula="of:=[.I96]*[.J96]" office:value-type="currency" office:currency="BRL" office:value="13335.46" calcext:value-type="currency">
            <text:p>R$ 13.335,46</text:p>
          </table:table-cell>
          <table:table-cell table:style-name="ce35" table:formula="of:=[.K96]*12" office:value-type="currency" office:currency="BRL" office:value="160025.52" calcext:value-type="currency">
            <text:p>R$ 160.025,52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87" calcext:value-type="float">
            <text:p>87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 table:number-columns-spanned="1" table:number-rows-spanned="2">
            <text:p>Ji-Paraná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97]*[.J97]" office:value-type="currency" office:currency="BRL" office:value="6584.32" calcext:value-type="currency">
            <text:p>R$ 6.584,32</text:p>
          </table:table-cell>
          <table:table-cell table:style-name="ce35" table:formula="of:=[.K97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88" calcext:value-type="float">
            <text:p>88</text:p>
          </table:table-cell>
          <table:table-cell table:style-name="ce3" office:value-type="float" office:value="23647" calcext:value-type="float">
            <text:p>23647</text:p>
          </table:table-cell>
          <table:table-cell table:style-name="ce17" office:value-type="string" calcext:value-type="string">
            <text:p>12x36 DI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13335.46" calcext:value-type="currency">
            <text:p>R$ 13.335,46</text:p>
          </table:table-cell>
          <table:table-cell table:style-name="ce35" table:formula="of:=[.I98]*[.J98]" office:value-type="currency" office:currency="BRL" office:value="13335.46" calcext:value-type="currency">
            <text:p>R$ 13.335,46</text:p>
          </table:table-cell>
          <table:table-cell table:style-name="ce35" table:formula="of:=[.K98]*12" office:value-type="currency" office:currency="BRL" office:value="160025.52" calcext:value-type="currency">
            <text:p>R$ 160.025,52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89" calcext:value-type="float">
            <text:p>89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Machadinho Do Oeste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99]*[.J99]" office:value-type="currency" office:currency="BRL" office:value="6584.32" calcext:value-type="currency">
            <text:p>R$ 6.584,32</text:p>
          </table:table-cell>
          <table:table-cell table:style-name="ce35" table:formula="of:=[.K99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90" calcext:value-type="float">
            <text:p>90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Nova Brasilândia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100]*[.J100]" office:value-type="currency" office:currency="BRL" office:value="6584.32" calcext:value-type="currency">
            <text:p>R$ 6.584,32</text:p>
          </table:table-cell>
          <table:table-cell table:style-name="ce35" table:formula="of:=[.K100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91" calcext:value-type="float">
            <text:p>91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Nova Mamoré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101]*[.J101]" office:value-type="currency" office:currency="BRL" office:value="6584.32" calcext:value-type="currency">
            <text:p>R$ 6.584,32</text:p>
          </table:table-cell>
          <table:table-cell table:style-name="ce35" table:formula="of:=[.K101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92" calcext:value-type="float">
            <text:p>92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 table:number-columns-spanned="1" table:number-rows-spanned="2">
            <text:p>Ouro Preto Do Oeste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102]*[.J102]" office:value-type="currency" office:currency="BRL" office:value="6584.32" calcext:value-type="currency">
            <text:p>R$ 6.584,32</text:p>
          </table:table-cell>
          <table:table-cell table:style-name="ce35" table:formula="of:=[.K102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93" calcext:value-type="float">
            <text:p>93</text:p>
          </table:table-cell>
          <table:table-cell table:style-name="ce3" office:value-type="float" office:value="23647" calcext:value-type="float">
            <text:p>23647</text:p>
          </table:table-cell>
          <table:table-cell table:style-name="ce17" office:value-type="string" calcext:value-type="string">
            <text:p>12x36 DI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13335.46" calcext:value-type="currency">
            <text:p>R$ 13.335,46</text:p>
          </table:table-cell>
          <table:table-cell table:style-name="ce35" table:formula="of:=[.I103]*[.J103]" office:value-type="currency" office:currency="BRL" office:value="13335.46" calcext:value-type="currency">
            <text:p>R$ 13.335,46</text:p>
          </table:table-cell>
          <table:table-cell table:style-name="ce35" table:formula="of:=[.K103]*12" office:value-type="currency" office:currency="BRL" office:value="160025.52" calcext:value-type="currency">
            <text:p>R$ 160.025,52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94" calcext:value-type="float">
            <text:p>94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Pimenta Bueno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2" calcext:value-type="float">
            <text:p>2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104]*[.J104]" office:value-type="currency" office:currency="BRL" office:value="13168.64" calcext:value-type="currency">
            <text:p>R$ 13.168,64</text:p>
          </table:table-cell>
          <table:table-cell table:style-name="ce35" table:formula="of:=[.K104]*12" office:value-type="currency" office:currency="BRL" office:value="158023.68" calcext:value-type="currency">
            <text:p>R$ 158.023,68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95" calcext:value-type="float">
            <text:p>95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Presidente Médici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105]*[.J105]" office:value-type="currency" office:currency="BRL" office:value="6584.32" calcext:value-type="currency">
            <text:p>R$ 6.584,32</text:p>
          </table:table-cell>
          <table:table-cell table:style-name="ce35" table:formula="of:=[.K105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96" calcext:value-type="float">
            <text:p>96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Rolim De Moura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106]*[.J106]" office:value-type="currency" office:currency="BRL" office:value="6584.32" calcext:value-type="currency">
            <text:p>R$ 6.584,32</text:p>
          </table:table-cell>
          <table:table-cell table:style-name="ce35" table:formula="of:=[.K106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97" calcext:value-type="float">
            <text:p>97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>
            <text:p>São Miguel Do Guaporé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107]*[.J107]" office:value-type="currency" office:currency="BRL" office:value="6584.32" calcext:value-type="currency">
            <text:p>R$ 6.584,32</text:p>
          </table:table-cell>
          <table:table-cell table:style-name="ce35" table:formula="of:=[.K107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98" calcext:value-type="float">
            <text:p>98</text:p>
          </table:table-cell>
          <table:table-cell table:style-name="ce3" office:value-type="float" office:value="23507" calcext:value-type="float">
            <text:p>23507</text:p>
          </table:table-cell>
          <table:table-cell table:style-name="ce17" office:value-type="string" calcext:value-type="string">
            <text:p>44 HORAS</text:p>
          </table:table-cell>
          <table:table-cell table:style-name="ce17" office:value-type="string" calcext:value-type="string" table:number-columns-spanned="1" table:number-rows-spanned="2">
            <text:p>Vilhena</text:p>
          </table:table-cell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6584.32" calcext:value-type="currency">
            <text:p>R$ 6.584,32</text:p>
          </table:table-cell>
          <table:table-cell table:style-name="ce35" table:formula="of:=[.I108]*[.J108]" office:value-type="currency" office:currency="BRL" office:value="6584.32" calcext:value-type="currency">
            <text:p>R$ 6.584,32</text:p>
          </table:table-cell>
          <table:table-cell table:style-name="ce35" table:formula="of:=[.K108]*12" office:value-type="currency" office:currency="BRL" office:value="79011.84" calcext:value-type="currency">
            <text:p>R$ 79.011,84</text:p>
          </table:table-cell>
          <table:table-cell table:style-name="Default" table:number-columns-repeated="16372"/>
        </table:table-row>
        <table:table-row table:style-name="ro4">
          <table:covered-table-cell table:number-columns-repeated="2" table:style-name="ce3"/>
          <table:covered-table-cell table:style-name="ce6"/>
          <table:table-cell table:style-name="ce3" office:value-type="float" office:value="99" calcext:value-type="float">
            <text:p>99</text:p>
          </table:table-cell>
          <table:table-cell table:style-name="ce3" office:value-type="float" office:value="23647" calcext:value-type="float">
            <text:p>23647</text:p>
          </table:table-cell>
          <table:table-cell table:style-name="ce17" office:value-type="string" calcext:value-type="string">
            <text:p>12x36 DIURNO</text:p>
          </table:table-cell>
          <table:covered-table-cell table:style-name="ce20"/>
          <table:table-cell table:style-name="ce22" office:value-type="string" calcext:value-type="string">
            <text:p>Posto</text:p>
          </table:table-cell>
          <table:table-cell table:style-name="ce3" office:value-type="float" office:value="1" calcext:value-type="float">
            <text:p>1</text:p>
          </table:table-cell>
          <table:table-cell table:style-name="ce31" office:value-type="currency" office:currency="BRL" office:value="13335.46" calcext:value-type="currency">
            <text:p>R$ 13.335,46</text:p>
          </table:table-cell>
          <table:table-cell table:style-name="ce35" table:formula="of:=[.I109]*[.J109]" office:value-type="currency" office:currency="BRL" office:value="13335.46" calcext:value-type="currency">
            <text:p>R$ 13.335,46</text:p>
          </table:table-cell>
          <table:table-cell table:style-name="ce35" table:formula="of:=[.K109]*12" office:value-type="currency" office:currency="BRL" office:value="160025.52" calcext:value-type="currency">
            <text:p>R$ 160.025,52</text:p>
          </table:table-cell>
          <table:table-cell table:style-name="Default" table:number-columns-repeated="16372"/>
        </table:table-row>
        <table:table-row table:style-name="ro5">
          <table:table-cell table:style-name="ce4" office:value-type="string" calcext:value-type="string" table:number-columns-spanned="8" table:number-rows-spanned="1">
            <text:p>VALOR TOTAL ESTIMADO RONDÔNIA</text:p>
          </table:table-cell>
          <table:covered-table-cell table:number-columns-repeated="7" table:style-name="ce4"/>
          <table:table-cell table:style-name="ce24" table:formula="of:=SUM([.I83:.I109])" office:value-type="float" office:value="38" calcext:value-type="float">
            <text:p>38</text:p>
          </table:table-cell>
          <table:table-cell table:style-name="ce30" office:value-type="string" calcext:value-type="string">
            <text:p>-</text:p>
          </table:table-cell>
          <table:table-cell table:style-name="ce30" table:formula="of:=SUM([.K82:.K109])" office:value-type="currency" office:currency="BRL" office:value="359669.45" calcext:value-type="currency">
            <text:p>R$ 359.669,45</text:p>
          </table:table-cell>
          <table:table-cell table:style-name="ce30" table:formula="of:=SUM([.L82:.L109])" office:value-type="currency" office:currency="BRL" office:value="4316033.4" calcext:value-type="currency">
            <text:p>R$ 4.316.033,40</text:p>
          </table:table-cell>
          <table:table-cell table:style-name="Default" table:number-columns-repeated="16372"/>
        </table:table-row>
        <table:table-row table:style-name="ro10">
          <table:table-cell table:number-columns-repeated="12"/>
          <table:table-cell table:style-name="Default" table:number-columns-repeated="16372"/>
        </table:table-row>
        <table:table-row table:style-name="ro11">
          <table:table-cell table:style-name="ce5" office:value-type="string" calcext:value-type="string" table:number-columns-spanned="10" table:number-rows-spanned="1">
            <text:p>VALOR TOTAL PREVISTO PARA LICITAÇÃO</text:p>
          </table:table-cell>
          <table:covered-table-cell table:number-columns-repeated="8" table:style-name="ce7"/>
          <table:covered-table-cell table:style-name="ce32"/>
          <table:table-cell table:style-name="ce36" table:formula="of:=SUM([.K65];[.K79];[.K110])" office:value-type="currency" office:currency="BRL" office:value="1498196.37" calcext:value-type="currency">
            <text:p>R$ 1.498.196,37</text:p>
          </table:table-cell>
          <table:table-cell table:style-name="ce36" table:formula="of:=SUM([.L65];[.L79];[.L110])" office:value-type="currency" office:currency="BRL" office:value="17978356.44" calcext:value-type="currency">
            <text:p>R$ 17.978.356,44</text:p>
          </table:table-cell>
          <table:table-cell table:style-name="Default" table:number-columns-repeated="16372"/>
        </table:table-row>
        <table:table-row table:style-name="ro12" table:number-rows-repeated="1048335">
          <table:table-cell table:number-columns-repeated="12"/>
          <table:table-cell table:style-name="Default" table:number-columns-repeated="16372"/>
        </table:table-row>
        <table:table-row table:style-name="ro13" table:number-rows-repeated="56">
          <table:table-cell table:number-columns-repeated="12"/>
          <table:table-cell table:style-name="Default" table:number-columns-repeated="16372"/>
        </table:table-row>
        <table:table-row table:style-name="ro12" table:number-rows-repeated="72">
          <table:table-cell table:number-columns-repeated="12"/>
          <table:table-cell table:style-name="Default" table:number-columns-repeated="16372"/>
        </table:table-row>
        <table:table-row table:style-name="ro12">
          <table:table-cell table:number-columns-repeated="12"/>
          <table:table-cell table:style-name="Default" table:number-columns-repeated="16372"/>
        </table:table-row>
        <table:named-expressions>
          <table:named-range table:name="Print_Area" table:base-cell-address="$Planilha1.$A$1" table:cell-range-address="$Planilha1.$A$1:.$L$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rial2" svg:font-family="Arial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37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>
      <style:table-cell-properties style:rotation-align="none" style:vertical-align="bottom"/>
      <style:text-properties fo:color="#000000" style:font-name="Liberation Sans1" fo:font-family="'Liberation Sans1'" fo:font-size="11pt" style:font-size-asian="11pt" style:font-name-complex="Liberation Sans1" style:font-family-complex="'Liberation Sans1'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Result2" style:family="table-cell" style:parent-style-name="Default" style:data-style-name="N10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1'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landscape" fo:margin-top="0cm" fo:margin-bottom="0cm" fo:margin-left="0cm" fo:margin-right="0cm" style:print-page-order="ltr" style:first-page-number="1" style:scale-to="52%" style:writing-mode="lr-tb" style:print="charts drawings objects zero-values"/>
      <style:header-style>
        <style:header-footer-properties svg:height="0cm" fo:margin-left="0cm" fo:margin-right="0cm" fo:margin-bottom="0cm"/>
      </style:header-style>
      <style:footer-style>
        <style:header-footer-properties svg:height="0cm" fo:margin-left="0cm" fo:margin-right="0cm" fo:margin-top="0cm"/>
      </style:footer-style>
    </style:page-layout>
    <style:style style:name="MT1" style:family="text">
      <style:text-properties fo:color="#ffffff" loext:opacity="100%" style:text-outline="false" style:text-line-through-style="none" style:text-line-through-type="none" style:text-position="0% 100%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anilha1" style:display-name="PageStyle_Planilha1" style:page-layout-name="Mpm3">
      <style:header>
        <text:p><text:span text:style-name="MT1"><text:sheet-name>???</text:sheet-name></text:span></text:p>
      </style:header>
      <style:header-left style:display="false"/>
      <style:header-first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ESQUITA</meta:initial-creator>
    <dc:creator>IATANE ALVES TAVARES</dc:creator>
    <meta:editing-cycles>159</meta:editing-cycles>
    <meta:creation-date>2020-10-26T11:08:39</meta:creation-date>
    <dc:date>2026-06-15T18:54:56</dc:date>
    <meta:generator>LibreOffice/26.2.5.2$Windows_X86_64 LibreOffice_project/cd7284b4cbbfeb507e630c1aac019f4157393acb</meta:generator>
    <meta:document-statistic meta:table-count="1" meta:cell-count="937" meta:object-count="0"/>
    <meta:user-defined meta:name="AppVersion">16.0300</meta:user-defined>
  </office:meta>
</office:document-meta>
</file>