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0.866cm"/>
    </style:style>
    <style:style style:name="co2" style:family="table-column">
      <style:table-column-properties fo:break-before="auto" style:column-width="6.098cm"/>
    </style:style>
    <style:style style:name="co3" style:family="table-column">
      <style:table-column-properties fo:break-before="auto" style:column-width="1.845cm"/>
    </style:style>
    <style:style style:name="co4" style:family="table-column">
      <style:table-column-properties fo:break-before="auto" style:column-width="7.355cm"/>
    </style:style>
    <style:style style:name="co5" style:family="table-column">
      <style:table-column-properties fo:break-before="auto" style:column-width="1.677cm"/>
    </style:style>
    <style:style style:name="co6" style:family="table-column">
      <style:table-column-properties fo:break-before="auto" style:column-width="3.244cm"/>
    </style:style>
    <style:style style:name="co7" style:family="table-column">
      <style:table-column-properties fo:break-before="auto" style:column-width="3.581cm"/>
    </style:style>
    <style:style style:name="co8" style:family="table-column">
      <style:table-column-properties fo:break-before="auto" style:column-width="3.161cm"/>
    </style:style>
    <style:style style:name="co9" style:family="table-column">
      <style:table-column-properties fo:break-before="auto" style:column-width="3.048cm"/>
    </style:style>
    <style:style style:name="co10" style:family="table-column">
      <style:table-column-properties fo:break-before="auto" style:column-width="2.741cm"/>
    </style:style>
    <style:style style:name="co11" style:family="table-column">
      <style:table-column-properties fo:break-before="auto" style:column-width="1.734cm"/>
    </style:style>
    <style:style style:name="co12" style:family="table-column">
      <style:table-column-properties fo:break-before="auto" style:column-width="2.265cm"/>
    </style:style>
    <style:style style:name="co13" style:family="table-column">
      <style:table-column-properties fo:break-before="auto" style:column-width="1.482cm"/>
    </style:style>
    <style:style style:name="co14" style:family="table-column">
      <style:table-column-properties fo:break-before="auto" style:column-width="4.895cm"/>
    </style:style>
    <style:style style:name="co15" style:family="table-column">
      <style:table-column-properties fo:break-before="auto" style:column-width="2.097cm"/>
    </style:style>
    <style:style style:name="co16" style:family="table-column">
      <style:table-column-properties fo:break-before="auto" style:column-width="1.342cm"/>
    </style:style>
    <style:style style:name="co17" style:family="table-column">
      <style:table-column-properties fo:break-before="auto" style:column-width="1.706cm"/>
    </style:style>
    <style:style style:name="co18" style:family="table-column">
      <style:table-column-properties fo:break-before="auto" style:column-width="1.958cm"/>
    </style:style>
    <style:style style:name="co19" style:family="table-column">
      <style:table-column-properties fo:break-before="auto" style:column-width="1.93cm"/>
    </style:style>
    <style:style style:name="co20" style:family="table-column">
      <style:table-column-properties fo:break-before="auto" style:column-width="2.321cm"/>
    </style:style>
    <style:style style:name="co21" style:family="table-column">
      <style:table-column-properties fo:break-before="auto" style:column-width="13.621cm"/>
    </style:style>
    <style:style style:name="co22" style:family="table-column">
      <style:table-column-properties fo:break-before="auto" style:column-width="2.432cm"/>
    </style:style>
    <style:style style:name="co23" style:family="table-column">
      <style:table-column-properties fo:break-before="auto" style:column-width="3.328cm"/>
    </style:style>
    <style:style style:name="co24" style:family="table-column">
      <style:table-column-properties fo:break-before="auto" style:column-width="2.293cm"/>
    </style:style>
    <style:style style:name="co25" style:family="table-column">
      <style:table-column-properties fo:break-before="auto" style:column-width="1.762cm"/>
    </style:style>
    <style:style style:name="co26" style:family="table-column">
      <style:table-column-properties fo:break-before="auto" style:column-width="15.355cm"/>
    </style:style>
    <style:style style:name="co27" style:family="table-column">
      <style:table-column-properties fo:break-before="auto" style:column-width="3.189cm"/>
    </style:style>
    <style:style style:name="co28" style:family="table-column">
      <style:table-column-properties fo:break-before="auto" style:column-width="2.937cm"/>
    </style:style>
    <style:style style:name="co29" style:family="table-column">
      <style:table-column-properties fo:break-before="auto" style:column-width="2.965cm"/>
    </style:style>
    <style:style style:name="co30" style:family="table-column">
      <style:table-column-properties fo:break-before="auto" style:column-width="3.216cm"/>
    </style:style>
    <style:style style:name="co31" style:family="table-column">
      <style:table-column-properties fo:break-before="auto" style:column-width="2.798cm"/>
    </style:style>
    <style:style style:name="co32" style:family="table-column">
      <style:table-column-properties fo:break-before="auto" style:column-width="4.027cm"/>
    </style:style>
    <style:style style:name="co33" style:family="table-column">
      <style:table-column-properties fo:break-before="auto" style:column-width="2.51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979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953cm" fo:break-before="auto" style:use-optimal-row-height="true"/>
    </style:style>
    <style:style style:name="ro9" style:family="table-row">
      <style:table-row-properties style:row-height="0.767cm" fo:break-before="auto" style:use-optimal-row-height="false"/>
    </style:style>
    <style:style style:name="ro10" style:family="table-row">
      <style:table-row-properties style:row-height="0.45cm" fo:break-before="page" style:use-optimal-row-height="false"/>
    </style:style>
    <style:style style:name="ro11" style:family="table-row">
      <style:table-row-properties style:row-height="0.82cm" fo:break-before="page" style:use-optimal-row-height="false"/>
    </style:style>
    <style:style style:name="ro12" style:family="table-row">
      <style:table-row-properties style:row-height="0.556cm" fo:break-before="auto" style:use-optimal-row-height="true"/>
    </style:style>
    <style:style style:name="ro13" style:family="table-row">
      <style:table-row-properties style:row-height="0.556cm" fo:break-before="page" style:use-optimal-row-height="true"/>
    </style:style>
    <style:style style:name="ro14" style:family="table-row">
      <style:table-row-properties style:row-height="1.826cm" fo:break-before="auto" style:use-optimal-row-height="false"/>
    </style:style>
    <style:style style:name="ro15" style:family="table-row">
      <style:table-row-properties style:row-height="0.635cm" fo:break-before="auto" style:use-optimal-row-height="false"/>
    </style:style>
    <style:style style:name="ro16" style:family="table-row">
      <style:table-row-properties style:row-height="2.046cm" fo:break-before="auto" style:use-optimal-row-height="true"/>
    </style:style>
    <style:style style:name="ro17" style:family="table-row">
      <style:table-row-properties style:row-height="0.847cm" fo:break-before="auto" style:use-optimal-row-height="true"/>
    </style:style>
    <style:style style:name="ro18" style:family="table-row">
      <style:table-row-properties style:row-height="0.459cm" fo:break-before="auto" style:use-optimal-row-height="true"/>
    </style:style>
    <style:style style:name="ro19" style:family="table-row">
      <style:table-row-properties style:row-height="0.476cm" fo:break-before="auto" style:use-optimal-row-height="false"/>
    </style:style>
    <style:style style:name="ro20" style:family="table-row">
      <style:table-row-properties style:row-height="0.741cm" fo:break-before="auto" style:use-optimal-row-height="false"/>
    </style:style>
    <style:style style:name="ro21" style:family="table-row">
      <style:table-row-properties style:row-height="1.72cm" fo:break-before="auto" style:use-optimal-row-height="false"/>
    </style:style>
    <style:style style:name="ro22" style:family="table-row">
      <style:table-row-properties style:row-height="0.9cm" fo:break-before="auto" style:use-optimal-row-height="false"/>
    </style:style>
    <style:style style:name="ro23" style:family="table-row">
      <style:table-row-properties style:row-height="1.323cm" fo:break-before="auto" style:use-optimal-row-height="false"/>
    </style:style>
    <style:style style:name="ro24" style:family="table-row">
      <style:table-row-properties style:row-height="1.746cm" fo:break-before="auto" style:use-optimal-row-height="false"/>
    </style:style>
    <style:style style:name="ro25" style:family="table-row">
      <style:table-row-properties style:row-height="1.296cm" fo:break-before="auto" style:use-optimal-row-height="false"/>
    </style:style>
    <style:style style:name="ro26" style:family="table-row">
      <style:table-row-properties style:row-height="2.196cm" fo:break-before="auto" style:use-optimal-row-height="false"/>
    </style:style>
    <style:style style:name="ro27" style:family="table-row">
      <style:table-row-properties style:row-height="1.667cm" fo:break-before="auto" style:use-optimal-row-height="false"/>
    </style:style>
    <style:style style:name="ro28" style:family="table-row">
      <style:table-row-properties style:row-height="0.778cm" fo:break-before="auto" style:use-optimal-row-height="true"/>
    </style:style>
    <style:style style:name="ro29" style:family="table-row">
      <style:table-row-properties style:row-height="0.582cm" fo:break-before="auto" style:use-optimal-row-height="false"/>
    </style:style>
    <style:style style:name="ro30" style:family="table-row">
      <style:table-row-properties style:row-height="0.503cm" fo:break-before="auto" style:use-optimal-row-height="false"/>
    </style:style>
    <style:style style:name="ro31" style:family="table-row">
      <style:table-row-properties style:row-height="1.393cm" fo:break-before="auto" style:use-optimal-row-height="true"/>
    </style:style>
    <style:style style:name="ro32" style:family="table-row">
      <style:table-row-properties style:row-height="0.512cm" fo:break-before="auto" style:use-optimal-row-height="true"/>
    </style:style>
    <style:style style:name="ro33" style:family="table-row">
      <style:table-row-properties style:row-height="0.487cm" fo:break-before="page" style:use-optimal-row-height="true"/>
    </style:style>
    <style:style style:name="ro34" style:family="table-row">
      <style:table-row-properties style:row-height="0.582cm" fo:break-before="page" style:use-optimal-row-height="false"/>
    </style:style>
    <style:style style:name="ro35" style:family="table-row">
      <style:table-row-properties style:row-height="0.9cm" fo:break-before="auto" style:use-optimal-row-height="true"/>
    </style:style>
    <style:style style:name="ro36" style:family="table-row">
      <style:table-row-properties style:row-height="0.45cm" fo:break-before="page" style:use-optimal-row-height="true"/>
    </style:style>
    <style:style style:name="ro37" style:family="table-row">
      <style:table-row-properties style:row-height="1.005cm" fo:break-before="auto" style:use-optimal-row-height="false"/>
    </style:style>
    <style:style style:name="ro38" style:family="table-row">
      <style:table-row-properties style:row-height="0.794cm" fo:break-before="auto" style:use-optimal-row-height="false"/>
    </style:style>
    <style:style style:name="ro39" style:family="table-row">
      <style:table-row-properties style:row-height="0.612cm" fo:break-before="auto" style:use-optimal-row-height="true"/>
    </style:style>
    <style:style style:name="ro40" style:family="table-row">
      <style:table-row-properties style:row-height="1.023cm" fo:break-before="auto" style:use-optimal-row-height="true"/>
    </style:style>
    <style:style style:name="ro41" style:family="table-row">
      <style:table-row-properties style:row-height="0.688cm" fo:break-before="auto" style:use-optimal-row-height="false"/>
    </style:style>
    <style:style style:name="ro42" style:family="table-row">
      <style:table-row-properties style:row-height="0.953cm" fo:break-before="auto" style:use-optimal-row-height="false"/>
    </style:style>
    <style:style style:name="ro43" style:family="table-row">
      <style:table-row-properties style:row-height="0.476cm" fo:break-before="page" style:use-optimal-row-height="false"/>
    </style:style>
    <style:style style:name="ro44" style:family="table-row">
      <style:table-row-properties style:row-height="0.529cm" fo:break-before="auto" style:use-optimal-row-height="true"/>
    </style:style>
    <style:style style:name="ta1" style:family="table" style:master-page-name="PageStyle_5f_Resumo">
      <style:table-properties table:display="true" style:writing-mode="lr-tb"/>
    </style:style>
    <style:style style:name="ta2" style:family="table" style:master-page-name="PageStyle_5f_Insumos">
      <style:table-properties table:display="true" style:writing-mode="lr-tb"/>
    </style:style>
    <style:style style:name="ta3" style:family="table" style:master-page-name="PageStyle_5f_Memória_20_de_20_Cálculo">
      <style:table-properties table:display="true" style:writing-mode="lr-tb"/>
    </style:style>
    <style:style style:name="ta4" style:family="table" style:master-page-name="PageStyle_5f_Horas_20_Eventuais">
      <style:table-properties table:display="true" style:writing-mode="lr-tb"/>
    </style:style>
    <style:style style:name="ta5" style:family="table" style:master-page-name="PageStyle_5f_Rio_20_Branco">
      <style:table-properties table:display="true" style:writing-mode="lr-tb"/>
    </style:style>
    <style:style style:name="ta6" style:family="table" style:master-page-name="PageStyle_5f_Cruzeiro_20_do_20_Sul">
      <style:table-properties table:display="true" style:writing-mode="lr-tb"/>
    </style:style>
    <style:style style:name="ta7" style:family="table" style:master-page-name="PageStyle_5f_Brasiléia">
      <style:table-properties table:display="true" style:writing-mode="lr-tb"/>
    </style:style>
    <style:style style:name="ta8" style:family="table" style:master-page-name="PageStyle_5f_Tarauacá">
      <style:table-properties table:display="true" style:writing-mode="lr-tb"/>
    </style:style>
    <style:style style:name="ta9" style:family="table" style:master-page-name="PageStyle_5f_Feijó">
      <style:table-properties table:display="true" style:writing-mode="lr-tb"/>
    </style:style>
    <style:style style:name="ta10" style:family="table" style:master-page-name="PageStyle_5f_Sena_20_Madureir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/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Normal_20_2">
      <style:table-cell-properties fo:border-bottom="none" fo:background-color="#afabab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0.74pt solid #000000" style:direction="ltr" fo:border-right="none" style:rotation-angle="9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Normal_20_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" style:family="table-cell" style:parent-style-name="Normal_20_2">
      <style:table-cell-properties fo:background-color="#b4c7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Normal_20_2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Normal_20_2">
      <style:table-cell-properties fo:border-bottom="0.74pt solid #000000" fo:background-color="#afaba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Normal_20_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Normal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Normal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3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5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7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9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Normal_20_2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8" style:family="table-cell" style:parent-style-name="Normal_20_2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9" style:family="table-cell" style:parent-style-name="Normal_20_2" style:data-style-name="N14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2" style:family="table-cell" style:parent-style-name="Normal_20_2" style:data-style-name="N14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Normal_20_2" style:data-style-name="N149">
      <style:table-cell-properties fo:background-color="#a6a6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4" style:family="table-cell" style:parent-style-name="Normal_20_2" style:data-style-name="N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Normal_20_2" style:data-style-name="N138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7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8" style:family="table-cell" style:parent-style-name="Normal_20_2" style:data-style-name="N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9" style:family="table-cell" style:parent-style-name="Normal_20_2" style:data-style-name="N138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0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1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2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3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4" style:family="table-cell" style:parent-style-name="Default">
      <style:table-cell-properties fo:border-bottom="none" fo:background-color="#d0cec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5" style:family="table-cell" style:parent-style-name="Normal_20_2" style:data-style-name="N14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6" style:family="table-cell" style:parent-style-name="Normal_20_2" style:data-style-name="N149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8" style:family="table-cell" style:parent-style-name="Normal_20_2" style:data-style-name="N149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9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0" style:family="table-cell" style:parent-style-name="Normal_20_2" style:data-style-name="N138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Normal_20_2" style:data-style-name="N138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2" style:family="table-cell" style:parent-style-name="Normal_20_2" style:data-style-name="N138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3" style:family="table-cell" style:parent-style-name="Normal_20_2" style:data-style-name="N138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4" style:family="table-cell" style:parent-style-name="Default">
      <style:table-cell-properties fo:background-color="#ffffff" style:rotation-align="none"/>
    </style:style>
    <style:style style:name="ce85" style:family="table-cell" style:parent-style-name="Default" style:data-style-name="N104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7" style:family="table-cell" style:parent-style-name="Default" style:data-style-name="N149">
      <style:table-cell-properties style:rotation-align="none"/>
    </style:style>
    <style:style style:name="ce88" style:family="table-cell" style:parent-style-name="Default" style:data-style-name="N10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37">
      <style:table-cell-properties style:rotation-align="none"/>
    </style:style>
    <style:style style:name="ce91" style:family="table-cell" style:parent-style-name="Excel_20_Built-in_20_Currency" style:data-style-name="N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 style:data-style-name="N11">
      <style:table-cell-properties style:rotation-align="none"/>
    </style:style>
    <style:style style:name="ce93" style:family="table-cell" style:parent-style-name="Default">
      <style:table-cell-properties fo:border-bottom="none" fo:background-color="#cc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5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6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8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0" style:family="table-cell" style:parent-style-name="Default">
      <style:table-cell-properties fo:background-color="#cc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0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4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6" style:family="table-cell" style:parent-style-name="Excel_20_Built-in_20_Comma" style:data-style-name="N139">
      <style:table-cell-properties style:cell-protect="protected" style:print-content="true"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8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9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1" style:family="table-cell" style:parent-style-name="Excel_20_Built-in_20_Comma" style:data-style-name="N139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2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3" style:family="table-cell" style:parent-style-name="Default" style:data-style-name="N2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4" style:family="table-cell" style:parent-style-name="Default" style:data-style-name="N139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6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7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0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2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3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5" style:family="table-cell" style:parent-style-name="Default">
      <style:table-cell-properties fo:border-bottom="none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12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8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9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0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3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8" style:family="table-cell" style:parent-style-name="Default" style:data-style-name="N141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9" style:family="table-cell" style:parent-style-name="Default">
      <style:table-cell-properties fo:border-bottom="0.74pt solid #000000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Default">
      <style:table-cell-properties fo:border-bottom="none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1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2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4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6" style:family="table-cell" style:parent-style-name="Excel_20_Built-in_20_Currency" style:data-style-name="N14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7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8" style:family="table-cell" style:parent-style-name="Default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Default" style:data-style-name="N14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0" style:family="table-cell" style:parent-style-name="Default" style:data-style-name="N142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1" style:family="table-cell" style:parent-style-name="Default" style:data-style-name="N143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3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4" style:family="table-cell" style:parent-style-name="Excel_20_Built-in_20_Currency" style:data-style-name="N137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5" style:family="table-cell" style:parent-style-name="Excel_20_Built-in_20_Percent" style:data-style-name="N10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6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9" style:family="table-cell" style:parent-style-name="Default" style:data-style-name="N142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0" style:family="table-cell" style:parent-style-name="Default" style:data-style-name="N142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1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64" style:family="table-cell" style:parent-style-name="Excel_20_Built-in_20_Currency" style:data-style-name="N137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5" style:family="table-cell" style:parent-style-name="Excel_20_Built-in_20_Currency" style:data-style-name="N14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6" style:family="table-cell" style:parent-style-name="Excel_20_Built-in_20_Currency" style:data-style-name="N14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7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68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5" style:family="table-cell" style:parent-style-name="Default">
      <style:table-cell-properties fo:background-color="#00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6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2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4" style:family="table-cell" style:parent-style-name="Default">
      <style:table-cell-properties fo:border-bottom="0.74pt solid #000000" fo:background-color="#00ff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5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6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7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8" style:family="table-cell" style:parent-style-name="Default">
      <style:table-cell-properties fo:background-color="#cc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0" style:family="table-cell" style:parent-style-name="Default">
      <style:table-cell-properties fo:border-bottom="0.74pt solid #000000" fo:background-color="#cc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1" style:family="table-cell" style:parent-style-name="Default">
      <style:table-cell-properties fo:border-bottom="0.74pt solid #000000" fo:background-color="#cccc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3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6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7" style:family="table-cell" style:parent-style-name="Default">
      <style:table-cell-properties fo:background-color="#00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9" style:family="table-cell" style:parent-style-name="Default">
      <style:table-cell-properties fo:background-color="#cc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4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5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6" style:family="table-cell" style:parent-style-name="Default">
      <style:table-cell-properties fo:background-color="#ff66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7" style:family="table-cell" style:parent-style-name="Default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0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1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2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14" style:family="table-cell" style:parent-style-name="Default">
      <style:table-cell-properties fo:background-color="#ccffcc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15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7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1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19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2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8" style:family="table-cell" style:parent-style-name="Excel_20_Built-in_20_Currency" style:data-style-name="N137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9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0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1" style:family="table-cell" style:parent-style-name="Excel_20_Built-in_20_Comma" style:data-style-name="N139">
      <style:table-cell-properties fo:border-bottom="none" fo:background-color="#00ff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2" style:family="table-cell" style:parent-style-name="Excel_20_Built-in_20_Percent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3" style:family="table-cell" style:parent-style-name="Excel_20_Built-in_20_Percent" style:data-style-name="N10">
      <style:table-cell-properties fo:border-bottom="none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4" style:family="table-cell" style:parent-style-name="Excel_20_Built-in_20_Percent" style:data-style-name="N144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5" style:family="table-cell" style:parent-style-name="Excel_20_Built-in_20_Percent" style:data-style-name="N14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8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9" style:family="table-cell" style:parent-style-name="Excel_20_Built-in_20_Comma" style:data-style-name="N139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0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1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2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3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4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5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7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8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9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0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1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2" style:family="table-cell" style:parent-style-name="Excel_20_Built-in_20_Comma" style:data-style-name="N139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3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4" style:family="table-cell" style:parent-style-name="Default" style:data-style-name="N13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5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7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8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9" style:family="table-cell" style:parent-style-name="Default" style:data-style-name="N13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0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1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2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3" style:family="table-cell" style:parent-style-name="Default" style:data-style-name="N11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4" style:family="table-cell" style:parent-style-name="Excel_20_Built-in_20_Percent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5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6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7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8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9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0" style:family="table-cell" style:parent-style-name="Default" style:data-style-name="N139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1" style:family="table-cell" style:parent-style-name="Default" style:data-style-name="N11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2" style:family="table-cell" style:parent-style-name="Excel_20_Built-in_20_Percent" style:data-style-name="N11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3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4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5" style:family="table-cell" style:parent-style-name="Excel_20_Built-in_20_Percent" style:data-style-name="N14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6" style:family="table-cell" style:parent-style-name="Default">
      <style:table-cell-properties fo:border-bottom="0.74pt solid #000000" fo:background-color="#c0c0c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7" style:family="table-cell" style:parent-style-name="Default">
      <style:table-cell-properties fo:border-bottom="0.74pt solid #000000" fo:background-color="#00cc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8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9" style:family="table-cell" style:parent-style-name="Default" style:data-style-name="N1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0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1" style:family="table-cell" style:parent-style-name="Default">
      <style:table-cell-properties fo:border-bottom="0.74pt solid #000000" fo:background-color="#c0c0c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3" style:family="table-cell" style:parent-style-name="Default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4" style:family="table-cell" style:parent-style-name="Default">
      <style:table-cell-properties fo:border-bottom="0.74pt solid #000000" fo:background-color="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5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6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8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288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3" style:family="table-cell" style:parent-style-name="Excel_20_Built-in_20_Comma" style:data-style-name="N139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4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5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6" style:family="table-cell" style:parent-style-name="Default" style:data-style-name="N104">
      <style:table-cell-properties fo:border-bottom="0.74pt solid #000000" fo:background-color="#c0c0c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7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8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9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0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1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2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3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4" style:family="table-cell" style:parent-style-name="Excel_20_Built-in_20_Comma" style:data-style-name="N139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5" style:family="table-cell" style:parent-style-name="Default" style:data-style-name="N139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6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7" style:family="table-cell" style:parent-style-name="Default" style:data-style-name="N139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8" style:family="table-cell" style:parent-style-name="Excel_20_Built-in_20_Comma" style:data-style-name="N139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9" style:family="table-cell" style:parent-style-name="Excel_20_Built-in_20_Comma" style:data-style-name="N139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0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1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2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3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4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5" style:family="table-cell" style:parent-style-name="Default" style:data-style-name="N2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6" style:family="table-cell" style:parent-style-name="Default" style:data-style-name="N2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7" style:family="table-cell" style:parent-style-name="Default" style:data-style-name="N2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8" style:family="table-cell" style:parent-style-name="Excel_20_Built-in_20_Comma" style:data-style-name="N139">
      <style:table-cell-properties fo:background-color="#ffcc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9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0" style:family="table-cell" style:parent-style-name="Default" style:data-style-name="N2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1" style:family="table-cell" style:parent-style-name="Default" style:data-style-name="N139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2" style:family="table-cell" style:parent-style-name="Default" style:data-style-name="N2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3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4" style:family="table-cell" style:parent-style-name="Default" style:data-style-name="N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5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6" style:family="table-cell" style:parent-style-name="Default" style:data-style-name="N10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28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9" style:family="table-cell" style:parent-style-name="Default" style:data-style-name="N104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0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1" style:family="table-cell" style:parent-style-name="Excel_20_Built-in_20_Comma" style:data-style-name="N139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2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3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4" style:family="table-cell" style:parent-style-name="Default" style:data-style-name="N104">
      <style:table-cell-properties fo:border-bottom="0.06pt solid #000000" fo:background-color="#c0c0c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5" style:family="table-cell" style:parent-style-name="Excel_20_Built-in_20_Comma" style:data-style-name="N139">
      <style:table-cell-properties fo:background-color="#cccc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6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7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8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9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0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1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2" style:family="table-cell" style:parent-style-name="Default" style:data-style-name="N139">
      <style:table-cell-properties fo:border-bottom="0.06pt solid #000000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3" style:family="table-cell" style:parent-style-name="Excel_20_Built-in_20_Comma" style:data-style-name="N139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4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5" style:family="table-cell" style:parent-style-name="Default" style:data-style-name="N139">
      <style:table-cell-properties fo:background-color="#c0c0c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6" style:family="table-cell" style:parent-style-name="Excel_20_Built-in_20_Comma" style:data-style-name="N139">
      <style:table-cell-properties fo:background-color="#00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7" style:family="table-cell" style:parent-style-name="Excel_20_Built-in_20_Comma" style:data-style-name="N139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8" style:family="table-cell" style:parent-style-name="Default" style:data-style-name="N13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9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0.06pt solid #000000" fo:border-right="0.06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0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1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2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3" style:family="table-cell" style:parent-style-name="Default">
      <style:table-cell-properties fo:border-bottom="0.74pt solid #000000" fo:background-color="#00cc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4" style:family="table-cell" style:parent-style-name="Excel_20_Built-in_20_Comma" style:data-style-name="N139">
      <style:table-cell-properties fo:background-color="#ffcc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5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6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7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8" style:family="table-cell" style:parent-style-name="Default" style:data-style-name="N104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9" style:family="table-cell" style:parent-style-name="Excel_20_Built-in_20_Currency" style:data-style-name="N137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0" style:family="table-cell" style:parent-style-name="Excel_20_Built-in_20_Currency" style:data-style-name="N137">
      <style:table-cell-properties style:cell-protect="protected" style:print-content="true" style:diagonal-bl-tr="none" style:diagonal-tl-br="none" fo:border="none" style:rotation-align="non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1" style:family="table-cell" style:parent-style-name="Default" style:data-style-name="N147">
      <style:table-cell-properties style:rotation-align="none"/>
    </style:style>
    <style:style style:name="ce36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363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4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5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6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7" style:family="table-cell" style:parent-style-name="Default" style:data-style-name="N10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2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3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4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5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6" style:family="table-cell" style:parent-style-name="Excel_20_Built-in_20_Percent" style:data-style-name="N148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7" style:family="table-cell" style:parent-style-name="Default" style:data-style-name="N139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8" style:family="table-cell" style:parent-style-name="Default" style:data-style-name="N13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9" style:family="table-cell" style:parent-style-name="Default">
      <style:table-cell-properties style:rotation-align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1" style:family="table-cell" style:parent-style-name="Default" style:data-style-name="N118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8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9" style:family="table-cell" style:parent-style-name="Default" style:data-style-name="N11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0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9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style:font-name="Spranq eco sans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Arial" fo:font-size="10pt" fo:font-weight="normal" style:font-name-complex="Arial" style:font-size-asian="10pt" style:font-size-complex="10pt" style:font-weight-asian="normal" style:font-weight-complex="normal"/>
    </style:style>
    <style:style style:name="T3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Spranq eco sans" fo:font-size="9pt" fo:font-weight="bold" style:font-size-asian="9pt" style:font-size-complex="9pt" style:font-weight-asian="bold" style:font-weight-complex="bold"/>
    </style:style>
    <style:style style:name="T4" style:family="text">
      <style:text-properties fo:color="#000000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6" style:family="text">
      <style:text-properties fo:color="#000000" style:font-name="Arial2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2" style:font-size-asian="12pt" style:font-size-complex="12pt" style:font-weight-asian="bold" style:font-weight-complex="bold" style:font-style-asian="normal" style:font-style-complex="normal"/>
    </style:style>
    <style:style style:name="T7" style:family="text">
      <style:text-properties fo:color="#000000" style:font-name="Arial2" style:text-underline-style="none" style:text-underline-color="font-color" style:text-line-through-type="none" fo:font-style="normal" style:text-outline="false" fo:text-shadow="none" style:text-position="0% 100%" style:font-name-complex="Arial2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8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9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10pt" style:font-name-complex="Arial" style:font-size-asian="10pt" style:font-size-complex="10pt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Times New Roman" fo:font-size="11pt" style:font-name-complex="Times New Roman" style:font-size-asian="11pt" style:font-size-complex="11pt"/>
    </style:style>
    <style:style style:name="T11" style:family="text">
      <style:text-properties fo:color="#000000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12" style:family="text">
      <style:text-properties fo:color="#000000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0pt" style:font-size-asian="10pt" style:font-size-complex="10pt"/>
    </style:style>
    <style:style style:name="T13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ff0000"/>
    </style:style>
    <style:style style:name="T14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Arial" fo:font-size="10pt" style:font-name-complex="Arial" style:font-size-asian="10pt" style:font-size-complex="10pt"/>
    </style:style>
    <style:style style:name="T15" style:family="text">
      <style:text-properties fo:color="#333333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6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9pt" style:font-name-complex="Arial" style:font-size-asian="9pt" style:font-size-complex="9pt"/>
    </style:style>
    <style:style style:name="T17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fo:font-size="11pt" style:font-name-complex="Times New Roman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sumo" table:style-name="ta1" table:print-ranges="Resumo.A1:Resumo.K42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1009" table:default-cell-style-name="Default"/>
        <table:table-column table:style-name="co12" table:number-columns-repeated="3" table:default-cell-style-name="Default"/>
        <table:table-column table:style-name="co12"/>
        <table:table-column table:style-name="co11" table:number-columns-repeated="15360"/>
        <table:table-row table:style-name="ro1">
          <table:table-cell table:style-name="ce2" office:value-type="string" calcext:value-type="string" table:number-columns-spanned="8" table:number-rows-spanned="1">
            <text:p>QUADRO RESUMO</text:p>
          </table:table-cell>
          <table:covered-table-cell table:number-columns-repeated="7" table:style-name="ce2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3" office:value-type="string" calcext:value-type="string" table:number-columns-spanned="8" table:number-rows-spanned="2">
            <text:p>Anexo V - Planilha de Custos e Formação de Preços para Serviços de Vigilância Ostensiva</text:p>
          </table:table-cell>
          <table:covered-table-cell table:number-columns-repeated="7" table:style-name="ce3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number-columns-repeated="8" table:style-name="ce3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INSS - GERÊNCIA EXECUTIVA EM RIO BRANCO/AC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PREGÃO ELETRÔNICO Nº 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5" office:value-type="string" calcext:value-type="string" table:number-columns-spanned="5" table:number-rows-spanned="1">
            <text:p>DATA DA ABERTURA: </text:p>
          </table:table-cell>
          <table:covered-table-cell table:number-columns-repeated="4" table:style-name="ce26"/>
          <table:table-cell table:style-name="ce57" office:value-type="string" calcext:value-type="string" table:number-columns-spanned="3" table:number-rows-spanned="1">
            <text:p>Hora:</text:p>
          </table:table-cell>
          <table:covered-table-cell table:number-columns-repeated="2" table:style-name="ce57"/>
          <table:table-cell table:number-columns-repeated="1015"/>
          <table:table-cell table:style-name="Default" table:number-columns-repeated="15361"/>
        </table:table-row>
        <table:table-row table:style-name="ro4">
          <table:table-cell table:style-name="ce6" table:number-columns-spanned="8" table:number-rows-spanned="1"/>
          <table:covered-table-cell table:number-columns-repeated="6" table:style-name="ce27"/>
          <table:covered-table-cell table:style-name="ce71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7" office:value-type="string" calcext:value-type="string" table:number-columns-spanned="8" table:number-rows-spanned="1">
            <text:p>1 - OBJETO: </text:p>
          </table:table-cell>
          <table:covered-table-cell table:number-columns-repeated="7" table:style-name="ce18"/>
          <table:table-cell table:number-columns-repeated="1015"/>
          <table:table-cell table:style-name="Default" table:number-columns-repeated="15361"/>
        </table:table-row>
        <table:table-row table:style-name="ro5">
          <table:table-cell table:style-name="ce8" office:value-type="string" calcext:value-type="string" table:number-columns-spanned="8" table:number-rows-spanned="2">
            <text:p>Contratação de serviços de segurança e vigilância orgânica e patrimonial desarmada, visando atender as demandas da Superintendência Regional Norte/Centro-Oeste e Gerências Executivas vinculadas, conforme condições, quantidades e exigências estabelecidas neste instrumento convocatório.</text:p>
          </table:table-cell>
          <table:covered-table-cell table:number-columns-repeated="6" table:style-name="ce28"/>
          <table:covered-table-cell table:style-name="ce72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style-name="ce9"/>
          <table:covered-table-cell table:number-columns-repeated="6" table:style-name="ce29"/>
          <table:covered-table-cell table:style-name="ce73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0" office:value-type="string" calcext:value-type="string" table:number-columns-spanned="8" table:number-rows-spanned="1">
            <text:p>2 - CONDIÇÕES GERAIS</text:p>
          </table:table-cell>
          <table:covered-table-cell table:number-columns-repeated="7" table:style-name="ce10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11" office:value-type="string" calcext:value-type="string" table:number-columns-spanned="8" table:number-rows-spanned="3">
            <text:p>Conforme Termo de Referência.</text:p>
          </table:table-cell>
          <table:covered-table-cell table:number-columns-repeated="7" table:style-name="ce11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2" table:number-columns-spanned="8" table:number-rows-spanned="1"/>
          <table:covered-table-cell table:number-columns-repeated="7" table:style-name="ce30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3" office:value-type="string" calcext:value-type="string" table:number-columns-spanned="8" table:number-rows-spanned="1">
            <text:p>RESUMO GERAL</text:p>
          </table:table-cell>
          <table:covered-table-cell table:number-columns-repeated="7" table:style-name="ce13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4" office:value-type="string" calcext:value-type="string" table:number-columns-spanned="1" table:number-rows-spanned="6">
            <text:p>GRUPO 1</text:p>
          </table:table-cell>
          <table:table-cell table:style-name="ce31" office:value-type="string" calcext:value-type="string" table:number-columns-spanned="3" table:number-rows-spanned="1">
            <text:p>DESCRIÇÃO</text:p>
          </table:table-cell>
          <table:covered-table-cell table:style-name="ce42"/>
          <table:covered-table-cell table:style-name="ce46"/>
          <table:table-cell table:style-name="ce48" office:value-type="string" calcext:value-type="string">
            <text:p>QUANT.</text:p>
          </table:table-cell>
          <table:table-cell table:style-name="ce58" office:value-type="string" calcext:value-type="string">
            <text:p>VALOR MENSAL</text:p>
          </table:table-cell>
          <table:table-cell table:style-name="ce66" office:value-type="string" calcext:value-type="string">
            <text:p>VALOR ANUAL</text:p>
          </table:table-cell>
          <table:table-cell table:style-name="ce74" office:value-type="string" calcext:value-type="string">
            <text:p>VALOR GLOBAL (12 Meses)</text:p>
          </table:table-cell>
          <table:table-cell table:style-name="ce84" table:number-columns-repeated="16376"/>
        </table:table-row>
        <table:table-row table:style-name="ro7">
          <table:covered-table-cell table:style-name="ce15"/>
          <table:table-cell table:style-name="ce32" office:value-type="string" calcext:value-type="string" table:number-columns-spanned="3" table:number-rows-spanned="1">
            <text:p>44 HORAS</text:p>
          </table:table-cell>
          <table:covered-table-cell table:style-name="ce43"/>
          <table:covered-table-cell table:style-name="ce47"/>
          <table:table-cell table:style-name="ce49" table:formula="of:=[.E27]+[.E30]+[.E33]+[.E34]+[.E35]+[.E36]" office:value-type="float" office:value="8" calcext:value-type="float">
            <text:p>8</text:p>
          </table:table-cell>
          <table:table-cell table:style-name="ce59" table:formula="of:=[.G27]+[.G30]+[.G33]+[.G34]+[.G35]+[.G36]" office:value-type="currency" office:currency="BRL" office:value="48018.46" calcext:value-type="currency">
            <text:p><text:s/>R$ 48.018,46 </text:p>
          </table:table-cell>
          <table:table-cell table:style-name="ce67" table:formula="of:=[.F18]*12" office:value-type="currency" office:currency="BRL" office:value="576221.52" calcext:value-type="currency">
            <text:p><text:s/>R$ 576.221,52 </text:p>
          </table:table-cell>
          <table:table-cell table:style-name="ce75" table:formula="of:=[.G18]*1" office:value-type="currency" office:currency="BRL" office:value="576221.52" calcext:value-type="currency">
            <text:p><text:s/>R$ 576.221,52 </text:p>
          </table:table-cell>
          <table:table-cell table:style-name="ce84" table:number-columns-repeated="1015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3" office:value-type="string" calcext:value-type="string" table:number-columns-spanned="3" table:number-rows-spanned="1">
            <text:p>12x36 DIURNO</text:p>
          </table:table-cell>
          <table:covered-table-cell table:number-columns-repeated="2" table:style-name="ce43"/>
          <table:table-cell table:style-name="ce50" table:formula="of:=[.E28]+[.E31]" office:value-type="float" office:value="4" calcext:value-type="float">
            <text:p>4</text:p>
          </table:table-cell>
          <table:table-cell table:style-name="ce60" table:formula="of:=[.G28]+[.G31]" office:value-type="currency" office:currency="BRL" office:value="47866.82" calcext:value-type="currency">
            <text:p><text:s/>R$ 47.866,82 </text:p>
          </table:table-cell>
          <table:table-cell table:style-name="ce67" table:formula="of:=[.F19]*12" office:value-type="currency" office:currency="BRL" office:value="574401.84" calcext:value-type="currency">
            <text:p><text:s/>R$ 574.401,84 </text:p>
          </table:table-cell>
          <table:table-cell table:style-name="ce75" table:formula="of:=[.G19]*1" office:value-type="currency" office:currency="BRL" office:value="574401.84" calcext:value-type="currency">
            <text:p><text:s/>R$ 574.401,84 </text:p>
          </table:table-cell>
          <table:table-cell table:style-name="ce84" table:number-columns-repeated="1015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3" office:value-type="string" calcext:value-type="string" table:number-columns-spanned="3" table:number-rows-spanned="1">
            <text:p>12x36 NOTURNO</text:p>
          </table:table-cell>
          <table:covered-table-cell table:number-columns-repeated="2" table:style-name="ce43"/>
          <table:table-cell table:style-name="ce51" table:formula="of:=[.E29]+[.E32]" office:value-type="float" office:value="3" calcext:value-type="float">
            <text:p>3</text:p>
          </table:table-cell>
          <table:table-cell table:style-name="ce61" table:formula="of:=[.G29]+[.G32]" office:value-type="currency" office:currency="BRL" office:value="39868.1" calcext:value-type="currency">
            <text:p><text:s/>R$ 39.868,10 </text:p>
          </table:table-cell>
          <table:table-cell table:style-name="ce67" table:formula="of:=[.F20]*12" office:value-type="currency" office:currency="BRL" office:value="478417.2" calcext:value-type="currency">
            <text:p><text:s/>R$ 478.417,20 </text:p>
          </table:table-cell>
          <table:table-cell table:style-name="ce75" table:formula="of:=[.G20]*1" office:value-type="currency" office:currency="BRL" office:value="478417.2" calcext:value-type="currency">
            <text:p><text:s/>R$ 478.417,20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3" office:value-type="string" calcext:value-type="string" table:number-columns-spanned="3" table:number-rows-spanned="1">
            <text:p>OUTRAS NECESSIDADES (HORAS EVENTUAIS)</text:p>
          </table:table-cell>
          <table:covered-table-cell table:number-columns-repeated="2" table:style-name="ce43"/>
          <table:table-cell table:style-name="ce52" table:formula="of:=[.E26]" office:value-type="float" office:value="60" calcext:value-type="float">
            <text:p>60</text:p>
          </table:table-cell>
          <table:table-cell table:style-name="ce62" table:formula="of:=[.G26]" office:value-type="currency" office:currency="BRL" office:value="3714.9936" calcext:value-type="currency">
            <text:p><text:s/>R$ 3.714,99 </text:p>
          </table:table-cell>
          <table:table-cell table:style-name="ce67" table:formula="of:=[.F21]*12" office:value-type="currency" office:currency="BRL" office:value="44579.9232" calcext:value-type="currency">
            <text:p><text:s/>R$ 44.579,92 </text:p>
          </table:table-cell>
          <table:table-cell table:style-name="ce75" table:formula="of:=[.G21]*1" office:value-type="currency" office:currency="BRL" office:value="44579.9232" calcext:value-type="currency">
            <text:p><text:s/>R$ 44.579,92 </text:p>
          </table:table-cell>
          <table:table-cell table:number-columns-repeated="2"/>
          <table:table-cell table:style-name="ce90"/>
          <table:table-cell table:number-columns-repeated="1012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4" office:value-type="string" calcext:value-type="string">
            <text:p>VALOR TOTAL: </text:p>
          </table:table-cell>
          <table:table-cell table:style-name="ce34" table:number-columns-repeated="2"/>
          <table:table-cell table:style-name="ce53" table:formula="of:=SUM([.E18:.E20])" office:value-type="float" office:value="15" calcext:value-type="float">
            <text:p>15</text:p>
          </table:table-cell>
          <table:table-cell table:style-name="ce63" table:formula="of:=SUM([.F18:.F21])" office:value-type="currency" office:currency="BRL" office:value="139468.3736" calcext:value-type="currency">
            <text:p><text:s/>R$ 139.468,37 </text:p>
          </table:table-cell>
          <table:table-cell table:style-name="ce63" table:formula="of:=SUM([.G18:.G21])" office:value-type="currency" office:currency="BRL" office:value="1673620.4832" calcext:value-type="currency">
            <text:p><text:s/>R$ 1.673.620,48 </text:p>
          </table:table-cell>
          <table:table-cell table:style-name="ce76" table:formula="of:=SUM([.H18:.H21])" office:value-type="currency" office:currency="BRL" office:value="1673620.4832" calcext:value-type="currency">
            <text:p><text:s/>R$ 1.673.620,48 </text:p>
          </table:table-cell>
          <table:table-cell table:style-name="ce85" table:number-columns-spanned="2" table:number-rows-spanned="1"/>
          <table:covered-table-cell table:style-name="ce88"/>
          <table:table-cell table:style-name="ce91"/>
          <table:table-cell table:style-name="ce92"/>
          <table:table-cell table:number-columns-repeated="1011"/>
          <table:table-cell table:style-name="Default" table:number-columns-repeated="15361"/>
        </table:table-row>
        <table:table-row table:style-name="ro2">
          <table:table-cell table:style-name="ce16"/>
          <table:table-cell table:style-name="ce35" table:number-columns-spanned="7" table:number-rows-spanned="1"/>
          <table:covered-table-cell table:number-columns-repeated="6" table:style-name="ce44"/>
          <table:table-cell table:style-name="ce86" table:number-columns-spanned="2" table:number-rows-spanned="1"/>
          <table:covered-table-cell table:style-name="ce89"/>
          <table:table-cell table:style-name="ce91"/>
          <table:table-cell table:style-name="ce92"/>
          <table:table-cell table:number-columns-repeated="1011"/>
          <table:table-cell table:style-name="Default" table:number-columns-repeated="15361"/>
        </table:table-row>
        <table:table-row table:style-name="ro1">
          <table:table-cell table:style-name="ce17" office:value-type="string" calcext:value-type="string" table:number-columns-spanned="8" table:number-rows-spanned="1">
            <text:p>PLANILHA 2026</text:p>
          </table:table-cell>
          <table:covered-table-cell table:number-columns-repeated="7" table:style-name="ce17"/>
          <table:table-cell table:style-name="ce87"/>
          <table:table-cell/>
          <table:table-cell table:style-name="ce92"/>
          <table:table-cell table:number-columns-repeated="1012"/>
          <table:table-cell table:style-name="Default" table:number-columns-repeated="15361"/>
        </table:table-row>
        <table:table-row table:style-name="ro8">
          <table:table-cell table:style-name="ce18" office:value-type="string" calcext:value-type="string">
            <text:p>Item</text:p>
          </table:table-cell>
          <table:table-cell table:style-name="ce18" office:value-type="string" calcext:value-type="string">
            <text:p>Município</text:p>
          </table:table-cell>
          <table:table-cell table:style-name="ce18" office:value-type="string" calcext:value-type="string">
            <text:p>Código</text:p>
          </table:table-cell>
          <table:table-cell table:style-name="ce18" office:value-type="string" calcext:value-type="string">
            <text:p>Tipo de Posto</text:p>
          </table:table-cell>
          <table:table-cell table:style-name="ce18" office:value-type="string" calcext:value-type="string">
            <text:p>Quant.</text:p>
          </table:table-cell>
          <table:table-cell table:style-name="ce18" office:value-type="string" calcext:value-type="string">
            <text:p>Valor Unitário</text:p>
          </table:table-cell>
          <table:table-cell table:style-name="ce18" office:value-type="string" calcext:value-type="string">
            <text:p>Valor Mensal</text:p>
          </table:table-cell>
          <table:table-cell table:style-name="ce77" office:value-type="string" calcext:value-type="string">
            <text:p>Valor Mensal Por Município</text:p>
          </table:table-cell>
          <table:table-cell table:number-columns-repeated="1015"/>
          <table:table-cell table:style-name="Default" table:number-columns-repeated="15361"/>
        </table:table-row>
        <table:table-row table:style-name="ro8">
          <table:table-cell table:style-name="ce8" office:value-type="float" office:value="61" calcext:value-type="float">
            <text:p>61</text:p>
          </table:table-cell>
          <table:table-cell table:style-name="ce36" office:value-type="string" calcext:value-type="string" table:number-columns-spanned="1" table:number-rows-spanned="4">
            <text:p>RIO BRANCO</text:p>
          </table:table-cell>
          <table:table-cell table:style-name="ce8" office:value-type="float" office:value="24147" calcext:value-type="float">
            <text:p>24147</text:p>
          </table:table-cell>
          <table:table-cell table:style-name="ce36" office:value-type="string" calcext:value-type="string">
            <text:p>OUTRAS NECESSIDADES (HORAS EVENTUAIS)</text:p>
          </table:table-cell>
          <table:table-cell table:style-name="ce54" table:formula="of:=[$'Horas Eventuais'.B141]" office:value-type="float" office:value="60" calcext:value-type="float">
            <text:p>60</text:p>
          </table:table-cell>
          <table:table-cell table:style-name="ce64" table:formula="of:=[.G26]/[.E26]" office:value-type="float" office:value="61.91656" calcext:value-type="float">
            <text:p><text:s/>R$ 61,92 </text:p>
          </table:table-cell>
          <table:table-cell table:style-name="ce68" table:formula="of:=[$'Horas Eventuais'.C141]" office:value-type="float" office:value="3714.9936" calcext:value-type="float">
            <text:p><text:s/>R$ 3.714,99 </text:p>
          </table:table-cell>
          <table:table-cell table:style-name="ce59" table:formula="of:=SUM([.G26:.G29])" office:value-type="currency" office:currency="BRL" office:value="78362.4536" calcext:value-type="currency" table:number-columns-spanned="1" table:number-rows-spanned="4">
            <text:p><text:s/>R$ 78.362,45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2" calcext:value-type="float">
            <text:p>62</text:p>
          </table:table-cell>
          <table:covered-table-cell table:style-name="ce37"/>
          <table:table-cell table:style-name="ce45" office:value-type="float" office:value="23507" calcext:value-type="float">
            <text:p>23507</text:p>
          </table:table-cell>
          <table:table-cell table:style-name="ce36" office:value-type="string" calcext:value-type="string">
            <text:p>44 HORAS</text:p>
          </table:table-cell>
          <table:table-cell table:style-name="ce55" table:formula="of:=[$'Rio Branco'.C138]" office:value-type="float" office:value="2" calcext:value-type="float">
            <text:p>2</text:p>
          </table:table-cell>
          <table:table-cell table:style-name="ce64" table:formula="of:=[$'Rio Branco'.C137]" office:value-type="float" office:value="6078.03" calcext:value-type="float">
            <text:p><text:s/>R$ 6.078,03 </text:p>
          </table:table-cell>
          <table:table-cell table:style-name="ce68" table:formula="of:=[.F27]*[.E27]" office:value-type="float" office:value="12156.06" calcext:value-type="float">
            <text:p><text:s/>R$ 12.156,06 </text:p>
          </table:table-cell>
          <table:covered-table-cell table:style-name="ce78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3" calcext:value-type="float">
            <text:p>63</text:p>
          </table:table-cell>
          <table:covered-table-cell table:style-name="ce37"/>
          <table:table-cell table:style-name="ce45" office:value-type="float" office:value="23647" calcext:value-type="float">
            <text:p>23647</text:p>
          </table:table-cell>
          <table:table-cell table:style-name="ce36" office:value-type="string" calcext:value-type="string">
            <text:p>12x36 DIURNO</text:p>
          </table:table-cell>
          <table:table-cell table:style-name="ce55" table:formula="of:=[$'Rio Branco'.D138]" office:value-type="float" office:value="3" calcext:value-type="float">
            <text:p>3</text:p>
          </table:table-cell>
          <table:table-cell table:style-name="ce64" table:formula="of:=[$'Rio Branco'.D137]" office:value-type="float" office:value="11968.92" calcext:value-type="float">
            <text:p><text:s/>R$ 11.968,92 </text:p>
          </table:table-cell>
          <table:table-cell table:style-name="ce68" table:formula="of:=[.F28]*[.E28]" office:value-type="float" office:value="35906.76" calcext:value-type="float">
            <text:p><text:s/>R$ 35.906,76 </text:p>
          </table:table-cell>
          <table:covered-table-cell table:style-name="ce78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4" calcext:value-type="float">
            <text:p>64</text:p>
          </table:table-cell>
          <table:covered-table-cell table:style-name="ce38"/>
          <table:table-cell table:style-name="ce45" office:value-type="float" office:value="23597" calcext:value-type="float">
            <text:p>23597</text:p>
          </table:table-cell>
          <table:table-cell table:style-name="ce36" office:value-type="string" calcext:value-type="string">
            <text:p>12x36 NOTURNO</text:p>
          </table:table-cell>
          <table:table-cell table:style-name="ce55" table:formula="of:=[$'Rio Branco'.E138]" office:value-type="float" office:value="2" calcext:value-type="float">
            <text:p>2</text:p>
          </table:table-cell>
          <table:table-cell table:style-name="ce64" table:formula="of:=[$'Rio Branco'.E137]" office:value-type="float" office:value="13292.32" calcext:value-type="float">
            <text:p><text:s/>R$ 13.292,32 </text:p>
          </table:table-cell>
          <table:table-cell table:style-name="ce68" table:formula="of:=[.F29]*[.E29]" office:value-type="float" office:value="26584.64" calcext:value-type="float">
            <text:p><text:s/>R$ 26.584,64 </text:p>
          </table:table-cell>
          <table:covered-table-cell table:style-name="ce79"/>
          <table:table-cell/>
          <table:table-cell table:style-name="ce90"/>
          <table:table-cell table:number-columns-repeated="1013"/>
          <table:table-cell table:style-name="Default" table:number-columns-repeated="15361"/>
        </table:table-row>
        <table:table-row table:style-name="ro7">
          <table:table-cell table:style-name="ce8" office:value-type="float" office:value="65" calcext:value-type="float">
            <text:p>65</text:p>
          </table:table-cell>
          <table:table-cell table:style-name="ce36" office:value-type="string" calcext:value-type="string" table:number-columns-spanned="1" table:number-rows-spanned="3">
            <text:p>CRUZEIRO DO SUL</text:p>
          </table:table-cell>
          <table:table-cell table:style-name="ce45" office:value-type="float" office:value="23507" calcext:value-type="float">
            <text:p>23507</text:p>
          </table:table-cell>
          <table:table-cell table:style-name="ce36" office:value-type="string" calcext:value-type="string">
            <text:p>44 HORAS</text:p>
          </table:table-cell>
          <table:table-cell table:style-name="ce55" table:formula="of:=[$'Cruzeiro do Sul'.C138]" office:value-type="float" office:value="1" calcext:value-type="float">
            <text:p>1</text:p>
          </table:table-cell>
          <table:table-cell table:style-name="ce65" table:formula="of:=[$'Cruzeiro do Sul'.C137]" office:value-type="float" office:value="6008.78" calcext:value-type="float">
            <text:p><text:s/>R$ 6.008,78 </text:p>
          </table:table-cell>
          <table:table-cell table:style-name="ce68" table:formula="of:=[.F30]*[.E30]" office:value-type="float" office:value="6008.78" calcext:value-type="float">
            <text:p><text:s/>R$ 6.008,78 </text:p>
          </table:table-cell>
          <table:table-cell table:style-name="ce65" table:formula="of:=[.G30]+[.G31]+[.G32]" office:value-type="float" office:value="31252.3" calcext:value-type="float" table:number-columns-spanned="1" table:number-rows-spanned="3">
            <text:p><text:s/>R$ 31.252,30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6" calcext:value-type="float">
            <text:p>66</text:p>
          </table:table-cell>
          <table:covered-table-cell table:style-name="ce37"/>
          <table:table-cell table:style-name="ce45" office:value-type="float" office:value="23647" calcext:value-type="float">
            <text:p>23647</text:p>
          </table:table-cell>
          <table:table-cell table:style-name="ce36" office:value-type="string" calcext:value-type="string">
            <text:p>12x36 DIURNO</text:p>
          </table:table-cell>
          <table:table-cell table:style-name="ce55" table:formula="of:=[$'Cruzeiro do Sul'.D138]" office:value-type="float" office:value="1" calcext:value-type="float">
            <text:p>1</text:p>
          </table:table-cell>
          <table:table-cell table:style-name="ce65" table:formula="of:=[$'Cruzeiro do Sul'.D137]" office:value-type="float" office:value="11960.06" calcext:value-type="float">
            <text:p><text:s/>R$ 11.960,06 </text:p>
          </table:table-cell>
          <table:table-cell table:style-name="ce68" table:formula="of:=[.F31]*[.E31]" office:value-type="float" office:value="11960.06" calcext:value-type="float">
            <text:p><text:s/>R$ 11.960,06 </text:p>
          </table:table-cell>
          <table:covered-table-cell table:style-name="ce80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7" calcext:value-type="float">
            <text:p>67</text:p>
          </table:table-cell>
          <table:covered-table-cell table:style-name="ce38"/>
          <table:table-cell table:style-name="ce45" office:value-type="float" office:value="23597" calcext:value-type="float">
            <text:p>23597</text:p>
          </table:table-cell>
          <table:table-cell table:style-name="ce36" office:value-type="string" calcext:value-type="string">
            <text:p>12x36 NOTURNO</text:p>
          </table:table-cell>
          <table:table-cell table:style-name="ce55" table:formula="of:=[$'Cruzeiro do Sul'.E138]" office:value-type="float" office:value="1" calcext:value-type="float">
            <text:p>1</text:p>
          </table:table-cell>
          <table:table-cell table:style-name="ce65" table:formula="of:=[$'Cruzeiro do Sul'.E137]" office:value-type="float" office:value="13283.46" calcext:value-type="float">
            <text:p><text:s/>R$ 13.283,46 </text:p>
          </table:table-cell>
          <table:table-cell table:style-name="ce68" table:formula="of:=[.F32]*[.E32]" office:value-type="float" office:value="13283.46" calcext:value-type="float">
            <text:p><text:s/>R$ 13.283,46 </text:p>
          </table:table-cell>
          <table:covered-table-cell table:style-name="ce81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8" calcext:value-type="float">
            <text:p>68</text:p>
          </table:table-cell>
          <table:table-cell table:style-name="ce39" office:value-type="string" calcext:value-type="string">
            <text:p>BRASILEIA</text:p>
          </table:table-cell>
          <table:table-cell table:style-name="ce45" office:value-type="float" office:value="23507" calcext:value-type="float">
            <text:p>23507</text:p>
          </table:table-cell>
          <table:table-cell table:style-name="ce36" office:value-type="string" calcext:value-type="string">
            <text:p>44 HORAS</text:p>
          </table:table-cell>
          <table:table-cell table:style-name="ce55" table:formula="of:=[$Brasiléia.C138]" office:value-type="float" office:value="2" calcext:value-type="float">
            <text:p>2</text:p>
          </table:table-cell>
          <table:table-cell table:style-name="ce65" table:formula="of:=[$Brasiléia.C137]" office:value-type="float" office:value="6008.78" calcext:value-type="float">
            <text:p><text:s/>R$ 6.008,78 </text:p>
          </table:table-cell>
          <table:table-cell table:style-name="ce68" table:formula="of:=[.F33]*[.E33]" office:value-type="float" office:value="12017.56" calcext:value-type="float">
            <text:p><text:s/>R$ 12.017,56 </text:p>
          </table:table-cell>
          <table:table-cell table:style-name="ce82" table:formula="of:=[.G33]" office:value-type="float" office:value="12017.56" calcext:value-type="float">
            <text:p><text:s/>R$ 12.017,56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9" calcext:value-type="float">
            <text:p>69</text:p>
          </table:table-cell>
          <table:table-cell table:style-name="ce40" office:value-type="string" calcext:value-type="string">
            <text:p>TARAUACÁ</text:p>
          </table:table-cell>
          <table:table-cell table:style-name="ce45" office:value-type="float" office:value="23597" calcext:value-type="float">
            <text:p>23597</text:p>
          </table:table-cell>
          <table:table-cell table:style-name="ce36" office:value-type="string" calcext:value-type="string">
            <text:p>44 HORAS</text:p>
          </table:table-cell>
          <table:table-cell table:style-name="ce55" table:formula="of:=[$Tarauacá.C138]" office:value-type="float" office:value="1" calcext:value-type="float">
            <text:p>1</text:p>
          </table:table-cell>
          <table:table-cell table:style-name="ce65" table:formula="of:=[$Tarauacá.C137]" office:value-type="float" office:value="6008.78" calcext:value-type="float">
            <text:p><text:s/>R$ 6.008,78 </text:p>
          </table:table-cell>
          <table:table-cell table:style-name="ce68" table:formula="of:=[.F34]*[.E34]" office:value-type="float" office:value="6008.78" calcext:value-type="float">
            <text:p><text:s/>R$ 6.008,78 </text:p>
          </table:table-cell>
          <table:table-cell table:style-name="ce82" table:formula="of:=[.G34]" office:value-type="float" office:value="6008.78" calcext:value-type="float">
            <text:p><text:s/>R$ 6.008,78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70" calcext:value-type="float">
            <text:p>70</text:p>
          </table:table-cell>
          <table:table-cell table:style-name="ce40" office:value-type="string" calcext:value-type="string">
            <text:p>FEIJÓ</text:p>
          </table:table-cell>
          <table:table-cell table:style-name="ce45" office:value-type="float" office:value="23507" calcext:value-type="float">
            <text:p>23507</text:p>
          </table:table-cell>
          <table:table-cell table:style-name="ce36" office:value-type="string" calcext:value-type="string">
            <text:p>44 HORAS</text:p>
          </table:table-cell>
          <table:table-cell table:style-name="ce55" table:formula="of:=[$Feijó.C138]" office:value-type="float" office:value="1" calcext:value-type="float">
            <text:p>1</text:p>
          </table:table-cell>
          <table:table-cell table:style-name="ce65" table:formula="of:=[$Feijó.C137]" office:value-type="float" office:value="5818.5" calcext:value-type="float">
            <text:p><text:s/>R$ 5.818,50 </text:p>
          </table:table-cell>
          <table:table-cell table:style-name="ce69" table:formula="of:=[.F35]*[.E35]" office:value-type="float" office:value="5818.5" calcext:value-type="float">
            <text:p><text:s/>R$ 5.818,50 </text:p>
          </table:table-cell>
          <table:table-cell table:style-name="ce82" table:formula="of:=[.G35]" office:value-type="float" office:value="5818.5" calcext:value-type="float">
            <text:p><text:s/>R$ 5.818,50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71" calcext:value-type="float">
            <text:p>71</text:p>
          </table:table-cell>
          <table:table-cell table:style-name="ce39" office:value-type="string" calcext:value-type="string">
            <text:p>SENA MADUREIRA</text:p>
          </table:table-cell>
          <table:table-cell table:style-name="ce45" office:value-type="float" office:value="23507" calcext:value-type="float">
            <text:p>23507</text:p>
          </table:table-cell>
          <table:table-cell table:style-name="ce36" office:value-type="string" calcext:value-type="string">
            <text:p>44 HORAS</text:p>
          </table:table-cell>
          <table:table-cell table:style-name="ce55" table:formula="of:=[$'Sena Madureira'.C138]" office:value-type="float" office:value="1" calcext:value-type="float">
            <text:p>1</text:p>
          </table:table-cell>
          <table:table-cell table:style-name="ce65" table:formula="of:=[$'Sena Madureira'.C137]" office:value-type="float" office:value="6008.78" calcext:value-type="float">
            <text:p><text:s/>R$ 6.008,78 </text:p>
          </table:table-cell>
          <table:table-cell table:style-name="ce68" table:formula="of:=[.F36]*[.E36]" office:value-type="float" office:value="6008.78" calcext:value-type="float">
            <text:p><text:s/>R$ 6.008,78 </text:p>
          </table:table-cell>
          <table:table-cell table:style-name="ce82" table:formula="of:=[.G36]" office:value-type="float" office:value="6008.78" calcext:value-type="float">
            <text:p><text:s/>R$ 6.008,78 </text:p>
          </table:table-cell>
          <table:table-cell table:number-columns-repeated="1015"/>
          <table:table-cell table:style-name="Default" table:number-columns-repeated="15361"/>
        </table:table-row>
        <table:table-row table:style-name="ro9">
          <table:table-cell table:style-name="ce19" office:value-type="string" calcext:value-type="string" table:number-columns-spanned="7" table:number-rows-spanned="1">
            <text:p>VALOR TOTAL</text:p>
          </table:table-cell>
          <table:covered-table-cell table:number-columns-repeated="5" table:style-name="ce41"/>
          <table:covered-table-cell table:style-name="ce70"/>
          <table:table-cell table:style-name="ce83" table:formula="of:=SUM([.H26:.H36])" office:value-type="float" office:value="139468.3736" calcext:value-type="float">
            <text:p><text:s/>R$ 139.468,37 </text:p>
          </table:table-cell>
          <table:table-cell table:number-columns-repeated="1015"/>
          <table:table-cell table:style-name="Default" table:number-columns-repeated="15361"/>
        </table:table-row>
        <table:table-row table:style-name="ro3">
          <table:table-cell table:number-columns-repeated="4"/>
          <table:table-cell table:style-name="ce56"/>
          <table:table-cell table:number-columns-repeated="1018"/>
          <table:table-cell table:style-name="Default" table:number-columns-repeated="15361"/>
        </table:table-row>
        <table:table-row table:style-name="ro10">
          <table:table-cell table:style-name="ce20" office:value-type="string" calcext:value-type="string" table:number-columns-spanned="8" table:number-rows-spanned="1">
            <text:p>Observações:</text:p>
          </table:table-cell>
          <table:covered-table-cell table:number-columns-repeated="7" table:style-name="ce20"/>
          <table:table-cell table:number-columns-repeated="1015"/>
          <table:table-cell table:style-name="Default" table:number-columns-repeated="15361"/>
        </table:table-row>
        <table:table-row table:style-name="ro11">
          <table:table-cell table:style-name="ce21" office:value-type="string" calcext:value-type="string" table:number-columns-spanned="8" table:number-rows-spanned="1">
            <text:p>As horas eventuais extras deverão ser lançadas pela total da quantidade e valor, conforme planilha "Horas Eventuais" e poderão ser utilizadas em qualquer unidade abrangida pelo contrato. </text:p>
          </table:table-cell>
          <table:covered-table-cell table:number-columns-repeated="7" table:style-name="ce21"/>
          <table:table-cell table:number-columns-repeated="1015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table-row table:style-name="ro12" table:number-rows-repeated="3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3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2">
          <table:table-cell table:style-name="ce23"/>
          <table:table-cell table:number-columns-repeated="1022"/>
          <table:table-cell table:style-name="Default" table:number-columns-repeated="15361"/>
        </table:table-row>
        <table:table-row table:style-name="ro12">
          <table:table-cell table:style-name="ce24"/>
          <table:table-cell table:number-columns-repeated="1022"/>
          <table:table-cell table:style-name="Default" table:number-columns-repeated="15361"/>
        </table:table-row>
        <table:table-row table:style-name="ro12" table:number-rows-repeated="3">
          <table:table-cell table:style-name="ce25"/>
          <table:table-cell table:number-columns-repeated="1022"/>
          <table:table-cell table:style-name="Default" table:number-columns-repeated="15361"/>
        </table:table-row>
        <table:table-row table:style-name="ro2" table:number-rows-repeated="1048366">
          <table:table-cell table:number-columns-repeated="1023"/>
          <table:table-cell table:style-name="Default" table:number-columns-repeated="15361"/>
        </table:table-row>
        <table:table-row table:style-name="ro3" table:number-rows-repeated="109">
          <table:table-cell table:number-columns-repeated="1023"/>
          <table:table-cell table:style-name="Default" table:number-columns-repeated="15361"/>
        </table:table-row>
        <table:table-row table:style-name="ro2" table:number-rows-repeated="50">
          <table:table-cell table:number-columns-repeated="1023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named-expressions>
          <table:named-range table:name="Print_Area_0" table:base-cell-address="$Resumo.$A$1" table:cell-range-address="$Resumo.$A$1:.$J$42"/>
          <table:named-range table:name="Print_Area_0_0" table:base-cell-address="$Resumo.$A$1" table:cell-range-address="$Resumo.$A$1:.$H$49"/>
          <table:named-range table:name="_xlnm.Print_Area" table:base-cell-address="$Resumo.$A$1" table:cell-range-address="$Resumo.$A$1:.$K$42" table:range-usable-as="print-range"/>
        </table:named-expressions>
      </table:table>
      <table:table table:name="Insumos" table:style-name="ta2"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visibility="collapse" table:default-cell-style-name="Default"/>
        <table:table-column table:style-name="co18" table:visibility="collapse" table:number-columns-repeated="2" table:default-cell-style-name="Default"/>
        <table:table-column table:style-name="co19" table:visibility="collapse" table:default-cell-style-name="Default"/>
        <table:table-column table:style-name="co20" table:number-columns-repeated="4" table:default-cell-style-name="Default"/>
        <table:table-column table:style-name="co11" table:default-cell-style-name="Default"/>
        <table:table-column table:style-name="co11" table:number-columns-repeated="16371"/>
        <table:table-row table:style-name="ro7">
          <table:table-cell table:style-name="ce93" office:value-type="string" calcext:value-type="string" table:number-columns-spanned="13" table:number-rows-spanned="1">
            <text:p>CÁLCULO DOS INSUMOS</text:p>
          </table:table-cell>
          <table:covered-table-cell table:number-columns-repeated="12" table:style-name="ce100"/>
          <table:table-cell table:style-name="Default" table:number-columns-repeated="16371"/>
        </table:table-row>
        <table:table-row table:style-name="ro3">
          <table:table-cell table:style-name="ce94"/>
          <table:table-cell table:style-name="ce101"/>
          <table:table-cell table:style-name="ce94" table:number-columns-repeated="8"/>
          <table:table-cell table:number-columns-repeated="3"/>
          <table:table-cell table:style-name="Default" table:number-columns-repeated="16371"/>
        </table:table-row>
        <table:table-row table:style-name="ro2">
          <table:table-cell table:style-name="ce95" office:value-type="string" calcext:value-type="string" table:number-columns-spanned="13" table:number-rows-spanned="1">
            <text:p>ESTIMATIVA DE UNIFORMES POR VIGILANTE</text:p>
          </table:table-cell>
          <table:covered-table-cell table:number-columns-repeated="12" table:style-name="ce95"/>
          <table:table-cell table:style-name="Default" table:number-columns-repeated="16371"/>
        </table:table-row>
        <table:table-row table:style-name="ro14">
          <table:table-cell table:style-name="ce96" office:value-type="string" calcext:value-type="string">
            <text:p>ITEM</text:p>
          </table:table-cell>
          <table:table-cell table:style-name="ce96" office:value-type="string" calcext:value-type="string">
            <text:p>DISCRIMINAÇÃO</text:p>
          </table:table-cell>
          <table:table-cell table:style-name="ce96" office:value-type="string" calcext:value-type="string">
            <text:p>UNIDADE</text:p>
          </table:table-cell>
          <table:table-cell table:style-name="ce96" office:value-type="string" calcext:value-type="string">
            <text:p>QTDE</text:p>
          </table:table-cell>
          <table:table-cell table:style-name="ce105" office:value-type="string" calcext:value-type="string">
            <text:p>Preço 1 R$</text:p>
          </table:table-cell>
          <table:table-cell table:style-name="ce105" office:value-type="string" calcext:value-type="string">
            <text:p>Preço 2</text:p>
          </table:table-cell>
          <table:table-cell table:style-name="ce105" office:value-type="string" calcext:value-type="string">
            <text:p>Preço 3</text:p>
          </table:table-cell>
          <table:table-cell table:style-name="ce107" office:value-type="string" calcext:value-type="string">
            <text:p>Média Painel de Preços</text:p>
          </table:table-cell>
          <table:table-cell table:style-name="ce107" office:value-type="string" calcext:value-type="string">
            <text:p>PERIODICIDADE DE ENTREGA (MESES)</text:p>
          </table:table-cell>
          <table:table-cell table:style-name="ce107" office:value-type="string" calcext:value-type="string">
            <text:p>VIGÊNCIA CONTRUAL (MESES)</text:p>
          </table:table-cell>
          <table:table-cell table:style-name="ce107" office:value-type="string" calcext:value-type="string">
            <text:p>QUANTIDADE TOTAL</text:p>
          </table:table-cell>
          <table:table-cell table:style-name="ce107" office:value-type="string" calcext:value-type="string">
            <text:p>VALOR UNITÁRIO</text:p>
          </table:table-cell>
          <table:table-cell table:style-name="ce107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1" calcext:value-type="float">
            <text:p>1</text:p>
          </table:table-cell>
          <table:table-cell table:style-name="ce102" office:value-type="string" calcext:value-type="string">
            <text:p>Calça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2" calcext:value-type="float">
            <text:p>2</text:p>
          </table:table-cell>
          <table:table-cell table:style-name="ce106" office:value-type="float" office:value="85" calcext:value-type="float">
            <text:p>85,00 </text:p>
          </table:table-cell>
          <table:table-cell table:style-name="ce106" office:value-type="float" office:value="65" calcext:value-type="float">
            <text:p>65,00 </text:p>
          </table:table-cell>
          <table:table-cell table:style-name="ce106" office:value-type="float" office:value="99" calcext:value-type="float">
            <text:p>99,00 </text:p>
          </table:table-cell>
          <table:table-cell table:style-name="ce106" office:value-type="float" office:value="83.27" calcext:value-type="float">
            <text:p>83,27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5]/[.I5])*[.D5]" office:value-type="float" office:value="2" calcext:value-type="float">
            <text:p>2</text:p>
          </table:table-cell>
          <table:table-cell table:style-name="ce111" office:value-type="float" office:value="79.33" calcext:value-type="float">
            <text:p>79,33 </text:p>
          </table:table-cell>
          <table:table-cell table:style-name="ce111" table:formula="of:=[.K5]*[.L5]" office:value-type="float" office:value="158.66" calcext:value-type="float">
            <text:p>158,66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2" calcext:value-type="float">
            <text:p>2</text:p>
          </table:table-cell>
          <table:table-cell table:style-name="ce102" office:value-type="string" calcext:value-type="string">
            <text:p>Camisa de mangas curtas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2" calcext:value-type="float">
            <text:p>2</text:p>
          </table:table-cell>
          <table:table-cell table:style-name="ce106" office:value-type="float" office:value="59.99" calcext:value-type="float">
            <text:p>59,99 </text:p>
          </table:table-cell>
          <table:table-cell table:style-name="ce106" office:value-type="float" office:value="71" calcext:value-type="float">
            <text:p>71,00 </text:p>
          </table:table-cell>
          <table:table-cell table:style-name="ce106" office:value-type="float" office:value="78.9" calcext:value-type="float">
            <text:p>78,90 </text:p>
          </table:table-cell>
          <table:table-cell table:style-name="ce106" office:value-type="float" office:value="63.39" calcext:value-type="float">
            <text:p>63,39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6]/[.I6])*[.D6]" office:value-type="float" office:value="2" calcext:value-type="float">
            <text:p>2</text:p>
          </table:table-cell>
          <table:table-cell table:style-name="ce111" office:value-type="float" office:value="80.96" calcext:value-type="float">
            <text:p>80,96 </text:p>
          </table:table-cell>
          <table:table-cell table:style-name="ce111" table:formula="of:=[.K6]*[.L6]" office:value-type="float" office:value="161.92" calcext:value-type="float">
            <text:p>161,92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3" calcext:value-type="float">
            <text:p>3</text:p>
          </table:table-cell>
          <table:table-cell table:style-name="ce102" office:value-type="string" calcext:value-type="string">
            <text:p>Cinto de nylon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32.72" calcext:value-type="float">
            <text:p>32,72 </text:p>
          </table:table-cell>
          <table:table-cell table:style-name="ce106" office:value-type="float" office:value="59.9" calcext:value-type="float">
            <text:p>59,90 </text:p>
          </table:table-cell>
          <table:table-cell table:style-name="ce106" office:value-type="float" office:value="45" calcext:value-type="float">
            <text:p>45,00 </text:p>
          </table:table-cell>
          <table:table-cell table:style-name="ce106" office:value-type="float" office:value="37.99" calcext:value-type="float">
            <text:p>37,99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7]/[.I7])*[.D7]" office:value-type="float" office:value="1" calcext:value-type="float">
            <text:p>1</text:p>
          </table:table-cell>
          <table:table-cell table:style-name="ce111" office:value-type="float" office:value="23.25" calcext:value-type="float">
            <text:p>23,25 </text:p>
          </table:table-cell>
          <table:table-cell table:style-name="ce111" table:formula="of:=[.K7]*[.L7]" office:value-type="float" office:value="23.25" calcext:value-type="float">
            <text:p>23,25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4" calcext:value-type="float">
            <text:p>4</text:p>
          </table:table-cell>
          <table:table-cell table:style-name="ce102" office:value-type="string" calcext:value-type="string">
            <text:p>Coturno</text:p>
          </table:table-cell>
          <table:table-cell table:style-name="ce97" office:value-type="string" calcext:value-type="string">
            <text:p>par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152" calcext:value-type="float">
            <text:p>152,00 </text:p>
          </table:table-cell>
          <table:table-cell table:style-name="ce106" office:value-type="float" office:value="169.9" calcext:value-type="float">
            <text:p>169,90 </text:p>
          </table:table-cell>
          <table:table-cell table:style-name="ce106" office:value-type="float" office:value="99.9" calcext:value-type="float">
            <text:p>99,90 </text:p>
          </table:table-cell>
          <table:table-cell table:style-name="ce106" office:value-type="float" office:value="162.44" calcext:value-type="float">
            <text:p>162,44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8]/[.I8])*[.D8]" office:value-type="float" office:value="1" calcext:value-type="float">
            <text:p>1</text:p>
          </table:table-cell>
          <table:table-cell table:style-name="ce111" office:value-type="float" office:value="192.44" calcext:value-type="float">
            <text:p>192,44 </text:p>
          </table:table-cell>
          <table:table-cell table:style-name="ce111" table:formula="of:=[.K8]*[.L8]" office:value-type="float" office:value="192.44" calcext:value-type="float">
            <text:p>192,44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5" calcext:value-type="float">
            <text:p>5</text:p>
          </table:table-cell>
          <table:table-cell table:style-name="ce102" office:value-type="string" calcext:value-type="string">
            <text:p>Meia</text:p>
          </table:table-cell>
          <table:table-cell table:style-name="ce97" office:value-type="string" calcext:value-type="string">
            <text:p>par</text:p>
          </table:table-cell>
          <table:table-cell table:style-name="ce104" office:value-type="float" office:value="2" calcext:value-type="float">
            <text:p>2</text:p>
          </table:table-cell>
          <table:table-cell table:style-name="ce106" office:value-type="float" office:value="10" calcext:value-type="float">
            <text:p>10,00 </text:p>
          </table:table-cell>
          <table:table-cell table:style-name="ce106" office:value-type="float" office:value="13.35" calcext:value-type="float">
            <text:p>13,35 </text:p>
          </table:table-cell>
          <table:table-cell table:style-name="ce106" office:value-type="float" office:value="8.31" calcext:value-type="float">
            <text:p>8,31 </text:p>
          </table:table-cell>
          <table:table-cell table:style-name="ce106" office:value-type="float" office:value="9.05" calcext:value-type="float">
            <text:p>9,05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9]/[.I9])*[.D9]" office:value-type="float" office:value="2" calcext:value-type="float">
            <text:p>2</text:p>
          </table:table-cell>
          <table:table-cell table:style-name="ce111" office:value-type="float" office:value="9.16" calcext:value-type="float">
            <text:p>9,16 </text:p>
          </table:table-cell>
          <table:table-cell table:style-name="ce111" table:formula="of:=[.K9]*[.L9]" office:value-type="float" office:value="18.32" calcext:value-type="float">
            <text:p>18,32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6" calcext:value-type="float">
            <text:p>6</text:p>
          </table:table-cell>
          <table:table-cell table:style-name="ce102" office:value-type="string" calcext:value-type="string">
            <text:p>Blusa de frio - japona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147.3" calcext:value-type="float">
            <text:p>147,30 </text:p>
          </table:table-cell>
          <table:table-cell table:style-name="ce106" office:value-type="float" office:value="180" calcext:value-type="float">
            <text:p>180,00 </text:p>
          </table:table-cell>
          <table:table-cell table:style-name="ce106" office:value-type="float" office:value="173.5" calcext:value-type="float">
            <text:p>173,50 </text:p>
          </table:table-cell>
          <table:table-cell table:style-name="ce106" office:value-type="float" office:value="119.82" calcext:value-type="float">
            <text:p>119,82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10]/[.I10])*[.D10]" office:value-type="float" office:value="1" calcext:value-type="float">
            <text:p>1</text:p>
          </table:table-cell>
          <table:table-cell table:style-name="ce111" office:value-type="float" office:value="155.28" calcext:value-type="float">
            <text:p>155,28 </text:p>
          </table:table-cell>
          <table:table-cell table:style-name="ce111" table:formula="of:=[.K10]*[.L10]" office:value-type="float" office:value="155.28" calcext:value-type="float">
            <text:p>155,28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7" calcext:value-type="float">
            <text:p>7</text:p>
          </table:table-cell>
          <table:table-cell table:style-name="ce102" office:value-type="string" calcext:value-type="string">
            <text:p>Crachá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9.92" calcext:value-type="float">
            <text:p>9,92 </text:p>
          </table:table-cell>
          <table:table-cell table:style-name="ce106" office:value-type="float" office:value="5.9" calcext:value-type="float">
            <text:p>5,90 </text:p>
          </table:table-cell>
          <table:table-cell table:style-name="ce106" office:value-type="float" office:value="6.45" calcext:value-type="float">
            <text:p>6,45 </text:p>
          </table:table-cell>
          <table:table-cell table:style-name="ce106" office:value-type="float" office:value="10.8" calcext:value-type="float">
            <text:p>10,80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11]/[.I11])*[.D11]" office:value-type="float" office:value="1" calcext:value-type="float">
            <text:p>1</text:p>
          </table:table-cell>
          <table:table-cell table:style-name="ce111" office:value-type="float" office:value="10.2" calcext:value-type="float">
            <text:p>10,20 </text:p>
          </table:table-cell>
          <table:table-cell table:style-name="ce111" table:formula="of:=[.K11]*[.L11]" office:value-type="float" office:value="10.2" calcext:value-type="float">
            <text:p>10,20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8" calcext:value-type="float">
            <text:p>8</text:p>
          </table:table-cell>
          <table:table-cell table:style-name="ce102" office:value-type="string" calcext:value-type="string">
            <text:p>Apito de metal com cordão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11.86" calcext:value-type="float">
            <text:p>11,86 </text:p>
          </table:table-cell>
          <table:table-cell table:style-name="ce106" office:value-type="float" office:value="5.88" calcext:value-type="float">
            <text:p>5,88 </text:p>
          </table:table-cell>
          <table:table-cell table:style-name="ce106" office:value-type="float" office:value="19.9" calcext:value-type="float">
            <text:p>19,90 </text:p>
          </table:table-cell>
          <table:table-cell table:style-name="ce106" office:value-type="float" office:value="8.91" calcext:value-type="float">
            <text:p>8,91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12]/[.I12])*[.D12]" office:value-type="float" office:value="1" calcext:value-type="float">
            <text:p>1</text:p>
          </table:table-cell>
          <table:table-cell table:style-name="ce111" office:value-type="float" office:value="13.52" calcext:value-type="float">
            <text:p>13,52 </text:p>
          </table:table-cell>
          <table:table-cell table:style-name="ce111" table:formula="of:=[.K12]*[.L12]" office:value-type="float" office:value="13.52" calcext:value-type="float">
            <text:p>13,52 </text:p>
          </table:table-cell>
          <table:table-cell table:style-name="Default" table:number-columns-repeated="16371"/>
        </table:table-row>
        <table:table-row table:style-name="ro15">
          <table:table-cell table:style-name="ce98" office:value-type="string" calcext:value-type="string" table:number-columns-spanned="12" table:number-rows-spanned="1">
            <text:p>CUSTO TOTAL DOS UNIFORMES</text:p>
          </table:table-cell>
          <table:covered-table-cell table:number-columns-repeated="10" table:style-name="ce103"/>
          <table:covered-table-cell table:style-name="ce112"/>
          <table:table-cell table:style-name="ce113" table:formula="of:=SUM([.M5:.M12])" office:value-type="float" office:value="733.59" calcext:value-type="float">
            <text:p>733,59</text:p>
          </table:table-cell>
          <table:table-cell table:style-name="Default" table:number-columns-repeated="16371"/>
        </table:table-row>
        <table:table-row table:style-name="ro15">
          <table:table-cell table:style-name="ce98" office:value-type="string" calcext:value-type="string" table:number-columns-spanned="12" table:number-rows-spanned="1">
            <text:p>CUSTO MENSAL DE UNIFORMES</text:p>
          </table:table-cell>
          <table:covered-table-cell table:number-columns-repeated="10" table:style-name="ce103"/>
          <table:covered-table-cell table:style-name="ce112"/>
          <table:table-cell table:style-name="ce113" table:formula="of:=[.M13]/12" office:value-type="float" office:value="61.1325" calcext:value-type="float">
            <text:p>61,13</text:p>
          </table:table-cell>
          <table:table-cell table:style-name="Default" table:number-columns-repeated="16371"/>
        </table:table-row>
        <table:table-row table:style-name="ro2">
          <table:table-cell table:style-name="ce99" table:number-columns-repeated="13"/>
          <table:table-cell table:style-name="Default" table:number-columns-repeated="16371"/>
        </table:table-row>
        <table:table-row table:style-name="ro14">
          <table:table-cell table:style-name="ce95" office:value-type="string" calcext:value-type="string" table:number-columns-spanned="13" table:number-rows-spanned="1">
            <text:p><text:s/>MATERIAIS POR POSTO</text:p>
          </table:table-cell>
          <table:covered-table-cell table:number-columns-repeated="12" table:style-name="ce95"/>
          <table:table-cell table:style-name="Default" table:number-columns-repeated="16371"/>
        </table:table-row>
        <table:table-row table:style-name="ro16">
          <table:table-cell table:style-name="ce96" office:value-type="string" calcext:value-type="string">
            <text:p>ITEM</text:p>
          </table:table-cell>
          <table:table-cell table:style-name="ce96" office:value-type="string" calcext:value-type="string">
            <text:p>DISCRIMINAÇÃO</text:p>
          </table:table-cell>
          <table:table-cell table:style-name="ce96" office:value-type="string" calcext:value-type="string">
            <text:p>UNIDADE</text:p>
          </table:table-cell>
          <table:table-cell table:style-name="ce96" office:value-type="string" calcext:value-type="string">
            <text:p>QTDE</text:p>
          </table:table-cell>
          <table:table-cell table:style-name="ce105" office:value-type="string" calcext:value-type="string">
            <text:p>Preço 1</text:p>
          </table:table-cell>
          <table:table-cell table:style-name="ce105" office:value-type="string" calcext:value-type="string">
            <text:p>Preço 2</text:p>
          </table:table-cell>
          <table:table-cell table:style-name="ce105" office:value-type="string" calcext:value-type="string">
            <text:p>Preço 3</text:p>
          </table:table-cell>
          <table:table-cell table:style-name="ce107" office:value-type="string" calcext:value-type="string">
            <text:p>Média Painel de Preços</text:p>
          </table:table-cell>
          <table:table-cell table:style-name="ce107" office:value-type="string" calcext:value-type="string">
            <text:p>PERIODICIDADE DE ENTREGA (MESES)</text:p>
          </table:table-cell>
          <table:table-cell table:style-name="ce107" office:value-type="string" calcext:value-type="string">
            <text:p>VIGÊNCIA CONTRUAL (MESES)</text:p>
          </table:table-cell>
          <table:table-cell table:style-name="ce107" office:value-type="string" calcext:value-type="string">
            <text:p>QUANTIDADE TOTAL</text:p>
          </table:table-cell>
          <table:table-cell table:style-name="ce107" office:value-type="string" calcext:value-type="string">
            <text:p>VALOR UNITÁRIO</text:p>
          </table:table-cell>
          <table:table-cell table:style-name="ce107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1" calcext:value-type="float">
            <text:p>1</text:p>
          </table:table-cell>
          <table:table-cell table:style-name="ce102" office:value-type="string" calcext:value-type="string">
            <text:p>Livro de ocorrência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2" calcext:value-type="float">
            <text:p>2</text:p>
          </table:table-cell>
          <table:table-cell table:style-name="ce106" office:value-type="float" office:value="12.94" calcext:value-type="float">
            <text:p>12,94 </text:p>
          </table:table-cell>
          <table:table-cell table:style-name="ce106" office:value-type="float" office:value="10.57" calcext:value-type="float">
            <text:p>10,57 </text:p>
          </table:table-cell>
          <table:table-cell table:style-name="ce106" office:value-type="float" office:value="11.25" calcext:value-type="float">
            <text:p>11,25 </text:p>
          </table:table-cell>
          <table:table-cell table:style-name="ce106" office:value-type="float" office:value="15.5" calcext:value-type="float">
            <text:p>15,50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18]/[.I18])*[.D18]" office:value-type="float" office:value="2" calcext:value-type="float">
            <text:p>2</text:p>
          </table:table-cell>
          <table:table-cell table:style-name="ce111" office:value-type="float" office:value="7.53" calcext:value-type="float">
            <text:p>7,53 </text:p>
          </table:table-cell>
          <table:table-cell table:style-name="ce111" table:formula="of:=[.K18]*[.L18]" office:value-type="float" office:value="15.06" calcext:value-type="float">
            <text:p>15,06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2" calcext:value-type="float">
            <text:p>2</text:p>
          </table:table-cell>
          <table:table-cell table:style-name="ce102" office:value-type="string" calcext:value-type="string">
            <text:p>Tonfa (cassetete)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46" calcext:value-type="float">
            <text:p>46,00 </text:p>
          </table:table-cell>
          <table:table-cell table:style-name="ce106" office:value-type="float" office:value="54" calcext:value-type="float">
            <text:p>54,00 </text:p>
          </table:table-cell>
          <table:table-cell table:style-name="ce106" office:value-type="float" office:value="59.9" calcext:value-type="float">
            <text:p>59,90 </text:p>
          </table:table-cell>
          <table:table-cell table:style-name="ce106" office:value-type="float" office:value="22.8" calcext:value-type="float">
            <text:p>22,80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19]/[.I19])*[.D19]" office:value-type="float" office:value="1" calcext:value-type="float">
            <text:p>1</text:p>
          </table:table-cell>
          <table:table-cell table:style-name="ce111" office:value-type="float" office:value="32.77" calcext:value-type="float">
            <text:p>32,77 </text:p>
          </table:table-cell>
          <table:table-cell table:style-name="ce111" table:formula="of:=[.K19]*[.L19]" office:value-type="float" office:value="32.77" calcext:value-type="float">
            <text:p>32,77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3" calcext:value-type="float">
            <text:p>3</text:p>
          </table:table-cell>
          <table:table-cell table:style-name="ce102" office:value-type="string" calcext:value-type="string">
            <text:p>Porta tonfa (Cassetete)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39.9" calcext:value-type="float">
            <text:p>39,90 </text:p>
          </table:table-cell>
          <table:table-cell table:style-name="ce106" office:value-type="float" office:value="29.9" calcext:value-type="float">
            <text:p>29,90 </text:p>
          </table:table-cell>
          <table:table-cell table:style-name="ce106" office:value-type="float" office:value="25.9" calcext:value-type="float">
            <text:p>25,90 </text:p>
          </table:table-cell>
          <table:table-cell table:style-name="ce106" office:value-type="float" office:value="59.48" calcext:value-type="float">
            <text:p>59,48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20]/[.I20])*[.D20]" office:value-type="float" office:value="1" calcext:value-type="float">
            <text:p>1</text:p>
          </table:table-cell>
          <table:table-cell table:style-name="ce111" office:value-type="float" office:value="19.5" calcext:value-type="float">
            <text:p>19,50 </text:p>
          </table:table-cell>
          <table:table-cell table:style-name="ce111" table:formula="of:=[.K20]*[.L20]" office:value-type="float" office:value="19.5" calcext:value-type="float">
            <text:p>19,50 </text:p>
          </table:table-cell>
          <table:table-cell table:style-name="Default" table:number-columns-repeated="16371"/>
        </table:table-row>
        <table:table-row table:style-name="ro15">
          <table:table-cell table:style-name="ce97" office:value-type="float" office:value="4" calcext:value-type="float">
            <text:p>4</text:p>
          </table:table-cell>
          <table:table-cell table:style-name="ce102" office:value-type="string" calcext:value-type="string">
            <text:p>Lanterna tática recarregável</text:p>
          </table:table-cell>
          <table:table-cell table:style-name="ce97" office:value-type="string" calcext:value-type="string">
            <text:p>unid</text:p>
          </table:table-cell>
          <table:table-cell table:style-name="ce104" office:value-type="float" office:value="1" calcext:value-type="float">
            <text:p>1</text:p>
          </table:table-cell>
          <table:table-cell table:style-name="ce106" office:value-type="float" office:value="46.8" calcext:value-type="float">
            <text:p>46,80 </text:p>
          </table:table-cell>
          <table:table-cell table:style-name="ce106" office:value-type="float" office:value="58.49" calcext:value-type="float">
            <text:p>58,49 </text:p>
          </table:table-cell>
          <table:table-cell table:style-name="ce106" office:value-type="float" office:value="58.88" calcext:value-type="float">
            <text:p>58,88 </text:p>
          </table:table-cell>
          <table:table-cell table:style-name="ce106" office:value-type="float" office:value="47.68" calcext:value-type="float">
            <text:p>47,68 </text:p>
          </table:table-cell>
          <table:table-cell table:number-columns-repeated="2" table:style-name="ce108" office:value-type="float" office:value="12" calcext:value-type="float">
            <text:p>12</text:p>
          </table:table-cell>
          <table:table-cell table:style-name="ce108" table:formula="of:=([.J21]/[.I21])*[.D21]" office:value-type="float" office:value="1" calcext:value-type="float">
            <text:p>1</text:p>
          </table:table-cell>
          <table:table-cell table:style-name="ce111" office:value-type="float" office:value="51.36" calcext:value-type="float">
            <text:p>51,36 </text:p>
          </table:table-cell>
          <table:table-cell table:style-name="ce111" table:formula="of:=[.K21]*[.L21]" office:value-type="float" office:value="51.36" calcext:value-type="float">
            <text:p>51,36 </text:p>
          </table:table-cell>
          <table:table-cell table:style-name="Default" table:number-columns-repeated="16371"/>
        </table:table-row>
        <table:table-row table:style-name="ro15">
          <table:table-cell table:style-name="ce98" office:value-type="string" calcext:value-type="string" table:number-columns-spanned="12" table:number-rows-spanned="1">
            <text:p>CUSTO TOTAL DE MATERIAIS E EQUIPAMENTOS</text:p>
          </table:table-cell>
          <table:covered-table-cell table:number-columns-repeated="10" table:style-name="ce103"/>
          <table:covered-table-cell table:style-name="ce112"/>
          <table:table-cell table:style-name="ce114" table:formula="of:=SUM([.M18:.M21])" office:value-type="float" office:value="118.69" calcext:value-type="float">
            <text:p>118,69 </text:p>
          </table:table-cell>
          <table:table-cell table:style-name="Default" table:number-columns-repeated="16371"/>
        </table:table-row>
        <table:table-row table:style-name="ro15">
          <table:table-cell table:style-name="ce98" office:value-type="string" calcext:value-type="string" table:number-columns-spanned="12" table:number-rows-spanned="1">
            <text:p>CUSTO MENSAL DE MATERIAIS E EQUIPAMENTOS</text:p>
          </table:table-cell>
          <table:covered-table-cell table:number-columns-repeated="10" table:style-name="ce103"/>
          <table:covered-table-cell table:style-name="ce112"/>
          <table:table-cell table:style-name="ce114" table:formula="of:=[.M22]/12" office:value-type="float" office:value="9.89083333333334" calcext:value-type="float">
            <text:p>9,89 </text:p>
          </table:table-cell>
          <table:table-cell table:style-name="Default" table:number-columns-repeated="16371"/>
        </table:table-row>
        <table:table-row table:style-name="ro12" table:number-rows-repeated="3">
          <table:table-cell table:style-name="ce22"/>
          <table:table-cell table:number-columns-repeated="7"/>
          <table:table-cell table:style-name="ce109"/>
          <table:table-cell table:style-name="ce110" table:number-columns-repeated="2"/>
          <table:table-cell table:number-columns-repeated="2"/>
          <table:table-cell table:style-name="Default" table:number-columns-repeated="16371"/>
        </table:table-row>
        <table:table-row table:style-name="ro12">
          <table:table-cell table:style-name="ce23"/>
          <table:table-cell table:number-columns-repeated="7"/>
          <table:table-cell table:style-name="ce109"/>
          <table:table-cell table:style-name="ce110" table:number-columns-repeated="2"/>
          <table:table-cell table:number-columns-repeated="2"/>
          <table:table-cell table:style-name="Default" table:number-columns-repeated="16371"/>
        </table:table-row>
        <table:table-row table:style-name="ro12">
          <table:table-cell table:style-name="ce24"/>
          <table:table-cell table:number-columns-repeated="7"/>
          <table:table-cell table:style-name="ce109"/>
          <table:table-cell table:style-name="ce110" table:number-columns-repeated="2"/>
          <table:table-cell table:number-columns-repeated="2"/>
          <table:table-cell table:style-name="Default" table:number-columns-repeated="16371"/>
        </table:table-row>
        <table:table-row table:style-name="ro12" table:number-rows-repeated="2">
          <table:table-cell table:style-name="ce25"/>
          <table:table-cell table:number-columns-repeated="7"/>
          <table:table-cell table:style-name="ce109"/>
          <table:table-cell table:style-name="ce110" table:number-columns-repeated="2"/>
          <table:table-cell table:number-columns-repeated="2"/>
          <table:table-cell table:style-name="Default" table:number-columns-repeated="16371"/>
        </table:table-row>
        <table:table-row table:style-name="ro2" table:number-rows-repeated="1048545">
          <table:table-cell table:number-columns-repeated="13"/>
          <table:table-cell table:style-name="Default" table:number-columns-repeated="16371"/>
        </table:table-row>
        <table:table-row table:style-name="ro2">
          <table:table-cell table:number-columns-repeated="13"/>
          <table:table-cell table:style-name="Default" table:number-columns-repeated="16371"/>
        </table:table-row>
      </table:table>
      <table:table table:name="Memória de Cálculo" table:style-name="ta3" table:print-ranges="'Memória de Cálculo'.A3:'Memória de Cálculo'.E66">
        <table:table-column table:style-name="co21" table:default-cell-style-name="Default"/>
        <table:table-column table:style-name="co22" table:number-columns-repeated="3" table:default-cell-style-name="Default"/>
        <table:table-column table:style-name="co23" table:default-cell-style-name="Default"/>
        <table:table-column table:style-name="co24" table:number-columns-repeated="2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1" table:number-rows-repeated="2">
          <table:table-cell table:style-name="ce115" table:number-columns-repeated="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6" office:value-type="string" calcext:value-type="string" table:number-columns-spanned="5" table:number-rows-spanned="1">
            <text:p>Memória de Cálculo</text:p>
          </table:table-cell>
          <table:covered-table-cell table:number-columns-repeated="4" table:style-name="ce116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5" table:number-columns-repeated="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17" office:value-type="string" calcext:value-type="string">
            <text:p>AUXÍLIO REFEIÇÃO</text:p>
          </table:table-cell>
          <table:table-cell table:style-name="ce136" office:value-type="string" calcext:value-type="string">
            <text:p>QTDE DE TICKETS</text:p>
          </table:table-cell>
          <table:table-cell table:style-name="ce136" office:value-type="string" calcext:value-type="string">
            <text:p>VALOR UNITÁRIO</text:p>
          </table:table-cell>
          <table:table-cell table:style-name="ce154" office:value-type="string" office:string-value="DESCONTO" calcext:value-type="string">
            <text:p>DESCONTO </text:p>
          </table:table-cell>
          <table:table-cell table:style-name="ce164" office:value-type="string" office:string-value="VALOR MENSAL" calcext:value-type="string">
            <text:p>VALOR MENSAL </text:p>
          </table:table-cell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18" office:value-type="string" calcext:value-type="string">
            <text:p>POSTOS 44h</text:p>
          </table:table-cell>
          <table:table-cell table:style-name="ce137" office:value-type="float" office:value="22" calcext:value-type="float">
            <text:p>22</text:p>
          </table:table-cell>
          <table:table-cell table:style-name="ce146" office:value-type="float" office:value="38" calcext:value-type="float">
            <text:p>R$ 38,00</text:p>
          </table:table-cell>
          <table:table-cell table:style-name="ce155" office:value-type="string" calcext:value-type="string">
            <text:p>-</text:p>
          </table:table-cell>
          <table:table-cell table:style-name="ce165" table:formula="of:=([.C6]*[.B6])" office:value-type="float" office:value="836" calcext:value-type="float">
            <text:p>R$ 836,00</text:p>
          </table:table-cell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18" office:value-type="string" calcext:value-type="string">
            <text:p>POSTOS 12x36h Diurno</text:p>
          </table:table-cell>
          <table:table-cell table:style-name="ce137" office:value-type="float" office:value="15" calcext:value-type="float">
            <text:p>15</text:p>
          </table:table-cell>
          <table:table-cell table:style-name="ce146" office:value-type="float" office:value="38" calcext:value-type="float">
            <text:p>R$ 38,00</text:p>
          </table:table-cell>
          <table:table-cell table:style-name="ce155" office:value-type="string" calcext:value-type="string">
            <text:p>-</text:p>
          </table:table-cell>
          <table:table-cell table:style-name="ce165" table:formula="of:=([.C7]*[.B7])" office:value-type="float" office:value="570" calcext:value-type="float">
            <text:p>R$ 570,00</text:p>
          </table:table-cell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18" office:value-type="string" calcext:value-type="string">
            <text:p>POSTOS 12x36h Noturno</text:p>
          </table:table-cell>
          <table:table-cell table:style-name="ce137" office:value-type="float" office:value="15" calcext:value-type="float">
            <text:p>15</text:p>
          </table:table-cell>
          <table:table-cell table:style-name="ce146" office:value-type="float" office:value="38" calcext:value-type="float">
            <text:p>R$ 38,00</text:p>
          </table:table-cell>
          <table:table-cell table:style-name="ce155" office:value-type="string" calcext:value-type="string">
            <text:p>-</text:p>
          </table:table-cell>
          <table:table-cell table:style-name="ce165" table:formula="of:=([.C8]*[.B8])" office:value-type="float" office:value="570" calcext:value-type="float">
            <text:p>R$ 570,00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19" table:number-columns-repeated="4"/>
          <table:table-cell table:style-name="ce166"/>
          <table:table-cell table:number-columns-repeated="2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3">
          <table:table-cell table:style-name="ce120" office:value-type="string" calcext:value-type="string" table:number-columns-spanned="5" table:number-rows-spanned="1">
            <text:p>Média de faltas anuais por <text:s/>motivos legais</text:p>
          </table:table-cell>
          <table:covered-table-cell table:number-columns-repeated="4" table:style-name="ce120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21" office:value-type="string" calcext:value-type="string" table:number-columns-spanned="5" table:number-rows-spanned="7">
            <text:p>Ausências legais:</text:p>
            <text:p>Art. 473 da CLT. Considerando que em média se falta 2 dias por ano com esse tipo de ausência e que apenas 3% dos profissionais se beneficiarão com tal ausência.</text:p>
            <text:p> Índice que demonstra o custo estimado com a substituição na cobertura de ausência legal. Esse índice</text:p>
            <text:p>BCCPA = deverá ser aplicado sobre (Módulo 1 + Módulo 2 + Módulo 3).</text:p>
            <text:p>% Ausências legais = Cálculo do valor = [(BCCPA/30)x1 dia]/12 = 0,25%</text:p>
            <text:p/>
          </table:table-cell>
          <table:covered-table-cell table:number-columns-repeated="4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1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2" office:value-type="string" calcext:value-type="string">
            <text:p>Total</text:p>
          </table:table-cell>
          <table:table-cell table:style-name="ce138"/>
          <table:table-cell table:style-name="ce147" office:value-type="percentage" office:value="0.0028" calcext:value-type="percentage" table:number-columns-spanned="3" table:number-rows-spanned="1">
            <text:p>0,28%</text:p>
          </table:table-cell>
          <table:covered-table-cell table:number-columns-repeated="2" table:style-name="ce147"/>
          <table:table-cell table:number-columns-repeated="2"/>
          <table:table-cell table:style-name="Default" table:number-columns-repeated="16377"/>
        </table:table-row>
        <table:table-row table:style-name="ro3" table:number-rows-repeated="2">
          <table:table-cell table:style-name="ce84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0" office:value-type="string" calcext:value-type="string" table:number-columns-spanned="5" table:number-rows-spanned="1">
            <text:p>Licença Paternidade</text:p>
          </table:table-cell>
          <table:covered-table-cell table:number-columns-repeated="4" table:style-name="ce120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3" office:value-type="string" calcext:value-type="string">
            <text:p>Percentual de Homens:</text:p>
          </table:table-cell>
          <table:table-cell table:style-name="ce139"/>
          <table:table-cell table:style-name="ce148"/>
          <table:table-cell table:style-name="ce156" office:value-type="percentage" office:value="0.5167" calcext:value-type="percentage" table:number-columns-spanned="2" table:number-rows-spanned="1">
            <text:p>51,67%</text:p>
          </table:table-cell>
          <table:covered-table-cell table:style-name="ce156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3" office:value-type="string" calcext:value-type="string">
            <text:p>Expectativa anual de nascimento de filhos dos trabalhadores (IBGE):</text:p>
          </table:table-cell>
          <table:table-cell table:style-name="ce139"/>
          <table:table-cell table:style-name="ce148"/>
          <table:table-cell table:style-name="ce157" office:value-type="percentage" office:value="0.015" calcext:value-type="percentage" table:number-columns-spanned="2" table:number-rows-spanned="1">
            <text:p>1,50%</text:p>
          </table:table-cell>
          <table:covered-table-cell table:style-name="ce157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3" office:value-type="string" calcext:value-type="string">
            <text:p>Percentual de homens no serviço:</text:p>
          </table:table-cell>
          <table:table-cell table:style-name="ce139"/>
          <table:table-cell table:style-name="ce148"/>
          <table:table-cell table:style-name="ce157" office:value-type="percentage" office:value="0.8988" calcext:value-type="percentage" table:number-columns-spanned="2" table:number-rows-spanned="1">
            <text:p>89,88%</text:p>
          </table:table-cell>
          <table:covered-table-cell table:style-name="ce157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3" office:value-type="string" calcext:value-type="string">
            <text:p>Duração da Licença Paternidade (em dias)</text:p>
          </table:table-cell>
          <table:table-cell table:style-name="ce139"/>
          <table:table-cell table:style-name="ce148"/>
          <table:table-cell table:style-name="ce97" office:value-type="float" office:value="5" calcext:value-type="float" table:number-columns-spanned="2" table:number-rows-spanned="1">
            <text:p>5</text:p>
          </table:table-cell>
          <table:covered-table-cell table:style-name="ce97"/>
          <table:table-cell table:number-columns-repeated="2"/>
          <table:table-cell table:style-name="Default" table:number-columns-repeated="16377"/>
        </table:table-row>
        <table:table-row table:style-name="ro3" table:number-rows-repeated="2">
          <table:table-cell table:style-name="ce84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0" office:value-type="string" calcext:value-type="string" table:number-columns-spanned="5" table:number-rows-spanned="1">
            <text:p>Ausências por acidente de trabalho</text:p>
          </table:table-cell>
          <table:covered-table-cell table:number-columns-repeated="4" table:style-name="ce120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3" office:value-type="string" calcext:value-type="string">
            <text:p>Média de faltas anuais por acidente de trabalho:</text:p>
          </table:table-cell>
          <table:table-cell table:style-name="ce139"/>
          <table:table-cell table:style-name="ce148"/>
          <table:table-cell table:style-name="ce158" office:value-type="float" office:value="0.2" calcext:value-type="float" table:number-columns-spanned="2" table:number-rows-spanned="1">
            <text:p>0,2</text:p>
          </table:table-cell>
          <table:covered-table-cell table:style-name="ce158"/>
          <table:table-cell/>
          <table:table-cell table:style-name="ce92"/>
          <table:table-cell table:style-name="Default" table:number-columns-repeated="16377"/>
        </table:table-row>
        <table:table-row table:style-name="ro3" table:number-rows-repeated="2">
          <table:table-cell table:style-name="ce84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4" office:value-type="string" calcext:value-type="string" table:number-columns-spanned="5" table:number-rows-spanned="1">
            <text:p>Afastamento Maternidade</text:p>
          </table:table-cell>
          <table:covered-table-cell table:number-columns-repeated="4" table:style-name="ce124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5" office:value-type="string" calcext:value-type="string">
            <text:p>Discriminação do Item</text:p>
          </table:table-cell>
          <table:table-cell table:style-name="ce140"/>
          <table:table-cell table:style-name="ce149"/>
          <table:table-cell table:style-name="ce159" office:value-type="string" office:string-value="Valor (R$) " calcext:value-type="string" table:number-columns-spanned="2" table:number-rows-spanned="1">
            <text:p>Valor (R$) <text:s/></text:p>
          </table:table-cell>
          <table:covered-table-cell table:style-name="ce159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6" office:value-type="string" calcext:value-type="string" table:number-columns-spanned="2" table:number-rows-spanned="1">
            <text:p>13º Salário + Férias + Adicional Férias</text:p>
          </table:table-cell>
          <table:covered-table-cell table:style-name="ce126"/>
          <table:table-cell table:style-name="ce150"/>
          <table:table-cell table:style-name="ce160" table:formula="of:=[$'Rio Branco'.D37]+[$'Rio Branco'.D37]+([$'Rio Branco'.D37]/3)" office:value-type="float" office:value="5138.98233333333" calcext:value-type="float" table:number-columns-spanned="2" table:number-rows-spanned="1">
            <text:p>5.138,98 </text:p>
          </table:table-cell>
          <table:covered-table-cell table:style-name="ce160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6" office:value-type="string" calcext:value-type="string" table:number-columns-spanned="2" table:number-rows-spanned="1">
            <text:p>GPS + FGTS</text:p>
          </table:table-cell>
          <table:covered-table-cell table:style-name="ce126"/>
          <table:table-cell table:style-name="ce150"/>
          <table:table-cell table:style-name="ce160" table:formula="of:=[$'Rio Branco'.C53]" office:value-type="float" office:value="900.545475555556" calcext:value-type="float" table:number-columns-spanned="2" table:number-rows-spanned="1">
            <text:p>900,55 </text:p>
          </table:table-cell>
          <table:covered-table-cell table:style-name="ce160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6" office:value-type="string" calcext:value-type="string" table:number-columns-spanned="2" table:number-rows-spanned="1">
            <text:p>Assistência Médica e Familiar</text:p>
          </table:table-cell>
          <table:covered-table-cell table:style-name="ce126"/>
          <table:table-cell table:style-name="ce150"/>
          <table:table-cell table:style-name="ce160" table:formula="of:=[$'Rio Branco'.B57]" office:value-type="float" office:value="40" calcext:value-type="float" table:number-columns-spanned="2" table:number-rows-spanned="1">
            <text:p>40,00 </text:p>
          </table:table-cell>
          <table:covered-table-cell table:style-name="ce160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7" office:value-type="string" calcext:value-type="string" table:number-columns-spanned="2" table:number-rows-spanned="1">
            <text:p>Base de Cálculo</text:p>
          </table:table-cell>
          <table:covered-table-cell table:style-name="ce127"/>
          <table:table-cell table:style-name="ce151"/>
          <table:table-cell table:style-name="ce159" table:formula="of:=SUM([.D35:.D37])" office:value-type="float" office:value="6079.52780888889" calcext:value-type="float" table:number-columns-spanned="2" table:number-rows-spanned="1">
            <text:p>6.079,53 </text:p>
          </table:table-cell>
          <table:covered-table-cell table:style-name="ce159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8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9" office:value-type="string" calcext:value-type="string">
            <text:p>Percentual de Mulheres:</text:p>
          </table:table-cell>
          <table:table-cell table:style-name="ce141"/>
          <table:table-cell table:style-name="ce152"/>
          <table:table-cell table:style-name="ce161" office:value-type="percentage" office:value="0.02" calcext:value-type="percentage" table:number-columns-spanned="2" table:number-rows-spanned="1">
            <text:p>2,00%</text:p>
          </table:table-cell>
          <table:covered-table-cell table:style-name="ce161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30" office:value-type="string" calcext:value-type="string">
            <text:p>Expectativa mensal Afastamento Maternidade (Censo IBGE):</text:p>
          </table:table-cell>
          <table:table-cell table:style-name="ce142"/>
          <table:table-cell table:style-name="ce153"/>
          <table:table-cell table:style-name="ce162" office:value-type="float" office:value="0.0032" calcext:value-type="float" table:number-columns-spanned="2" table:number-rows-spanned="1">
            <text:p>0,0032</text:p>
          </table:table-cell>
          <table:covered-table-cell table:style-name="ce162"/>
          <table:table-cell table:number-columns-repeated="2"/>
          <table:table-cell table:style-name="Default" table:number-columns-repeated="16377"/>
        </table:table-row>
        <table:table-row table:style-name="ro20">
          <table:table-cell table:number-columns-repeated="7"/>
          <table:table-cell table:style-name="Default" table:number-columns-repeated="16377"/>
        </table:table-row>
        <table:table-row table:style-name="ro19">
          <table:table-cell table:style-name="ce131" office:value-type="string" calcext:value-type="string" table:number-columns-spanned="3" table:number-rows-spanned="1">
            <text:p>* NOTA INFORMATIVA</text:p>
          </table:table-cell>
          <table:covered-table-cell table:number-columns-repeated="2" table:style-name="ce143"/>
          <table:table-cell table:style-name="ce163"/>
          <table:table-cell table:number-columns-repeated="3"/>
          <table:table-cell table:style-name="Default" table:number-columns-repeated="16377"/>
        </table:table-row>
        <table:table-row table:style-name="ro5">
          <table:table-cell table:style-name="ce132" office:value-type="string" calcext:value-type="string" table:number-columns-spanned="5" table:number-rows-spanned="1">
            <text:p><text:s/>ITENS QUE NÃO PODERÃO SER COTADOS NA PLANILHA DE CUSTOS E FORMAÇÃO DE PREÇOS À LUZ DA JURISPRUDÊNCIA CONSOLIDADA DO TCU:</text:p>
          </table:table-cell>
          <table:covered-table-cell table:number-columns-repeated="4" table:style-name="ce144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33" office:value-type="string" calcext:value-type="string" table:number-columns-spanned="5" table:number-rows-spanned="1">
            <text:p>1. A ADMINISTRAÇÃO NÃO PODERÁ DESCLASSIFICAR PROPOSTAS QUE APRESENTEM COTAÇÕES PARA RESERVA TÉCNICA, IRPJ, CSLL, SUPERVISÃO/FISCALIZAÇÃO E RECICLAGEM/TREINAMENTO, NEM PODERÁ DESCLASSIFICAR EMPRESAS QUE APRESENTEM PLANILHAS COM COTAÇÕES INCORRETAS PARA OS ENCARGOS TRIBUTÁRIOS.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4" office:value-type="string" calcext:value-type="string" table:number-columns-spanned="5" table:number-rows-spanned="1">
            <text:p><text:span text:style-name="T1">ADVERTE-SE, CONTUDO, QUE, DE ACORDO COM A JURISPRUDÊNCIA CONSOLIDADA DO TCU, </text:span><text:span text:style-name="T2">É INDEVIDA A COTAÇÃO, COMO ITEM ESPECÍFICO DA PLANILHA, DE CUSTOS RELATIVOS A: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4" office:value-type="string" calcext:value-type="string" table:number-columns-spanned="5" table:number-rows-spanned="1">
            <text:p><text:span text:style-name="T1">A) </text:span><text:span text:style-name="T2">RESERVA TÉCNICA, POIS JÁ ESTARIAM COMPREENDIDOS NAS FALTAS LEGAIS (ACÓRDÃOS TCU Nº 1.696/2010-2ª CÂMARA E Nº 1.319/2010-2ª CÂMARA);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3">
          <table:table-cell table:style-name="ce134" office:value-type="string" calcext:value-type="string" table:number-columns-spanned="5" table:number-rows-spanned="1">
            <text:p><text:span text:style-name="T1">B) </text:span><text:span text:style-name="T2">TREINAMENTO/RECICLAGEM/CAPACITAÇÃO OU ITEM CONGÊNERE, UMA VEZ QUE ESSES CUSTOS JÁ ESTÃO ENGLOBADOS NAS DESPESAS ADMINISTRATIVAS DA CONTRATADA, SENDO DE SUA EXCLUSIVA RESPONSABILIDADE (ACÓRDÃOS TCU Nº 592/2010-PLENÁRIO, Nº 1.696/2010-2ª CÂMARA E Nº 592/2010-PLENÁRIO);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4" office:value-type="string" calcext:value-type="string" table:number-columns-spanned="5" table:number-rows-spanned="1">
            <text:p><text:span text:style-name="T1">C) </text:span><text:span text:style-name="T2">SUPERVISÃO E FISCALIZAÇÃO, UMA VEZ QUE ESSES CUSTOS JÁ ESTÃO ENGLOBADOS NAS DESPESAS ADMINISTRATIVAS DA CONTRATADA (ACÓRDÃO Nº 592/2010-PLENÁRIO);*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34" office:value-type="string" calcext:value-type="string" table:number-columns-spanned="5" table:number-rows-spanned="1">
            <text:p><text:span text:style-name="T1">D) </text:span><text:span text:style-name="T2">IRPJ E CSLL, POR SE CONSTITUÍREM EM TRIBUTOS DE NATUREZA DIRETA E PERSONALÍSTICA, QUE ONERAM PESSOALMENTE O CONTRATADO, NÃO DEVEM SER REPASSADOS À CONTRATANTE, NÃO PODENDO, AINDA, SEREM COTADOS NO ITEM REFERENTE AO LUCRO E DESPESAS ADMINISTRATIVAS/OPERACIONAIS (ACÓRDÃOS TCU N° 1.595/2006 - PLENÁRIO, N° 325/2009 - PLENÁRIO E N° 2.354/2010 - 2ª CÂMARA). *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34" office:value-type="string" calcext:value-type="string" table:number-columns-spanned="5" table:number-rows-spanned="1">
            <text:p><text:span text:style-name="T1">DESSE MODO, </text:span><text:span text:style-name="T2">SE A EMPRESA OS COTAR, HAVERÁ SUPRESSÃO UNILATERAL DO ITEM DA PLANILHA E DEDUÇÃO/GLOSA, NO VALOR TOTAL DO DÉBITO, QUANDO DO PAGAMENTO MENSAL OU DA REPACTUAÇÃO. A EMPRESA QUE OS TENHA COTADO INCORRETAMENTE PODERÁ CORRIGIR A PLANILHA DE CUSTOS E FORMAÇÃO DOS PREÇOS ATÉ O MOMENTO DA ACEITABILIDADE DA PROPOSTA PELO PREGOEIRO, OPORTUNIDADE NA QUAL PRECLUIRÁ SEU DIREITO A CORREÇÕES.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35"/>
          <table:table-cell table:number-columns-repeated="6"/>
          <table:table-cell table:style-name="Default" table:number-columns-repeated="16377"/>
        </table:table-row>
        <table:table-row table:style-name="ro9">
          <table:table-cell table:style-name="ce134" office:value-type="string" calcext:value-type="string" table:number-columns-spanned="5" table:number-rows-spanned="1">
            <text:p><text:span text:style-name="T1">2.</text:span><text:span text:style-name="T2"> COTAÇÃO DE ENCARGOS TRIBUTÁRIOS - CUIDADOS E CONSEQUÊNCIAS À LUZ DA JURISPRUDÊNCIA DO TCU: 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3">
          <table:table-cell table:style-name="ce133" office:value-type="string" calcext:value-type="string" table:number-columns-spanned="5" table:number-rows-spanned="1">
            <text:p>A EMPRESA É A ÚNICA RESPONSÁVEL PELA COTAÇÃO CORRETA DOS ENCARGOS TRIBUTÁRIOS. EM CASO DE ERRO OU COTAÇÃO INCOMPATÍVEL COM O REGIME TRIBUTÁRIO A QUE SE SUBMETE, SERÃO ADOTADAS AS ORIENTAÇÕES A SEGUIR:*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4" office:value-type="string" calcext:value-type="string" table:number-columns-spanned="5" table:number-rows-spanned="1">
            <text:p><text:span text:style-name="T1">A)</text:span><text:span text:style-name="T2"> </text:span><text:span text:style-name="T3">COTAÇÃO DE PERCENTUAL MENOR QUE O ADEQUADO</text:span><text:span text:style-name="T2">: O PERCENTUAL SERÁ MANTIDO DURANTE TODA A EXECUÇÃO CONTRATUAL;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34" office:value-type="string" calcext:value-type="string" table:number-columns-spanned="5" table:number-rows-spanned="1">
            <text:p><text:span text:style-name="T1">B) COTAÇÃO DE PERCENTUAL MAIOR QUE O ADEQUADO:</text:span><text:span text:style-name="T2"> PARA ATENDER AS ORIENTAÇÕES DOS ACÓRDÃOS TCU N° 3.037/2009-PLENÁRIO, Nº 1.696/2010 - 2ª CÂMARA, Nº 1.442/2010-2ª CÂMARA E Nº 387/2010-2ª CÂMARA, O EXCESSO SERÁ SUPRIMIDO, UNILATERALMENTE, DA PLANILHA E HAVERÁ GLOSA/DEDUÇÃO, QUANDO DO PAGAMENTO OU DA REPACTUAÇÃO, PARA FINS DE TOTAL RESSARCIMENTO DO DÉBITO.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5">
          <table:table-cell table:style-name="ce133" office:value-type="string" calcext:value-type="string" table:number-columns-spanned="5" table:number-rows-spanned="1">
            <text:p>DESTA FEITA, TODOS OS ENCARGOS TRIBUTÁRIOS DEVERÃO SER ADEQUADAMENTE COTADOS NA PLANILHA DE CUSTOS E FORMAÇÃO DE PREÇOS. DEVEM SER ATENDIDAS, EXEMPLIFICATIVAMENTE, AS RECOMENDAÇÕES QUE SEGUEM: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33" office:value-type="string" calcext:value-type="string" table:number-columns-spanned="5" table:number-rows-spanned="1">
            <text:p>A) UTILIZAÇÃO DA ALÍQUOTA CORRETA DO ISSQN, PARA CADA POSTO DE TRABALHO NO RESPECTIVO MUNICÍPIO;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33" office:value-type="string" calcext:value-type="string" table:number-columns-spanned="5" table:number-rows-spanned="1">
            <text:p>B) COTAÇÃO CORRETA DO PIS E DA COFINS DE ACORDO COM O REGIME TRIBUTÁRIO A QUE SE SUBMETER A EMPRESA;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3" office:value-type="string" calcext:value-type="string" table:number-columns-spanned="5" table:number-rows-spanned="1">
            <text:p>C) NÃO COTAÇÃO DAS CONTRIBUIÇÕES DE TERCEIROS (SESI, SENAI, SEBRAE, ETC.), SE A EMPRESA NÃO ESTIVER, A ESSAS, SUBMETIDA. <text:s/>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5">
          <table:table-cell table:style-name="ce133" office:value-type="string" calcext:value-type="string" table:number-columns-spanned="5" table:number-rows-spanned="1">
            <text:p>A EMPRESA QUE OS TENHA COTADO INCORRETAMENTE PODERÁ CORRIGIR A PLANILHA DE CUSTOS E FORMAÇÃO DOS PREÇOS ATÉ O MOMENTO DA ACEITABILIDADE DA PROPOSTA PELO PREGOEIRO, OPORTUNIDADE NA QUAL PRECLUIRÁ SEU DIREITO A CORREÇÕES. 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6">
          <table:table-cell table:style-name="ce133" office:value-type="string" calcext:value-type="string" table:number-columns-spanned="5" table:number-rows-spanned="1">
            <text:p>3. REGISTRE-SE QUE, AO ANALISAR A REPACTUAÇÃO E A PRORROGAÇÃO, A ADMINISTRAÇÃO DEVE VERIFICAR SE OS CUSTOS INICIALMENTE ORÇADOS CORRESPONDEM À REALIDADE DA EXECUÇÃO DO CONTRATO. DEVE, TAMBÉM, REAVALIAR TODOS OS ITENS ESTIMATIVOS APÓS A EXECUÇÃO DO PRIMEIRO ANO DO CONTRATO, PARA QUE SE CONSTATE EVENTUAL NECESSIDADE DE MODIFICAÇÃO EM SEU VALOR, OBSERVANDO O DISPOSTO NO ART. 30-A, § 1º, INC. II, DA IN 02/2008 DA SLTI MPOG;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33" office:value-type="string" calcext:value-type="string" table:number-columns-spanned="5" table:number-rows-spanned="1">
            <text:p>DESTACA-SE AINDA, O ENTENDIMENTO DO TCU SOBRE ALGUNS ITENS DAS PLANILHAS DE CUSTOS, TAIS COMO:</text:p>
          </table:table-cell>
          <table:covered-table-cell table:number-columns-repeated="4" table:style-name="ce135"/>
          <table:table-cell table:number-columns-repeated="2"/>
          <table:table-cell table:style-name="Default" table:number-columns-repeated="16377"/>
        </table:table-row>
        <table:table-row table:style-name="ro27">
          <table:table-cell table:style-name="ce134" office:value-type="string" calcext:value-type="string" table:number-columns-spanned="5" table:number-rows-spanned="1">
            <text:p><text:span text:style-name="T1">A) </text:span><text:span text:style-name="T2">LICENÇA MATERNIDADE – CONSIDERAR APENAS O PAGAMENTO DE ENCARGOS SOCIAIS E BENEFÍCIOS INCIDENTES SOBRE A REMUNERAÇÃO PARA AUXÍLIO MATERNIDADE, UMA VEZ QUE O ÔNUS DA LICENÇA MATERNIDADE É SUPORTADO PELA PREVIDÊNCIA SOCIAL, FUNDAMENTADO NO ART.7º, INCISO XIX, DA CONSTITUIÇÃO FEDERAL (ACÓRDÃO 1753/2008 - PLENÁRIO);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3">
          <table:table-cell table:style-name="ce134" office:value-type="string" calcext:value-type="string" table:number-columns-spanned="5" table:number-rows-spanned="1">
            <text:p><text:span text:style-name="T1">B) </text:span><text:span text:style-name="T2">AVISO PRÉVIO TRABALHADO - DEVE SER PAGO APENAS NO PRIMEIRO ANO DO CONTRATO, DEVENDO SER EXCLUÍDO DA PLANILHA A PARTIR DO SEGUNDO ANO, UMA VEZ QUE SÓ HAVERÁ UMA DEMISSÃO E UMA INDENIZAÇÃO POR EMPREGADO. (ACÓRDÃO 3006/2010 – PLENÁRIO); *</text:span></text:p>
          </table:table-cell>
          <table:covered-table-cell table:number-columns-repeated="4" table:style-name="ce145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32" office:value-type="string" calcext:value-type="string" table:number-columns-spanned="5" table:number-rows-spanned="1">
            <text:p>OBS: Em conformidade com a IN N° 05 DE 26/05/2017 e alteração acrescentada pela IN N° 07 de 20/09/2018, e em referência a Nota 3 do Módulo 2 do Anexo VII-D, resaltamos o texto a seguir "Levando em consideração a vigência contratual prevista no art. 57 da Lei nº 8.666, de 23 de junho de 1993, a rubrica férias do subítem 2.1 tem como objetivo principal suprir a necessidade do pagamento das férias remuneradas ao final do contrato de 12 meses. Esta rubrica, quando da prorrogação contratual, torna-se custo não renovável".</text:p>
          </table:table-cell>
          <table:covered-table-cell table:number-columns-repeated="4" table:style-name="ce144"/>
          <table:table-cell table:number-columns-repeated="2"/>
          <table:table-cell table:style-name="Default" table:number-columns-repeated="16377"/>
        </table:table-row>
        <table:table-row table:style-name="ro2" table:number-rows-repeated="1048509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Memória de Cálculo'.$A$3:.$E$66" table:range-usable-as="print-range"/>
        </table:named-expressions>
      </table:table>
      <table:table table:name="Horas Eventuais" table:style-name="ta4" table:print-ranges="'Horas Eventuais'.A1:'Horas Eventuais'.E144">
        <table:table-column table:style-name="co2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ce359"/>
        <table:table-column table:style-name="co24" table:default-cell-style-name="Default"/>
        <table:table-column table:style-name="co24" table:number-columns-repeated="1014"/>
        <table:table-column table:style-name="co25" table:number-columns-repeated="2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68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69" table:number-columns-repeated="3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9">
          <table:table-cell table:style-name="ce170" office:value-type="string" calcext:value-type="string">
            <text:p>Nº do Processo:</text:p>
          </table:table-cell>
          <table:table-cell table:style-name="ce220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/>
          <table:table-cell table:style-name="ce169" table:number-columns-repeated="2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221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2" office:value-type="string" calcext:value-type="string" table:number-columns-spanned="4" table:number-rows-spanned="1">
            <text:p>Todos</text:p>
          </table:table-cell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73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23" office:value-type="string" calcext:value-type="string" table:number-columns-spanned="4" table:number-rows-spanned="1">
            <text:p>2025/2026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/>
          <table:table-cell table:number-columns-repeated="3" table:style-name="ce292" office:value-type="string" calcext:value-type="string">
            <text:p>-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40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40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40" office:value-type="percentage" office:value="0.2" calcext:value-type="percentage">
            <text:p>20,00%</text:p>
          </table:table-cell>
          <table:table-cell table:style-name="ce299" table:formula="of:=[.B45]*([.C37]+[.C43])" office:value-type="float" office:value="489.426888888889" calcext:value-type="float">
            <text:p>489,43 </text:p>
          </table:table-cell>
          <table:table-cell table:style-name="ce299" table:formula="of:=[.B45]*([.D37]+[.D43])" office:value-type="float" office:value="489.426888888889" calcext:value-type="float">
            <text:p>489,43 </text:p>
          </table:table-cell>
          <table:table-cell table:style-name="ce338" table:formula="of:=[.B45]*([.E37]+[.E43])" office:value-type="float" office:value="554.683807407408" calcext:value-type="float">
            <text:p>554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40" office:value-type="percentage" office:value="0.025" calcext:value-type="percentage">
            <text:p>2,50%</text:p>
          </table:table-cell>
          <table:table-cell table:style-name="ce299" table:formula="of:=[.B46]*([.C37]+[.C43])" office:value-type="float" office:value="61.1783611111111" calcext:value-type="float">
            <text:p>61,18 </text:p>
          </table:table-cell>
          <table:table-cell table:style-name="ce299" table:formula="of:=[.B46]*([.D37]+[.D43])" office:value-type="float" office:value="61.1783611111111" calcext:value-type="float">
            <text:p>61,18 </text:p>
          </table:table-cell>
          <table:table-cell table:style-name="ce338" table:formula="of:=[.B46]*([.E37]+[.E43])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6" office:value-type="percentage" office:value="0.03" calcext:value-type="percentage">
            <text:p>3,00%</text:p>
          </table:table-cell>
          <table:table-cell table:style-name="ce299" table:formula="of:=[.B47]*([.C37]+[.C43])" office:value-type="float" office:value="73.4140333333333" calcext:value-type="float">
            <text:p>73,41 </text:p>
          </table:table-cell>
          <table:table-cell table:style-name="ce299" table:formula="of:=[.B47]*([.D37]+[.D43])" office:value-type="float" office:value="73.4140333333333" calcext:value-type="float">
            <text:p>73,41 </text:p>
          </table:table-cell>
          <table:table-cell table:style-name="ce338" table:formula="of:=[.B47]*([.E37]+[.E43])" office:value-type="float" office:value="83.2025711111111" calcext:value-type="float">
            <text:p>83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40" office:value-type="percentage" office:value="0.015" calcext:value-type="percentage">
            <text:p>1,50%</text:p>
          </table:table-cell>
          <table:table-cell table:style-name="ce299" table:formula="of:=[.B48]*([.C37]+[.C43])" office:value-type="float" office:value="36.7070166666667" calcext:value-type="float">
            <text:p>36,71 </text:p>
          </table:table-cell>
          <table:table-cell table:style-name="ce299" table:formula="of:=[.B48]*([.D37]+[.D43])" office:value-type="float" office:value="36.7070166666667" calcext:value-type="float">
            <text:p>36,71 </text:p>
          </table:table-cell>
          <table:table-cell table:style-name="ce338" table:formula="of:=[.B48]*([.E37]+[.E43])" office:value-type="float" office:value="41.6012855555556" calcext:value-type="float">
            <text:p>41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40" office:value-type="percentage" office:value="0.01" calcext:value-type="percentage">
            <text:p>1,00%</text:p>
          </table:table-cell>
          <table:table-cell table:style-name="ce299" table:formula="of:=[.B49]*([.C37]+[.C43])" office:value-type="float" office:value="24.4713444444444" calcext:value-type="float">
            <text:p>24,47 </text:p>
          </table:table-cell>
          <table:table-cell table:style-name="ce299" table:formula="of:=[.B49]*([.D37]+[.D43])" office:value-type="float" office:value="24.4713444444444" calcext:value-type="float">
            <text:p>24,47 </text:p>
          </table:table-cell>
          <table:table-cell table:style-name="ce338" table:formula="of:=[.B49]*([.E37]+[.E43])" office:value-type="float" office:value="27.7341903703704" calcext:value-type="float">
            <text:p>27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40" office:value-type="percentage" office:value="0.006" calcext:value-type="percentage">
            <text:p>0,60%</text:p>
          </table:table-cell>
          <table:table-cell table:style-name="ce299" table:formula="of:=[.B50]*([.C37]+[.C43])" office:value-type="float" office:value="14.6828066666667" calcext:value-type="float">
            <text:p>14,68 </text:p>
          </table:table-cell>
          <table:table-cell table:style-name="ce299" table:formula="of:=[.B50]*([.D37]+[.D43])" office:value-type="float" office:value="14.6828066666667" calcext:value-type="float">
            <text:p>14,68 </text:p>
          </table:table-cell>
          <table:table-cell table:style-name="ce338" table:formula="of:=[.B50]*([.E37]+[.E43])" office:value-type="float" office:value="16.6405142222222" calcext:value-type="float">
            <text:p>16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40" office:value-type="percentage" office:value="0.002" calcext:value-type="percentage">
            <text:p>0,20%</text:p>
          </table:table-cell>
          <table:table-cell table:style-name="ce299" table:formula="of:=[.B51]*([.C37]+[.C43])" office:value-type="float" office:value="4.89426888888889" calcext:value-type="float">
            <text:p>4,89 </text:p>
          </table:table-cell>
          <table:table-cell table:style-name="ce299" table:formula="of:=[.B51]*([.D37]+[.D43])" office:value-type="float" office:value="4.89426888888889" calcext:value-type="float">
            <text:p>4,89 </text:p>
          </table:table-cell>
          <table:table-cell table:style-name="ce338" table:formula="of:=[.B51]*([.E37]+[.E43])" office:value-type="float" office:value="5.54683807407408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40" office:value-type="percentage" office:value="0.08" calcext:value-type="percentage">
            <text:p>8,00%</text:p>
          </table:table-cell>
          <table:table-cell table:style-name="ce299" table:formula="of:=[.B52]*([.C37]+[.C43])" office:value-type="float" office:value="195.770755555556" calcext:value-type="float">
            <text:p>195,77 </text:p>
          </table:table-cell>
          <table:table-cell table:style-name="ce299" table:formula="of:=[.B52]*([.D37]+[.D43])" office:value-type="float" office:value="195.770755555556" calcext:value-type="float">
            <text:p>195,77 </text:p>
          </table:table-cell>
          <table:table-cell table:style-name="ce338" table:formula="of:=[.B52]*([.E37]+[.E43])" office:value-type="float" office:value="221.873522962963" calcext:value-type="float">
            <text:p>221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243" office:value-type="float" office:value="3.5" calcext:value-type="float">
            <text:p>R$ 3,50 </text:p>
          </table:table-cell>
          <table:table-cell table:style-name="ce301" table:formula="of:=([.B55]*22*2)-([.C30]*0.06)" office:value-type="float" office:value="52.3498" calcext:value-type="float">
            <text:p>52,35 </text:p>
          </table:table-cell>
          <table:table-cell table:style-name="ce301" table:formula="of:=([.B55]*15*2)-([.D30]*0.06)" office:value-type="float" office:value="3.3498" calcext:value-type="float">
            <text:p>3,35 </text:p>
          </table:table-cell>
          <table:table-cell table:style-name="ce301" table:formula="of:=([.B55]*15*2)-([.E30]*0.06)" office:value-type="float" office:value="3.3498" calcext:value-type="float">
            <text:p>3,3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3" office:value-type="float" office:value="38" calcext:value-type="float">
            <text:p>R$ 38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244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244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B58]" office:value-type="float" office:value="0" calcext:value-type="float">
            <text:p>- </text:p>
          </table:table-cell>
          <table:table-cell table:style-name="ce341" table:formula="of:=[.B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5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246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247"/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944.934256019333" calcext:value-type="float">
            <text:p>944,93 </text:p>
          </table:table-cell>
          <table:table-cell table:style-name="ce305" table:formula="of:=SUM([.D55:.D61])" office:value-type="float" office:value="629.934256019333" calcext:value-type="float">
            <text:p>629,93 </text:p>
          </table:table-cell>
          <table:table-cell table:style-name="ce342" table:formula="of:=SUM([.E55:.E61])" office:value-type="float" office:value="631.392552377467" calcext:value-type="float">
            <text:p>631,3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944.934256019333" calcext:value-type="float">
            <text:p>944,93 </text:p>
          </table:table-cell>
          <table:table-cell table:style-name="ce297" table:formula="of:=[.D62]" office:value-type="float" office:value="629.934256019333" calcext:value-type="float">
            <text:p>629,93 </text:p>
          </table:table-cell>
          <table:table-cell table:style-name="ce336" table:formula="of:=[.E62]" office:value-type="float" office:value="631.392552377467" calcext:value-type="float">
            <text:p>631,3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90.19317601933" calcext:value-type="float">
            <text:p>2.090,19 </text:p>
          </table:table-cell>
          <table:table-cell table:style-name="ce307" table:formula="of:=SUM([.D64:.D66])" office:value-type="float" office:value="1775.19317601933" calcext:value-type="float">
            <text:p>1.775,19 </text:p>
          </table:table-cell>
          <table:table-cell table:style-name="ce345" table:formula="of:=SUM([.E64:.E66])" office:value-type="float" office:value="1929.3526617108" calcext:value-type="float">
            <text:p>1.929,35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6"/>
          <table:table-cell table:style-name="ce254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256" table:formula="of:=(1/30*7/12)" office:value-type="percentage" office:value="0.0194444444444444" calcext:value-type="percentage">
            <text:p>1,9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198"/>
          <table:table-cell table:style-name="ce259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9.591500201561" calcext:value-type="float">
            <text:p>369,59 </text:p>
          </table:table-cell>
          <table:table-cell table:style-name="ce299" table:formula="of:=[.B81]*([.D37]+[.D67]+[.D77])" office:value-type="float" office:value="343.352000201561" calcext:value-type="float">
            <text:p>343,35 </text:p>
          </table:table-cell>
          <table:table-cell table:style-name="ce338" table:formula="of:=[.B81]*([.E37]+[.E67]+[.E77])" office:value-type="float" office:value="382.257273178213" calcext:value-type="float">
            <text:p>382,2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6.3823565624585" calcext:value-type="float">
            <text:p>36,38 </text:p>
          </table:table-cell>
          <table:table-cell table:style-name="ce299" table:formula="of:=[.B82]*([.D37]+[.D67]+[.D77])" office:value-type="float" office:value="33.7993565624585" calcext:value-type="float">
            <text:p>33,80 </text:p>
          </table:table-cell>
          <table:table-cell table:style-name="ce338" table:formula="of:=[.B82]*([.E37]+[.E67]+[.E77])" office:value-type="float" office:value="37.6291673476752" calcext:value-type="float">
            <text:p>37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7474910060773" calcext:value-type="float">
            <text:p>1,77 </text:p>
          </table:table-cell>
          <table:table-cell table:style-name="ce299" table:formula="of:=[.B83]*([.D37]+[.D67]+[.D77])" office:value-type="float" office:value="1.64874910060773" calcext:value-type="float">
            <text:p>1,65 </text:p>
          </table:table-cell>
          <table:table-cell table:style-name="ce338" table:formula="of:=[.B83]*([.E37]+[.E67]+[.E77])" office:value-type="float" office:value="1.83556913891099" calcext:value-type="float">
            <text:p>1,8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1.2288439709668" calcext:value-type="float">
            <text:p>61,23 </text:p>
          </table:table-cell>
          <table:table-cell table:style-name="ce299" table:formula="of:=[.B84]*([.D37]+[.D67]+[.D77])" office:value-type="float" office:value="56.8818439709668" calcext:value-type="float">
            <text:p>56,88 </text:p>
          </table:table-cell>
          <table:table-cell table:style-name="ce338" table:formula="of:=[.B84]*([.E37]+[.E67]+[.E77])" office:value-type="float" office:value="63.3271352924291" calcext:value-type="float">
            <text:p>63,3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8056002667127" calcext:value-type="float">
            <text:p>4,88 </text:p>
          </table:table-cell>
          <table:table-cell table:style-name="ce299" table:formula="of:=[.B85]*([.D37]+[.D67]+[.D77])" office:value-type="float" office:value="4.53406002667127" calcext:value-type="float">
            <text:p>4,53 </text:p>
          </table:table-cell>
          <table:table-cell table:style-name="ce338" table:formula="of:=[.B85]*([.E37]+[.E67]+[.E77])" office:value-type="float" office:value="5.04781513200522" calcext:value-type="float">
            <text:p>5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73.858009862265" calcext:value-type="float">
            <text:p>473,86 </text:p>
          </table:table-cell>
          <table:table-cell table:style-name="ce307" table:formula="of:=SUM([.D81:.D86])" office:value-type="float" office:value="440.216009862265" calcext:value-type="float">
            <text:p>440,22 </text:p>
          </table:table-cell>
          <table:table-cell table:style-name="ce345" table:formula="of:=SUM([.E81:.E86])" office:value-type="float" office:value="490.096960089234" calcext:value-type="float">
            <text:p>490,1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ce9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47" table:formula="of:=([.E37]/180)*15*1.5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73.858009862265" calcext:value-type="float">
            <text:p>473,86 </text:p>
          </table:table-cell>
          <table:table-cell table:style-name="ce309" table:formula="of:=[.D87]" office:value-type="float" office:value="440.216009862265" calcext:value-type="float">
            <text:p>440,22 </text:p>
          </table:table-cell>
          <table:table-cell table:style-name="ce347" table:formula="of:=[.E87]" office:value-type="float" office:value="490.096960089234" calcext:value-type="float">
            <text:p>490,1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73.858009862265" calcext:value-type="float">
            <text:p>473,86 </text:p>
          </table:table-cell>
          <table:table-cell table:style-name="ce307" table:formula="of:=SUM([.D93:.D94])" office:value-type="float" office:value="715.518634862265" calcext:value-type="float">
            <text:p>715,52 </text:p>
          </table:table-cell>
          <table:table-cell table:style-name="ce345" table:formula="of:=SUM([.E93:.E94])" office:value-type="float" office:value="802.1066017559" calcext:value-type="float">
            <text:p>802,11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0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8.905245682896" calcext:value-type="float">
            <text:p>298,91 </text:p>
          </table:table-cell>
          <table:table-cell table:style-name="ce306" table:formula="of:=[.B107]*([.D37]+[.D67]+[.D77]+[.D95]+[.D103])" office:value-type="float" office:value="294.208158182896" calcext:value-type="float">
            <text:p>294,21 </text:p>
          </table:table-cell>
          <table:table-cell table:style-name="ce344" table:formula="of:=[.B107]*([.E37]+[.E67]+[.E77]+[.E95]+[.E103])" office:value-type="float" office:value="327.426441942002" calcext:value-type="float">
            <text:p>327,4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8.419780211935" calcext:value-type="float">
            <text:p>158,42 </text:p>
          </table:table-cell>
          <table:table-cell table:style-name="ce297" table:formula="of:=[.B108]*([.D37]+[.D67]+[.D77]+[.D95]+[.D103]+[.D107])" office:value-type="float" office:value="155.930323836935" calcext:value-type="float">
            <text:p>155,93 </text:p>
          </table:table-cell>
          <table:table-cell table:style-name="ce336" table:formula="of:=[.B108]*([.E37]+[.E67]+[.E77]+[.E95]+[.E103]+[.E107])" office:value-type="float" office:value="173.536014229261" calcext:value-type="float">
            <text:p>173,5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865" calcext:value-type="percentage">
            <text:p>8,65%</text:p>
          </table:table-cell>
          <table:table-cell table:style-name="ce297" table:formula="of:=(([.C37]+[.C67]+[.C77]+[.C95]+[.C103]+[.C107]+[.C108])/(1-[.B109]))*[.B109]" office:value-type="float" office:value="515.030480495615" calcext:value-type="float">
            <text:p>515,03 </text:p>
          </table:table-cell>
          <table:table-cell table:style-name="ce297" table:formula="of:=(([.D37]+[.D67]+[.D77]+[.D95]+[.D103]+[.D107]+[.D108])/(1-[.B109]))*[.B109]" office:value-type="float" office:value="506.937135641369" calcext:value-type="float">
            <text:p>506,94 </text:p>
          </table:table-cell>
          <table:table-cell table:style-name="ce336" table:formula="of:=(([.E37]+[.E67]+[.E77]+[.E95]+[.E103]+[.E107]+[.E108])/(1-[.B109]))*[.B109]" office:value-type="float" office:value="564.174099170079" calcext:value-type="float">
            <text:p>56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8.701712407185" calcext:value-type="float">
            <text:p>38,70</text:p>
          </table:table-cell>
          <table:table-cell table:style-name="ce311" table:formula="of:=(([.D37]+[.D67]+[.D77]+[.D95]+[.D103]+[.D107]+[.D108])/(1-[.B109]))*[.B110]" office:value-type="float" office:value="38.0935419846115" calcext:value-type="float">
            <text:p>38,09</text:p>
          </table:table-cell>
          <table:table-cell table:style-name="ce350" table:formula="of:=(([.E37]+[.E67]+[.E77]+[.E95]+[.E103]+[.E107]+[.E108])/(1-[.B109]))*[.B110]" office:value-type="float" office:value="42.394585486769" calcext:value-type="float">
            <text:p>42,39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8.623288033161" calcext:value-type="float">
            <text:p>178,62</text:p>
          </table:table-cell>
          <table:table-cell table:style-name="ce311" table:formula="of:=(([.D37]+[.D67]+[.D77]+[.D95]+[.D103]+[.D107]+[.D108])/(1-[.B109]))*[.B111]" office:value-type="float" office:value="175.816347621284" calcext:value-type="float">
            <text:p>175,82</text:p>
          </table:table-cell>
          <table:table-cell table:style-name="ce350" table:formula="of:=(([.E37]+[.E67]+[.E77]+[.E95]+[.E103]+[.E107]+[.E108])/(1-[.B109]))*[.B111]" office:value-type="float" office:value="195.667317631241" calcext:value-type="float">
            <text:p>195,6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5" calcext:value-type="percentage">
            <text:p>5,00%</text:p>
          </table:table-cell>
          <table:table-cell table:style-name="ce311" table:formula="of:=(([.C37]+[.C67]+[.C77]+[.C95]+[.C103]+[.C107]+[.C108])/(1-[.B109]))*[.B113]" office:value-type="float" office:value="297.705480055269" calcext:value-type="float">
            <text:p>297,71</text:p>
          </table:table-cell>
          <table:table-cell table:style-name="ce311" table:formula="of:=(([.D37]+[.D67]+[.D77]+[.D95]+[.D103]+[.D107]+[.D108])/(1-[.B109]))*[.B113]" office:value-type="float" office:value="293.027246035473" calcext:value-type="float">
            <text:p>293,03</text:p>
          </table:table-cell>
          <table:table-cell table:style-name="ce350" table:formula="of:=(([.E37]+[.E67]+[.E77]+[.E95]+[.E103]+[.E107]+[.E108])/(1-[.B109]))*[.B113]" office:value-type="float" office:value="326.112196052069" calcext:value-type="float">
            <text:p>326,11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972.355506390446" calcext:value-type="float">
            <text:p>972,36 </text:p>
          </table:table-cell>
          <table:table-cell table:style-name="ce307" table:formula="of:=SUM([.D107:.D109])" office:value-type="float" office:value="957.075617661199" calcext:value-type="float">
            <text:p>957,08 </text:p>
          </table:table-cell>
          <table:table-cell table:style-name="ce307" table:formula="of:=SUM([.E107:.E109])" office:value-type="float" office:value="1065.13655534134" calcext:value-type="float">
            <text:p>1.065,14 </text:p>
          </table:table-cell>
          <table:table-cell/>
          <table:table-cell table:style-name="ce361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/>
          <table:table-cell table:style-name="ce361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765" calcext:value-type="percentage">
            <text:p>17,65%</text:p>
          </table:table-cell>
          <table:table-cell table:style-name="ce316" table:formula="of:=[.C119]*[.B120]" office:value-type="float" office:value="18.590392" calcext:value-type="float">
            <text:p>18,59</text:p>
          </table:table-cell>
          <table:table-cell table:style-name="ce316" table:formula="of:=[.D119]*[.B120]" office:value-type="float" office:value="18.590392" calcext:value-type="float">
            <text:p>18,59</text:p>
          </table:table-cell>
          <table:table-cell table:style-name="ce316" table:formula="of:=[.E119]*[.B120]" office:value-type="float" office:value="18.590392" calcext:value-type="float">
            <text:p>18,59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3.918392" calcext:value-type="float">
            <text:p>123,92</text:p>
          </table:table-cell>
          <table:table-cell table:style-name="ce317" table:formula="of:=SUM([.D119:.D120])" office:value-type="float" office:value="123.918392" calcext:value-type="float">
            <text:p>123,92</text:p>
          </table:table-cell>
          <table:table-cell table:style-name="ce317" table:formula="of:=SUM([.E119:.E120])" office:value-type="float" office:value="123.918392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90.19317601933" calcext:value-type="float">
            <text:p>2.090,19 </text:p>
          </table:table-cell>
          <table:table-cell table:style-name="ce248" table:formula="of:=[.D67]" office:value-type="float" office:value="1775.19317601933" calcext:value-type="float">
            <text:p>1.775,19 </text:p>
          </table:table-cell>
          <table:table-cell table:style-name="ce355" table:formula="of:=[.E67]" office:value-type="float" office:value="1929.3526617108" calcext:value-type="float">
            <text:p>1.929,35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73.858009862265" calcext:value-type="float">
            <text:p>473,86 </text:p>
          </table:table-cell>
          <table:table-cell table:style-name="ce248" table:formula="of:=[.D95]" office:value-type="float" office:value="715.518634862265" calcext:value-type="float">
            <text:p>715,52 </text:p>
          </table:table-cell>
          <table:table-cell table:style-name="ce355" table:formula="of:=[.E95]" office:value-type="float" office:value="802.1066017559" calcext:value-type="float">
            <text:p>802,1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37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81.75409471493" calcext:value-type="float">
            <text:p>4.981,75 </text:p>
          </table:table-cell>
          <table:table-cell table:style-name="ce319" table:formula="of:=SUM([.D125:.D129])" office:value-type="float" office:value="4903.46930304827" calcext:value-type="float">
            <text:p>4.903,47 </text:p>
          </table:table-cell>
          <table:table-cell table:style-name="ce356" table:formula="of:=SUM([.E125:.E129])" office:value-type="float" office:value="5457.10736570004" calcext:value-type="float">
            <text:p>5.457,11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972.355506390446" calcext:value-type="float">
            <text:p>972,36 </text:p>
          </table:table-cell>
          <table:table-cell table:style-name="ce248" table:formula="of:=[.D115]" office:value-type="float" office:value="957.075617661199" calcext:value-type="float">
            <text:p>957,08 </text:p>
          </table:table-cell>
          <table:table-cell table:style-name="ce355" table:formula="of:=[.E115]" office:value-type="float" office:value="1065.13655534134" calcext:value-type="float">
            <text:p>1.065,14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3.918392" calcext:value-type="float">
            <text:p>123,92</text:p>
          </table:table-cell>
          <table:table-cell table:style-name="ce320" table:formula="of:=[.D121]" office:value-type="float" office:value="123.918392" calcext:value-type="float">
            <text:p>123,92</text:p>
          </table:table-cell>
          <table:table-cell table:style-name="ce320" table:formula="of:=[.E121]" office:value-type="float" office:value="123.918392" calcext:value-type="float">
            <text:p>123,92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6078.03" calcext:value-type="float">
            <text:p>6.078,03 </text:p>
          </table:table-cell>
          <table:table-cell table:style-name="ce321" table:formula="of:=ROUND([.D125]+[.D126]+[.D127]+[.D128]+[.D129]+[.D131]+[.D132];2)" office:value-type="float" office:value="5984.46" calcext:value-type="float">
            <text:p>5.984,46 </text:p>
          </table:table-cell>
          <table:table-cell table:style-name="ce321" table:formula="of:=ROUND([.E125]+[.E126]+[.E127]+[.E128]+[.E129]+[.E131]+[.E132];2)" office:value-type="float" office:value="6646.16" calcext:value-type="float">
            <text:p>6.646,16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210" office:value-type="string" calcext:value-type="string" table:number-columns-spanned="2" table:number-rows-spanned="1">
            <text:p>VALOR DA HORA</text:p>
          </table:table-cell>
          <table:covered-table-cell table:style-name="ce284"/>
          <table:table-cell table:style-name="ce322" table:formula="of:=[.C133]/200" office:value-type="float" office:value="30.39015" calcext:value-type="float">
            <text:p>30,39</text:p>
          </table:table-cell>
          <table:table-cell table:style-name="ce322" table:formula="of:=[.D133]/200" office:value-type="float" office:value="29.9223" calcext:value-type="float">
            <text:p>29,92</text:p>
          </table:table-cell>
          <table:table-cell table:style-name="ce322" table:formula="of:=[.E133]/200" office:value-type="float" office:value="33.2308" calcext:value-type="float">
            <text:p>33,23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196"/>
          <table:table-cell table:style-name="ce285"/>
          <table:table-cell table:style-name="ce254"/>
          <table:table-cell table:style-name="ce328"/>
          <table:table-cell/>
          <table:table-cell table:style-name="ce360"/>
          <table:table-cell/>
          <table:table-cell table:style-name="Default" table:number-columns-repeated="16377"/>
        </table:table-row>
        <table:table-row table:style-name="ro39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 table:number-columns-repeated="2"/>
          <table:table-cell table:style-name="Default" table:number-columns-repeated="16377"/>
        </table:table-row>
        <table:table-row table:style-name="ro40">
          <table:table-cell table:style-name="ce212" office:value-type="string" calcext:value-type="string">
            <text:p>Descriminação</text:p>
          </table:table-cell>
          <table:table-cell table:style-name="ce212" office:value-type="string" calcext:value-type="string">
            <text:p>Quantidade Mensal</text:p>
          </table:table-cell>
          <table:table-cell table:number-columns-repeated="3" table:style-name="ce323" office:value-type="string" calcext:value-type="string">
            <text:p>Valor Unitário Mensal</text:p>
          </table:table-cell>
          <table:table-cell table:number-columns-repeated="2"/>
          <table:table-cell table:style-name="Default" table:number-columns-repeated="16377"/>
        </table:table-row>
        <table:table-row table:style-name="ro41">
          <table:table-cell table:style-name="ce213" office:value-type="string" calcext:value-type="string">
            <text:p><text:s text:c="2"/>HORA EVENTUAL DIURNA (COM ACRÉSCIMO DE 100%)</text:p>
          </table:table-cell>
          <table:table-cell table:style-name="ce286" office:value-type="float" office:value="48" calcext:value-type="float">
            <text:p>48</text:p>
          </table:table-cell>
          <table:table-cell table:style-name="ce324" table:formula="of:=[.B138]*([.C134]*2)" office:value-type="float" office:value="2917.4544" calcext:value-type="float">
            <text:p>2.917,45</text:p>
          </table:table-cell>
          <table:table-cell table:number-columns-repeated="2" table:style-name="ce325" office:value-type="string" calcext:value-type="string">
            <text:p>-</text:p>
          </table:table-cell>
          <table:table-cell table:number-columns-repeated="2"/>
          <table:table-cell table:style-name="Default" table:number-columns-repeated="16377"/>
        </table:table-row>
        <table:table-row table:style-name="ro41">
          <table:table-cell table:style-name="ce213" office:value-type="string" calcext:value-type="string">
            <text:p><text:s text:c="2"/>HORA EVENTUAL NOTURNA (COM ACRÉSCIMO DE 100%)</text:p>
          </table:table-cell>
          <table:table-cell table:style-name="ce286" office:value-type="float" office:value="12" calcext:value-type="float">
            <text:p>12</text:p>
          </table:table-cell>
          <table:table-cell table:number-columns-repeated="2" table:style-name="ce325" office:value-type="string" calcext:value-type="string">
            <text:p>-</text:p>
          </table:table-cell>
          <table:table-cell table:style-name="ce357" table:formula="of:=[.B139]*([.E134]*2)" office:value-type="float" office:value="797.5392" calcext:value-type="float">
            <text:p>797,54</text:p>
          </table:table-cell>
          <table:table-cell table:number-columns-repeated="2"/>
          <table:table-cell table:style-name="Default" table:number-columns-repeated="16377"/>
        </table:table-row>
        <table:table-row table:style-name="ro41">
          <table:table-cell table:style-name="ce214" office:value-type="string" calcext:value-type="string" table:number-columns-spanned="2" table:number-rows-spanned="1">
            <text:p><text:s text:c="2"/>SUBTOTAL MENSAL</text:p>
          </table:table-cell>
          <table:covered-table-cell table:style-name="ce287"/>
          <table:table-cell table:style-name="ce324" table:formula="of:=SUM([.C138:.C139])" office:value-type="float" office:value="2917.4544" calcext:value-type="float">
            <text:p>2.917,45</text:p>
          </table:table-cell>
          <table:table-cell table:style-name="ce324" table:formula="of:=SUM([.D138:.D139])" office:value-type="float" office:value="0" calcext:value-type="float">
            <text:p>0,00</text:p>
          </table:table-cell>
          <table:table-cell table:style-name="ce324" table:formula="of:=SUM([.E138:.E139])" office:value-type="float" office:value="797.5392" calcext:value-type="float">
            <text:p>797,54</text:p>
          </table:table-cell>
          <table:table-cell table:number-columns-repeated="2"/>
          <table:table-cell table:style-name="Default" table:number-columns-repeated="16377"/>
        </table:table-row>
        <table:table-row table:style-name="ro41">
          <table:table-cell table:style-name="ce215" office:value-type="string" calcext:value-type="string">
            <text:p><text:s text:c="2"/>TOTAL GERAL MENSAL</text:p>
          </table:table-cell>
          <table:table-cell table:style-name="ce288" office:value-type="float" office:value="60" calcext:value-type="float">
            <text:p>60</text:p>
          </table:table-cell>
          <table:table-cell table:style-name="ce326" table:formula="of:=[.C140]+[.D140]+[.E140]" office:value-type="currency" office:currency="BRL" office:value="3714.9936" calcext:value-type="currency" table:number-columns-spanned="3" table:number-rows-spanned="1">
            <text:p>R$ 3.714,99</text:p>
          </table:table-cell>
          <table:covered-table-cell table:style-name="ce329"/>
          <table:covered-table-cell table:style-name="ce358"/>
          <table:table-cell table:number-columns-repeated="2"/>
          <table:table-cell table:style-name="Default" table:number-columns-repeated="16377"/>
        </table:table-row>
        <table:table-row table:style-name="ro3" table:number-rows-repeated="2">
          <table:table-cell table:style-name="ce216"/>
          <table:table-cell table:number-columns-repeated="6"/>
          <table:table-cell table:style-name="Default" table:number-columns-repeated="16377"/>
        </table:table-row>
        <table:table-row table:style-name="ro2">
          <table:table-cell table:style-name="ce216" office:value-type="string" calcext:value-type="string">
            <text:p>NOTAS:</text:p>
          </table:table-cell>
          <table:table-cell table:number-columns-repeated="6"/>
          <table:table-cell table:style-name="Default" table:number-columns-repeated="16377"/>
        </table:table-row>
        <table:table-row table:style-name="ro23">
          <table:table-cell table:style-name="ce217" office:value-type="string" calcext:value-type="string" table:number-columns-spanned="5" table:number-rows-spanned="1">
            <text:p>Para fins de estimativa da quantidade e do valor máximo das horas eventuais que poderá ser utilizada foi adotado o posto de 44 horas com o maior acréscimo possível (hora extra de 100%), no entanto, o serviço será pago de acordo com o executado e a contratada poderá atender a solicitação com o titular do posto ou horista, observando as regras previstas na legislação trabalhista e na CCT aplicável.</text:p>
          </table:table-cell>
          <table:covered-table-cell table:number-columns-repeated="4" table:style-name="ce289"/>
          <table:table-cell table:number-columns-repeated="2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42">
          <table:table-cell table:style-name="ce217" office:value-type="string" calcext:value-type="string" table:number-columns-spanned="5" table:number-rows-spanned="1">
            <text:p>As horas eventuais poderão ser utilizadas em qualquer unidade atendida pelo contrato e será aplicado as respectivas alíquotas de ISS e custos variáveis (auxílio transporte, auxílio alimnetação, reembolso-creche etc).</text:p>
          </table:table-cell>
          <table:covered-table-cell table:number-columns-repeated="4" table:style-name="ce289"/>
          <table:table-cell table:number-columns-repeated="2"/>
          <table:table-cell table:style-name="Default" table:number-columns-repeated="16377"/>
        </table:table-row>
        <table:table-row table:style-name="ro2" table:number-rows-repeated="1048426">
          <table:table-cell table:number-columns-repeated="7"/>
          <table:table-cell table:style-name="Default" table:number-columns-repeated="16377"/>
        </table:table-row>
        <table:table-row table:style-name="ro3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Horas Eventuais'.$A$1:.$D$144"/>
          <table:named-range table:name="_xlnm.Print_Area" table:base-cell-address="$Resumo.$A$1" table:cell-range-address="$'Horas Eventuais'.$A$1:.$E$144" table:range-usable-as="print-range"/>
        </table:named-expressions>
      </table:table>
      <table:table table:name="Rio Branco" table:style-name="ta5" table:print-ranges="'Rio Branco'.A1:'Rio Branco'.E149">
        <table:table-column table:style-name="co2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ce359"/>
        <table:table-column table:style-name="co24" table:default-cell-style-name="Default"/>
        <table:table-column table:style-name="co24" table:number-columns-repeated="1014"/>
        <table:table-column table:style-name="co25" table:number-columns-repeated="2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68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69" table:number-columns-repeated="3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Nº do Processo:</text:p>
          </table:table-cell>
          <table:table-cell table:style-name="ce220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/>
          <table:table-cell table:style-name="ce169" table:number-columns-repeated="2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221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2" office:value-type="string" calcext:value-type="string" table:number-columns-spanned="4" table:number-rows-spanned="1">
            <text:p>Rio Branco</text:p>
          </table:table-cell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3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23" office:value-type="string" calcext:value-type="string" table:number-columns-spanned="4" table:number-rows-spanned="1">
            <text:p>2025/2026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92" office:value-type="float" office:value="2" calcext:value-type="float">
            <text:p>2</text:p>
          </table:table-cell>
          <table:table-cell table:style-name="ce292" office:value-type="float" office:value="3" calcext:value-type="float">
            <text:p>3</text:p>
          </table:table-cell>
          <table:table-cell table:style-name="ce292" office:value-type="float" office:value="2" calcext:value-type="float">
            <text:p>2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362" office:value-type="string" calcext:value-type="string">
            <text:p><text:span text:style-name="T6">6 – </text:span><text:span text:style-name="T7">Numero de registro da convenção coletiva no MTE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40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40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40" office:value-type="percentage" office:value="0.2" calcext:value-type="percentage">
            <text:p>20,00%</text:p>
          </table:table-cell>
          <table:table-cell table:style-name="ce299" table:formula="of:=[.B45]*([.C37]+[.C43])" office:value-type="float" office:value="489.426888888889" calcext:value-type="float">
            <text:p>489,43 </text:p>
          </table:table-cell>
          <table:table-cell table:style-name="ce299" table:formula="of:=[.B45]*([.D37]+[.D43])" office:value-type="float" office:value="489.426888888889" calcext:value-type="float">
            <text:p>489,43 </text:p>
          </table:table-cell>
          <table:table-cell table:style-name="ce338" table:formula="of:=[.B45]*([.E37]+[.E43])" office:value-type="float" office:value="554.683807407408" calcext:value-type="float">
            <text:p>554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40" office:value-type="percentage" office:value="0.025" calcext:value-type="percentage">
            <text:p>2,50%</text:p>
          </table:table-cell>
          <table:table-cell table:style-name="ce299" table:formula="of:=[.B46]*([.C37]+[.C43])" office:value-type="float" office:value="61.1783611111111" calcext:value-type="float">
            <text:p>61,18 </text:p>
          </table:table-cell>
          <table:table-cell table:style-name="ce299" table:formula="of:=[.B46]*([.D37]+[.D43])" office:value-type="float" office:value="61.1783611111111" calcext:value-type="float">
            <text:p>61,18 </text:p>
          </table:table-cell>
          <table:table-cell table:style-name="ce338" table:formula="of:=[.B46]*([.E37]+[.E43])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6" office:value-type="percentage" office:value="0.03" calcext:value-type="percentage">
            <text:p>3,00%</text:p>
          </table:table-cell>
          <table:table-cell table:style-name="ce299" table:formula="of:=[.B47]*([.C37]+[.C43])" office:value-type="float" office:value="73.4140333333333" calcext:value-type="float">
            <text:p>73,41 </text:p>
          </table:table-cell>
          <table:table-cell table:style-name="ce299" table:formula="of:=[.B47]*([.D37]+[.D43])" office:value-type="float" office:value="73.4140333333333" calcext:value-type="float">
            <text:p>73,41 </text:p>
          </table:table-cell>
          <table:table-cell table:style-name="ce338" table:formula="of:=[.B47]*([.E37]+[.E43])" office:value-type="float" office:value="83.2025711111111" calcext:value-type="float">
            <text:p>83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40" office:value-type="percentage" office:value="0.015" calcext:value-type="percentage">
            <text:p>1,50%</text:p>
          </table:table-cell>
          <table:table-cell table:style-name="ce299" table:formula="of:=[.B48]*([.C37]+[.C43])" office:value-type="float" office:value="36.7070166666667" calcext:value-type="float">
            <text:p>36,71 </text:p>
          </table:table-cell>
          <table:table-cell table:style-name="ce299" table:formula="of:=[.B48]*([.D37]+[.D43])" office:value-type="float" office:value="36.7070166666667" calcext:value-type="float">
            <text:p>36,71 </text:p>
          </table:table-cell>
          <table:table-cell table:style-name="ce338" table:formula="of:=[.B48]*([.E37]+[.E43])" office:value-type="float" office:value="41.6012855555556" calcext:value-type="float">
            <text:p>41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40" office:value-type="percentage" office:value="0.01" calcext:value-type="percentage">
            <text:p>1,00%</text:p>
          </table:table-cell>
          <table:table-cell table:style-name="ce299" table:formula="of:=[.B49]*([.C37]+[.C43])" office:value-type="float" office:value="24.4713444444444" calcext:value-type="float">
            <text:p>24,47 </text:p>
          </table:table-cell>
          <table:table-cell table:style-name="ce299" table:formula="of:=[.B49]*([.D37]+[.D43])" office:value-type="float" office:value="24.4713444444444" calcext:value-type="float">
            <text:p>24,47 </text:p>
          </table:table-cell>
          <table:table-cell table:style-name="ce338" table:formula="of:=[.B49]*([.E37]+[.E43])" office:value-type="float" office:value="27.7341903703704" calcext:value-type="float">
            <text:p>27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40" office:value-type="percentage" office:value="0.006" calcext:value-type="percentage">
            <text:p>0,60%</text:p>
          </table:table-cell>
          <table:table-cell table:style-name="ce299" table:formula="of:=[.B50]*([.C37]+[.C43])" office:value-type="float" office:value="14.6828066666667" calcext:value-type="float">
            <text:p>14,68 </text:p>
          </table:table-cell>
          <table:table-cell table:style-name="ce299" table:formula="of:=[.B50]*([.D37]+[.D43])" office:value-type="float" office:value="14.6828066666667" calcext:value-type="float">
            <text:p>14,68 </text:p>
          </table:table-cell>
          <table:table-cell table:style-name="ce338" table:formula="of:=[.B50]*([.E37]+[.E43])" office:value-type="float" office:value="16.6405142222222" calcext:value-type="float">
            <text:p>16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40" office:value-type="percentage" office:value="0.002" calcext:value-type="percentage">
            <text:p>0,20%</text:p>
          </table:table-cell>
          <table:table-cell table:style-name="ce299" table:formula="of:=[.B51]*([.C37]+[.C43])" office:value-type="float" office:value="4.89426888888889" calcext:value-type="float">
            <text:p>4,89 </text:p>
          </table:table-cell>
          <table:table-cell table:style-name="ce299" table:formula="of:=[.B51]*([.D37]+[.D43])" office:value-type="float" office:value="4.89426888888889" calcext:value-type="float">
            <text:p>4,89 </text:p>
          </table:table-cell>
          <table:table-cell table:style-name="ce338" table:formula="of:=[.B51]*([.E37]+[.E43])" office:value-type="float" office:value="5.54683807407408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40" office:value-type="percentage" office:value="0.08" calcext:value-type="percentage">
            <text:p>8,00%</text:p>
          </table:table-cell>
          <table:table-cell table:style-name="ce299" table:formula="of:=[.B52]*([.C37]+[.C43])" office:value-type="float" office:value="195.770755555556" calcext:value-type="float">
            <text:p>195,77 </text:p>
          </table:table-cell>
          <table:table-cell table:style-name="ce299" table:formula="of:=[.B52]*([.D37]+[.D43])" office:value-type="float" office:value="195.770755555556" calcext:value-type="float">
            <text:p>195,77 </text:p>
          </table:table-cell>
          <table:table-cell table:style-name="ce338" table:formula="of:=[.B52]*([.E37]+[.E43])" office:value-type="float" office:value="221.873522962963" calcext:value-type="float">
            <text:p>221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243" office:value-type="float" office:value="3.5" calcext:value-type="float">
            <text:p>R$ 3,50 </text:p>
          </table:table-cell>
          <table:table-cell table:style-name="ce301" table:formula="of:=([.B55]*22*2)-([.C30]*0.06)" office:value-type="float" office:value="52.3498" calcext:value-type="float">
            <text:p>52,35 </text:p>
          </table:table-cell>
          <table:table-cell table:style-name="ce301" table:formula="of:=([.B55]*15*2)-([.D30]*0.06)" office:value-type="float" office:value="3.3498" calcext:value-type="float">
            <text:p>3,35 </text:p>
          </table:table-cell>
          <table:table-cell table:style-name="ce301" table:formula="of:=([.B55]*15*2)-([.E30]*0.06)" office:value-type="float" office:value="3.3498" calcext:value-type="float">
            <text:p>3,3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3" office:value-type="float" office:value="38" calcext:value-type="float">
            <text:p>R$ 38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244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244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C58]" office:value-type="float" office:value="0" calcext:value-type="float">
            <text:p>- </text:p>
          </table:table-cell>
          <table:table-cell table:style-name="ce341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5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246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247"/>
          <table:table-cell table:style-name="ce304" table:formula="of:=[.B61]*20%" office:value-type="float" office:value="0" calcext:value-type="float">
            <text:p>- </text:p>
          </table:table-cell>
          <table:table-cell table:style-name="ce304" table:formula="of:=[.B61]*20%" office:value-type="float" office:value="0" calcext:value-type="float">
            <text:p>- </text:p>
          </table:table-cell>
          <table:table-cell table:style-name="ce304" table:formula="of:=[.B61]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944.934256019333" calcext:value-type="float">
            <text:p>944,93 </text:p>
          </table:table-cell>
          <table:table-cell table:style-name="ce305" table:formula="of:=SUM([.D55:.D61])" office:value-type="float" office:value="629.934256019333" calcext:value-type="float">
            <text:p>629,93 </text:p>
          </table:table-cell>
          <table:table-cell table:style-name="ce342" table:formula="of:=SUM([.E55:.E61])" office:value-type="float" office:value="631.392552377467" calcext:value-type="float">
            <text:p>631,3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944.934256019333" calcext:value-type="float">
            <text:p>944,93 </text:p>
          </table:table-cell>
          <table:table-cell table:style-name="ce297" table:formula="of:=[.D62]" office:value-type="float" office:value="629.934256019333" calcext:value-type="float">
            <text:p>629,93 </text:p>
          </table:table-cell>
          <table:table-cell table:style-name="ce336" table:formula="of:=[.E62]" office:value-type="float" office:value="631.392552377467" calcext:value-type="float">
            <text:p>631,3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90.19317601933" calcext:value-type="float">
            <text:p>2.090,19 </text:p>
          </table:table-cell>
          <table:table-cell table:style-name="ce307" table:formula="of:=SUM([.D64:.D66])" office:value-type="float" office:value="1775.19317601933" calcext:value-type="float">
            <text:p>1.775,19 </text:p>
          </table:table-cell>
          <table:table-cell table:style-name="ce345" table:formula="of:=SUM([.E64:.E66])" office:value-type="float" office:value="1929.3526617108" calcext:value-type="float">
            <text:p>1.929,35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6"/>
          <table:table-cell table:style-name="ce254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256" table:formula="of:=(1/30*7/12)" office:value-type="percentage" office:value="0.0194444444444444" calcext:value-type="percentage">
            <text:p>1,9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198"/>
          <table:table-cell table:style-name="ce259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9.591500201561" calcext:value-type="float">
            <text:p>369,59 </text:p>
          </table:table-cell>
          <table:table-cell table:style-name="ce299" table:formula="of:=[.B81]*([.D37]+[.D67]+[.D77])" office:value-type="float" office:value="343.352000201561" calcext:value-type="float">
            <text:p>343,35 </text:p>
          </table:table-cell>
          <table:table-cell table:style-name="ce338" table:formula="of:=[.B81]*([.E37]+[.E67]+[.E77])" office:value-type="float" office:value="382.257273178213" calcext:value-type="float">
            <text:p>382,2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6.3823565624585" calcext:value-type="float">
            <text:p>36,38 </text:p>
          </table:table-cell>
          <table:table-cell table:style-name="ce299" table:formula="of:=[.B82]*([.D37]+[.D67]+[.D77])" office:value-type="float" office:value="33.7993565624585" calcext:value-type="float">
            <text:p>33,80 </text:p>
          </table:table-cell>
          <table:table-cell table:style-name="ce338" table:formula="of:=[.B82]*([.E37]+[.E67]+[.E77])" office:value-type="float" office:value="37.6291673476752" calcext:value-type="float">
            <text:p>37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7474910060773" calcext:value-type="float">
            <text:p>1,77 </text:p>
          </table:table-cell>
          <table:table-cell table:style-name="ce299" table:formula="of:=[.B83]*([.D37]+[.D67]+[.D77])" office:value-type="float" office:value="1.64874910060773" calcext:value-type="float">
            <text:p>1,65 </text:p>
          </table:table-cell>
          <table:table-cell table:style-name="ce338" table:formula="of:=[.B83]*([.E37]+[.E67]+[.E77])" office:value-type="float" office:value="1.83556913891099" calcext:value-type="float">
            <text:p>1,8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1.2288439709668" calcext:value-type="float">
            <text:p>61,23 </text:p>
          </table:table-cell>
          <table:table-cell table:style-name="ce299" table:formula="of:=[.B84]*([.D37]+[.D67]+[.D77])" office:value-type="float" office:value="56.8818439709668" calcext:value-type="float">
            <text:p>56,88 </text:p>
          </table:table-cell>
          <table:table-cell table:style-name="ce338" table:formula="of:=[.B84]*([.E37]+[.E67]+[.E77])" office:value-type="float" office:value="63.3271352924291" calcext:value-type="float">
            <text:p>63,3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8056002667127" calcext:value-type="float">
            <text:p>4,88 </text:p>
          </table:table-cell>
          <table:table-cell table:style-name="ce299" table:formula="of:=[.B85]*([.D37]+[.D67]+[.D77])" office:value-type="float" office:value="4.53406002667127" calcext:value-type="float">
            <text:p>4,53 </text:p>
          </table:table-cell>
          <table:table-cell table:style-name="ce338" table:formula="of:=[.B85]*([.E37]+[.E67]+[.E77])" office:value-type="float" office:value="5.04781513200522" calcext:value-type="float">
            <text:p>5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73.858009862265" calcext:value-type="float">
            <text:p>473,86 </text:p>
          </table:table-cell>
          <table:table-cell table:style-name="ce307" table:formula="of:=SUM([.D81:.D86])" office:value-type="float" office:value="440.216009862265" calcext:value-type="float">
            <text:p>440,22 </text:p>
          </table:table-cell>
          <table:table-cell table:style-name="ce345" table:formula="of:=SUM([.E81:.E86])" office:value-type="float" office:value="490.096960089234" calcext:value-type="float">
            <text:p>490,1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ce9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47" table:formula="of:=([.E37]/180)*15*1.5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73.858009862265" calcext:value-type="float">
            <text:p>473,86 </text:p>
          </table:table-cell>
          <table:table-cell table:style-name="ce309" table:formula="of:=[.D87]" office:value-type="float" office:value="440.216009862265" calcext:value-type="float">
            <text:p>440,22 </text:p>
          </table:table-cell>
          <table:table-cell table:style-name="ce347" table:formula="of:=[.E87]" office:value-type="float" office:value="490.096960089234" calcext:value-type="float">
            <text:p>490,1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73.858009862265" calcext:value-type="float">
            <text:p>473,86 </text:p>
          </table:table-cell>
          <table:table-cell table:style-name="ce307" table:formula="of:=SUM([.D93:.D94])" office:value-type="float" office:value="715.518634862265" calcext:value-type="float">
            <text:p>715,52 </text:p>
          </table:table-cell>
          <table:table-cell table:style-name="ce345" table:formula="of:=SUM([.E93:.E94])" office:value-type="float" office:value="802.1066017559" calcext:value-type="float">
            <text:p>802,11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0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8.905245682896" calcext:value-type="float">
            <text:p>298,91 </text:p>
          </table:table-cell>
          <table:table-cell table:style-name="ce306" table:formula="of:=[.B107]*([.D37]+[.D67]+[.D77]+[.D95]+[.D103])" office:value-type="float" office:value="294.208158182896" calcext:value-type="float">
            <text:p>294,21 </text:p>
          </table:table-cell>
          <table:table-cell table:style-name="ce344" table:formula="of:=[.B107]*([.E37]+[.E67]+[.E77]+[.E95]+[.E103])" office:value-type="float" office:value="327.426441942002" calcext:value-type="float">
            <text:p>327,4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8.419780211935" calcext:value-type="float">
            <text:p>158,42 </text:p>
          </table:table-cell>
          <table:table-cell table:style-name="ce297" table:formula="of:=[.B108]*([.D37]+[.D67]+[.D77]+[.D95]+[.D103]+[.D107])" office:value-type="float" office:value="155.930323836935" calcext:value-type="float">
            <text:p>155,93 </text:p>
          </table:table-cell>
          <table:table-cell table:style-name="ce336" table:formula="of:=[.B108]*([.E37]+[.E67]+[.E77]+[.E95]+[.E103]+[.E107])" office:value-type="float" office:value="173.536014229261" calcext:value-type="float">
            <text:p>173,5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865" calcext:value-type="percentage">
            <text:p>8,65%</text:p>
          </table:table-cell>
          <table:table-cell table:style-name="ce297" table:formula="of:=(([.C37]+[.C67]+[.C77]+[.C95]+[.C103]+[.C107]+[.C108])/(1-[.B109]))*[.B109]" office:value-type="float" office:value="515.030480495615" calcext:value-type="float">
            <text:p>515,03 </text:p>
          </table:table-cell>
          <table:table-cell table:style-name="ce297" table:formula="of:=(([.D37]+[.D67]+[.D77]+[.D95]+[.D103]+[.D107]+[.D108])/(1-[.B109]))*[.B109]" office:value-type="float" office:value="506.937135641369" calcext:value-type="float">
            <text:p>506,94 </text:p>
          </table:table-cell>
          <table:table-cell table:style-name="ce336" table:formula="of:=(([.E37]+[.E67]+[.E77]+[.E95]+[.E103]+[.E107]+[.E108])/(1-[.B109]))*[.B109]" office:value-type="float" office:value="564.174099170079" calcext:value-type="float">
            <text:p>56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8.701712407185" calcext:value-type="float">
            <text:p>38,70</text:p>
          </table:table-cell>
          <table:table-cell table:style-name="ce311" table:formula="of:=(([.D37]+[.D67]+[.D77]+[.D95]+[.D103]+[.D107]+[.D108])/(1-[.B109]))*[.B110]" office:value-type="float" office:value="38.0935419846115" calcext:value-type="float">
            <text:p>38,09</text:p>
          </table:table-cell>
          <table:table-cell table:style-name="ce350" table:formula="of:=(([.E37]+[.E67]+[.E77]+[.E95]+[.E103]+[.E107]+[.E108])/(1-[.B109]))*[.B110]" office:value-type="float" office:value="42.394585486769" calcext:value-type="float">
            <text:p>42,39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8.623288033161" calcext:value-type="float">
            <text:p>178,62</text:p>
          </table:table-cell>
          <table:table-cell table:style-name="ce311" table:formula="of:=(([.D37]+[.D67]+[.D77]+[.D95]+[.D103]+[.D107]+[.D108])/(1-[.B109]))*[.B111]" office:value-type="float" office:value="175.816347621284" calcext:value-type="float">
            <text:p>175,82</text:p>
          </table:table-cell>
          <table:table-cell table:style-name="ce350" table:formula="of:=(([.E37]+[.E67]+[.E77]+[.E95]+[.E103]+[.E107]+[.E108])/(1-[.B109]))*[.B111]" office:value-type="float" office:value="195.667317631241" calcext:value-type="float">
            <text:p>195,6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5" calcext:value-type="percentage">
            <text:p>5,00%</text:p>
          </table:table-cell>
          <table:table-cell table:style-name="ce311" table:formula="of:=(([.C37]+[.C67]+[.C77]+[.C95]+[.C103]+[.C107]+[.C108])/(1-[.B109]))*[.B113]" office:value-type="float" office:value="297.705480055269" calcext:value-type="float">
            <text:p>297,71</text:p>
          </table:table-cell>
          <table:table-cell table:style-name="ce311" table:formula="of:=(([.D37]+[.D67]+[.D77]+[.D95]+[.D103]+[.D107]+[.D108])/(1-[.B109]))*[.B113]" office:value-type="float" office:value="293.027246035473" calcext:value-type="float">
            <text:p>293,03</text:p>
          </table:table-cell>
          <table:table-cell table:style-name="ce350" table:formula="of:=(([.E37]+[.E67]+[.E77]+[.E95]+[.E103]+[.E107]+[.E108])/(1-[.B109]))*[.B113]" office:value-type="float" office:value="326.112196052069" calcext:value-type="float">
            <text:p>326,11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972.355506390446" calcext:value-type="float">
            <text:p>972,36 </text:p>
          </table:table-cell>
          <table:table-cell table:style-name="ce307" table:formula="of:=SUM([.D107:.D109])" office:value-type="float" office:value="957.075617661199" calcext:value-type="float">
            <text:p>957,08 </text:p>
          </table:table-cell>
          <table:table-cell table:style-name="ce307" table:formula="of:=SUM([.E107:.E109])" office:value-type="float" office:value="1065.13655534134" calcext:value-type="float">
            <text:p>1.065,14 </text:p>
          </table:table-cell>
          <table:table-cell/>
          <table:table-cell table:style-name="ce361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/>
          <table:table-cell table:style-name="ce361"/>
          <table:table-cell table:style-name="Default" table:number-columns-repeated="16377"/>
        </table:table-row>
        <table:table-row table:style-name="ro30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/>
          <table:table-cell table:style-name="ce361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/>
          <table:table-cell table:style-name="ce361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/>
          <table:table-cell table:style-name="ce361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765" calcext:value-type="percentage">
            <text:p>17,65%</text:p>
          </table:table-cell>
          <table:table-cell table:style-name="ce316" table:formula="of:=[.C119]*[.B120]" office:value-type="float" office:value="18.590392" calcext:value-type="float">
            <text:p>18,59</text:p>
          </table:table-cell>
          <table:table-cell table:style-name="ce316" table:formula="of:=[.D119]*[.B120]" office:value-type="float" office:value="18.590392" calcext:value-type="float">
            <text:p>18,59</text:p>
          </table:table-cell>
          <table:table-cell table:style-name="ce316" table:formula="of:=[.E119]*[.B120]" office:value-type="float" office:value="18.590392" calcext:value-type="float">
            <text:p>18,59</text:p>
          </table:table-cell>
          <table:table-cell/>
          <table:table-cell table:style-name="ce361"/>
          <table:table-cell table:style-name="Default" table:number-columns-repeated="16377"/>
        </table:table-row>
        <table:table-row table:style-name="ro7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3.918392" calcext:value-type="float">
            <text:p>123,92</text:p>
          </table:table-cell>
          <table:table-cell table:style-name="ce317" table:formula="of:=SUM([.D119:.D120])" office:value-type="float" office:value="123.918392" calcext:value-type="float">
            <text:p>123,92</text:p>
          </table:table-cell>
          <table:table-cell table:style-name="ce317" table:formula="of:=SUM([.E119:.E120])" office:value-type="float" office:value="123.918392" calcext:value-type="float">
            <text:p>123,92</text:p>
          </table:table-cell>
          <table:table-cell/>
          <table:table-cell table:style-name="ce361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/>
          <table:table-cell table:style-name="ce361"/>
          <table:table-cell table:style-name="Default" table:number-columns-repeated="16377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90.19317601933" calcext:value-type="float">
            <text:p>2.090,19 </text:p>
          </table:table-cell>
          <table:table-cell table:style-name="ce248" table:formula="of:=[.D67]" office:value-type="float" office:value="1775.19317601933" calcext:value-type="float">
            <text:p>1.775,19 </text:p>
          </table:table-cell>
          <table:table-cell table:style-name="ce355" table:formula="of:=[.E67]" office:value-type="float" office:value="1929.3526617108" calcext:value-type="float">
            <text:p>1.929,35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73.858009862265" calcext:value-type="float">
            <text:p>473,86 </text:p>
          </table:table-cell>
          <table:table-cell table:style-name="ce248" table:formula="of:=[.D95]" office:value-type="float" office:value="715.518634862265" calcext:value-type="float">
            <text:p>715,52 </text:p>
          </table:table-cell>
          <table:table-cell table:style-name="ce355" table:formula="of:=[.E95]" office:value-type="float" office:value="802.1066017559" calcext:value-type="float">
            <text:p>802,11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81.75409471493" calcext:value-type="float">
            <text:p>4.981,75 </text:p>
          </table:table-cell>
          <table:table-cell table:style-name="ce319" table:formula="of:=SUM([.D125:.D129])" office:value-type="float" office:value="4903.46930304827" calcext:value-type="float">
            <text:p>4.903,47 </text:p>
          </table:table-cell>
          <table:table-cell table:style-name="ce356" table:formula="of:=SUM([.E125:.E129])" office:value-type="float" office:value="5457.10736570004" calcext:value-type="float">
            <text:p>5.457,11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972.355506390446" calcext:value-type="float">
            <text:p>972,36 </text:p>
          </table:table-cell>
          <table:table-cell table:style-name="ce248" table:formula="of:=[.D115]" office:value-type="float" office:value="957.075617661199" calcext:value-type="float">
            <text:p>957,08 </text:p>
          </table:table-cell>
          <table:table-cell table:style-name="ce355" table:formula="of:=[.E115]" office:value-type="float" office:value="1065.13655534134" calcext:value-type="float">
            <text:p>1.065,14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3.918392" calcext:value-type="float">
            <text:p>123,92</text:p>
          </table:table-cell>
          <table:table-cell table:style-name="ce320" table:formula="of:=[.D121]" office:value-type="float" office:value="123.918392" calcext:value-type="float">
            <text:p>123,92</text:p>
          </table:table-cell>
          <table:table-cell table:style-name="ce320" table:formula="of:=[.E121]" office:value-type="float" office:value="123.918392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6078.03" calcext:value-type="float">
            <text:p>6.078,03 </text:p>
          </table:table-cell>
          <table:table-cell table:style-name="ce321" table:formula="of:=ROUND([.D125]+[.D126]+[.D127]+[.D128]+[.D129]+[.D131]+[.D132];2)" office:value-type="float" office:value="5984.46" calcext:value-type="float">
            <text:p>5.984,46 </text:p>
          </table:table-cell>
          <table:table-cell table:style-name="ce321" table:formula="of:=ROUND([.E125]+[.E126]+[.E127]+[.E128]+[.E129]+[.E131]+[.E132];2)" office:value-type="float" office:value="6646.16" calcext:value-type="float">
            <text:p>6.646,1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3"/>
          <table:table-cell table:style-name="Default" table:number-columns-repeated="16377"/>
        </table:table-row>
        <table:table-row table:style-name="ro39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 table:number-columns-repeated="2"/>
          <table:table-cell table:style-name="Default" table:number-columns-repeated="16377"/>
        </table:table-row>
        <table:table-row table:style-name="ro37">
          <table:table-cell table:style-name="ce363" office:value-type="string" calcext:value-type="string" table:number-columns-spanned="2" table:number-rows-spanned="1">
            <text:p>DESCRIMINAÇÃO</text:p>
          </table:table-cell>
          <table:covered-table-cell table:style-name="ce363"/>
          <table:table-cell table:style-name="ce323" office:value-type="string" calcext:value-type="string">
            <text:p>44 horas diurnas</text:p>
          </table:table-cell>
          <table:table-cell table:style-name="ce323" office:value-type="string" calcext:value-type="string">
            <text:p>12x36 Diurnas</text:p>
          </table:table-cell>
          <table:table-cell table:style-name="ce323" office:value-type="string" calcext:value-type="string">
            <text:p>12x36 Noturnas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364" office:value-type="string" calcext:value-type="string" table:number-columns-spanned="2" table:number-rows-spanned="1">
            <text:p>VALOR DO POSTO</text:p>
          </table:table-cell>
          <table:covered-table-cell table:style-name="ce364"/>
          <table:table-cell table:style-name="ce324" table:formula="of:=[.C133]" office:value-type="float" office:value="6078.03" calcext:value-type="float">
            <text:p>6.078,03</text:p>
          </table:table-cell>
          <table:table-cell table:style-name="ce324" table:formula="of:=[.D133]*2" office:value-type="float" office:value="11968.92" calcext:value-type="float">
            <text:p>11.968,92</text:p>
          </table:table-cell>
          <table:table-cell table:style-name="ce324" table:formula="of:=[.E133]*2" office:value-type="float" office:value="13292.32" calcext:value-type="float">
            <text:p>13.292,32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365" office:value-type="string" calcext:value-type="string" table:number-columns-spanned="2" table:number-rows-spanned="1">
            <text:p>QUANTIDADE DE POSTOS</text:p>
          </table:table-cell>
          <table:covered-table-cell table:style-name="ce365"/>
          <table:table-cell table:style-name="ce325" table:formula="of:=[.C16]" office:value-type="float" office:value="2" calcext:value-type="float">
            <text:p>2</text:p>
          </table:table-cell>
          <table:table-cell table:style-name="ce325" table:formula="of:=[.D16]" office:value-type="float" office:value="3" calcext:value-type="float">
            <text:p>3</text:p>
          </table:table-cell>
          <table:table-cell table:style-name="ce325" table:formula="of:=[.E16]" office:value-type="float" office:value="2" calcext:value-type="float">
            <text:p>2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365" office:value-type="string" calcext:value-type="string" table:number-columns-spanned="2" table:number-rows-spanned="1">
            <text:p>VALOR MENSAL POR POSTO</text:p>
          </table:table-cell>
          <table:covered-table-cell table:style-name="ce365"/>
          <table:table-cell table:style-name="ce324" table:formula="of:=[.C137]*[.C138]" office:value-type="float" office:value="12156.06" calcext:value-type="float">
            <text:p>12.156,06</text:p>
          </table:table-cell>
          <table:table-cell table:style-name="ce324" table:formula="of:=[.D137]*[.D138]" office:value-type="float" office:value="35906.76" calcext:value-type="float">
            <text:p>35.906,76</text:p>
          </table:table-cell>
          <table:table-cell table:style-name="ce324" table:formula="of:=[.E137]*[.E138]" office:value-type="float" office:value="26584.64" calcext:value-type="float">
            <text:p>26.584,64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366" office:value-type="string" calcext:value-type="string" table:number-columns-spanned="2" table:number-rows-spanned="1">
            <text:p>VALOR MENSAL TOTAL</text:p>
          </table:table-cell>
          <table:covered-table-cell table:style-name="ce366"/>
          <table:table-cell table:style-name="ce367" table:formula="of:=[.C139]+[.D139]+[.E139]" office:value-type="currency" office:currency="BRL" office:value="74647.46" calcext:value-type="currency" table:number-columns-spanned="3" table:number-rows-spanned="1">
            <text:p>R$ 74.647,46</text:p>
          </table:table-cell>
          <table:covered-table-cell table:number-columns-repeated="2" table:style-name="ce367"/>
          <table:table-cell table:style-name="ce360"/>
          <table:table-cell/>
          <table:table-cell table:style-name="Default" table:number-columns-repeated="16377"/>
        </table:table-row>
        <table:table-row table:style-name="ro3">
          <table:table-cell table:number-columns-repeated="3"/>
          <table:table-cell table:style-name="ce128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3" table:number-rows-repeated="2">
          <table:table-cell table:style-name="ce216"/>
          <table:table-cell table:number-columns-repeated="6"/>
          <table:table-cell table:style-name="Default" table:number-columns-repeated="16377"/>
        </table:table-row>
        <table:table-row table:style-name="ro2" table:number-rows-repeated="1048427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Rio Branco'.$A$1:.$D$149"/>
          <table:named-range table:name="_xlnm.Print_Area" table:base-cell-address="$Resumo.$A$1" table:cell-range-address="$'Rio Branco'.$A$1:.$E$149" table:range-usable-as="print-range"/>
        </table:named-expressions>
      </table:table>
      <table:table table:name="Cruzeiro do Sul" table:style-name="ta6" table:print-ranges="'Cruzeiro do Sul'.A1:'Cruzeiro do Sul'.E142">
        <table:table-column table:style-name="co2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31" table:default-cell-style-name="Default"/>
        <table:table-column table:style-name="co10" table:default-cell-style-name="Default"/>
        <table:table-column table:style-name="co32" table:default-cell-style-name="Default"/>
        <table:table-column table:style-name="co24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68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69" table:number-columns-repeated="3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Nº do Processo:</text:p>
          </table:table-cell>
          <table:table-cell table:style-name="ce220" table:formula="of:=[$'Rio Branco'.B4]" office:value-type="string" office:string-value="35014.003579/2026-35" calcext:value-type="string" table:number-columns-spanned="4" table:number-rows-spanned="1">
            <text:p>35014.003579/2026-35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220" table:formula="of:=[$'Rio Branco'.B5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220" table:formula="of:=[$'Rio Branco'.B6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/>
          <table:table-cell table:style-name="ce169" table:number-columns-repeated="2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221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2" office:value-type="string" calcext:value-type="string" table:number-columns-spanned="4" table:number-rows-spanned="1">
            <text:p>Cruzeiro do Sul</text:p>
          </table:table-cell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368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223" office:value-type="string" calcext:value-type="string" table:number-columns-spanned="4" table:number-rows-spanned="1">
            <text:p>2025/2026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number-columns-repeated="3" table:style-name="ce292" office:value-type="float" office:value="1" calcext:value-type="float">
            <text:p>1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69"/>
          <table:table-cell table:style-name="ce370"/>
          <table:table-cell table:style-name="ce378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61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1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61" office:value-type="percentage" office:value="0.2" calcext:value-type="percentage">
            <text:p>20,00%</text:p>
          </table:table-cell>
          <table:table-cell table:style-name="ce299" table:formula="of:=([.C37]+[.C43])*[.B45]" office:value-type="float" office:value="489.426888888889" calcext:value-type="float">
            <text:p>489,43 </text:p>
          </table:table-cell>
          <table:table-cell table:style-name="ce299" table:formula="of:=([.D37]+[.D43])*[.B45]" office:value-type="float" office:value="489.426888888889" calcext:value-type="float">
            <text:p>489,43 </text:p>
          </table:table-cell>
          <table:table-cell table:style-name="ce299" table:formula="of:=([.E37]+[.E43])*[.B45]" office:value-type="float" office:value="554.683807407408" calcext:value-type="float">
            <text:p>554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61" office:value-type="percentage" office:value="0.025" calcext:value-type="percentage">
            <text:p>2,50%</text:p>
          </table:table-cell>
          <table:table-cell table:style-name="ce299" table:formula="of:=([.C37]+[.C43])*[.B46]" office:value-type="float" office:value="61.1783611111111" calcext:value-type="float">
            <text:p>61,18 </text:p>
          </table:table-cell>
          <table:table-cell table:style-name="ce299" table:formula="of:=([.D37]+[.D43])*[.B46]" office:value-type="float" office:value="61.1783611111111" calcext:value-type="float">
            <text:p>61,18 </text:p>
          </table:table-cell>
          <table:table-cell table:style-name="ce299" table:formula="of:=([.E37]+[.E43])*[.B46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1" office:value-type="percentage" office:value="0.03" calcext:value-type="percentage">
            <text:p>3,00%</text:p>
          </table:table-cell>
          <table:table-cell table:style-name="ce299" table:formula="of:=([.C37]+[.C43])*[.B47]" office:value-type="float" office:value="73.4140333333333" calcext:value-type="float">
            <text:p>73,41 </text:p>
          </table:table-cell>
          <table:table-cell table:style-name="ce299" table:formula="of:=([.D37]+[.D43])*[.B47]" office:value-type="float" office:value="73.4140333333333" calcext:value-type="float">
            <text:p>73,41 </text:p>
          </table:table-cell>
          <table:table-cell table:style-name="ce299" table:formula="of:=([.E37]+[.E43])*[.B47]" office:value-type="float" office:value="83.2025711111111" calcext:value-type="float">
            <text:p>83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61" office:value-type="percentage" office:value="0.015" calcext:value-type="percentage">
            <text:p>1,50%</text:p>
          </table:table-cell>
          <table:table-cell table:style-name="ce299" table:formula="of:=([.C37]+[.C43])*[.B48]" office:value-type="float" office:value="36.7070166666667" calcext:value-type="float">
            <text:p>36,71 </text:p>
          </table:table-cell>
          <table:table-cell table:style-name="ce299" table:formula="of:=([.D37]+[.D43])*[.B48]" office:value-type="float" office:value="36.7070166666667" calcext:value-type="float">
            <text:p>36,71 </text:p>
          </table:table-cell>
          <table:table-cell table:style-name="ce299" table:formula="of:=([.E37]+[.E43])*[.B48]" office:value-type="float" office:value="41.6012855555556" calcext:value-type="float">
            <text:p>41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61" office:value-type="percentage" office:value="0.01" calcext:value-type="percentage">
            <text:p>1,00%</text:p>
          </table:table-cell>
          <table:table-cell table:style-name="ce299" table:formula="of:=([.C37]+[.C43])*[.B49]" office:value-type="float" office:value="24.4713444444444" calcext:value-type="float">
            <text:p>24,47 </text:p>
          </table:table-cell>
          <table:table-cell table:style-name="ce299" table:formula="of:=([.D37]+[.D43])*[.B49]" office:value-type="float" office:value="24.4713444444444" calcext:value-type="float">
            <text:p>24,47 </text:p>
          </table:table-cell>
          <table:table-cell table:style-name="ce299" table:formula="of:=([.E37]+[.E43])*[.B49]" office:value-type="float" office:value="27.7341903703704" calcext:value-type="float">
            <text:p>27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61" office:value-type="percentage" office:value="0.006" calcext:value-type="percentage">
            <text:p>0,60%</text:p>
          </table:table-cell>
          <table:table-cell table:style-name="ce299" table:formula="of:=([.C37]+[.C43])*[.B50]" office:value-type="float" office:value="14.6828066666667" calcext:value-type="float">
            <text:p>14,68 </text:p>
          </table:table-cell>
          <table:table-cell table:style-name="ce299" table:formula="of:=([.D37]+[.D43])*[.B50]" office:value-type="float" office:value="14.6828066666667" calcext:value-type="float">
            <text:p>14,68 </text:p>
          </table:table-cell>
          <table:table-cell table:style-name="ce299" table:formula="of:=([.E37]+[.E43])*[.B50]" office:value-type="float" office:value="16.6405142222222" calcext:value-type="float">
            <text:p>16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61" office:value-type="percentage" office:value="0.002" calcext:value-type="percentage">
            <text:p>0,20%</text:p>
          </table:table-cell>
          <table:table-cell table:style-name="ce299" table:formula="of:=([.C37]+[.C43])*[.B51]" office:value-type="float" office:value="4.89426888888889" calcext:value-type="float">
            <text:p>4,89 </text:p>
          </table:table-cell>
          <table:table-cell table:style-name="ce299" table:formula="of:=([.D37]+[.D43])*[.B51]" office:value-type="float" office:value="4.89426888888889" calcext:value-type="float">
            <text:p>4,89 </text:p>
          </table:table-cell>
          <table:table-cell table:style-name="ce299" table:formula="of:=([.E37]+[.E43])*[.B51]" office:value-type="float" office:value="5.54683807407408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61" office:value-type="percentage" office:value="0.08" calcext:value-type="percentage">
            <text:p>8,00%</text:p>
          </table:table-cell>
          <table:table-cell table:style-name="ce299" table:formula="of:=([.C37]+[.C43])*[.B52]" office:value-type="float" office:value="195.770755555556" calcext:value-type="float">
            <text:p>195,77 </text:p>
          </table:table-cell>
          <table:table-cell table:style-name="ce299" table:formula="of:=([.D37]+[.D43])*[.B52]" office:value-type="float" office:value="195.770755555556" calcext:value-type="float">
            <text:p>195,77 </text:p>
          </table:table-cell>
          <table:table-cell table:style-name="ce299" table:formula="of:=([.E37]+[.E43])*[.B52]" office:value-type="float" office:value="221.873522962963" calcext:value-type="float">
            <text:p>221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372"/>
          <table:table-cell table:style-name="ce301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372" office:value-type="float" office:value="38" calcext:value-type="float">
            <text:p>R$ 38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372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372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C58]" office:value-type="float" office:value="0" calcext:value-type="float">
            <text:p>- </text:p>
          </table:table-cell>
          <table:table-cell table:style-name="ce341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73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374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375"/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892.584456019333" calcext:value-type="float">
            <text:p>892,58 </text:p>
          </table:table-cell>
          <table:table-cell table:style-name="ce305" table:formula="of:=SUM([.D55:.D61])" office:value-type="float" office:value="626.584456019333" calcext:value-type="float">
            <text:p>626,58 </text:p>
          </table:table-cell>
          <table:table-cell table:style-name="ce342" table:formula="of:=SUM([.E55:.E61])" office:value-type="float" office:value="628.042752377467" calcext:value-type="float">
            <text:p>628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892.584456019333" calcext:value-type="float">
            <text:p>892,58 </text:p>
          </table:table-cell>
          <table:table-cell table:style-name="ce297" table:formula="of:=[.D62]" office:value-type="float" office:value="626.584456019333" calcext:value-type="float">
            <text:p>626,58 </text:p>
          </table:table-cell>
          <table:table-cell table:style-name="ce336" table:formula="of:=[.E62]" office:value-type="float" office:value="628.042752377467" calcext:value-type="float">
            <text:p>628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37.84337601933" calcext:value-type="float">
            <text:p>2.037,84 </text:p>
          </table:table-cell>
          <table:table-cell table:style-name="ce307" table:formula="of:=SUM([.D64:.D66])" office:value-type="float" office:value="1771.84337601933" calcext:value-type="float">
            <text:p>1.771,84 </text:p>
          </table:table-cell>
          <table:table-cell table:style-name="ce345" table:formula="of:=SUM([.E64:.E66])" office:value-type="float" office:value="1926.0028617108" calcext:value-type="float">
            <text:p>1.926,00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6"/>
          <table:table-cell table:style-name="ce254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76" table:formula="of:=(1/30*7/12)" office:value-type="percentage" office:value="0.0194444444444444" calcext:value-type="percentage">
            <text:p>1,94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 table:style-name="ce379"/>
          <table:table-cell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59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5.230761861561" calcext:value-type="float">
            <text:p>365,23 </text:p>
          </table:table-cell>
          <table:table-cell table:style-name="ce299" table:formula="of:=[.B81]*([.D37]+[.D67]+[.D77])" office:value-type="float" office:value="343.072961861561" calcext:value-type="float">
            <text:p>343,07 </text:p>
          </table:table-cell>
          <table:table-cell table:style-name="ce338" table:formula="of:=[.B81]*([.E37]+[.E67]+[.E77])" office:value-type="float" office:value="381.978234838213" calcext:value-type="float">
            <text:p>381,9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5.9530882024585" calcext:value-type="float">
            <text:p>35,95 </text:p>
          </table:table-cell>
          <table:table-cell table:style-name="ce299" table:formula="of:=[.B82]*([.D37]+[.D67]+[.D77])" office:value-type="float" office:value="33.7718882024585" calcext:value-type="float">
            <text:p>33,77 </text:p>
          </table:table-cell>
          <table:table-cell table:style-name="ce338" table:formula="of:=[.B82]*([.E37]+[.E67]+[.E77])" office:value-type="float" office:value="37.6016989876752" calcext:value-type="float">
            <text:p>37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5380918060773" calcext:value-type="float">
            <text:p>1,75 </text:p>
          </table:table-cell>
          <table:table-cell table:style-name="ce299" table:formula="of:=[.B83]*([.D37]+[.D67]+[.D77])" office:value-type="float" office:value="1.64740918060773" calcext:value-type="float">
            <text:p>1,65 </text:p>
          </table:table-cell>
          <table:table-cell table:style-name="ce338" table:formula="of:=[.B83]*([.E37]+[.E67]+[.E77])" office:value-type="float" office:value="1.83422921891099" calcext:value-type="float">
            <text:p>1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0.5064167309668" calcext:value-type="float">
            <text:p>60,51 </text:p>
          </table:table-cell>
          <table:table-cell table:style-name="ce299" table:formula="of:=[.B84]*([.D37]+[.D67]+[.D77])" office:value-type="float" office:value="56.8356167309668" calcext:value-type="float">
            <text:p>56,84 </text:p>
          </table:table-cell>
          <table:table-cell table:style-name="ce338" table:formula="of:=[.B84]*([.E37]+[.E67]+[.E77])" office:value-type="float" office:value="63.2809080524291" calcext:value-type="float">
            <text:p>63,2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2297524667127" calcext:value-type="float">
            <text:p>4,82 </text:p>
          </table:table-cell>
          <table:table-cell table:style-name="ce299" table:formula="of:=[.B85]*([.D37]+[.D67]+[.D77])" office:value-type="float" office:value="4.53037524667127" calcext:value-type="float">
            <text:p>4,53 </text:p>
          </table:table-cell>
          <table:table-cell table:style-name="ce338" table:formula="of:=[.B85]*([.E37]+[.E67]+[.E77])" office:value-type="float" office:value="5.04413035200521" calcext:value-type="float">
            <text:p>5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68.267051222265" calcext:value-type="float">
            <text:p>468,27 </text:p>
          </table:table-cell>
          <table:table-cell table:style-name="ce307" table:formula="of:=SUM([.D81:.D86])" office:value-type="float" office:value="439.858251222265" calcext:value-type="float">
            <text:p>439,86 </text:p>
          </table:table-cell>
          <table:table-cell table:style-name="ce345" table:formula="of:=SUM([.E81:.E86])" office:value-type="float" office:value="489.739201449233" calcext:value-type="float">
            <text:p>489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09" table:formula="of:=([.E37]/180)*15*1.5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68.267051222265" calcext:value-type="float">
            <text:p>468,27 </text:p>
          </table:table-cell>
          <table:table-cell table:style-name="ce309" table:formula="of:=[.D87]" office:value-type="float" office:value="439.858251222265" calcext:value-type="float">
            <text:p>439,86 </text:p>
          </table:table-cell>
          <table:table-cell table:style-name="ce347" table:formula="of:=[.E87]" office:value-type="float" office:value="489.739201449233" calcext:value-type="float">
            <text:p>489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68.267051222265" calcext:value-type="float">
            <text:p>468,27 </text:p>
          </table:table-cell>
          <table:table-cell table:style-name="ce307" table:formula="of:=SUM([.D93:.D94])" office:value-type="float" office:value="715.160876222265" calcext:value-type="float">
            <text:p>715,16 </text:p>
          </table:table-cell>
          <table:table-cell table:style-name="ce345" table:formula="of:=SUM([.E93:.E94])" office:value-type="float" office:value="801.7488431159" calcext:value-type="float">
            <text:p>801,75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377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5.428800164496" calcext:value-type="float">
            <text:p>295,43 </text:p>
          </table:table-cell>
          <table:table-cell table:style-name="ce306" table:formula="of:=[.B107]*([.D37]+[.D67]+[.D77]+[.D95]+[.D103])" office:value-type="float" office:value="293.985704664496" calcext:value-type="float">
            <text:p>293,99 </text:p>
          </table:table-cell>
          <table:table-cell table:style-name="ce344" table:formula="of:=[.B107]*([.E37]+[.E67]+[.E77]+[.E95]+[.E103])" office:value-type="float" office:value="327.203988423602" calcext:value-type="float">
            <text:p>327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6.577264087183" calcext:value-type="float">
            <text:p>156,58 </text:p>
          </table:table-cell>
          <table:table-cell table:style-name="ce297" table:formula="of:=[.B108]*([.D37]+[.D67]+[.D77]+[.D95]+[.D103]+[.D107])" office:value-type="float" office:value="155.812423472183" calcext:value-type="float">
            <text:p>155,81 </text:p>
          </table:table-cell>
          <table:table-cell table:style-name="ce336" table:formula="of:=[.B108]*([.E37]+[.E67]+[.E77]+[.E95]+[.E103]+[.E107])" office:value-type="float" office:value="173.418113864509" calcext:value-type="float">
            <text:p>173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865" calcext:value-type="percentage">
            <text:p>8,65%</text:p>
          </table:table-cell>
          <table:table-cell table:style-name="ce297" table:formula="of:=(([.C37]+[.C67]+[.C77]+[.C95]+[.C103]+[.C107]+[.C108])/(1-[.B109]))*[.B109]" office:value-type="float" office:value="509.04037014587" calcext:value-type="float">
            <text:p>509,04 </text:p>
          </table:table-cell>
          <table:table-cell table:style-name="ce297" table:formula="of:=(([.D37]+[.D67]+[.D77]+[.D95]+[.D103]+[.D107]+[.D108])/(1-[.B109]))*[.B109]" office:value-type="float" office:value="506.553835769171" calcext:value-type="float">
            <text:p>506,55 </text:p>
          </table:table-cell>
          <table:table-cell table:style-name="ce336" table:formula="of:=(([.E37]+[.E67]+[.E77]+[.E95]+[.E103]+[.E107]+[.E108])/(1-[.B109]))*[.B109]" office:value-type="float" office:value="563.790799297881" calcext:value-type="float">
            <text:p>563,7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8.2515885080711" calcext:value-type="float">
            <text:p>38,25</text:p>
          </table:table-cell>
          <table:table-cell table:style-name="ce311" table:formula="of:=(([.D37]+[.D67]+[.D77]+[.D95]+[.D103]+[.D107]+[.D108])/(1-[.B109]))*[.B110]" office:value-type="float" office:value="38.0647391040418" calcext:value-type="float">
            <text:p>38,06</text:p>
          </table:table-cell>
          <table:table-cell table:style-name="ce350" table:formula="of:=(([.E37]+[.E67]+[.E77]+[.E95]+[.E103]+[.E107]+[.E108])/(1-[.B109]))*[.B110]" office:value-type="float" office:value="42.3657826061992" calcext:value-type="float">
            <text:p>42,3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6.545793114174" calcext:value-type="float">
            <text:p>176,55</text:p>
          </table:table-cell>
          <table:table-cell table:style-name="ce311" table:formula="of:=(([.D37]+[.D67]+[.D77]+[.D95]+[.D103]+[.D107]+[.D108])/(1-[.B109]))*[.B111]" office:value-type="float" office:value="175.683411249423" calcext:value-type="float">
            <text:p>175,68</text:p>
          </table:table-cell>
          <table:table-cell table:style-name="ce350" table:formula="of:=(([.E37]+[.E67]+[.E77]+[.E95]+[.E103]+[.E107]+[.E108])/(1-[.B109]))*[.B111]" office:value-type="float" office:value="195.534381259381" calcext:value-type="float">
            <text:p>195,5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5" calcext:value-type="percentage">
            <text:p>5,00%</text:p>
          </table:table-cell>
          <table:table-cell table:style-name="ce311" table:formula="of:=(([.C37]+[.C67]+[.C77]+[.C95]+[.C103]+[.C107]+[.C108])/(1-[.B109]))*[.B113]" office:value-type="float" office:value="294.242988523624" calcext:value-type="float">
            <text:p>294,24</text:p>
          </table:table-cell>
          <table:table-cell table:style-name="ce311" table:formula="of:=(([.D37]+[.D67]+[.D77]+[.D95]+[.D103]+[.D107]+[.D108])/(1-[.B109]))*[.B113]" office:value-type="float" office:value="292.805685415706" calcext:value-type="float">
            <text:p>292,81</text:p>
          </table:table-cell>
          <table:table-cell table:style-name="ce350" table:formula="of:=(([.E37]+[.E67]+[.E77]+[.E95]+[.E103]+[.E107]+[.E108])/(1-[.B109]))*[.B113]" office:value-type="float" office:value="325.890635432301" calcext:value-type="float">
            <text:p>325,89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961.046434397548" calcext:value-type="float">
            <text:p>961,05 </text:p>
          </table:table-cell>
          <table:table-cell table:style-name="ce307" table:formula="of:=SUM([.D107:.D109])" office:value-type="float" office:value="956.35196390585" calcext:value-type="float">
            <text:p>956,35 </text:p>
          </table:table-cell>
          <table:table-cell table:style-name="ce307" table:formula="of:=SUM([.E107:.E109])" office:value-type="float" office:value="1064.41290158599" calcext:value-type="float">
            <text:p>1.064,41 </text:p>
          </table:table-cell>
          <table:table-cell table:style-name="ce359"/>
          <table:table-cell table:style-name="ce361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765" calcext:value-type="percentage">
            <text:p>17,65%</text:p>
          </table:table-cell>
          <table:table-cell table:style-name="ce316" table:formula="of:=[.C119]*[.B120]" office:value-type="float" office:value="18.590392" calcext:value-type="float">
            <text:p>18,59</text:p>
          </table:table-cell>
          <table:table-cell table:style-name="ce316" table:formula="of:=[.D119]*[.B120]" office:value-type="float" office:value="18.590392" calcext:value-type="float">
            <text:p>18,59</text:p>
          </table:table-cell>
          <table:table-cell table:style-name="ce316" table:formula="of:=[.E119]*[.B120]" office:value-type="float" office:value="18.590392" calcext:value-type="float">
            <text:p>18,59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3.918392" calcext:value-type="float">
            <text:p>123,92</text:p>
          </table:table-cell>
          <table:table-cell table:style-name="ce317" table:formula="of:=SUM([.D119:.D120])" office:value-type="float" office:value="123.918392" calcext:value-type="float">
            <text:p>123,92</text:p>
          </table:table-cell>
          <table:table-cell table:style-name="ce317" table:formula="of:=SUM([.E119:.E120])" office:value-type="float" office:value="123.918392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37.84337601933" calcext:value-type="float">
            <text:p>2.037,84 </text:p>
          </table:table-cell>
          <table:table-cell table:style-name="ce248" table:formula="of:=[.D67]" office:value-type="float" office:value="1771.84337601933" calcext:value-type="float">
            <text:p>1.771,84 </text:p>
          </table:table-cell>
          <table:table-cell table:style-name="ce355" table:formula="of:=[.E67]" office:value-type="float" office:value="1926.0028617108" calcext:value-type="float">
            <text:p>1.926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68.267051222265" calcext:value-type="float">
            <text:p>468,27 </text:p>
          </table:table-cell>
          <table:table-cell table:style-name="ce248" table:formula="of:=[.D95]" office:value-type="float" office:value="715.160876222265" calcext:value-type="float">
            <text:p>715,16 </text:p>
          </table:table-cell>
          <table:table-cell table:style-name="ce355" table:formula="of:=[.E95]" office:value-type="float" office:value="801.7488431159" calcext:value-type="float">
            <text:p>801,75 </text:p>
          </table:table-cell>
          <table:table-cell table:number-columns-repeated="2"/>
          <table:table-cell table:style-name="Default" table:number-columns-repeated="16377"/>
        </table:table-row>
        <table:table-row table:style-name="ro37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9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23.81333607493" calcext:value-type="float">
            <text:p>4.923,81 </text:p>
          </table:table-cell>
          <table:table-cell table:style-name="ce319" table:formula="of:=SUM([.D125:.D129])" office:value-type="float" office:value="4899.76174440827" calcext:value-type="float">
            <text:p>4.899,76 </text:p>
          </table:table-cell>
          <table:table-cell table:style-name="ce356" table:formula="of:=SUM([.E125:.E129])" office:value-type="float" office:value="5453.39980706004" calcext:value-type="float">
            <text:p>5.453,40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9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961.046434397548" calcext:value-type="float">
            <text:p>961,05 </text:p>
          </table:table-cell>
          <table:table-cell table:style-name="ce248" table:formula="of:=[.D115]" office:value-type="float" office:value="956.35196390585" calcext:value-type="float">
            <text:p>956,35 </text:p>
          </table:table-cell>
          <table:table-cell table:style-name="ce355" table:formula="of:=[.E115]" office:value-type="float" office:value="1064.41290158599" calcext:value-type="float">
            <text:p>1.064,41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9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3.918392" calcext:value-type="float">
            <text:p>123,92</text:p>
          </table:table-cell>
          <table:table-cell table:style-name="ce320" table:formula="of:=[.D121]" office:value-type="float" office:value="123.918392" calcext:value-type="float">
            <text:p>123,92</text:p>
          </table:table-cell>
          <table:table-cell table:style-name="ce320" table:formula="of:=[.E121]" office:value-type="float" office:value="123.918392" calcext:value-type="float">
            <text:p>123,92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9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6008.78" calcext:value-type="float">
            <text:p>6.008,78 </text:p>
          </table:table-cell>
          <table:table-cell table:style-name="ce321" table:formula="of:=ROUND([.D125]+[.D126]+[.D127]+[.D128]+[.D129]+[.D131]+[.D132];2)" office:value-type="float" office:value="5980.03" calcext:value-type="float">
            <text:p>5.980,03 </text:p>
          </table:table-cell>
          <table:table-cell table:style-name="ce321" table:formula="of:=ROUND([.E125]+[.E126]+[.E127]+[.E128]+[.E129]+[.E131]+[.E132];2)" office:value-type="float" office:value="6641.73" calcext:value-type="float">
            <text:p>6.641,73 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3"/>
          <table:table-cell table:style-name="Default" table:number-columns-repeated="16377"/>
        </table:table-row>
        <table:table-row table:style-name="ro2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363" office:value-type="string" calcext:value-type="string" table:number-columns-spanned="2" table:number-rows-spanned="1">
            <text:p>DESCRIMINAÇÃO</text:p>
          </table:table-cell>
          <table:covered-table-cell table:style-name="ce363"/>
          <table:table-cell table:style-name="ce323" office:value-type="string" calcext:value-type="string">
            <text:p>44 horas diurnas</text:p>
          </table:table-cell>
          <table:table-cell table:style-name="ce323" office:value-type="string" calcext:value-type="string">
            <text:p>12x36 Diurnas</text:p>
          </table:table-cell>
          <table:table-cell table:style-name="ce323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64" office:value-type="string" calcext:value-type="string" table:number-columns-spanned="2" table:number-rows-spanned="1">
            <text:p>VALOR DO POSTO</text:p>
          </table:table-cell>
          <table:covered-table-cell table:style-name="ce364"/>
          <table:table-cell table:style-name="ce324" table:formula="of:=[.C133]" office:value-type="float" office:value="6008.78" calcext:value-type="float">
            <text:p>6.008,78</text:p>
          </table:table-cell>
          <table:table-cell table:style-name="ce324" table:formula="of:=[.D133]*2" office:value-type="float" office:value="11960.06" calcext:value-type="float">
            <text:p>11.960,06</text:p>
          </table:table-cell>
          <table:table-cell table:style-name="ce324" table:formula="of:=[.E133]*2" office:value-type="float" office:value="13283.46" calcext:value-type="float">
            <text:p>13.283,46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65" office:value-type="string" calcext:value-type="string" table:number-columns-spanned="2" table:number-rows-spanned="1">
            <text:p>QUANTIDADE DE POSTOS</text:p>
          </table:table-cell>
          <table:covered-table-cell table:style-name="ce365"/>
          <table:table-cell table:style-name="ce325" table:formula="of:=[.C16]" office:value-type="float" office:value="1" calcext:value-type="float">
            <text:p>1</text:p>
          </table:table-cell>
          <table:table-cell table:style-name="ce325" table:formula="of:=[.D16]" office:value-type="float" office:value="1" calcext:value-type="float">
            <text:p>1</text:p>
          </table:table-cell>
          <table:table-cell table:style-name="ce325" table:formula="of:=[.E16]" office:value-type="float" office:value="1" calcext:value-type="float">
            <text:p>1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5" office:value-type="string" calcext:value-type="string" table:number-columns-spanned="2" table:number-rows-spanned="1">
            <text:p>VALOR MENSAL POR POSTO</text:p>
          </table:table-cell>
          <table:covered-table-cell table:style-name="ce365"/>
          <table:table-cell table:style-name="ce324" table:formula="of:=[.C137]*[.C138]" office:value-type="float" office:value="6008.78" calcext:value-type="float">
            <text:p>6.008,78</text:p>
          </table:table-cell>
          <table:table-cell table:style-name="ce324" table:formula="of:=[.D137]*[.D138]" office:value-type="float" office:value="11960.06" calcext:value-type="float">
            <text:p>11.960,06</text:p>
          </table:table-cell>
          <table:table-cell table:style-name="ce324" table:formula="of:=[.E137]*[.E138]" office:value-type="float" office:value="13283.46" calcext:value-type="float">
            <text:p>13.283,46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6" office:value-type="string" calcext:value-type="string" table:number-columns-spanned="2" table:number-rows-spanned="1">
            <text:p>VALOR MENSAL TOTAL</text:p>
          </table:table-cell>
          <table:covered-table-cell table:style-name="ce366"/>
          <table:table-cell table:style-name="ce367" table:formula="of:=[.C139]+[.D139]+[.E139]" office:value-type="currency" office:currency="BRL" office:value="31252.3" calcext:value-type="currency" table:number-columns-spanned="3" table:number-rows-spanned="1">
            <text:p>R$ 31.252,30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7"/>
        </table:table-row>
        <table:table-row table:style-name="ro2" table:number-rows-repeated="1048430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Cruzeiro do Sul'.$A$1:.$E$142" table:range-usable-as="print-range"/>
        </table:named-expressions>
      </table:table>
      <table:table table:name="Brasiléia" table:style-name="ta7" table:print-ranges="Brasiléia.A1:Brasiléia.E143">
        <table:table-column table:style-name="co26" table:default-cell-style-name="Default"/>
        <table:table-column table:style-name="co27" table:default-cell-style-name="Default"/>
        <table:table-column table:style-name="co8" table:number-columns-repeated="2" table:default-cell-style-name="Default"/>
        <table:table-column table:style-name="co24" table:default-cell-style-name="Default"/>
        <table:table-column table:style-name="co31" table:default-cell-style-name="Default"/>
        <table:table-column table:style-name="co24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68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69" table:number-columns-repeated="3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Nº do Processo:</text:p>
          </table:table-cell>
          <table:table-cell table:style-name="ce380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80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380" table:number-columns-spanned="3" table:number-rows-spanned="1"/>
          <table:covered-table-cell table:number-columns-repeated="2" table:style-name="ce380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381" table:number-columns-spanned="3" table:number-rows-spanned="1"/>
          <table:covered-table-cell table:number-columns-repeated="2" table:style-name="ce381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0"/>
          <table:table-cell table:style-name="ce382" table:number-columns-repeated="2"/>
          <table:table-cell table:style-name="ce386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383"/>
          <table:table-cell table:style-name="ce385"/>
          <table:table-cell table:style-name="ce386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Brasiléia</text:p>
          </table:table-cell>
          <table:covered-table-cell table:number-columns-repeated="2" table:style-name="ce223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368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84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84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92" office:value-type="float" office:value="2" calcext:value-type="float">
            <text:p>2</text:p>
          </table:table-cell>
          <table:table-cell table:number-columns-repeated="2" table:style-name="ce292" office:value-type="float" office:value="0" calcext:value-type="float">
            <text:p>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69"/>
          <table:table-cell table:style-name="ce370"/>
          <table:table-cell table:style-name="ce378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61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1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61" office:value-type="percentage" office:value="0.2" calcext:value-type="percentage">
            <text:p>20,00%</text:p>
          </table:table-cell>
          <table:table-cell table:style-name="ce299" table:formula="of:=([.C37]+[.C43])*[.B45]" office:value-type="float" office:value="489.426888888889" calcext:value-type="float">
            <text:p>489,43 </text:p>
          </table:table-cell>
          <table:table-cell table:style-name="ce299" table:formula="of:=([.D37]+[.D43])*[.B45]" office:value-type="float" office:value="489.426888888889" calcext:value-type="float">
            <text:p>489,43 </text:p>
          </table:table-cell>
          <table:table-cell table:style-name="ce299" table:formula="of:=([.E37]+[.E43])*[.B45]" office:value-type="float" office:value="554.683807407408" calcext:value-type="float">
            <text:p>554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61" office:value-type="percentage" office:value="0.025" calcext:value-type="percentage">
            <text:p>2,50%</text:p>
          </table:table-cell>
          <table:table-cell table:style-name="ce299" table:formula="of:=([.C37]+[.C43])*[.B46]" office:value-type="float" office:value="61.1783611111111" calcext:value-type="float">
            <text:p>61,18 </text:p>
          </table:table-cell>
          <table:table-cell table:style-name="ce299" table:formula="of:=([.D37]+[.D43])*[.B46]" office:value-type="float" office:value="61.1783611111111" calcext:value-type="float">
            <text:p>61,18 </text:p>
          </table:table-cell>
          <table:table-cell table:style-name="ce299" table:formula="of:=([.E37]+[.E43])*[.B46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1" office:value-type="percentage" office:value="0.03" calcext:value-type="percentage">
            <text:p>3,00%</text:p>
          </table:table-cell>
          <table:table-cell table:style-name="ce299" table:formula="of:=([.C37]+[.C43])*[.B47]" office:value-type="float" office:value="73.4140333333333" calcext:value-type="float">
            <text:p>73,41 </text:p>
          </table:table-cell>
          <table:table-cell table:style-name="ce299" table:formula="of:=([.D37]+[.D43])*[.B47]" office:value-type="float" office:value="73.4140333333333" calcext:value-type="float">
            <text:p>73,41 </text:p>
          </table:table-cell>
          <table:table-cell table:style-name="ce299" table:formula="of:=([.E37]+[.E43])*[.B47]" office:value-type="float" office:value="83.2025711111111" calcext:value-type="float">
            <text:p>83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61" office:value-type="percentage" office:value="0.015" calcext:value-type="percentage">
            <text:p>1,50%</text:p>
          </table:table-cell>
          <table:table-cell table:style-name="ce299" table:formula="of:=([.C37]+[.C43])*[.B48]" office:value-type="float" office:value="36.7070166666667" calcext:value-type="float">
            <text:p>36,71 </text:p>
          </table:table-cell>
          <table:table-cell table:style-name="ce299" table:formula="of:=([.D37]+[.D43])*[.B48]" office:value-type="float" office:value="36.7070166666667" calcext:value-type="float">
            <text:p>36,71 </text:p>
          </table:table-cell>
          <table:table-cell table:style-name="ce299" table:formula="of:=([.E37]+[.E43])*[.B48]" office:value-type="float" office:value="41.6012855555556" calcext:value-type="float">
            <text:p>41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61" office:value-type="percentage" office:value="0.01" calcext:value-type="percentage">
            <text:p>1,00%</text:p>
          </table:table-cell>
          <table:table-cell table:style-name="ce299" table:formula="of:=([.C37]+[.C43])*[.B49]" office:value-type="float" office:value="24.4713444444444" calcext:value-type="float">
            <text:p>24,47 </text:p>
          </table:table-cell>
          <table:table-cell table:style-name="ce299" table:formula="of:=([.D37]+[.D43])*[.B49]" office:value-type="float" office:value="24.4713444444444" calcext:value-type="float">
            <text:p>24,47 </text:p>
          </table:table-cell>
          <table:table-cell table:style-name="ce299" table:formula="of:=([.E37]+[.E43])*[.B49]" office:value-type="float" office:value="27.7341903703704" calcext:value-type="float">
            <text:p>27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61" office:value-type="percentage" office:value="0.006" calcext:value-type="percentage">
            <text:p>0,60%</text:p>
          </table:table-cell>
          <table:table-cell table:style-name="ce299" table:formula="of:=([.C37]+[.C43])*[.B50]" office:value-type="float" office:value="14.6828066666667" calcext:value-type="float">
            <text:p>14,68 </text:p>
          </table:table-cell>
          <table:table-cell table:style-name="ce299" table:formula="of:=([.D37]+[.D43])*[.B50]" office:value-type="float" office:value="14.6828066666667" calcext:value-type="float">
            <text:p>14,68 </text:p>
          </table:table-cell>
          <table:table-cell table:style-name="ce299" table:formula="of:=([.E37]+[.E43])*[.B50]" office:value-type="float" office:value="16.6405142222222" calcext:value-type="float">
            <text:p>16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61" office:value-type="percentage" office:value="0.002" calcext:value-type="percentage">
            <text:p>0,20%</text:p>
          </table:table-cell>
          <table:table-cell table:style-name="ce299" table:formula="of:=([.C37]+[.C43])*[.B51]" office:value-type="float" office:value="4.89426888888889" calcext:value-type="float">
            <text:p>4,89 </text:p>
          </table:table-cell>
          <table:table-cell table:style-name="ce299" table:formula="of:=([.D37]+[.D43])*[.B51]" office:value-type="float" office:value="4.89426888888889" calcext:value-type="float">
            <text:p>4,89 </text:p>
          </table:table-cell>
          <table:table-cell table:style-name="ce299" table:formula="of:=([.E37]+[.E43])*[.B51]" office:value-type="float" office:value="5.54683807407408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61" office:value-type="percentage" office:value="0.08" calcext:value-type="percentage">
            <text:p>8,00%</text:p>
          </table:table-cell>
          <table:table-cell table:style-name="ce299" table:formula="of:=([.C37]+[.C43])*[.B52]" office:value-type="float" office:value="195.770755555556" calcext:value-type="float">
            <text:p>195,77 </text:p>
          </table:table-cell>
          <table:table-cell table:style-name="ce299" table:formula="of:=([.D37]+[.D43])*[.B52]" office:value-type="float" office:value="195.770755555556" calcext:value-type="float">
            <text:p>195,77 </text:p>
          </table:table-cell>
          <table:table-cell table:style-name="ce299" table:formula="of:=([.E37]+[.E43])*[.B52]" office:value-type="float" office:value="221.873522962963" calcext:value-type="float">
            <text:p>221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372"/>
          <table:table-cell table:style-name="ce301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372" office:value-type="float" office:value="38" calcext:value-type="float">
            <text:p>R$ 38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372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244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B58]" office:value-type="float" office:value="0" calcext:value-type="float">
            <text:p>- </text:p>
          </table:table-cell>
          <table:table-cell table:style-name="ce341" table:formula="of:=[.B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73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374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375"/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892.584456019333" calcext:value-type="float">
            <text:p>892,58 </text:p>
          </table:table-cell>
          <table:table-cell table:style-name="ce305" table:formula="of:=SUM([.D55:.D61])" office:value-type="float" office:value="626.584456019333" calcext:value-type="float">
            <text:p>626,58 </text:p>
          </table:table-cell>
          <table:table-cell table:style-name="ce342" table:formula="of:=SUM([.E55:.E61])" office:value-type="float" office:value="628.042752377467" calcext:value-type="float">
            <text:p>628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892.584456019333" calcext:value-type="float">
            <text:p>892,58 </text:p>
          </table:table-cell>
          <table:table-cell table:style-name="ce297" table:formula="of:=[.D62]" office:value-type="float" office:value="626.584456019333" calcext:value-type="float">
            <text:p>626,58 </text:p>
          </table:table-cell>
          <table:table-cell table:style-name="ce336" table:formula="of:=[.E62]" office:value-type="float" office:value="628.042752377467" calcext:value-type="float">
            <text:p>628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37.84337601933" calcext:value-type="float">
            <text:p>2.037,84 </text:p>
          </table:table-cell>
          <table:table-cell table:style-name="ce307" table:formula="of:=SUM([.D64:.D66])" office:value-type="float" office:value="1771.84337601933" calcext:value-type="float">
            <text:p>1.771,84 </text:p>
          </table:table-cell>
          <table:table-cell table:style-name="ce345" table:formula="of:=SUM([.E64:.E66])" office:value-type="float" office:value="1926.0028617108" calcext:value-type="float">
            <text:p>1.926,00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54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43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76" table:formula="of:=(1/30*7/12)" office:value-type="percentage" office:value="0.0194444444444444" calcext:value-type="percentage">
            <text:p>1,94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style-name="ce379"/>
          <table:table-cell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59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5.230761861561" calcext:value-type="float">
            <text:p>365,23 </text:p>
          </table:table-cell>
          <table:table-cell table:style-name="ce299" table:formula="of:=[.B81]*([.D37]+[.D67]+[.D77])" office:value-type="float" office:value="343.072961861561" calcext:value-type="float">
            <text:p>343,07 </text:p>
          </table:table-cell>
          <table:table-cell table:style-name="ce338" table:formula="of:=[.B81]*([.E37]+[.E67]+[.E77])" office:value-type="float" office:value="381.978234838213" calcext:value-type="float">
            <text:p>381,9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5.9530882024585" calcext:value-type="float">
            <text:p>35,95 </text:p>
          </table:table-cell>
          <table:table-cell table:style-name="ce299" table:formula="of:=[.B82]*([.D37]+[.D67]+[.D77])" office:value-type="float" office:value="33.7718882024585" calcext:value-type="float">
            <text:p>33,77 </text:p>
          </table:table-cell>
          <table:table-cell table:style-name="ce338" table:formula="of:=[.B82]*([.E37]+[.E67]+[.E77])" office:value-type="float" office:value="37.6016989876752" calcext:value-type="float">
            <text:p>37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5380918060773" calcext:value-type="float">
            <text:p>1,75 </text:p>
          </table:table-cell>
          <table:table-cell table:style-name="ce299" table:formula="of:=[.B83]*([.D37]+[.D67]+[.D77])" office:value-type="float" office:value="1.64740918060773" calcext:value-type="float">
            <text:p>1,65 </text:p>
          </table:table-cell>
          <table:table-cell table:style-name="ce338" table:formula="of:=[.B83]*([.E37]+[.E67]+[.E77])" office:value-type="float" office:value="1.83422921891099" calcext:value-type="float">
            <text:p>1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0.5064167309668" calcext:value-type="float">
            <text:p>60,51 </text:p>
          </table:table-cell>
          <table:table-cell table:style-name="ce299" table:formula="of:=[.B84]*([.D37]+[.D67]+[.D77])" office:value-type="float" office:value="56.8356167309668" calcext:value-type="float">
            <text:p>56,84 </text:p>
          </table:table-cell>
          <table:table-cell table:style-name="ce338" table:formula="of:=[.B84]*([.E37]+[.E67]+[.E77])" office:value-type="float" office:value="63.2809080524291" calcext:value-type="float">
            <text:p>63,2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2297524667127" calcext:value-type="float">
            <text:p>4,82 </text:p>
          </table:table-cell>
          <table:table-cell table:style-name="ce299" table:formula="of:=[.B85]*([.D37]+[.D67]+[.D77])" office:value-type="float" office:value="4.53037524667127" calcext:value-type="float">
            <text:p>4,53 </text:p>
          </table:table-cell>
          <table:table-cell table:style-name="ce338" table:formula="of:=[.B85]*([.E37]+[.E67]+[.E77])" office:value-type="float" office:value="5.04413035200521" calcext:value-type="float">
            <text:p>5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68.267051222265" calcext:value-type="float">
            <text:p>468,27 </text:p>
          </table:table-cell>
          <table:table-cell table:style-name="ce307" table:formula="of:=SUM([.D81:.D86])" office:value-type="float" office:value="439.858251222265" calcext:value-type="float">
            <text:p>439,86 </text:p>
          </table:table-cell>
          <table:table-cell table:style-name="ce345" table:formula="of:=SUM([.E81:.E86])" office:value-type="float" office:value="489.739201449233" calcext:value-type="float">
            <text:p>489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09" table:formula="of:=([.E37]/180)*15*1.5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68.267051222265" calcext:value-type="float">
            <text:p>468,27 </text:p>
          </table:table-cell>
          <table:table-cell table:style-name="ce309" table:formula="of:=[.D87]" office:value-type="float" office:value="439.858251222265" calcext:value-type="float">
            <text:p>439,86 </text:p>
          </table:table-cell>
          <table:table-cell table:style-name="ce347" table:formula="of:=[.E87]" office:value-type="float" office:value="489.739201449233" calcext:value-type="float">
            <text:p>489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68.267051222265" calcext:value-type="float">
            <text:p>468,27 </text:p>
          </table:table-cell>
          <table:table-cell table:style-name="ce307" table:formula="of:=SUM([.D93:.D94])" office:value-type="float" office:value="715.160876222265" calcext:value-type="float">
            <text:p>715,16 </text:p>
          </table:table-cell>
          <table:table-cell table:style-name="ce345" table:formula="of:=SUM([.E93:.E94])" office:value-type="float" office:value="801.7488431159" calcext:value-type="float">
            <text:p>801,75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377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5.428800164496" calcext:value-type="float">
            <text:p>295,43 </text:p>
          </table:table-cell>
          <table:table-cell table:style-name="ce306" table:formula="of:=[.B107]*([.D37]+[.D67]+[.D77]+[.D95]+[.D103])" office:value-type="float" office:value="293.985704664496" calcext:value-type="float">
            <text:p>293,99 </text:p>
          </table:table-cell>
          <table:table-cell table:style-name="ce344" table:formula="of:=[.B107]*([.E37]+[.E67]+[.E77]+[.E95]+[.E103])" office:value-type="float" office:value="327.203988423602" calcext:value-type="float">
            <text:p>327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6.577264087183" calcext:value-type="float">
            <text:p>156,58 </text:p>
          </table:table-cell>
          <table:table-cell table:style-name="ce297" table:formula="of:=[.B108]*([.D37]+[.D67]+[.D77]+[.D95]+[.D103]+[.D107])" office:value-type="float" office:value="155.812423472183" calcext:value-type="float">
            <text:p>155,81 </text:p>
          </table:table-cell>
          <table:table-cell table:style-name="ce336" table:formula="of:=[.B108]*([.E37]+[.E67]+[.E77]+[.E95]+[.E103]+[.E107])" office:value-type="float" office:value="173.418113864509" calcext:value-type="float">
            <text:p>173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865" calcext:value-type="percentage">
            <text:p>8,65%</text:p>
          </table:table-cell>
          <table:table-cell table:style-name="ce297" table:formula="of:=(([.C37]+[.C67]+[.C77]+[.C95]+[.C103]+[.C107]+[.C108])/(1-[.B109]))*[.B109]" office:value-type="float" office:value="509.04037014587" calcext:value-type="float">
            <text:p>509,04 </text:p>
          </table:table-cell>
          <table:table-cell table:style-name="ce297" table:formula="of:=(([.D37]+[.D67]+[.D77]+[.D95]+[.D103]+[.D107]+[.D108])/(1-[.B109]))*[.B109]" office:value-type="float" office:value="506.553835769171" calcext:value-type="float">
            <text:p>506,55 </text:p>
          </table:table-cell>
          <table:table-cell table:style-name="ce336" table:formula="of:=(([.E37]+[.E67]+[.E77]+[.E95]+[.E103]+[.E107]+[.E108])/(1-[.B109]))*[.B109]" office:value-type="float" office:value="563.790799297881" calcext:value-type="float">
            <text:p>563,7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8.2515885080711" calcext:value-type="float">
            <text:p>38,25</text:p>
          </table:table-cell>
          <table:table-cell table:style-name="ce311" table:formula="of:=(([.D37]+[.D67]+[.D77]+[.D95]+[.D103]+[.D107]+[.D108])/(1-[.B109]))*[.B110]" office:value-type="float" office:value="38.0647391040418" calcext:value-type="float">
            <text:p>38,06</text:p>
          </table:table-cell>
          <table:table-cell table:style-name="ce350" table:formula="of:=(([.E37]+[.E67]+[.E77]+[.E95]+[.E103]+[.E107]+[.E108])/(1-[.B109]))*[.B110]" office:value-type="float" office:value="42.3657826061992" calcext:value-type="float">
            <text:p>42,3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6.545793114174" calcext:value-type="float">
            <text:p>176,55</text:p>
          </table:table-cell>
          <table:table-cell table:style-name="ce311" table:formula="of:=(([.D37]+[.D67]+[.D77]+[.D95]+[.D103]+[.D107]+[.D108])/(1-[.B109]))*[.B111]" office:value-type="float" office:value="175.683411249423" calcext:value-type="float">
            <text:p>175,68</text:p>
          </table:table-cell>
          <table:table-cell table:style-name="ce350" table:formula="of:=(([.E37]+[.E67]+[.E77]+[.E95]+[.E103]+[.E107]+[.E108])/(1-[.B109]))*[.B111]" office:value-type="float" office:value="195.534381259381" calcext:value-type="float">
            <text:p>195,5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5" calcext:value-type="percentage">
            <text:p>5,00%</text:p>
          </table:table-cell>
          <table:table-cell table:style-name="ce311" table:formula="of:=(([.C37]+[.C67]+[.C77]+[.C95]+[.C103]+[.C107]+[.C108])/(1-[.B109]))*[.B113]" office:value-type="float" office:value="294.242988523624" calcext:value-type="float">
            <text:p>294,24</text:p>
          </table:table-cell>
          <table:table-cell table:style-name="ce311" table:formula="of:=(([.D37]+[.D67]+[.D77]+[.D95]+[.D103]+[.D107]+[.D108])/(1-[.B109]))*[.B113]" office:value-type="float" office:value="292.805685415706" calcext:value-type="float">
            <text:p>292,81</text:p>
          </table:table-cell>
          <table:table-cell table:style-name="ce350" table:formula="of:=(([.E37]+[.E67]+[.E77]+[.E95]+[.E103]+[.E107]+[.E108])/(1-[.B109]))*[.B113]" office:value-type="float" office:value="325.890635432301" calcext:value-type="float">
            <text:p>325,89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961.046434397548" calcext:value-type="float">
            <text:p>961,05 </text:p>
          </table:table-cell>
          <table:table-cell table:style-name="ce307" table:formula="of:=SUM([.D107:.D109])" office:value-type="float" office:value="956.35196390585" calcext:value-type="float">
            <text:p>956,35 </text:p>
          </table:table-cell>
          <table:table-cell table:style-name="ce307" table:formula="of:=SUM([.E107:.E109])" office:value-type="float" office:value="1064.41290158599" calcext:value-type="float">
            <text:p>1.064,41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90"/>
          <table:table-cell table:style-name="ce361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765" calcext:value-type="percentage">
            <text:p>17,65%</text:p>
          </table:table-cell>
          <table:table-cell table:style-name="ce316" table:formula="of:=[.C119]*[.B120]" office:value-type="float" office:value="18.590392" calcext:value-type="float">
            <text:p>18,59</text:p>
          </table:table-cell>
          <table:table-cell table:style-name="ce316" table:formula="of:=[.D119]*[.B120]" office:value-type="float" office:value="18.590392" calcext:value-type="float">
            <text:p>18,59</text:p>
          </table:table-cell>
          <table:table-cell table:style-name="ce316" table:formula="of:=[.E119]*[.B120]" office:value-type="float" office:value="18.590392" calcext:value-type="float">
            <text:p>18,59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3.918392" calcext:value-type="float">
            <text:p>123,92</text:p>
          </table:table-cell>
          <table:table-cell table:style-name="ce317" table:formula="of:=SUM([.D119:.D120])" office:value-type="float" office:value="123.918392" calcext:value-type="float">
            <text:p>123,92</text:p>
          </table:table-cell>
          <table:table-cell table:style-name="ce317" table:formula="of:=SUM([.E119:.E120])" office:value-type="float" office:value="123.918392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37.84337601933" calcext:value-type="float">
            <text:p>2.037,84 </text:p>
          </table:table-cell>
          <table:table-cell table:style-name="ce248" table:formula="of:=[.D67]" office:value-type="float" office:value="1771.84337601933" calcext:value-type="float">
            <text:p>1.771,84 </text:p>
          </table:table-cell>
          <table:table-cell table:style-name="ce355" table:formula="of:=[.E67]" office:value-type="float" office:value="1926.0028617108" calcext:value-type="float">
            <text:p>1.926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68.267051222265" calcext:value-type="float">
            <text:p>468,27 </text:p>
          </table:table-cell>
          <table:table-cell table:style-name="ce248" table:formula="of:=[.D95]" office:value-type="float" office:value="715.160876222265" calcext:value-type="float">
            <text:p>715,16 </text:p>
          </table:table-cell>
          <table:table-cell table:style-name="ce355" table:formula="of:=[.E95]" office:value-type="float" office:value="801.7488431159" calcext:value-type="float">
            <text:p>801,75 </text:p>
          </table:table-cell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23.81333607493" calcext:value-type="float">
            <text:p>4.923,81 </text:p>
          </table:table-cell>
          <table:table-cell table:style-name="ce319" table:formula="of:=SUM([.D125:.D129])" office:value-type="float" office:value="4899.76174440827" calcext:value-type="float">
            <text:p>4.899,76 </text:p>
          </table:table-cell>
          <table:table-cell table:style-name="ce356" table:formula="of:=SUM([.E125:.E129])" office:value-type="float" office:value="5453.39980706004" calcext:value-type="float">
            <text:p>5.453,40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20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961.046434397548" calcext:value-type="float">
            <text:p>961,05 </text:p>
          </table:table-cell>
          <table:table-cell table:style-name="ce248" table:formula="of:=[.D115]" office:value-type="float" office:value="956.35196390585" calcext:value-type="float">
            <text:p>956,35 </text:p>
          </table:table-cell>
          <table:table-cell table:style-name="ce355" table:formula="of:=[.E115]" office:value-type="float" office:value="1064.41290158599" calcext:value-type="float">
            <text:p>1.064,41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3.918392" calcext:value-type="float">
            <text:p>123,92</text:p>
          </table:table-cell>
          <table:table-cell table:style-name="ce320" table:formula="of:=[.D121]" office:value-type="float" office:value="123.918392" calcext:value-type="float">
            <text:p>123,92</text:p>
          </table:table-cell>
          <table:table-cell table:style-name="ce320" table:formula="of:=[.E121]" office:value-type="float" office:value="123.918392" calcext:value-type="float">
            <text:p>123,92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29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6008.78" calcext:value-type="float">
            <text:p>6.008,78 </text:p>
          </table:table-cell>
          <table:table-cell table:style-name="ce321" table:formula="of:=ROUND([.D125]+[.D126]+[.D127]+[.D128]+[.D129]+[.D131]+[.D132];2)" office:value-type="float" office:value="5980.03" calcext:value-type="float">
            <text:p>5.980,03 </text:p>
          </table:table-cell>
          <table:table-cell table:style-name="ce321" table:formula="of:=ROUND([.E125]+[.E126]+[.E127]+[.E128]+[.E129]+[.E131]+[.E132];2)" office:value-type="float" office:value="6641.73" calcext:value-type="float">
            <text:p>6.641,73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3"/>
          <table:table-cell table:style-name="Default" table:number-columns-repeated="16377"/>
        </table:table-row>
        <table:table-row table:style-name="ro39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3" office:value-type="string" calcext:value-type="string" table:number-columns-spanned="2" table:number-rows-spanned="1">
            <text:p>DESCRIMINAÇÃO</text:p>
          </table:table-cell>
          <table:covered-table-cell table:style-name="ce363"/>
          <table:table-cell table:style-name="ce323" office:value-type="string" calcext:value-type="string">
            <text:p>44 horas diurnas</text:p>
          </table:table-cell>
          <table:table-cell table:style-name="ce323" office:value-type="string" calcext:value-type="string">
            <text:p>12x36 Diurnas</text:p>
          </table:table-cell>
          <table:table-cell table:style-name="ce323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4" office:value-type="string" calcext:value-type="string" table:number-columns-spanned="2" table:number-rows-spanned="1">
            <text:p>VALOR DO POSTO</text:p>
          </table:table-cell>
          <table:covered-table-cell table:style-name="ce364"/>
          <table:table-cell table:style-name="ce324" table:formula="of:=[.C133]" office:value-type="float" office:value="6008.78" calcext:value-type="float">
            <text:p>6.008,78</text:p>
          </table:table-cell>
          <table:table-cell table:style-name="ce324" table:formula="of:=[.D133]*2" office:value-type="float" office:value="11960.06" calcext:value-type="float">
            <text:p>11.960,06</text:p>
          </table:table-cell>
          <table:table-cell table:style-name="ce324" table:formula="of:=[.E133]*2" office:value-type="float" office:value="13283.46" calcext:value-type="float">
            <text:p>13.283,46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5" office:value-type="string" calcext:value-type="string" table:number-columns-spanned="2" table:number-rows-spanned="1">
            <text:p>QUANTIDADE DE POSTOS</text:p>
          </table:table-cell>
          <table:covered-table-cell table:style-name="ce365"/>
          <table:table-cell table:style-name="ce325" table:formula="of:=[.C16]" office:value-type="float" office:value="2" calcext:value-type="float">
            <text:p>2</text:p>
          </table:table-cell>
          <table:table-cell table:style-name="ce325" table:formula="of:=[.D16]" office:value-type="float" office:value="0" calcext:value-type="float">
            <text:p>0</text:p>
          </table:table-cell>
          <table:table-cell table:style-name="ce325" table:formula="of:=[.E16]" office:value-type="float" office:value="0" calcext:value-type="float">
            <text:p>0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5" office:value-type="string" calcext:value-type="string" table:number-columns-spanned="2" table:number-rows-spanned="1">
            <text:p>VALOR MENSAL POR POSTO</text:p>
          </table:table-cell>
          <table:covered-table-cell table:style-name="ce365"/>
          <table:table-cell table:style-name="ce324" table:formula="of:=[.C137]*[.C138]" office:value-type="float" office:value="12017.56" calcext:value-type="float">
            <text:p>12.017,56</text:p>
          </table:table-cell>
          <table:table-cell table:style-name="ce324" table:formula="of:=[.D137]*[.D138]" office:value-type="float" office:value="0" calcext:value-type="float">
            <text:p>0,00</text:p>
          </table:table-cell>
          <table:table-cell table:style-name="ce324" table:formula="of:=[.E137]*[.E138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6" office:value-type="string" calcext:value-type="string" table:number-columns-spanned="2" table:number-rows-spanned="1">
            <text:p>VALOR MENSAL TOTAL</text:p>
          </table:table-cell>
          <table:covered-table-cell table:style-name="ce366"/>
          <table:table-cell table:style-name="ce367" table:formula="of:=[.C139]+[.D139]+[.E139]" office:value-type="currency" office:currency="BRL" office:value="12017.56" calcext:value-type="currency" table:number-columns-spanned="3" table:number-rows-spanned="1">
            <text:p>R$ 12.017,56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7"/>
        </table:table-row>
        <table:table-row table:style-name="ro3" table:number-rows-repeated="2">
          <table:table-cell table:style-name="ce216"/>
          <table:table-cell table:number-columns-repeated="6"/>
          <table:table-cell table:style-name="Default" table:number-columns-repeated="16377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3"/>
          <table:table-cell table:style-name="Default" table:number-columns-repeated="16377"/>
        </table:table-row>
        <table:table-row table:style-name="ro2" table:number-rows-repeated="104843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Brasiléia.$A$1:.$E$143" table:range-usable-as="print-range"/>
        </table:named-expressions>
      </table:table>
      <table:table table:name="Tarauacá" table:style-name="ta8" table:print-ranges="Tarauacá.A1:Tarauacá.E143">
        <table:table-column table:style-name="co26" table:default-cell-style-name="Default"/>
        <table:table-column table:style-name="co27" table:default-cell-style-name="Default"/>
        <table:table-column table:style-name="co8" table:number-columns-repeated="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68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69" table:number-columns-repeated="3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Nº do Processo:</text:p>
          </table:table-cell>
          <table:table-cell table:style-name="ce380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80"/>
          <table:table-cell table:style-name="ce387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380" table:number-columns-spanned="3" table:number-rows-spanned="1"/>
          <table:covered-table-cell table:number-columns-repeated="2" table:style-name="ce380"/>
          <table:table-cell table:style-name="ce387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381" table:number-columns-spanned="3" table:number-rows-spanned="1"/>
          <table:covered-table-cell table:number-columns-repeated="2" table:style-name="ce381"/>
          <table:table-cell table:style-name="ce388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0"/>
          <table:table-cell table:style-name="ce382" table:number-columns-repeated="2"/>
          <table:table-cell table:style-name="ce386" table:number-columns-repeated="2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383"/>
          <table:table-cell table:style-name="ce385"/>
          <table:table-cell table:style-name="ce386" table:number-columns-repeated="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style-name="ce389" table:number-columns-spanned="1" table:number-rows-spanned="4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Tarauacá</text:p>
          </table:table-cell>
          <table:covered-table-cell table:number-columns-repeated="2" table:style-name="ce223"/>
          <table:covered-table-cell table:style-name="ce390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368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84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84"/>
          <table:covered-table-cell table:style-name="ce390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2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7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7"/>
          <table:covered-table-cell table:style-name="ce39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92" office:value-type="float" office:value="1" calcext:value-type="float">
            <text:p>1</text:p>
          </table:table-cell>
          <table:table-cell table:number-columns-repeated="2" table:style-name="ce292" office:value-type="float" office:value="0" calcext:value-type="float">
            <text:p>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69"/>
          <table:table-cell table:style-name="ce370"/>
          <table:table-cell table:style-name="ce378"/>
          <table:table-cell table:style-name="ce327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61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1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61" office:value-type="percentage" office:value="0.2" calcext:value-type="percentage">
            <text:p>20,00%</text:p>
          </table:table-cell>
          <table:table-cell table:style-name="ce299" table:formula="of:=([.C37]+[.C43])*[.B45]" office:value-type="float" office:value="489.426888888889" calcext:value-type="float">
            <text:p>489,43 </text:p>
          </table:table-cell>
          <table:table-cell table:style-name="ce299" table:formula="of:=([.D37]+[.D43])*[.B45]" office:value-type="float" office:value="489.426888888889" calcext:value-type="float">
            <text:p>489,43 </text:p>
          </table:table-cell>
          <table:table-cell table:style-name="ce299" table:formula="of:=([.E37]+[.E43])*[.B45]" office:value-type="float" office:value="554.683807407408" calcext:value-type="float">
            <text:p>554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61" office:value-type="percentage" office:value="0.025" calcext:value-type="percentage">
            <text:p>2,50%</text:p>
          </table:table-cell>
          <table:table-cell table:style-name="ce299" table:formula="of:=([.C37]+[.C43])*[.B46]" office:value-type="float" office:value="61.1783611111111" calcext:value-type="float">
            <text:p>61,18 </text:p>
          </table:table-cell>
          <table:table-cell table:style-name="ce299" table:formula="of:=([.D37]+[.D43])*[.B46]" office:value-type="float" office:value="61.1783611111111" calcext:value-type="float">
            <text:p>61,18 </text:p>
          </table:table-cell>
          <table:table-cell table:style-name="ce299" table:formula="of:=([.E37]+[.E43])*[.B46]" office:value-type="float" office:value="69.3354759259259" calcext:value-type="float">
            <text:p>69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1" office:value-type="percentage" office:value="0.03" calcext:value-type="percentage">
            <text:p>3,00%</text:p>
          </table:table-cell>
          <table:table-cell table:style-name="ce299" table:formula="of:=([.C37]+[.C43])*[.B47]" office:value-type="float" office:value="73.4140333333333" calcext:value-type="float">
            <text:p>73,41 </text:p>
          </table:table-cell>
          <table:table-cell table:style-name="ce299" table:formula="of:=([.D37]+[.D43])*[.B47]" office:value-type="float" office:value="73.4140333333333" calcext:value-type="float">
            <text:p>73,41 </text:p>
          </table:table-cell>
          <table:table-cell table:style-name="ce299" table:formula="of:=([.E37]+[.E43])*[.B47]" office:value-type="float" office:value="83.2025711111111" calcext:value-type="float">
            <text:p>83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61" office:value-type="percentage" office:value="0.015" calcext:value-type="percentage">
            <text:p>1,50%</text:p>
          </table:table-cell>
          <table:table-cell table:style-name="ce299" table:formula="of:=([.C37]+[.C43])*[.B48]" office:value-type="float" office:value="36.7070166666667" calcext:value-type="float">
            <text:p>36,71 </text:p>
          </table:table-cell>
          <table:table-cell table:style-name="ce299" table:formula="of:=([.D37]+[.D43])*[.B48]" office:value-type="float" office:value="36.7070166666667" calcext:value-type="float">
            <text:p>36,71 </text:p>
          </table:table-cell>
          <table:table-cell table:style-name="ce299" table:formula="of:=([.E37]+[.E43])*[.B48]" office:value-type="float" office:value="41.6012855555556" calcext:value-type="float">
            <text:p>41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61" office:value-type="percentage" office:value="0.01" calcext:value-type="percentage">
            <text:p>1,00%</text:p>
          </table:table-cell>
          <table:table-cell table:style-name="ce299" table:formula="of:=([.C37]+[.C43])*[.B49]" office:value-type="float" office:value="24.4713444444444" calcext:value-type="float">
            <text:p>24,47 </text:p>
          </table:table-cell>
          <table:table-cell table:style-name="ce299" table:formula="of:=([.D37]+[.D43])*[.B49]" office:value-type="float" office:value="24.4713444444444" calcext:value-type="float">
            <text:p>24,47 </text:p>
          </table:table-cell>
          <table:table-cell table:style-name="ce299" table:formula="of:=([.E37]+[.E43])*[.B49]" office:value-type="float" office:value="27.7341903703704" calcext:value-type="float">
            <text:p>27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61" office:value-type="percentage" office:value="0.006" calcext:value-type="percentage">
            <text:p>0,60%</text:p>
          </table:table-cell>
          <table:table-cell table:style-name="ce299" table:formula="of:=([.C37]+[.C43])*[.B50]" office:value-type="float" office:value="14.6828066666667" calcext:value-type="float">
            <text:p>14,68 </text:p>
          </table:table-cell>
          <table:table-cell table:style-name="ce299" table:formula="of:=([.D37]+[.D43])*[.B50]" office:value-type="float" office:value="14.6828066666667" calcext:value-type="float">
            <text:p>14,68 </text:p>
          </table:table-cell>
          <table:table-cell table:style-name="ce299" table:formula="of:=([.E37]+[.E43])*[.B50]" office:value-type="float" office:value="16.6405142222222" calcext:value-type="float">
            <text:p>16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61" office:value-type="percentage" office:value="0.002" calcext:value-type="percentage">
            <text:p>0,20%</text:p>
          </table:table-cell>
          <table:table-cell table:style-name="ce299" table:formula="of:=([.C37]+[.C43])*[.B51]" office:value-type="float" office:value="4.89426888888889" calcext:value-type="float">
            <text:p>4,89 </text:p>
          </table:table-cell>
          <table:table-cell table:style-name="ce299" table:formula="of:=([.D37]+[.D43])*[.B51]" office:value-type="float" office:value="4.89426888888889" calcext:value-type="float">
            <text:p>4,89 </text:p>
          </table:table-cell>
          <table:table-cell table:style-name="ce299" table:formula="of:=([.E37]+[.E43])*[.B51]" office:value-type="float" office:value="5.54683807407408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61" office:value-type="percentage" office:value="0.08" calcext:value-type="percentage">
            <text:p>8,00%</text:p>
          </table:table-cell>
          <table:table-cell table:style-name="ce299" table:formula="of:=([.C37]+[.C43])*[.B52]" office:value-type="float" office:value="195.770755555556" calcext:value-type="float">
            <text:p>195,77 </text:p>
          </table:table-cell>
          <table:table-cell table:style-name="ce299" table:formula="of:=([.D37]+[.D43])*[.B52]" office:value-type="float" office:value="195.770755555556" calcext:value-type="float">
            <text:p>195,77 </text:p>
          </table:table-cell>
          <table:table-cell table:style-name="ce299" table:formula="of:=([.E37]+[.E43])*[.B52]" office:value-type="float" office:value="221.873522962963" calcext:value-type="float">
            <text:p>221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372"/>
          <table:table-cell table:style-name="ce301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372" office:value-type="float" office:value="38" calcext:value-type="float">
            <text:p>R$ 38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372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372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C58]" office:value-type="float" office:value="0" calcext:value-type="float">
            <text:p>- </text:p>
          </table:table-cell>
          <table:table-cell table:style-name="ce341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73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374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375"/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892.584456019333" calcext:value-type="float">
            <text:p>892,58 </text:p>
          </table:table-cell>
          <table:table-cell table:style-name="ce305" table:formula="of:=SUM([.D55:.D61])" office:value-type="float" office:value="626.584456019333" calcext:value-type="float">
            <text:p>626,58 </text:p>
          </table:table-cell>
          <table:table-cell table:style-name="ce342" table:formula="of:=SUM([.E55:.E61])" office:value-type="float" office:value="628.042752377467" calcext:value-type="float">
            <text:p>628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892.584456019333" calcext:value-type="float">
            <text:p>892,58 </text:p>
          </table:table-cell>
          <table:table-cell table:style-name="ce297" table:formula="of:=[.D62]" office:value-type="float" office:value="626.584456019333" calcext:value-type="float">
            <text:p>626,58 </text:p>
          </table:table-cell>
          <table:table-cell table:style-name="ce336" table:formula="of:=[.E62]" office:value-type="float" office:value="628.042752377467" calcext:value-type="float">
            <text:p>628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37.84337601933" calcext:value-type="float">
            <text:p>2.037,84 </text:p>
          </table:table-cell>
          <table:table-cell table:style-name="ce307" table:formula="of:=SUM([.D64:.D66])" office:value-type="float" office:value="1771.84337601933" calcext:value-type="float">
            <text:p>1.771,84 </text:p>
          </table:table-cell>
          <table:table-cell table:style-name="ce345" table:formula="of:=SUM([.E64:.E66])" office:value-type="float" office:value="1926.0028617108" calcext:value-type="float">
            <text:p>1.926,00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6"/>
          <table:table-cell table:style-name="ce254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76" table:formula="of:=(1/30*7/12)" office:value-type="percentage" office:value="0.0194444444444444" calcext:value-type="percentage">
            <text:p>1,94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 table:style-name="ce379"/>
          <table:table-cell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59" table:number-columns-repeated="2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5.230761861561" calcext:value-type="float">
            <text:p>365,23 </text:p>
          </table:table-cell>
          <table:table-cell table:style-name="ce299" table:formula="of:=[.B81]*([.D37]+[.D67]+[.D77])" office:value-type="float" office:value="343.072961861561" calcext:value-type="float">
            <text:p>343,07 </text:p>
          </table:table-cell>
          <table:table-cell table:style-name="ce338" table:formula="of:=[.B81]*([.E37]+[.E67]+[.E77])" office:value-type="float" office:value="381.978234838213" calcext:value-type="float">
            <text:p>381,9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5.9530882024585" calcext:value-type="float">
            <text:p>35,95 </text:p>
          </table:table-cell>
          <table:table-cell table:style-name="ce299" table:formula="of:=[.B82]*([.D37]+[.D67]+[.D77])" office:value-type="float" office:value="33.7718882024585" calcext:value-type="float">
            <text:p>33,77 </text:p>
          </table:table-cell>
          <table:table-cell table:style-name="ce338" table:formula="of:=[.B82]*([.E37]+[.E67]+[.E77])" office:value-type="float" office:value="37.6016989876752" calcext:value-type="float">
            <text:p>37,6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5380918060773" calcext:value-type="float">
            <text:p>1,75 </text:p>
          </table:table-cell>
          <table:table-cell table:style-name="ce299" table:formula="of:=[.B83]*([.D37]+[.D67]+[.D77])" office:value-type="float" office:value="1.64740918060773" calcext:value-type="float">
            <text:p>1,65 </text:p>
          </table:table-cell>
          <table:table-cell table:style-name="ce338" table:formula="of:=[.B83]*([.E37]+[.E67]+[.E77])" office:value-type="float" office:value="1.83422921891099" calcext:value-type="float">
            <text:p>1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0.5064167309668" calcext:value-type="float">
            <text:p>60,51 </text:p>
          </table:table-cell>
          <table:table-cell table:style-name="ce299" table:formula="of:=[.B84]*([.D37]+[.D67]+[.D77])" office:value-type="float" office:value="56.8356167309668" calcext:value-type="float">
            <text:p>56,84 </text:p>
          </table:table-cell>
          <table:table-cell table:style-name="ce338" table:formula="of:=[.B84]*([.E37]+[.E67]+[.E77])" office:value-type="float" office:value="63.2809080524291" calcext:value-type="float">
            <text:p>63,2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2297524667127" calcext:value-type="float">
            <text:p>4,82 </text:p>
          </table:table-cell>
          <table:table-cell table:style-name="ce299" table:formula="of:=[.B85]*([.D37]+[.D67]+[.D77])" office:value-type="float" office:value="4.53037524667127" calcext:value-type="float">
            <text:p>4,53 </text:p>
          </table:table-cell>
          <table:table-cell table:style-name="ce338" table:formula="of:=[.B85]*([.E37]+[.E67]+[.E77])" office:value-type="float" office:value="5.04413035200521" calcext:value-type="float">
            <text:p>5,0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68.267051222265" calcext:value-type="float">
            <text:p>468,27 </text:p>
          </table:table-cell>
          <table:table-cell table:style-name="ce307" table:formula="of:=SUM([.D81:.D86])" office:value-type="float" office:value="439.858251222265" calcext:value-type="float">
            <text:p>439,86 </text:p>
          </table:table-cell>
          <table:table-cell table:style-name="ce345" table:formula="of:=SUM([.E81:.E86])" office:value-type="float" office:value="489.739201449233" calcext:value-type="float">
            <text:p>489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09" table:formula="of:=([.E37]/180)*15*1.5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68.267051222265" calcext:value-type="float">
            <text:p>468,27 </text:p>
          </table:table-cell>
          <table:table-cell table:style-name="ce309" table:formula="of:=[.D87]" office:value-type="float" office:value="439.858251222265" calcext:value-type="float">
            <text:p>439,86 </text:p>
          </table:table-cell>
          <table:table-cell table:style-name="ce347" table:formula="of:=[.E87]" office:value-type="float" office:value="489.739201449233" calcext:value-type="float">
            <text:p>489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68.267051222265" calcext:value-type="float">
            <text:p>468,27 </text:p>
          </table:table-cell>
          <table:table-cell table:style-name="ce307" table:formula="of:=SUM([.D93:.D94])" office:value-type="float" office:value="715.160876222265" calcext:value-type="float">
            <text:p>715,16 </text:p>
          </table:table-cell>
          <table:table-cell table:style-name="ce345" table:formula="of:=SUM([.E93:.E94])" office:value-type="float" office:value="801.7488431159" calcext:value-type="float">
            <text:p>801,75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377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5.428800164496" calcext:value-type="float">
            <text:p>295,43 </text:p>
          </table:table-cell>
          <table:table-cell table:style-name="ce306" table:formula="of:=[.B107]*([.D37]+[.D67]+[.D77]+[.D95]+[.D103])" office:value-type="float" office:value="293.985704664496" calcext:value-type="float">
            <text:p>293,99 </text:p>
          </table:table-cell>
          <table:table-cell table:style-name="ce344" table:formula="of:=[.B107]*([.E37]+[.E67]+[.E77]+[.E95]+[.E103])" office:value-type="float" office:value="327.203988423602" calcext:value-type="float">
            <text:p>327,2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6.577264087183" calcext:value-type="float">
            <text:p>156,58 </text:p>
          </table:table-cell>
          <table:table-cell table:style-name="ce297" table:formula="of:=[.B108]*([.D37]+[.D67]+[.D77]+[.D95]+[.D103]+[.D107])" office:value-type="float" office:value="155.812423472183" calcext:value-type="float">
            <text:p>155,81 </text:p>
          </table:table-cell>
          <table:table-cell table:style-name="ce336" table:formula="of:=[.B108]*([.E37]+[.E67]+[.E77]+[.E95]+[.E103]+[.E107])" office:value-type="float" office:value="173.418113864509" calcext:value-type="float">
            <text:p>173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865" calcext:value-type="percentage">
            <text:p>8,65%</text:p>
          </table:table-cell>
          <table:table-cell table:style-name="ce297" table:formula="of:=(([.C37]+[.C67]+[.C77]+[.C95]+[.C103]+[.C107]+[.C108])/(1-[.B109]))*[.B109]" office:value-type="float" office:value="509.04037014587" calcext:value-type="float">
            <text:p>509,04 </text:p>
          </table:table-cell>
          <table:table-cell table:style-name="ce297" table:formula="of:=(([.D37]+[.D67]+[.D77]+[.D95]+[.D103]+[.D107]+[.D108])/(1-[.B109]))*[.B109]" office:value-type="float" office:value="506.553835769171" calcext:value-type="float">
            <text:p>506,55 </text:p>
          </table:table-cell>
          <table:table-cell table:style-name="ce336" table:formula="of:=(([.E37]+[.E67]+[.E77]+[.E95]+[.E103]+[.E107]+[.E108])/(1-[.B109]))*[.B109]" office:value-type="float" office:value="563.790799297881" calcext:value-type="float">
            <text:p>563,7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8.2515885080711" calcext:value-type="float">
            <text:p>38,25</text:p>
          </table:table-cell>
          <table:table-cell table:style-name="ce311" table:formula="of:=(([.D37]+[.D67]+[.D77]+[.D95]+[.D103]+[.D107]+[.D108])/(1-[.B109]))*[.B110]" office:value-type="float" office:value="38.0647391040418" calcext:value-type="float">
            <text:p>38,06</text:p>
          </table:table-cell>
          <table:table-cell table:style-name="ce350" table:formula="of:=(([.E37]+[.E67]+[.E77]+[.E95]+[.E103]+[.E107]+[.E108])/(1-[.B109]))*[.B110]" office:value-type="float" office:value="42.3657826061992" calcext:value-type="float">
            <text:p>42,3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6.545793114174" calcext:value-type="float">
            <text:p>176,55</text:p>
          </table:table-cell>
          <table:table-cell table:style-name="ce311" table:formula="of:=(([.D37]+[.D67]+[.D77]+[.D95]+[.D103]+[.D107]+[.D108])/(1-[.B109]))*[.B111]" office:value-type="float" office:value="175.683411249423" calcext:value-type="float">
            <text:p>175,68</text:p>
          </table:table-cell>
          <table:table-cell table:style-name="ce350" table:formula="of:=(([.E37]+[.E67]+[.E77]+[.E95]+[.E103]+[.E107]+[.E108])/(1-[.B109]))*[.B111]" office:value-type="float" office:value="195.534381259381" calcext:value-type="float">
            <text:p>195,5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5" calcext:value-type="percentage">
            <text:p>5,00%</text:p>
          </table:table-cell>
          <table:table-cell table:style-name="ce311" table:formula="of:=(([.C37]+[.C67]+[.C77]+[.C95]+[.C103]+[.C107]+[.C108])/(1-[.B109]))*[.B113]" office:value-type="float" office:value="294.242988523624" calcext:value-type="float">
            <text:p>294,24</text:p>
          </table:table-cell>
          <table:table-cell table:style-name="ce311" table:formula="of:=(([.D37]+[.D67]+[.D77]+[.D95]+[.D103]+[.D107]+[.D108])/(1-[.B109]))*[.B113]" office:value-type="float" office:value="292.805685415706" calcext:value-type="float">
            <text:p>292,81</text:p>
          </table:table-cell>
          <table:table-cell table:style-name="ce350" table:formula="of:=(([.E37]+[.E67]+[.E77]+[.E95]+[.E103]+[.E107]+[.E108])/(1-[.B109]))*[.B113]" office:value-type="float" office:value="325.890635432301" calcext:value-type="float">
            <text:p>325,89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961.046434397548" calcext:value-type="float">
            <text:p>961,05 </text:p>
          </table:table-cell>
          <table:table-cell table:style-name="ce307" table:formula="of:=SUM([.D107:.D109])" office:value-type="float" office:value="956.35196390585" calcext:value-type="float">
            <text:p>956,35 </text:p>
          </table:table-cell>
          <table:table-cell table:style-name="ce307" table:formula="of:=SUM([.E107:.E109])" office:value-type="float" office:value="1064.41290158599" calcext:value-type="float">
            <text:p>1.064,41 </text:p>
          </table:table-cell>
          <table:table-cell table:style-name="ce359"/>
          <table:table-cell table:style-name="ce361"/>
          <table:table-cell table:style-name="Default" table:number-columns-repeated="16377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765" calcext:value-type="percentage">
            <text:p>17,65%</text:p>
          </table:table-cell>
          <table:table-cell table:style-name="ce316" table:formula="of:=[.C119]*[.B120]" office:value-type="float" office:value="18.590392" calcext:value-type="float">
            <text:p>18,59</text:p>
          </table:table-cell>
          <table:table-cell table:style-name="ce316" table:formula="of:=[.D119]*[.B120]" office:value-type="float" office:value="18.590392" calcext:value-type="float">
            <text:p>18,59</text:p>
          </table:table-cell>
          <table:table-cell table:style-name="ce316" table:formula="of:=[.E119]*[.B120]" office:value-type="float" office:value="18.590392" calcext:value-type="float">
            <text:p>18,59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3.918392" calcext:value-type="float">
            <text:p>123,92</text:p>
          </table:table-cell>
          <table:table-cell table:style-name="ce317" table:formula="of:=SUM([.D119:.D120])" office:value-type="float" office:value="123.918392" calcext:value-type="float">
            <text:p>123,92</text:p>
          </table:table-cell>
          <table:table-cell table:style-name="ce317" table:formula="of:=SUM([.E119:.E120])" office:value-type="float" office:value="123.918392" calcext:value-type="float">
            <text:p>123,92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37.84337601933" calcext:value-type="float">
            <text:p>2.037,84 </text:p>
          </table:table-cell>
          <table:table-cell table:style-name="ce248" table:formula="of:=[.D67]" office:value-type="float" office:value="1771.84337601933" calcext:value-type="float">
            <text:p>1.771,84 </text:p>
          </table:table-cell>
          <table:table-cell table:style-name="ce355" table:formula="of:=[.E67]" office:value-type="float" office:value="1926.0028617108" calcext:value-type="float">
            <text:p>1.926,00 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68.267051222265" calcext:value-type="float">
            <text:p>468,27 </text:p>
          </table:table-cell>
          <table:table-cell table:style-name="ce248" table:formula="of:=[.D95]" office:value-type="float" office:value="715.160876222265" calcext:value-type="float">
            <text:p>715,16 </text:p>
          </table:table-cell>
          <table:table-cell table:style-name="ce355" table:formula="of:=[.E95]" office:value-type="float" office:value="801.7488431159" calcext:value-type="float">
            <text:p>801,75 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22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20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23.81333607493" calcext:value-type="float">
            <text:p>4.923,81 </text:p>
          </table:table-cell>
          <table:table-cell table:style-name="ce319" table:formula="of:=SUM([.D125:.D129])" office:value-type="float" office:value="4899.76174440827" calcext:value-type="float">
            <text:p>4.899,76 </text:p>
          </table:table-cell>
          <table:table-cell table:style-name="ce356" table:formula="of:=SUM([.E125:.E129])" office:value-type="float" office:value="5453.39980706004" calcext:value-type="float">
            <text:p>5.453,40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38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961.046434397548" calcext:value-type="float">
            <text:p>961,05 </text:p>
          </table:table-cell>
          <table:table-cell table:style-name="ce248" table:formula="of:=[.D115]" office:value-type="float" office:value="956.35196390585" calcext:value-type="float">
            <text:p>956,35 </text:p>
          </table:table-cell>
          <table:table-cell table:style-name="ce355" table:formula="of:=[.E115]" office:value-type="float" office:value="1064.41290158599" calcext:value-type="float">
            <text:p>1.064,41 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3.918392" calcext:value-type="float">
            <text:p>123,92</text:p>
          </table:table-cell>
          <table:table-cell table:style-name="ce320" table:formula="of:=[.D121]" office:value-type="float" office:value="123.918392" calcext:value-type="float">
            <text:p>123,92</text:p>
          </table:table-cell>
          <table:table-cell table:style-name="ce320" table:formula="of:=[.E121]" office:value-type="float" office:value="123.918392" calcext:value-type="float">
            <text:p>123,92</text:p>
          </table:table-cell>
          <table:table-cell table:style-name="ce360"/>
          <table:table-cell/>
          <table:table-cell table:style-name="Default" table:number-columns-repeated="16377"/>
        </table:table-row>
        <table:table-row table:style-name="ro7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6008.78" calcext:value-type="float">
            <text:p>6.008,78 </text:p>
          </table:table-cell>
          <table:table-cell table:style-name="ce321" table:formula="of:=ROUND([.D125]+[.D126]+[.D127]+[.D128]+[.D129]+[.D131]+[.D132];2)" office:value-type="float" office:value="5980.03" calcext:value-type="float">
            <text:p>5.980,03 </text:p>
          </table:table-cell>
          <table:table-cell table:style-name="ce321" table:formula="of:=ROUND([.E125]+[.E126]+[.E127]+[.E128]+[.E129]+[.E131]+[.E132];2)" office:value-type="float" office:value="6641.73" calcext:value-type="float">
            <text:p>6.641,73 </text:p>
          </table:table-cell>
          <table:table-cell table:style-name="ce359"/>
          <table:table-cell/>
          <table:table-cell table:style-name="Default" table:number-columns-repeated="16377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3"/>
          <table:table-cell table:style-name="Default" table:number-columns-repeated="16377"/>
        </table:table-row>
        <table:table-row table:style-name="ro39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3" office:value-type="string" calcext:value-type="string" table:number-columns-spanned="2" table:number-rows-spanned="1">
            <text:p>DESCRIMINAÇÃO</text:p>
          </table:table-cell>
          <table:covered-table-cell table:style-name="ce363"/>
          <table:table-cell table:style-name="ce323" office:value-type="string" calcext:value-type="string">
            <text:p>44 horas diurnas</text:p>
          </table:table-cell>
          <table:table-cell table:style-name="ce323" office:value-type="string" calcext:value-type="string">
            <text:p>12x36 Diurnas</text:p>
          </table:table-cell>
          <table:table-cell table:style-name="ce323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4" office:value-type="string" calcext:value-type="string" table:number-columns-spanned="2" table:number-rows-spanned="1">
            <text:p>VALOR DO POSTO</text:p>
          </table:table-cell>
          <table:covered-table-cell table:style-name="ce364"/>
          <table:table-cell table:style-name="ce324" table:formula="of:=[.C133]" office:value-type="float" office:value="6008.78" calcext:value-type="float">
            <text:p>6.008,78</text:p>
          </table:table-cell>
          <table:table-cell table:style-name="ce324" table:formula="of:=[.D133]*2" office:value-type="float" office:value="11960.06" calcext:value-type="float">
            <text:p>11.960,06</text:p>
          </table:table-cell>
          <table:table-cell table:style-name="ce324" table:formula="of:=[.E133]*2" office:value-type="float" office:value="13283.46" calcext:value-type="float">
            <text:p>13.283,46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5" office:value-type="string" calcext:value-type="string" table:number-columns-spanned="2" table:number-rows-spanned="1">
            <text:p>QUANTIDADE DE POSTOS</text:p>
          </table:table-cell>
          <table:covered-table-cell table:style-name="ce365"/>
          <table:table-cell table:style-name="ce325" table:formula="of:=[.C16]" office:value-type="float" office:value="1" calcext:value-type="float">
            <text:p>1</text:p>
          </table:table-cell>
          <table:table-cell table:style-name="ce325" table:formula="of:=[.D16]" office:value-type="float" office:value="0" calcext:value-type="float">
            <text:p>0</text:p>
          </table:table-cell>
          <table:table-cell table:style-name="ce325" table:formula="of:=[.E16]" office:value-type="float" office:value="0" calcext:value-type="float">
            <text:p>0</text:p>
          </table:table-cell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365" office:value-type="string" calcext:value-type="string" table:number-columns-spanned="2" table:number-rows-spanned="1">
            <text:p>VALOR MENSAL POR POSTO</text:p>
          </table:table-cell>
          <table:covered-table-cell table:style-name="ce365"/>
          <table:table-cell table:style-name="ce324" table:formula="of:=[.C137]*[.C138]" office:value-type="float" office:value="6008.78" calcext:value-type="float">
            <text:p>6.008,78</text:p>
          </table:table-cell>
          <table:table-cell table:style-name="ce324" table:formula="of:=[.D137]*[.D138]" office:value-type="float" office:value="0" calcext:value-type="float">
            <text:p>0,00</text:p>
          </table:table-cell>
          <table:table-cell table:style-name="ce324" table:formula="of:=[.E137]*[.E138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66" office:value-type="string" calcext:value-type="string" table:number-columns-spanned="2" table:number-rows-spanned="1">
            <text:p>VALOR MENSAL TOTAL</text:p>
          </table:table-cell>
          <table:covered-table-cell table:style-name="ce366"/>
          <table:table-cell table:style-name="ce367" table:formula="of:=[.C139]+[.D139]+[.E139]" office:value-type="currency" office:currency="BRL" office:value="6008.78" calcext:value-type="currency" table:number-columns-spanned="3" table:number-rows-spanned="1">
            <text:p>R$ 6.008,78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16"/>
          <table:table-cell table:number-columns-repeated="6"/>
          <table:table-cell table:style-name="Default" table:number-columns-repeated="16377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3"/>
          <table:table-cell table:style-name="Default" table:number-columns-repeated="16377"/>
        </table:table-row>
        <table:table-row table:style-name="ro1">
          <table:table-cell table:number-columns-repeated="4"/>
          <table:table-cell table:style-name="ce328"/>
          <table:table-cell table:number-columns-repeated="2"/>
          <table:table-cell table:style-name="Default" table:number-columns-repeated="16377"/>
        </table:table-row>
        <table:table-row table:style-name="ro2" table:number-rows-repeated="1048431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Tarauacá.$A$1:.$D$142"/>
          <table:named-range table:name="_xlnm.Print_Area" table:base-cell-address="$Resumo.$A$1" table:cell-range-address="$Tarauacá.$A$1:.$E$143" table:range-usable-as="print-range"/>
        </table:named-expressions>
      </table:table>
      <table:table table:name="Feijó" table:style-name="ta9" table:print-ranges="Feijó.A1:Feijó.E143">
        <table:table-column table:style-name="co26" table:default-cell-style-name="Default"/>
        <table:table-column table:style-name="co27" table:default-cell-style-name="Default"/>
        <table:table-column table:style-name="co8" table:number-columns-repeated="2" table:default-cell-style-name="Default"/>
        <table:table-column table:style-name="co24" table:default-cell-style-name="Default"/>
        <table:table-column table:style-name="co32" table:default-cell-style-name="Default"/>
        <table:table-column table:style-name="co24" table:number-columns-repeated="1016"/>
        <table:table-column table:style-name="co25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8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69" table:number-columns-repeated="3"/>
          <table:table-cell table:style-name="ce32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 office:value-type="string" calcext:value-type="string">
            <text:p>Nº do Processo:</text:p>
          </table:table-cell>
          <table:table-cell table:style-name="ce380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80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380" table:number-columns-spanned="3" table:number-rows-spanned="1"/>
          <table:covered-table-cell table:number-columns-repeated="2" table:style-name="ce380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381" table:number-columns-spanned="3" table:number-rows-spanned="1"/>
          <table:covered-table-cell table:number-columns-repeated="2" table:style-name="ce381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/>
          <table:table-cell table:style-name="ce382" table:number-columns-repeated="2"/>
          <table:table-cell table:style-name="ce386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383"/>
          <table:table-cell table:style-name="ce385"/>
          <table:table-cell table:style-name="ce386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Feijó</text:p>
          </table:table-cell>
          <table:covered-table-cell table:number-columns-repeated="2" table:style-name="ce223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368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84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84"/>
          <table:table-cell table:number-columns-repeated="2"/>
          <table:table-cell table:style-name="Default" table:number-columns-repeated="16378"/>
        </table:table-row>
        <table:table-row table:style-name="ro44">
          <table:table-cell table:style-name="ce172"/>
          <table:table-cell table:style-name="ce223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3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/>
          <table:table-cell table:number-columns-repeated="2"/>
          <table:table-cell table:style-name="Default" table:number-columns-repeated="16378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/>
          <table:table-cell table:style-name="Default" table:number-columns-repeated="16378"/>
        </table:table-row>
        <table:table-row table:style-name="ro31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92" office:value-type="float" office:value="1" calcext:value-type="float">
            <text:p>1</text:p>
          </table:table-cell>
          <table:table-cell table:number-columns-repeated="2" table:style-name="ce292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2"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/>
          <table:table-cell table:style-name="Default" table:number-columns-repeated="16378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/>
          <table:table-cell table:style-name="Default" table:number-columns-repeated="16378"/>
        </table:table-row>
        <table:table-row table:style-name="ro2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/>
          <table:table-cell table:style-name="Default" table:number-columns-repeated="16378"/>
        </table:table-row>
        <table:table-row table:style-name="ro44">
          <table:table-cell table:style-name="ce391"/>
          <table:table-cell table:style-name="ce392" table:number-columns-spanned="3" table:number-rows-spanned="1"/>
          <table:covered-table-cell table:number-columns-repeated="2" table:style-name="ce291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61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1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61" office:value-type="percentage" office:value="0.2" calcext:value-type="percentage">
            <text:p>20,00%</text:p>
          </table:table-cell>
          <table:table-cell table:style-name="ce299" table:formula="of:=([.C37]+[.C43])*[.B45]" office:value-type="float" office:value="489.426888888889" calcext:value-type="float">
            <text:p>489,43 </text:p>
          </table:table-cell>
          <table:table-cell table:style-name="ce299" table:formula="of:=([.D37]+[.D43])*[.B45]" office:value-type="float" office:value="489.426888888889" calcext:value-type="float">
            <text:p>489,43 </text:p>
          </table:table-cell>
          <table:table-cell table:style-name="ce299" table:formula="of:=([.E37]+[.E43])*[.B45]" office:value-type="float" office:value="554.683807407408" calcext:value-type="float">
            <text:p>554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61" office:value-type="percentage" office:value="0.025" calcext:value-type="percentage">
            <text:p>2,50%</text:p>
          </table:table-cell>
          <table:table-cell table:style-name="ce299" table:formula="of:=([.C37]+[.C43])*[.B46]" office:value-type="float" office:value="61.1783611111111" calcext:value-type="float">
            <text:p>61,18 </text:p>
          </table:table-cell>
          <table:table-cell table:style-name="ce299" table:formula="of:=([.D37]+[.D43])*[.B46]" office:value-type="float" office:value="61.1783611111111" calcext:value-type="float">
            <text:p>61,18 </text:p>
          </table:table-cell>
          <table:table-cell table:style-name="ce299" table:formula="of:=([.E37]+[.E43])*[.B46]" office:value-type="float" office:value="69.3354759259259" calcext:value-type="float">
            <text:p>69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1" office:value-type="percentage" office:value="0.03" calcext:value-type="percentage">
            <text:p>3,00%</text:p>
          </table:table-cell>
          <table:table-cell table:style-name="ce299" table:formula="of:=([.C37]+[.C43])*[.B47]" office:value-type="float" office:value="73.4140333333333" calcext:value-type="float">
            <text:p>73,41 </text:p>
          </table:table-cell>
          <table:table-cell table:style-name="ce299" table:formula="of:=([.D37]+[.D43])*[.B47]" office:value-type="float" office:value="73.4140333333333" calcext:value-type="float">
            <text:p>73,41 </text:p>
          </table:table-cell>
          <table:table-cell table:style-name="ce299" table:formula="of:=([.E37]+[.E43])*[.B47]" office:value-type="float" office:value="83.2025711111111" calcext:value-type="float">
            <text:p>83,2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61" office:value-type="percentage" office:value="0.015" calcext:value-type="percentage">
            <text:p>1,50%</text:p>
          </table:table-cell>
          <table:table-cell table:style-name="ce299" table:formula="of:=([.C37]+[.C43])*[.B48]" office:value-type="float" office:value="36.7070166666667" calcext:value-type="float">
            <text:p>36,71 </text:p>
          </table:table-cell>
          <table:table-cell table:style-name="ce299" table:formula="of:=([.D37]+[.D43])*[.B48]" office:value-type="float" office:value="36.7070166666667" calcext:value-type="float">
            <text:p>36,71 </text:p>
          </table:table-cell>
          <table:table-cell table:style-name="ce299" table:formula="of:=([.E37]+[.E43])*[.B48]" office:value-type="float" office:value="41.6012855555556" calcext:value-type="float">
            <text:p>41,6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61" office:value-type="percentage" office:value="0.01" calcext:value-type="percentage">
            <text:p>1,00%</text:p>
          </table:table-cell>
          <table:table-cell table:style-name="ce299" table:formula="of:=([.C37]+[.C43])*[.B49]" office:value-type="float" office:value="24.4713444444444" calcext:value-type="float">
            <text:p>24,47 </text:p>
          </table:table-cell>
          <table:table-cell table:style-name="ce299" table:formula="of:=([.D37]+[.D43])*[.B49]" office:value-type="float" office:value="24.4713444444444" calcext:value-type="float">
            <text:p>24,47 </text:p>
          </table:table-cell>
          <table:table-cell table:style-name="ce299" table:formula="of:=([.E37]+[.E43])*[.B49]" office:value-type="float" office:value="27.7341903703704" calcext:value-type="float">
            <text:p>27,7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61" office:value-type="percentage" office:value="0.006" calcext:value-type="percentage">
            <text:p>0,60%</text:p>
          </table:table-cell>
          <table:table-cell table:style-name="ce299" table:formula="of:=([.C37]+[.C43])*[.B50]" office:value-type="float" office:value="14.6828066666667" calcext:value-type="float">
            <text:p>14,68 </text:p>
          </table:table-cell>
          <table:table-cell table:style-name="ce299" table:formula="of:=([.D37]+[.D43])*[.B50]" office:value-type="float" office:value="14.6828066666667" calcext:value-type="float">
            <text:p>14,68 </text:p>
          </table:table-cell>
          <table:table-cell table:style-name="ce299" table:formula="of:=([.E37]+[.E43])*[.B50]" office:value-type="float" office:value="16.6405142222222" calcext:value-type="float">
            <text:p>16,6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61" office:value-type="percentage" office:value="0.002" calcext:value-type="percentage">
            <text:p>0,20%</text:p>
          </table:table-cell>
          <table:table-cell table:style-name="ce299" table:formula="of:=([.C37]+[.C43])*[.B51]" office:value-type="float" office:value="4.89426888888889" calcext:value-type="float">
            <text:p>4,89 </text:p>
          </table:table-cell>
          <table:table-cell table:style-name="ce299" table:formula="of:=([.D37]+[.D43])*[.B51]" office:value-type="float" office:value="4.89426888888889" calcext:value-type="float">
            <text:p>4,89 </text:p>
          </table:table-cell>
          <table:table-cell table:style-name="ce299" table:formula="of:=([.E37]+[.E43])*[.B51]" office:value-type="float" office:value="5.54683807407408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61" office:value-type="percentage" office:value="0.08" calcext:value-type="percentage">
            <text:p>8,00%</text:p>
          </table:table-cell>
          <table:table-cell table:style-name="ce299" table:formula="of:=([.C37]+[.C43])*[.B52]" office:value-type="float" office:value="195.770755555556" calcext:value-type="float">
            <text:p>195,77 </text:p>
          </table:table-cell>
          <table:table-cell table:style-name="ce299" table:formula="of:=([.D37]+[.D43])*[.B52]" office:value-type="float" office:value="195.770755555556" calcext:value-type="float">
            <text:p>195,77 </text:p>
          </table:table-cell>
          <table:table-cell table:style-name="ce299" table:formula="of:=([.E37]+[.E43])*[.B52]" office:value-type="float" office:value="221.873522962963" calcext:value-type="float">
            <text:p>221,8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372"/>
          <table:table-cell table:style-name="ce301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372" office:value-type="float" office:value="35" calcext:value-type="float">
            <text:p>R$ 35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372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244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B58]" office:value-type="float" office:value="0" calcext:value-type="float">
            <text:p>- </text:p>
          </table:table-cell>
          <table:table-cell table:style-name="ce341" table:formula="of:=[.B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73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374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375"/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892.584456019333" calcext:value-type="float">
            <text:p>892,58 </text:p>
          </table:table-cell>
          <table:table-cell table:style-name="ce305" table:formula="of:=SUM([.D55:.D61])" office:value-type="float" office:value="626.584456019333" calcext:value-type="float">
            <text:p>626,58 </text:p>
          </table:table-cell>
          <table:table-cell table:style-name="ce342" table:formula="of:=SUM([.E55:.E61])" office:value-type="float" office:value="628.042752377467" calcext:value-type="float">
            <text:p>628,0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892.584456019333" calcext:value-type="float">
            <text:p>892,58 </text:p>
          </table:table-cell>
          <table:table-cell table:style-name="ce297" table:formula="of:=[.D62]" office:value-type="float" office:value="626.584456019333" calcext:value-type="float">
            <text:p>626,58 </text:p>
          </table:table-cell>
          <table:table-cell table:style-name="ce336" table:formula="of:=[.E62]" office:value-type="float" office:value="628.042752377467" calcext:value-type="float">
            <text:p>628,0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37.84337601933" calcext:value-type="float">
            <text:p>2.037,84 </text:p>
          </table:table-cell>
          <table:table-cell table:style-name="ce307" table:formula="of:=SUM([.D64:.D66])" office:value-type="float" office:value="1771.84337601933" calcext:value-type="float">
            <text:p>1.771,84 </text:p>
          </table:table-cell>
          <table:table-cell table:style-name="ce345" table:formula="of:=SUM([.E64:.E66])" office:value-type="float" office:value="1926.0028617108" calcext:value-type="float">
            <text:p>1.926,0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6"/>
          <table:table-cell table:style-name="ce254" table:number-columns-repeated="2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43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76" table:formula="of:=(1/30*7/12)" office:value-type="percentage" office:value="0.0194444444444444" calcext:value-type="percentage">
            <text:p>1,94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style-name="ce379"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198"/>
          <table:table-cell table:style-name="ce259" table:number-columns-repeated="2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5.230761861561" calcext:value-type="float">
            <text:p>365,23 </text:p>
          </table:table-cell>
          <table:table-cell table:style-name="ce299" table:formula="of:=[.B81]*([.D37]+[.D67]+[.D77])" office:value-type="float" office:value="343.072961861561" calcext:value-type="float">
            <text:p>343,07 </text:p>
          </table:table-cell>
          <table:table-cell table:style-name="ce338" table:formula="of:=[.B81]*([.E37]+[.E67]+[.E77])" office:value-type="float" office:value="381.978234838213" calcext:value-type="float">
            <text:p>381,9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5.9530882024585" calcext:value-type="float">
            <text:p>35,95 </text:p>
          </table:table-cell>
          <table:table-cell table:style-name="ce299" table:formula="of:=[.B82]*([.D37]+[.D67]+[.D77])" office:value-type="float" office:value="33.7718882024585" calcext:value-type="float">
            <text:p>33,77 </text:p>
          </table:table-cell>
          <table:table-cell table:style-name="ce338" table:formula="of:=[.B82]*([.E37]+[.E67]+[.E77])" office:value-type="float" office:value="37.6016989876752" calcext:value-type="float">
            <text:p>37,6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5380918060773" calcext:value-type="float">
            <text:p>1,75 </text:p>
          </table:table-cell>
          <table:table-cell table:style-name="ce299" table:formula="of:=[.B83]*([.D37]+[.D67]+[.D77])" office:value-type="float" office:value="1.64740918060773" calcext:value-type="float">
            <text:p>1,65 </text:p>
          </table:table-cell>
          <table:table-cell table:style-name="ce338" table:formula="of:=[.B83]*([.E37]+[.E67]+[.E77])" office:value-type="float" office:value="1.83422921891099" calcext:value-type="float">
            <text:p>1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0.5064167309668" calcext:value-type="float">
            <text:p>60,51 </text:p>
          </table:table-cell>
          <table:table-cell table:style-name="ce299" table:formula="of:=[.B84]*([.D37]+[.D67]+[.D77])" office:value-type="float" office:value="56.8356167309668" calcext:value-type="float">
            <text:p>56,84 </text:p>
          </table:table-cell>
          <table:table-cell table:style-name="ce338" table:formula="of:=[.B84]*([.E37]+[.E67]+[.E77])" office:value-type="float" office:value="63.2809080524291" calcext:value-type="float">
            <text:p>63,2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2297524667127" calcext:value-type="float">
            <text:p>4,82 </text:p>
          </table:table-cell>
          <table:table-cell table:style-name="ce299" table:formula="of:=[.B85]*([.D37]+[.D67]+[.D77])" office:value-type="float" office:value="4.53037524667127" calcext:value-type="float">
            <text:p>4,53 </text:p>
          </table:table-cell>
          <table:table-cell table:style-name="ce338" table:formula="of:=[.B85]*([.E37]+[.E67]+[.E77])" office:value-type="float" office:value="5.04413035200521" calcext:value-type="float">
            <text:p>5,0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68.267051222265" calcext:value-type="float">
            <text:p>468,27 </text:p>
          </table:table-cell>
          <table:table-cell table:style-name="ce307" table:formula="of:=SUM([.D81:.D86])" office:value-type="float" office:value="439.858251222265" calcext:value-type="float">
            <text:p>439,86 </text:p>
          </table:table-cell>
          <table:table-cell table:style-name="ce345" table:formula="of:=SUM([.E81:.E86])" office:value-type="float" office:value="489.739201449233" calcext:value-type="float">
            <text:p>489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09" table:formula="of:=([.E37]/180)*15*1.5" office:value-type="float" office:value="312.009641666667" calcext:value-type="float">
            <text:p>312,0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68.267051222265" calcext:value-type="float">
            <text:p>468,27 </text:p>
          </table:table-cell>
          <table:table-cell table:style-name="ce309" table:formula="of:=[.D87]" office:value-type="float" office:value="439.858251222265" calcext:value-type="float">
            <text:p>439,86 </text:p>
          </table:table-cell>
          <table:table-cell table:style-name="ce347" table:formula="of:=[.E87]" office:value-type="float" office:value="489.739201449233" calcext:value-type="float">
            <text:p>489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68.267051222265" calcext:value-type="float">
            <text:p>468,27 </text:p>
          </table:table-cell>
          <table:table-cell table:style-name="ce307" table:formula="of:=SUM([.D93:.D94])" office:value-type="float" office:value="715.160876222265" calcext:value-type="float">
            <text:p>715,16 </text:p>
          </table:table-cell>
          <table:table-cell table:style-name="ce345" table:formula="of:=SUM([.E93:.E94])" office:value-type="float" office:value="801.7488431159" calcext:value-type="float">
            <text:p>801,75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377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5.428800164496" calcext:value-type="float">
            <text:p>295,43 </text:p>
          </table:table-cell>
          <table:table-cell table:style-name="ce306" table:formula="of:=[.B107]*([.D37]+[.D67]+[.D77]+[.D95]+[.D103])" office:value-type="float" office:value="293.985704664496" calcext:value-type="float">
            <text:p>293,99 </text:p>
          </table:table-cell>
          <table:table-cell table:style-name="ce344" table:formula="of:=[.B107]*([.E37]+[.E67]+[.E77]+[.E95]+[.E103])" office:value-type="float" office:value="327.203988423602" calcext:value-type="float">
            <text:p>327,2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6.577264087183" calcext:value-type="float">
            <text:p>156,58 </text:p>
          </table:table-cell>
          <table:table-cell table:style-name="ce297" table:formula="of:=[.B108]*([.D37]+[.D67]+[.D77]+[.D95]+[.D103]+[.D107])" office:value-type="float" office:value="155.812423472183" calcext:value-type="float">
            <text:p>155,81 </text:p>
          </table:table-cell>
          <table:table-cell table:style-name="ce336" table:formula="of:=[.B108]*([.E37]+[.E67]+[.E77]+[.E95]+[.E103]+[.E107])" office:value-type="float" office:value="173.418113864509" calcext:value-type="float">
            <text:p>173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565" calcext:value-type="percentage">
            <text:p>5,65%</text:p>
          </table:table-cell>
          <table:table-cell table:style-name="ce297" table:formula="of:=(([.C37]+[.C67]+[.C77]+[.C95]+[.C103]+[.C107]+[.C108])/(1-[.B109]))*[.B109]" office:value-type="float" office:value="321.922412420195" calcext:value-type="float">
            <text:p>321,92 </text:p>
          </table:table-cell>
          <table:table-cell table:style-name="ce297" table:formula="of:=(([.D37]+[.D67]+[.D77]+[.D95]+[.D103]+[.D107]+[.D108])/(1-[.B109]))*[.B109]" office:value-type="float" office:value="320.349902277466" calcext:value-type="float">
            <text:p>320,35 </text:p>
          </table:table-cell>
          <table:table-cell table:style-name="ce336" table:formula="of:=(([.E37]+[.E67]+[.E77]+[.E95]+[.E103]+[.E107]+[.E108])/(1-[.B109]))*[.B109]" office:value-type="float" office:value="356.547151964144" calcext:value-type="float">
            <text:p>356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7.0353217828542" calcext:value-type="float">
            <text:p>37,04</text:p>
          </table:table-cell>
          <table:table-cell table:style-name="ce311" table:formula="of:=(([.D37]+[.D67]+[.D77]+[.D95]+[.D103]+[.D107]+[.D108])/(1-[.B109]))*[.B110]" office:value-type="float" office:value="36.8544135363457" calcext:value-type="float">
            <text:p>36,85</text:p>
          </table:table-cell>
          <table:table-cell table:style-name="ce350" table:formula="of:=(([.E37]+[.E67]+[.E77]+[.E95]+[.E103]+[.E107]+[.E108])/(1-[.B109]))*[.B110]" office:value-type="float" office:value="41.0186988985299" calcext:value-type="float">
            <text:p>41,0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0.932254382404" calcext:value-type="float">
            <text:p>170,93</text:p>
          </table:table-cell>
          <table:table-cell table:style-name="ce311" table:formula="of:=(([.D37]+[.D67]+[.D77]+[.D95]+[.D103]+[.D107]+[.D108])/(1-[.B109]))*[.B111]" office:value-type="float" office:value="170.097293244672" calcext:value-type="float">
            <text:p>170,10</text:p>
          </table:table-cell>
          <table:table-cell table:style-name="ce350" table:formula="of:=(([.E37]+[.E67]+[.E77]+[.E95]+[.E103]+[.E107]+[.E108])/(1-[.B109]))*[.B111]" office:value-type="float" office:value="189.317071839369" calcext:value-type="float">
            <text:p>189,3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2" calcext:value-type="percentage">
            <text:p>2,00%</text:p>
          </table:table-cell>
          <table:table-cell table:style-name="ce311" table:formula="of:=(([.C37]+[.C67]+[.C77]+[.C95]+[.C103]+[.C107]+[.C108])/(1-[.B109]))*[.B113]" office:value-type="float" office:value="113.954836254936" calcext:value-type="float">
            <text:p>113,95</text:p>
          </table:table-cell>
          <table:table-cell table:style-name="ce311" table:formula="of:=(([.D37]+[.D67]+[.D77]+[.D95]+[.D103]+[.D107]+[.D108])/(1-[.B109]))*[.B113]" office:value-type="float" office:value="113.398195496448" calcext:value-type="float">
            <text:p>113,40</text:p>
          </table:table-cell>
          <table:table-cell table:style-name="ce350" table:formula="of:=(([.E37]+[.E67]+[.E77]+[.E95]+[.E103]+[.E107]+[.E108])/(1-[.B109]))*[.B113]" office:value-type="float" office:value="126.211381226246" calcext:value-type="float">
            <text:p>126,21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773.928476671873" calcext:value-type="float">
            <text:p>773,93 </text:p>
          </table:table-cell>
          <table:table-cell table:style-name="ce307" table:formula="of:=SUM([.D107:.D109])" office:value-type="float" office:value="770.148030414145" calcext:value-type="float">
            <text:p>770,15 </text:p>
          </table:table-cell>
          <table:table-cell table:style-name="ce307" table:formula="of:=SUM([.E107:.E109])" office:value-type="float" office:value="857.169254252256" calcext:value-type="float">
            <text:p>857,17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359"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 table:style-name="ce359"/>
          <table:table-cell table:style-name="Default" table:number-columns-repeated="16378"/>
        </table:table-row>
        <table:table-row table:style-name="ro29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465" calcext:value-type="percentage">
            <text:p>14,65%</text:p>
          </table:table-cell>
          <table:table-cell table:style-name="ce316" table:formula="of:=[.C119]*[.B120]" office:value-type="float" office:value="15.430552" calcext:value-type="float">
            <text:p>15,43</text:p>
          </table:table-cell>
          <table:table-cell table:style-name="ce316" table:formula="of:=[.D119]*[.B120]" office:value-type="float" office:value="15.430552" calcext:value-type="float">
            <text:p>15,43</text:p>
          </table:table-cell>
          <table:table-cell table:style-name="ce316" table:formula="of:=[.E119]*[.B120]" office:value-type="float" office:value="15.430552" calcext:value-type="float">
            <text:p>15,43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0.758552" calcext:value-type="float">
            <text:p>120,76</text:p>
          </table:table-cell>
          <table:table-cell table:style-name="ce317" table:formula="of:=SUM([.D119:.D120])" office:value-type="float" office:value="120.758552" calcext:value-type="float">
            <text:p>120,76</text:p>
          </table:table-cell>
          <table:table-cell table:style-name="ce317" table:formula="of:=SUM([.E119:.E120])" office:value-type="float" office:value="120.758552" calcext:value-type="float">
            <text:p>120,76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359"/>
          <table:table-cell table:style-name="Default" table:number-columns-repeated="16378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style-name="ce359"/>
          <table:table-cell table:style-name="Default" table:number-columns-repeated="16378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37.84337601933" calcext:value-type="float">
            <text:p>2.037,84 </text:p>
          </table:table-cell>
          <table:table-cell table:style-name="ce248" table:formula="of:=[.D67]" office:value-type="float" office:value="1771.84337601933" calcext:value-type="float">
            <text:p>1.771,84 </text:p>
          </table:table-cell>
          <table:table-cell table:style-name="ce355" table:formula="of:=[.E67]" office:value-type="float" office:value="1926.0028617108" calcext:value-type="float">
            <text:p>1.926,00 </text:p>
          </table:table-cell>
          <table:table-cell table:style-name="ce359"/>
          <table:table-cell table:style-name="Default" table:number-columns-repeated="16378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style-name="ce359"/>
          <table:table-cell table:style-name="Default" table:number-columns-repeated="16378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68.267051222265" calcext:value-type="float">
            <text:p>468,27 </text:p>
          </table:table-cell>
          <table:table-cell table:style-name="ce248" table:formula="of:=[.D95]" office:value-type="float" office:value="715.160876222265" calcext:value-type="float">
            <text:p>715,16 </text:p>
          </table:table-cell>
          <table:table-cell table:style-name="ce355" table:formula="of:=[.E95]" office:value-type="float" office:value="801.7488431159" calcext:value-type="float">
            <text:p>801,75 </text:p>
          </table:table-cell>
          <table:table-cell table:style-name="ce359"/>
          <table:table-cell table:style-name="Default" table:number-columns-repeated="16378"/>
        </table:table-row>
        <table:table-row table:style-name="ro22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style-name="ce359"/>
          <table:table-cell table:style-name="Default" table:number-columns-repeated="16378"/>
        </table:table-row>
        <table:table-row table:style-name="ro19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23.81333607493" calcext:value-type="float">
            <text:p>4.923,81 </text:p>
          </table:table-cell>
          <table:table-cell table:style-name="ce319" table:formula="of:=SUM([.D125:.D129])" office:value-type="float" office:value="4899.76174440827" calcext:value-type="float">
            <text:p>4.899,76 </text:p>
          </table:table-cell>
          <table:table-cell table:style-name="ce356" table:formula="of:=SUM([.E125:.E129])" office:value-type="float" office:value="5453.39980706004" calcext:value-type="float">
            <text:p>5.453,40 </text:p>
          </table:table-cell>
          <table:table-cell table:style-name="ce360"/>
          <table:table-cell table:style-name="Default" table:number-columns-repeated="16378"/>
        </table:table-row>
        <table:table-row table:style-name="ro20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773.928476671873" calcext:value-type="float">
            <text:p>773,93 </text:p>
          </table:table-cell>
          <table:table-cell table:style-name="ce248" table:formula="of:=[.D115]" office:value-type="float" office:value="770.148030414145" calcext:value-type="float">
            <text:p>770,15 </text:p>
          </table:table-cell>
          <table:table-cell table:style-name="ce355" table:formula="of:=[.E115]" office:value-type="float" office:value="857.169254252256" calcext:value-type="float">
            <text:p>857,17 </text:p>
          </table:table-cell>
          <table:table-cell table:style-name="ce360"/>
          <table:table-cell table:style-name="Default" table:number-columns-repeated="16378"/>
        </table:table-row>
        <table:table-row table:style-name="ro38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0.758552" calcext:value-type="float">
            <text:p>120,76</text:p>
          </table:table-cell>
          <table:table-cell table:style-name="ce320" table:formula="of:=[.D121]" office:value-type="float" office:value="120.758552" calcext:value-type="float">
            <text:p>120,76</text:p>
          </table:table-cell>
          <table:table-cell table:style-name="ce320" table:formula="of:=[.E121]" office:value-type="float" office:value="120.758552" calcext:value-type="float">
            <text:p>120,76</text:p>
          </table:table-cell>
          <table:table-cell table:style-name="ce360"/>
          <table:table-cell table:style-name="Default" table:number-columns-repeated="16378"/>
        </table:table-row>
        <table:table-row table:style-name="ro29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5818.5" calcext:value-type="float">
            <text:p>5.818,50 </text:p>
          </table:table-cell>
          <table:table-cell table:style-name="ce321" table:formula="of:=ROUND([.D125]+[.D126]+[.D127]+[.D128]+[.D129]+[.D131]+[.D132];2)" office:value-type="float" office:value="5790.67" calcext:value-type="float">
            <text:p>5.790,67 </text:p>
          </table:table-cell>
          <table:table-cell table:style-name="ce321" table:formula="of:=ROUND([.E125]+[.E126]+[.E127]+[.E128]+[.E129]+[.E131]+[.E132];2)" office:value-type="float" office:value="6431.33" calcext:value-type="float">
            <text:p>6.431,33 </text:p>
          </table:table-cell>
          <table:table-cell table:style-name="ce360"/>
          <table:table-cell table:style-name="Default" table:number-columns-repeated="16378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2"/>
          <table:table-cell table:style-name="Default" table:number-columns-repeated="16378"/>
        </table:table-row>
        <table:table-row table:style-name="ro39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/>
          <table:table-cell table:style-name="Default" table:number-columns-repeated="16378"/>
        </table:table-row>
        <table:table-row table:style-name="ro2">
          <table:table-cell table:style-name="ce363" office:value-type="string" calcext:value-type="string" table:number-columns-spanned="2" table:number-rows-spanned="1">
            <text:p>DESCRIMINAÇÃO</text:p>
          </table:table-cell>
          <table:covered-table-cell table:style-name="ce363"/>
          <table:table-cell table:style-name="ce323" office:value-type="string" calcext:value-type="string">
            <text:p>44 horas diurnas</text:p>
          </table:table-cell>
          <table:table-cell table:style-name="ce323" office:value-type="string" calcext:value-type="string">
            <text:p>12x36 Diurnas</text:p>
          </table:table-cell>
          <table:table-cell table:style-name="ce323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4" office:value-type="string" calcext:value-type="string" table:number-columns-spanned="2" table:number-rows-spanned="1">
            <text:p>VALOR DO POSTO</text:p>
          </table:table-cell>
          <table:covered-table-cell table:style-name="ce364"/>
          <table:table-cell table:style-name="ce324" table:formula="of:=[.C133]" office:value-type="float" office:value="5818.5" calcext:value-type="float">
            <text:p>5.818,50</text:p>
          </table:table-cell>
          <table:table-cell table:style-name="ce324" table:formula="of:=[.D133]*2" office:value-type="float" office:value="11581.34" calcext:value-type="float">
            <text:p>11.581,34</text:p>
          </table:table-cell>
          <table:table-cell table:style-name="ce324" table:formula="of:=[.E133]*2" office:value-type="float" office:value="12862.66" calcext:value-type="float">
            <text:p>12.862,66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5" office:value-type="string" calcext:value-type="string" table:number-columns-spanned="2" table:number-rows-spanned="1">
            <text:p>QUANTIDADE DE POSTOS</text:p>
          </table:table-cell>
          <table:covered-table-cell table:style-name="ce365"/>
          <table:table-cell table:style-name="ce325" table:formula="of:=[.C16]" office:value-type="float" office:value="1" calcext:value-type="float">
            <text:p>1</text:p>
          </table:table-cell>
          <table:table-cell table:style-name="ce325" table:formula="of:=[.D16]" office:value-type="float" office:value="0" calcext:value-type="float">
            <text:p>0</text:p>
          </table:table-cell>
          <table:table-cell table:style-name="ce325" table:formula="of:=[.E16]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5" office:value-type="string" calcext:value-type="string" table:number-columns-spanned="2" table:number-rows-spanned="1">
            <text:p>VALOR MENSAL POR POSTO</text:p>
          </table:table-cell>
          <table:covered-table-cell table:style-name="ce365"/>
          <table:table-cell table:style-name="ce324" table:formula="of:=[.C137]*[.C138]" office:value-type="float" office:value="5818.5" calcext:value-type="float">
            <text:p>5.818,50</text:p>
          </table:table-cell>
          <table:table-cell table:style-name="ce324" table:formula="of:=[.D137]*[.D138]" office:value-type="float" office:value="0" calcext:value-type="float">
            <text:p>0,00</text:p>
          </table:table-cell>
          <table:table-cell table:style-name="ce324" table:formula="of:=[.E137]*[.E138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6" office:value-type="string" calcext:value-type="string" table:number-columns-spanned="2" table:number-rows-spanned="1">
            <text:p>VALOR MENSAL TOTAL</text:p>
          </table:table-cell>
          <table:covered-table-cell table:style-name="ce366"/>
          <table:table-cell table:style-name="ce367" table:formula="of:=[.C139]+[.D139]+[.E139]" office:value-type="currency" office:currency="BRL" office:value="5818.5" calcext:value-type="currency" table:number-columns-spanned="3" table:number-rows-spanned="1">
            <text:p>R$ 5.818,50</text:p>
          </table:table-cell>
          <table:covered-table-cell table:number-columns-repeated="2" table:style-name="ce367"/>
          <table:table-cell/>
          <table:table-cell table:style-name="Default" table:number-columns-repeated="16378"/>
        </table:table-row>
        <table:table-row table:style-name="ro3" table:number-rows-repeated="2">
          <table:table-cell table:style-name="ce216"/>
          <table:table-cell table:number-columns-repeated="5"/>
          <table:table-cell table:style-name="Default" table:number-columns-repeated="16378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Feijó.$A$1:.$E$143" table:range-usable-as="print-range"/>
        </table:named-expressions>
      </table:table>
      <table:table table:name="Sena Madureira" table:style-name="ta10" table:print-ranges="'Sena Madureira'.A1:'Sena Madureira'.E143">
        <table:table-column table:style-name="co26" table:default-cell-style-name="Default"/>
        <table:table-column table:style-name="co27" table:default-cell-style-name="Default"/>
        <table:table-column table:style-name="co8" table:number-columns-repeated="2" table:default-cell-style-name="Default"/>
        <table:table-column table:style-name="co24" table:default-cell-style-name="Default"/>
        <table:table-column table:style-name="co32" table:default-cell-style-name="Default"/>
        <table:table-column table:style-name="co24" table:number-columns-repeated="1016"/>
        <table:table-column table:style-name="co25"/>
        <table:table-column table:style-name="co24" table:number-columns-repeated="15361"/>
        <table:table-row table:style-name="ro28">
          <table:table-cell table:style-name="ce167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68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69" table:number-columns-repeated="3"/>
          <table:table-cell table:style-name="ce32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 office:value-type="string" calcext:value-type="string">
            <text:p>Nº do Processo:</text:p>
          </table:table-cell>
          <table:table-cell table:style-name="ce380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80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 office:value-type="string" calcext:value-type="string">
            <text:p>Pregão Eletrônico nº</text:p>
          </table:table-cell>
          <table:table-cell table:style-name="ce380" table:number-columns-spanned="3" table:number-rows-spanned="1"/>
          <table:covered-table-cell table:number-columns-repeated="2" table:style-name="ce380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 office:value-type="string" calcext:value-type="string">
            <text:p>Data:</text:p>
          </table:table-cell>
          <table:table-cell table:style-name="ce381" table:number-columns-spanned="3" table:number-rows-spanned="1"/>
          <table:covered-table-cell table:number-columns-repeated="2" table:style-name="ce381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0"/>
          <table:table-cell table:style-name="ce382" table:number-columns-repeated="2"/>
          <table:table-cell table:style-name="ce386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1" office:value-type="string" calcext:value-type="string">
            <text:p>Discriminação dos Serviços (dados referentes à contratação)</text:p>
          </table:table-cell>
          <table:table-cell table:style-name="ce383"/>
          <table:table-cell table:style-name="ce385"/>
          <table:table-cell table:style-name="ce386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2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2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SEna Madureira</text:p>
          </table:table-cell>
          <table:covered-table-cell table:number-columns-repeated="2" table:style-name="ce223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368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84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84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2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7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4"/>
          <table:table-cell table:style-name="ce224"/>
          <table:table-cell table:style-name="ce291"/>
          <table:table-cell table:style-name="ce327"/>
          <table:table-cell table:number-columns-repeated="2"/>
          <table:table-cell table:style-name="Default" table:number-columns-repeated="16378"/>
        </table:table-row>
        <table:table-row table:style-name="ro30">
          <table:table-cell table:style-name="ce175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5"/>
          <table:table-cell/>
          <table:table-cell table:style-name="Default" table:number-columns-repeated="16378"/>
        </table:table-row>
        <table:table-row table:style-name="ro31">
          <table:table-cell table:style-name="ce176" office:value-type="string" calcext:value-type="string">
            <text:p>Tipo de Serviço</text:p>
          </table:table-cell>
          <table:table-cell table:style-name="ce176" office:value-type="string" calcext:value-type="string">
            <text:p>Unidade de Medida</text:p>
          </table:table-cell>
          <table:table-cell table:style-name="ce176" office:value-type="string" calcext:value-type="string">
            <text:p>44 horas Diurnas (Qtde)</text:p>
          </table:table-cell>
          <table:table-cell table:style-name="ce176" office:value-type="string" calcext:value-type="string">
            <text:p>12x36 Horas Diurnas (Qtde)</text:p>
          </table:table-cell>
          <table:table-cell table:style-name="ce176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77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92" office:value-type="float" office:value="1" calcext:value-type="float">
            <text:p>1</text:p>
          </table:table-cell>
          <table:table-cell table:number-columns-repeated="2" table:style-name="ce292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78"/>
          <table:table-cell table:style-name="ce226"/>
          <table:table-cell table:style-name="ce290"/>
          <table:table-cell table:style-name="ce327"/>
          <table:table-cell table:number-columns-repeated="2"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5"/>
          <table:table-cell/>
          <table:table-cell table:style-name="Default" table:number-columns-repeated="16378"/>
        </table:table-row>
        <table:table-row table:style-name="ro29">
          <table:table-cell table:style-name="ce176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6"/>
          <table:table-cell/>
          <table:table-cell table:style-name="Default" table:number-columns-repeated="16378"/>
        </table:table-row>
        <table:table-row table:style-name="ro29">
          <table:table-cell table:style-name="ce179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79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7" office:value-type="string" calcext:value-type="string" table:number-columns-spanned="4" table:number-rows-spanned="1">
            <text:p>517330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7">
          <table:table-cell table:style-name="ce180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8" office:value-type="float" office:value="1694.17" calcext:value-type="float" table:number-columns-spanned="4" table:number-rows-spanned="1">
            <text:p><text:s/>R$1.694,17 </text:p>
          </table:table-cell>
          <table:covered-table-cell table:number-columns-repeated="3" table:style-name="ce228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office:value-type="string" calcext:value-type="string" table:number-columns-spanned="4" table:number-rows-spanned="1">
            <text:p>AC000018/2025</text:p>
          </table:table-cell>
          <table:covered-table-cell table:number-columns-repeated="3" table:style-name="ce223"/>
          <table:table-cell/>
          <table:table-cell table:style-name="Default" table:number-columns-repeated="16378"/>
        </table:table-row>
        <table:table-row table:style-name="ro44">
          <table:table-cell table:style-name="ce391"/>
          <table:table-cell table:style-name="ce392" table:number-columns-spanned="3" table:number-rows-spanned="1"/>
          <table:covered-table-cell table:number-columns-repeated="2" table:style-name="ce291"/>
          <table:table-cell table:style-name="ce291"/>
          <table:table-cell/>
          <table:table-cell table:style-name="Default" table:number-columns-repeated="16378"/>
        </table:table-row>
        <table:table-row table:style-name="ro31">
          <table:table-cell table:style-name="ce183" office:value-type="string" calcext:value-type="string">
            <text:p>CUSTOS</text:p>
          </table:table-cell>
          <table:table-cell table:style-name="ce230" office:value-type="string" calcext:value-type="string">
            <text:p>Percentuais e Valores de Referência</text:p>
          </table:table-cell>
          <table:table-cell table:style-name="ce230" office:value-type="string" calcext:value-type="string">
            <text:p>44 horas diurnas</text:p>
          </table:table-cell>
          <table:table-cell table:style-name="ce230" office:value-type="string" calcext:value-type="string">
            <text:p>12x36 Diurnas</text:p>
          </table:table-cell>
          <table:table-cell table:style-name="ce330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84" office:value-type="string" calcext:value-type="string">
            <text:p>1 - Composição da Remuneração</text:p>
          </table:table-cell>
          <table:table-cell table:style-name="ce231" office:value-type="string" office:string-value="Valores/ Percentuais" calcext:value-type="string">
            <text:p>Valores/ Percentuais 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– Salário Normativo</text:p>
          </table:table-cell>
          <table:table-cell table:style-name="ce232" table:formula="of:=[.B22]" office:value-type="float" office:value="1694.17" calcext:value-type="float">
            <text:p>R$ 1.694,17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294" table:formula="of:=[.B30]" office:value-type="float" office:value="1694.17" calcext:value-type="float">
            <text:p>1.694,17 </text:p>
          </table:table-cell>
          <table:table-cell table:style-name="ce332" table:formula="of:=[.C30]" office:value-type="float" office:value="1694.17" calcext:value-type="float">
            <text:p>1.694,1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Adicional de Periculosidade </text:p>
          </table:table-cell>
          <table:table-cell table:style-name="ce233" office:value-type="percentage" office:value="0.3" calcext:value-type="percentage">
            <text:p>30%</text:p>
          </table:table-cell>
          <table:table-cell table:style-name="ce295" table:formula="of:=[.C30]*[.B31]" office:value-type="float" office:value="508.251" calcext:value-type="float">
            <text:p>508,25 </text:p>
          </table:table-cell>
          <table:table-cell table:style-name="ce295" table:formula="of:=[.D30]*[.B31]" office:value-type="float" office:value="508.251" calcext:value-type="float">
            <text:p>508,25 </text:p>
          </table:table-cell>
          <table:table-cell table:style-name="ce333" table:formula="of:=[.E30]*[.B31]" office:value-type="float" office:value="508.251" calcext:value-type="float">
            <text:p>508,2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- Adicional de Insalubridade</text:p>
          </table:table-cell>
          <table:table-cell table:style-name="ce234"/>
          <table:table-cell table:style-name="ce295" table:number-columns-repeated="2"/>
          <table:table-cell table:style-name="ce333"/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Adicional Noturno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7/12)*20%" office:value-type="float" office:value="256.949116666667" calcext:value-type="float">
            <text:p>256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E - Adicional de Hora Noturna Reduzida</text:p>
          </table:table-cell>
          <table:table-cell table:style-name="ce235"/>
          <table:table-cell table:number-columns-repeated="2" table:style-name="ce295" office:value-type="float" office:value="0" calcext:value-type="float">
            <text:p>- </text:p>
          </table:table-cell>
          <table:table-cell table:style-name="ce333" table:formula="of:=([.E30]+[.E31])*(1/12)*20%" office:value-type="float" office:value="36.7070166666667" calcext:value-type="float">
            <text:p>36,7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 text:c="4"/>F - Penosidade</text:p>
          </table:table-cell>
          <table:table-cell table:style-name="ce236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G - Outros</text:p>
          </table:table-cell>
          <table:table-cell table:style-name="ce237"/>
          <table:table-cell table:number-columns-repeated="2" table:style-name="ce295" office:value-type="float" office:value="0" calcext:value-type="float">
            <text:p>- </text:p>
          </table:table-cell>
          <table:table-cell table:style-name="ce333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38"/>
          <table:table-cell table:style-name="ce296" table:formula="of:=SUM([.C30:.C36])" office:value-type="currency" office:currency="BRL" office:value="2202.421" calcext:value-type="currency">
            <text:p>R$ 2.202,42</text:p>
          </table:table-cell>
          <table:table-cell table:style-name="ce296" table:formula="of:=SUM([.D30:.D36])" office:value-type="currency" office:currency="BRL" office:value="2202.421" calcext:value-type="currency">
            <text:p>R$ 2.202,42</text:p>
          </table:table-cell>
          <table:table-cell table:style-name="ce334" table:formula="of:=SUM([.E30:.E36])" office:value-type="currency" office:currency="BRL" office:value="2496.07713333333" calcext:value-type="currency">
            <text:p>R$ 2.496,08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82"/>
          <table:table-cell table:style-name="ce229"/>
          <table:table-cell table:style-name="ce254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88" office:value-type="string" calcext:value-type="string">
            <text:p>2.1 - 13º Salário, Férias e Adicional de Férias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13º salário</text:p>
          </table:table-cell>
          <table:table-cell table:style-name="ce261" table:formula="of:=1/12" office:value-type="percentage" office:value="0.0833333333333333" calcext:value-type="percentage">
            <text:p>8,33%</text:p>
          </table:table-cell>
          <table:table-cell table:style-name="ce297" table:formula="of:=[.B41]*[.C37]" office:value-type="float" office:value="183.535083333333" calcext:value-type="float">
            <text:p>183,54 </text:p>
          </table:table-cell>
          <table:table-cell table:style-name="ce297" table:formula="of:=[.B41]*[.D37]" office:value-type="float" office:value="183.535083333333" calcext:value-type="float">
            <text:p>183,54 </text:p>
          </table:table-cell>
          <table:table-cell table:style-name="ce336" table:formula="of:=[.B41]*[.E37]" office:value-type="float" office:value="208.006427777778" calcext:value-type="float">
            <text:p>208,01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5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1" table:formula="of:=[.B41]/3" office:value-type="percentage" office:value="0.0277777777777778" calcext:value-type="percentage">
            <text:p>2,78%</text:p>
          </table:table-cell>
          <table:table-cell table:style-name="ce297" table:formula="of:=[.B42]*[.C37]" office:value-type="float" office:value="61.1783611111111" calcext:value-type="float">
            <text:p>61,18 </text:p>
          </table:table-cell>
          <table:table-cell table:style-name="ce297" table:formula="of:=[.B42]*[.D37]" office:value-type="float" office:value="61.1783611111111" calcext:value-type="float">
            <text:p>61,18 </text:p>
          </table:table-cell>
          <table:table-cell table:style-name="ce336" table:formula="of:=[.B42]*[.E37]" office:value-type="float" office:value="69.3354759259259" calcext:value-type="float">
            <text:p>69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1:.B42])" office:value-type="percentage" office:value="0.111111111111111" calcext:value-type="percentage">
            <text:p>11,11%</text:p>
          </table:table-cell>
          <table:table-cell table:style-name="ce298" table:formula="of:=SUM([.C41:.C42])" office:value-type="float" office:value="244.713444444444" calcext:value-type="float">
            <text:p>244,71 </text:p>
          </table:table-cell>
          <table:table-cell table:style-name="ce298" table:formula="of:=SUM([.D41:.D42])" office:value-type="float" office:value="244.713444444444" calcext:value-type="float">
            <text:p>244,71 </text:p>
          </table:table-cell>
          <table:table-cell table:style-name="ce337" table:formula="of:=SUM([.E41:.E42])" office:value-type="float" office:value="277.341903703704" calcext:value-type="float">
            <text:p>277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9" office:value-type="string" office:string-value="Percentuais" calcext:value-type="string">
            <text:p>Percentuais 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INSS</text:p>
          </table:table-cell>
          <table:table-cell table:style-name="ce261" office:value-type="percentage" office:value="0.2" calcext:value-type="percentage">
            <text:p>20,00%</text:p>
          </table:table-cell>
          <table:table-cell table:style-name="ce299" table:formula="of:=([.C37]+[.C43])*[.B45]" office:value-type="float" office:value="489.426888888889" calcext:value-type="float">
            <text:p>489,43 </text:p>
          </table:table-cell>
          <table:table-cell table:style-name="ce299" table:formula="of:=([.D37]+[.D43])*[.B45]" office:value-type="float" office:value="489.426888888889" calcext:value-type="float">
            <text:p>489,43 </text:p>
          </table:table-cell>
          <table:table-cell table:style-name="ce299" table:formula="of:=([.E37]+[.E43])*[.B45]" office:value-type="float" office:value="554.683807407408" calcext:value-type="float">
            <text:p>554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Salário Educação</text:p>
          </table:table-cell>
          <table:table-cell table:style-name="ce261" office:value-type="percentage" office:value="0.025" calcext:value-type="percentage">
            <text:p>2,50%</text:p>
          </table:table-cell>
          <table:table-cell table:style-name="ce299" table:formula="of:=([.C37]+[.C43])*[.B46]" office:value-type="float" office:value="61.1783611111111" calcext:value-type="float">
            <text:p>61,18 </text:p>
          </table:table-cell>
          <table:table-cell table:style-name="ce299" table:formula="of:=([.D37]+[.D43])*[.B46]" office:value-type="float" office:value="61.1783611111111" calcext:value-type="float">
            <text:p>61,18 </text:p>
          </table:table-cell>
          <table:table-cell table:style-name="ce299" table:formula="of:=([.E37]+[.E43])*[.B46]" office:value-type="float" office:value="69.3354759259259" calcext:value-type="float">
            <text:p>69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1" office:value-type="percentage" office:value="0.03" calcext:value-type="percentage">
            <text:p>3,00%</text:p>
          </table:table-cell>
          <table:table-cell table:style-name="ce299" table:formula="of:=([.C37]+[.C43])*[.B47]" office:value-type="float" office:value="73.4140333333333" calcext:value-type="float">
            <text:p>73,41 </text:p>
          </table:table-cell>
          <table:table-cell table:style-name="ce299" table:formula="of:=([.D37]+[.D43])*[.B47]" office:value-type="float" office:value="73.4140333333333" calcext:value-type="float">
            <text:p>73,41 </text:p>
          </table:table-cell>
          <table:table-cell table:style-name="ce299" table:formula="of:=([.E37]+[.E43])*[.B47]" office:value-type="float" office:value="83.2025711111111" calcext:value-type="float">
            <text:p>83,2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SESI ou SESC</text:p>
          </table:table-cell>
          <table:table-cell table:style-name="ce261" office:value-type="percentage" office:value="0.015" calcext:value-type="percentage">
            <text:p>1,50%</text:p>
          </table:table-cell>
          <table:table-cell table:style-name="ce299" table:formula="of:=([.C37]+[.C43])*[.B48]" office:value-type="float" office:value="36.7070166666667" calcext:value-type="float">
            <text:p>36,71 </text:p>
          </table:table-cell>
          <table:table-cell table:style-name="ce299" table:formula="of:=([.D37]+[.D43])*[.B48]" office:value-type="float" office:value="36.7070166666667" calcext:value-type="float">
            <text:p>36,71 </text:p>
          </table:table-cell>
          <table:table-cell table:style-name="ce299" table:formula="of:=([.E37]+[.E43])*[.B48]" office:value-type="float" office:value="41.6012855555556" calcext:value-type="float">
            <text:p>41,6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E - SENAI ou SENAC</text:p>
          </table:table-cell>
          <table:table-cell table:style-name="ce261" office:value-type="percentage" office:value="0.01" calcext:value-type="percentage">
            <text:p>1,00%</text:p>
          </table:table-cell>
          <table:table-cell table:style-name="ce299" table:formula="of:=([.C37]+[.C43])*[.B49]" office:value-type="float" office:value="24.4713444444444" calcext:value-type="float">
            <text:p>24,47 </text:p>
          </table:table-cell>
          <table:table-cell table:style-name="ce299" table:formula="of:=([.D37]+[.D43])*[.B49]" office:value-type="float" office:value="24.4713444444444" calcext:value-type="float">
            <text:p>24,47 </text:p>
          </table:table-cell>
          <table:table-cell table:style-name="ce299" table:formula="of:=([.E37]+[.E43])*[.B49]" office:value-type="float" office:value="27.7341903703704" calcext:value-type="float">
            <text:p>27,7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SEBRAE</text:p>
          </table:table-cell>
          <table:table-cell table:style-name="ce261" office:value-type="percentage" office:value="0.006" calcext:value-type="percentage">
            <text:p>0,60%</text:p>
          </table:table-cell>
          <table:table-cell table:style-name="ce299" table:formula="of:=([.C37]+[.C43])*[.B50]" office:value-type="float" office:value="14.6828066666667" calcext:value-type="float">
            <text:p>14,68 </text:p>
          </table:table-cell>
          <table:table-cell table:style-name="ce299" table:formula="of:=([.D37]+[.D43])*[.B50]" office:value-type="float" office:value="14.6828066666667" calcext:value-type="float">
            <text:p>14,68 </text:p>
          </table:table-cell>
          <table:table-cell table:style-name="ce299" table:formula="of:=([.E37]+[.E43])*[.B50]" office:value-type="float" office:value="16.6405142222222" calcext:value-type="float">
            <text:p>16,6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G - INCRA</text:p>
          </table:table-cell>
          <table:table-cell table:style-name="ce261" office:value-type="percentage" office:value="0.002" calcext:value-type="percentage">
            <text:p>0,20%</text:p>
          </table:table-cell>
          <table:table-cell table:style-name="ce299" table:formula="of:=([.C37]+[.C43])*[.B51]" office:value-type="float" office:value="4.89426888888889" calcext:value-type="float">
            <text:p>4,89 </text:p>
          </table:table-cell>
          <table:table-cell table:style-name="ce299" table:formula="of:=([.D37]+[.D43])*[.B51]" office:value-type="float" office:value="4.89426888888889" calcext:value-type="float">
            <text:p>4,89 </text:p>
          </table:table-cell>
          <table:table-cell table:style-name="ce299" table:formula="of:=([.E37]+[.E43])*[.B51]" office:value-type="float" office:value="5.54683807407408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FGTS</text:p>
          </table:table-cell>
          <table:table-cell table:style-name="ce261" office:value-type="percentage" office:value="0.08" calcext:value-type="percentage">
            <text:p>8,00%</text:p>
          </table:table-cell>
          <table:table-cell table:style-name="ce299" table:formula="of:=([.C37]+[.C43])*[.B52]" office:value-type="float" office:value="195.770755555556" calcext:value-type="float">
            <text:p>195,77 </text:p>
          </table:table-cell>
          <table:table-cell table:style-name="ce299" table:formula="of:=([.D37]+[.D43])*[.B52]" office:value-type="float" office:value="195.770755555556" calcext:value-type="float">
            <text:p>195,77 </text:p>
          </table:table-cell>
          <table:table-cell table:style-name="ce299" table:formula="of:=([.E37]+[.E43])*[.B52]" office:value-type="float" office:value="221.873522962963" calcext:value-type="float">
            <text:p>221,8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1" table:formula="of:=SUM([.B45:.B52])" office:value-type="percentage" office:value="0.368" calcext:value-type="percentage">
            <text:p>36,80%</text:p>
          </table:table-cell>
          <table:table-cell table:style-name="ce300" table:formula="of:=SUM([.C45:.C52])" office:value-type="float" office:value="900.545475555556" calcext:value-type="float">
            <text:p>900,55 </text:p>
          </table:table-cell>
          <table:table-cell table:style-name="ce300" table:formula="of:=SUM([.D45:.D52])" office:value-type="float" office:value="900.545475555556" calcext:value-type="float">
            <text:p>900,55 </text:p>
          </table:table-cell>
          <table:table-cell table:style-name="ce339" table:formula="of:=SUM([.E45:.E52])" office:value-type="float" office:value="1020.61820562963" calcext:value-type="float">
            <text:p>1.020,62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91" office:value-type="string" calcext:value-type="string">
            <text:p>2.3 - Benefícios Mensais e Diários</text:p>
          </table:table-cell>
          <table:table-cell table:style-name="ce242" office:value-type="string" calcext:value-type="string">
            <text:p>Valores/ 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– Auxílio Transporte (Devido por dias efetivamente trabalhado)</text:p>
          </table:table-cell>
          <table:table-cell table:style-name="ce372" office:value-type="float" office:value="0" calcext:value-type="float">
            <text:p>R$ 0,00 </text:p>
          </table:table-cell>
          <table:table-cell table:style-name="ce301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372" office:value-type="float" office:value="38" calcext:value-type="float">
            <text:p>R$ 38,00 </text:p>
          </table:table-cell>
          <table:table-cell table:style-name="ce302" table:formula="of:=[$'Memória de Cálculo'.E6]" office:value-type="float" office:value="836" calcext:value-type="float">
            <text:p>R$ 836,00 </text:p>
          </table:table-cell>
          <table:table-cell table:style-name="ce302" table:formula="of:=[$'Memória de Cálculo'.E7]" office:value-type="float" office:value="570" calcext:value-type="float">
            <text:p>R$ 570,00 </text:p>
          </table:table-cell>
          <table:table-cell table:style-name="ce340" table:formula="of:=[$'Memória de Cálculo'.E8]" office:value-type="float" office:value="570" calcext:value-type="float">
            <text:p>R$ 57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– Plano de Saúde Médico e Odontológico</text:p>
          </table:table-cell>
          <table:table-cell table:style-name="ce372" office:value-type="float" office:value="40" calcext:value-type="float">
            <text:p>R$ 40,00 </text:p>
          </table:table-cell>
          <table:table-cell table:style-name="ce303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 table:style-name="ce341" table:formula="of:=[.B57]" office:value-type="float" office:value="40" calcext:value-type="float">
            <text:p>4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– Amparo Social</text:p>
          </table:table-cell>
          <table:table-cell table:style-name="ce372"/>
          <table:table-cell table:style-name="ce303" table:formula="of:=[.B58]" office:value-type="float" office:value="0" calcext:value-type="float">
            <text:p>- </text:p>
          </table:table-cell>
          <table:table-cell table:style-name="ce303" table:formula="of:=[.C58]" office:value-type="float" office:value="0" calcext:value-type="float">
            <text:p>- </text:p>
          </table:table-cell>
          <table:table-cell table:style-name="ce341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73" office:value-type="percentage" office:value="0.0000955" calcext:value-type="percentage">
            <text:p>0,00955%</text:p>
          </table:table-cell>
          <table:table-cell table:style-name="ce303" table:formula="of:=[.B59]*([.C37]*52)" office:value-type="float" office:value="10.937222686" calcext:value-type="float">
            <text:p>10,94 </text:p>
          </table:table-cell>
          <table:table-cell table:style-name="ce303" table:formula="of:=[.B59]*([.D37]*52)" office:value-type="float" office:value="10.937222686" calcext:value-type="float">
            <text:p>10,94 </text:p>
          </table:table-cell>
          <table:table-cell table:style-name="ce303" table:formula="of:=[.B59]*([.E37]*52)" office:value-type="float" office:value="12.3955190441333" calcext:value-type="float">
            <text:p>12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– Cesta Básica</text:p>
          </table:table-cell>
          <table:table-cell table:style-name="ce374" office:value-type="percentage" office:value="0.04" calcext:value-type="percentage">
            <text:p>4,00%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 table:style-name="ce303" table:formula="of:=[.C30]*[.B60]/12" office:value-type="float" office:value="5.64723333333333" calcext:value-type="float">
            <text:p>5,6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G – Outros</text:p>
          </table:table-cell>
          <table:table-cell table:style-name="ce375"/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 table:style-name="ce304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48"/>
          <table:table-cell table:style-name="ce305" table:formula="of:=SUM([.C55:.C61])" office:value-type="float" office:value="892.584456019333" calcext:value-type="float">
            <text:p>892,58 </text:p>
          </table:table-cell>
          <table:table-cell table:style-name="ce305" table:formula="of:=SUM([.D55:.D61])" office:value-type="float" office:value="626.584456019333" calcext:value-type="float">
            <text:p>626,58 </text:p>
          </table:table-cell>
          <table:table-cell table:style-name="ce342" table:formula="of:=SUM([.E55:.E61])" office:value-type="float" office:value="628.042752377467" calcext:value-type="float">
            <text:p>628,0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3" office:value-type="string" calcext:value-type="string">
            <text:p>2 - Encargos e Benefícios Anuais, Mensais e Diários – Resumo</text:p>
          </table:table-cell>
          <table:table-cell table:style-name="ce249" office:value-type="string" calcext:value-type="string">
            <text:p>Percentuais</text:p>
          </table:table-cell>
          <table:table-cell table:style-name="ce293" office:value-type="string" office:string-value="Valor (R$) " calcext:value-type="string">
            <text:p>Valor (R$) <text:s/></text:p>
          </table:table-cell>
          <table:table-cell table:style-name="ce293" office:value-type="string" office:string-value="Valor (R$)" calcext:value-type="string">
            <text:p>Valor (R$) 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<text:s text:c="4"/>2.1 - 13º Salário, Férias e Adicional de Férias</text:p>
          </table:table-cell>
          <table:table-cell table:style-name="ce250" table:formula="of:=[.B43]" office:value-type="percentage" office:value="0.111111111111111" calcext:value-type="percentage">
            <text:p>11,11%</text:p>
          </table:table-cell>
          <table:table-cell table:style-name="ce306" table:formula="of:=[.C43]" office:value-type="float" office:value="244.713444444444" calcext:value-type="float">
            <text:p>244,71 </text:p>
          </table:table-cell>
          <table:table-cell table:style-name="ce306" table:formula="of:=[.D43]" office:value-type="float" office:value="244.713444444444" calcext:value-type="float">
            <text:p>244,71 </text:p>
          </table:table-cell>
          <table:table-cell table:style-name="ce344" table:formula="of:=[.E43]" office:value-type="float" office:value="277.341903703704" calcext:value-type="float">
            <text:p>277,3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2.2 - GPS, FGTS e outras contribuições</text:p>
          </table:table-cell>
          <table:table-cell table:style-name="ce251" table:formula="of:=[.B53]" office:value-type="percentage" office:value="0.368" calcext:value-type="percentage">
            <text:p>36,80%</text:p>
          </table:table-cell>
          <table:table-cell table:style-name="ce297" table:formula="of:=[.C53]" office:value-type="float" office:value="900.545475555556" calcext:value-type="float">
            <text:p>900,55 </text:p>
          </table:table-cell>
          <table:table-cell table:style-name="ce297" table:formula="of:=[.D53]" office:value-type="float" office:value="900.545475555556" calcext:value-type="float">
            <text:p>900,55 </text:p>
          </table:table-cell>
          <table:table-cell table:style-name="ce336" table:formula="of:=[.E53]" office:value-type="float" office:value="1020.61820562963" calcext:value-type="float">
            <text:p>1.020,6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<text:s text:c="4"/>2.3 - Benefícios Mensais e Diários</text:p>
          </table:table-cell>
          <table:table-cell table:style-name="ce252" office:value-type="float" office:value="0" calcext:value-type="float">
            <text:p>- </text:p>
          </table:table-cell>
          <table:table-cell table:style-name="ce297" table:formula="of:=[.C62]" office:value-type="float" office:value="892.584456019333" calcext:value-type="float">
            <text:p>892,58 </text:p>
          </table:table-cell>
          <table:table-cell table:style-name="ce297" table:formula="of:=[.D62]" office:value-type="float" office:value="626.584456019333" calcext:value-type="float">
            <text:p>626,58 </text:p>
          </table:table-cell>
          <table:table-cell table:style-name="ce336" table:formula="of:=[.E62]" office:value-type="float" office:value="628.042752377467" calcext:value-type="float">
            <text:p>628,0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3"/>
          <table:table-cell table:style-name="ce307" table:formula="of:=SUM([.C64:.C66])" office:value-type="float" office:value="2037.84337601933" calcext:value-type="float">
            <text:p>2.037,84 </text:p>
          </table:table-cell>
          <table:table-cell table:style-name="ce307" table:formula="of:=SUM([.D64:.D66])" office:value-type="float" office:value="1771.84337601933" calcext:value-type="float">
            <text:p>1.771,84 </text:p>
          </table:table-cell>
          <table:table-cell table:style-name="ce345" table:formula="of:=SUM([.E64:.E66])" office:value-type="float" office:value="1926.0028617108" calcext:value-type="float">
            <text:p>1.926,0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6"/>
          <table:table-cell table:style-name="ce254" table:number-columns-repeated="2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43">
          <table:table-cell table:style-name="ce175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97" office:value-type="string" calcext:value-type="string">
            <text:p>3 - Provisão para Rescisão</text:p>
          </table:table-cell>
          <table:table-cell table:style-name="ce255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5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6" table:formula="of:=(1/12*0.05)" office:value-type="percentage" office:value="0.00416666666666667" calcext:value-type="percentage">
            <text:p>0,42%</text:p>
          </table:table-cell>
          <table:table-cell table:style-name="ce297" table:formula="of:=[.B71]*[.C37]" office:value-type="float" office:value="9.17675416666667" calcext:value-type="float">
            <text:p>9,18 </text:p>
          </table:table-cell>
          <table:table-cell table:style-name="ce297" table:formula="of:=[.B71]*[.D37]" office:value-type="float" office:value="9.17675416666667" calcext:value-type="float">
            <text:p>9,18 </text:p>
          </table:table-cell>
          <table:table-cell table:style-name="ce336" table:formula="of:=[.B71]*[.E37]" office:value-type="float" office:value="10.4003213888889" calcext:value-type="float">
            <text:p>10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B - Incidência do FGTS sobre Aviso Prévio Indenizado</text:p>
          </table:table-cell>
          <table:table-cell table:style-name="ce257" table:formula="of:=[.B52]*[.B71]" office:value-type="percentage" office:value="0.000333333333333333" calcext:value-type="percentage">
            <text:p>0,03%</text:p>
          </table:table-cell>
          <table:table-cell table:style-name="ce297" table:formula="of:=[.B72]*[.C37]" office:value-type="float" office:value="0.734140333333333" calcext:value-type="float">
            <text:p>0,73 </text:p>
          </table:table-cell>
          <table:table-cell table:style-name="ce297" table:formula="of:=[.B72]*[.D37]" office:value-type="float" office:value="0.734140333333333" calcext:value-type="float">
            <text:p>0,73 </text:p>
          </table:table-cell>
          <table:table-cell table:style-name="ce336" table:formula="of:=[.B72]*[.E37]" office:value-type="float" office:value="0.832025711111111" calcext:value-type="float">
            <text:p>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- Multa do FGTS e contribuições sociais sobre o Aviso Prévio Indenizado</text:p>
          </table:table-cell>
          <table:table-cell table:style-name="ce257" office:value-type="percentage" office:value="0" calcext:value-type="percentage">
            <text:p>0,00%</text:p>
          </table:table-cell>
          <table:table-cell table:style-name="ce297" table:formula="of:=[.B73]*[.C37]" office:value-type="float" office:value="0" calcext:value-type="float">
            <text:p>- </text:p>
          </table:table-cell>
          <table:table-cell table:style-name="ce297" table:formula="of:=[.B73]*[.D37]" office:value-type="float" office:value="0" calcext:value-type="float">
            <text:p>- </text:p>
          </table:table-cell>
          <table:table-cell table:style-name="ce336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5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76" table:formula="of:=(1/30*7/12)" office:value-type="percentage" office:value="0.0194444444444444" calcext:value-type="percentage">
            <text:p>1,944%</text:p>
          </table:table-cell>
          <table:table-cell table:style-name="ce297" table:formula="of:=[.B74]*[.C37]" office:value-type="float" office:value="42.8248527777778" calcext:value-type="float">
            <text:p>42,82 </text:p>
          </table:table-cell>
          <table:table-cell table:style-name="ce297" table:formula="of:=[.B74]*[.D37]" office:value-type="float" office:value="42.8248527777778" calcext:value-type="float">
            <text:p>42,82 </text:p>
          </table:table-cell>
          <table:table-cell table:style-name="ce336" table:formula="of:=[.B74]*[.E37]" office:value-type="float" office:value="48.5348331481482" calcext:value-type="float">
            <text:p>48,53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5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7" table:formula="of:=[.B53]*[.B74]" office:value-type="percentage" office:value="0.00715555555555556" calcext:value-type="percentage">
            <text:p>0,72%</text:p>
          </table:table-cell>
          <table:table-cell table:style-name="ce297" table:formula="of:=[.B75]*[.C37]" office:value-type="float" office:value="15.7595458222222" calcext:value-type="float">
            <text:p>15,76 </text:p>
          </table:table-cell>
          <table:table-cell table:style-name="ce297" table:formula="of:=[.B75]*[.D37]" office:value-type="float" office:value="15.7595458222222" calcext:value-type="float">
            <text:p>15,76 </text:p>
          </table:table-cell>
          <table:table-cell table:style-name="ce336" table:formula="of:=[.B75]*[.E37]" office:value-type="float" office:value="17.8608185985185" calcext:value-type="float">
            <text:p>17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Multa do FGTS sobre o Aviso Prévio Trabalhado (Rescisões sem justa causa)</text:p>
          </table:table-cell>
          <table:table-cell table:style-name="ce257" table:formula="of:=0.08*0.4*0.9*(1+1/12+1/12+1/3*1/12)" office:value-type="percentage" office:value="0.0344" calcext:value-type="percentage">
            <text:p>3,44%</text:p>
          </table:table-cell>
          <table:table-cell table:style-name="ce297" table:formula="of:=[.B76]*[.C37]" office:value-type="float" office:value="75.7632824" calcext:value-type="float">
            <text:p>75,76 </text:p>
          </table:table-cell>
          <table:table-cell table:style-name="ce297" table:formula="of:=[.B76]*[.D37]" office:value-type="float" office:value="75.7632824" calcext:value-type="float">
            <text:p>75,76 </text:p>
          </table:table-cell>
          <table:table-cell table:style-name="ce336" table:formula="of:=[.B76]*[.E37]" office:value-type="float" office:value="85.8650533866667" calcext:value-type="float">
            <text:p>85,87 </text:p>
          </table:table-cell>
          <table:table-cell table:style-name="ce379"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58" table:formula="of:=SUM([.B71:.B76])" office:value-type="percentage" office:value="0.0655" calcext:value-type="percentage">
            <text:p>6,55%</text:p>
          </table:table-cell>
          <table:table-cell table:style-name="ce307" table:formula="of:=SUM([.C71:.C76])" office:value-type="float" office:value="144.2585755" calcext:value-type="float">
            <text:p>144,26 </text:p>
          </table:table-cell>
          <table:table-cell table:style-name="ce307" table:formula="of:=SUM([.D71:.D76])" office:value-type="float" office:value="144.2585755" calcext:value-type="float">
            <text:p>144,26 </text:p>
          </table:table-cell>
          <table:table-cell table:style-name="ce345" table:formula="of:=SUM([.E71:.E76])" office:value-type="float" office:value="163.493052233333" calcext:value-type="float">
            <text:p>163,49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198"/>
          <table:table-cell table:style-name="ce259" table:number-columns-repeated="2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99" office:value-type="string" calcext:value-type="string">
            <text:p>4.1 – Substituto nas Ausências Legais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– Substituto na cobertura de Férias</text:p>
          </table:table-cell>
          <table:table-cell table:style-name="ce240" office:value-type="percentage" office:value="0.0833" calcext:value-type="percentage">
            <text:p>8,33%</text:p>
          </table:table-cell>
          <table:table-cell table:style-name="ce299" table:formula="of:=[.B81]*([.C37]+[.C67]+[.C77])" office:value-type="float" office:value="365.230761861561" calcext:value-type="float">
            <text:p>365,23 </text:p>
          </table:table-cell>
          <table:table-cell table:style-name="ce299" table:formula="of:=[.B81]*([.D37]+[.D67]+[.D77])" office:value-type="float" office:value="343.072961861561" calcext:value-type="float">
            <text:p>343,07 </text:p>
          </table:table-cell>
          <table:table-cell table:style-name="ce338" table:formula="of:=[.B81]*([.E37]+[.E67]+[.E77])" office:value-type="float" office:value="381.978234838213" calcext:value-type="float">
            <text:p>381,9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– Substituto na cobertura de ausências Legais</text:p>
          </table:table-cell>
          <table:table-cell table:style-name="ce261" office:value-type="percentage" office:value="0.0082" calcext:value-type="percentage">
            <text:p>0,82%</text:p>
          </table:table-cell>
          <table:table-cell table:style-name="ce299" table:formula="of:=[.B82]*([.C37]+[.C67]+[.C77])" office:value-type="float" office:value="35.9530882024585" calcext:value-type="float">
            <text:p>35,95 </text:p>
          </table:table-cell>
          <table:table-cell table:style-name="ce299" table:formula="of:=[.B82]*([.D37]+[.D67]+[.D77])" office:value-type="float" office:value="33.7718882024585" calcext:value-type="float">
            <text:p>33,77 </text:p>
          </table:table-cell>
          <table:table-cell table:style-name="ce338" table:formula="of:=[.B82]*([.E37]+[.E67]+[.E77])" office:value-type="float" office:value="37.6016989876752" calcext:value-type="float">
            <text:p>37,6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- Substituto na cobertura na licença-paternidade</text:p>
          </table:table-cell>
          <table:table-cell table:style-name="ce261" office:value-type="percentage" office:value="0.0004" calcext:value-type="percentage">
            <text:p>0,04%</text:p>
          </table:table-cell>
          <table:table-cell table:style-name="ce299" table:formula="of:=[.B83]*([.C37]+[.C67]+[.C77])" office:value-type="float" office:value="1.75380918060773" calcext:value-type="float">
            <text:p>1,75 </text:p>
          </table:table-cell>
          <table:table-cell table:style-name="ce299" table:formula="of:=[.B83]*([.D37]+[.D67]+[.D77])" office:value-type="float" office:value="1.64740918060773" calcext:value-type="float">
            <text:p>1,65 </text:p>
          </table:table-cell>
          <table:table-cell table:style-name="ce338" table:formula="of:=[.B83]*([.E37]+[.E67]+[.E77])" office:value-type="float" office:value="1.83422921891099" calcext:value-type="float">
            <text:p>1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Substituto na cobertura na ausências por acidente de trabalho</text:p>
          </table:table-cell>
          <table:table-cell table:style-name="ce261" office:value-type="percentage" office:value="0.0138" calcext:value-type="percentage">
            <text:p>1,38%</text:p>
          </table:table-cell>
          <table:table-cell table:style-name="ce299" table:formula="of:=[.B84]*([.C37]+[.C67]+[.C77])" office:value-type="float" office:value="60.5064167309668" calcext:value-type="float">
            <text:p>60,51 </text:p>
          </table:table-cell>
          <table:table-cell table:style-name="ce299" table:formula="of:=[.B84]*([.D37]+[.D67]+[.D77])" office:value-type="float" office:value="56.8356167309668" calcext:value-type="float">
            <text:p>56,84 </text:p>
          </table:table-cell>
          <table:table-cell table:style-name="ce338" table:formula="of:=[.B84]*([.E37]+[.E67]+[.E77])" office:value-type="float" office:value="63.2809080524291" calcext:value-type="float">
            <text:p>63,2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E - Substituto na cobertura de afastamento maternidade</text:p>
          </table:table-cell>
          <table:table-cell table:style-name="ce262" office:value-type="percentage" office:value="0.0011" calcext:value-type="percentage">
            <text:p>0,11%</text:p>
          </table:table-cell>
          <table:table-cell table:style-name="ce299" table:formula="of:=[.B85]*([.C37]+[.C67]+[.C77])" office:value-type="float" office:value="4.82297524667127" calcext:value-type="float">
            <text:p>4,82 </text:p>
          </table:table-cell>
          <table:table-cell table:style-name="ce299" table:formula="of:=[.B85]*([.D37]+[.D67]+[.D77])" office:value-type="float" office:value="4.53037524667127" calcext:value-type="float">
            <text:p>4,53 </text:p>
          </table:table-cell>
          <table:table-cell table:style-name="ce338" table:formula="of:=[.B85]*([.E37]+[.E67]+[.E77])" office:value-type="float" office:value="5.04413035200521" calcext:value-type="float">
            <text:p>5,0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F - Substituto na cobertura de outras ausências (especificar)</text:p>
          </table:table-cell>
          <table:table-cell table:style-name="ce261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9" table:formula="of:=[.B86]*([.C37]+[.C67]+[.C77])" office:value-type="float" office:value="0" calcext:value-type="float">
            <text:p>- </text:p>
          </table:table-cell>
          <table:table-cell table:style-name="ce299" table:formula="of:=[.B86]*([.D37]+[.D67]+[.D77])" office:value-type="float" office:value="0" calcext:value-type="float">
            <text:p>- </text:p>
          </table:table-cell>
          <table:table-cell table:style-name="ce338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 table:formula="of:=SUM([.B81:.B86])" office:value-type="percentage" office:value="0.1068" calcext:value-type="percentage">
            <text:p>10,68%</text:p>
          </table:table-cell>
          <table:table-cell table:style-name="ce307" table:formula="of:=SUM([.C81:.C86])" office:value-type="float" office:value="468.267051222265" calcext:value-type="float">
            <text:p>468,27 </text:p>
          </table:table-cell>
          <table:table-cell table:style-name="ce307" table:formula="of:=SUM([.D81:.D86])" office:value-type="float" office:value="439.858251222265" calcext:value-type="float">
            <text:p>439,86 </text:p>
          </table:table-cell>
          <table:table-cell table:style-name="ce345" table:formula="of:=SUM([.E81:.E86])" office:value-type="float" office:value="489.739201449233" calcext:value-type="float">
            <text:p>489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4.2 - Substituto na Intrajornada (Indenizada)</text:p>
          </table:table-cell>
          <table:table-cell table:style-name="ce260" office:value-type="string" calcext:value-type="string">
            <text:p>Percentuais</text:p>
          </table:table-cell>
          <table:table-cell table:number-columns-repeated="2" table:style-name="ce239" office:value-type="string" office:string-value="Valor (R$) " calcext:value-type="string">
            <text:p>Valor (R$) <text:s/></text:p>
          </table:table-cell>
          <table:table-cell table:style-name="ce335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<text:s text:c="4"/>A – Intervalo para repouso ou alimentação (Intrajornada indenizada)</text:p>
          </table:table-cell>
          <table:table-cell table:style-name="ce264" office:value-type="percentage" office:value="0.5" calcext:value-type="percentage">
            <text:p>50,00%</text:p>
          </table:table-cell>
          <table:table-cell table:style-name="ce309" office:value-type="float" office:value="0" calcext:value-type="float">
            <text:p>- </text:p>
          </table:table-cell>
          <table:table-cell table:style-name="ce309" table:formula="of:=([.D37]/180)*15*1.5" office:value-type="float" office:value="275.302625" calcext:value-type="float">
            <text:p>275,30 </text:p>
          </table:table-cell>
          <table:table-cell table:style-name="ce309" table:formula="of:=([.E37]/180)*15*1.5" office:value-type="float" office:value="312.009641666667" calcext:value-type="float">
            <text:p>312,0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3"/>
          <table:table-cell table:style-name="ce307" table:formula="of:=SUM([.C89])" office:value-type="float" office:value="0" calcext:value-type="float">
            <text:p>- </text:p>
          </table:table-cell>
          <table:table-cell table:style-name="ce307" table:formula="of:=SUM([.D89])" office:value-type="float" office:value="275.302625" calcext:value-type="float">
            <text:p>275,30 </text:p>
          </table:table-cell>
          <table:table-cell table:style-name="ce345" table:formula="of:=SUM([.E89])" office:value-type="float" office:value="312.009641666667" calcext:value-type="float">
            <text:p>312,01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201"/>
          <table:table-cell table:style-name="ce265"/>
          <table:table-cell table:style-name="ce254" table:number-columns-repeated="2"/>
          <table:table-cell table:style-name="ce348"/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4 - Custo de Reposição do Profissional Ausente</text:p>
          </table:table-cell>
          <table:table-cell table:style-name="ce266" office:value-type="string" calcext:value-type="string">
            <text:p>Percentuai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<text:s text:c="4"/>4.1 - Substituto nas ausências Legais</text:p>
          </table:table-cell>
          <table:table-cell table:style-name="ce264" table:formula="of:=[.B87]" office:value-type="percentage" office:value="0.1068" calcext:value-type="percentage">
            <text:p>10,68%</text:p>
          </table:table-cell>
          <table:table-cell table:style-name="ce309" table:formula="of:=[.C87]" office:value-type="float" office:value="468.267051222265" calcext:value-type="float">
            <text:p>468,27 </text:p>
          </table:table-cell>
          <table:table-cell table:style-name="ce309" table:formula="of:=[.D87]" office:value-type="float" office:value="439.858251222265" calcext:value-type="float">
            <text:p>439,86 </text:p>
          </table:table-cell>
          <table:table-cell table:style-name="ce347" table:formula="of:=[.E87]" office:value-type="float" office:value="489.739201449233" calcext:value-type="float">
            <text:p>489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2" office:value-type="string" calcext:value-type="string">
            <text:p><text:s text:c="4"/>4.2 - Intrajornada indenizada</text:p>
          </table:table-cell>
          <table:table-cell table:style-name="ce264" table:formula="of:=[.B89]" office:value-type="percentage" office:value="0.5" calcext:value-type="percentage">
            <text:p>50,00%</text:p>
          </table:table-cell>
          <table:table-cell table:style-name="ce309" table:formula="of:=[.C90]" office:value-type="float" office:value="0" calcext:value-type="float">
            <text:p>- </text:p>
          </table:table-cell>
          <table:table-cell table:style-name="ce309" table:formula="of:=[.D90]" office:value-type="float" office:value="275.302625" calcext:value-type="float">
            <text:p>275,30 </text:p>
          </table:table-cell>
          <table:table-cell table:style-name="ce347" table:formula="of:=[.E90]" office:value-type="float" office:value="312.009641666667" calcext:value-type="float">
            <text:p>312,0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Total</text:p>
          </table:table-cell>
          <table:table-cell table:style-name="ce267"/>
          <table:table-cell table:style-name="ce307" table:formula="of:=SUM([.C93:.C94])" office:value-type="float" office:value="468.267051222265" calcext:value-type="float">
            <text:p>468,27 </text:p>
          </table:table-cell>
          <table:table-cell table:style-name="ce307" table:formula="of:=SUM([.D93:.D94])" office:value-type="float" office:value="715.160876222265" calcext:value-type="float">
            <text:p>715,16 </text:p>
          </table:table-cell>
          <table:table-cell table:style-name="ce345" table:formula="of:=SUM([.E93:.E94])" office:value-type="float" office:value="801.7488431159" calcext:value-type="float">
            <text:p>801,75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97" office:value-type="string" calcext:value-type="string">
            <text:p>5 - Insumos Diversos</text:p>
          </table:table-cell>
          <table:table-cell table:style-name="ce255" office:value-type="string" calcext:value-type="string">
            <text:p>Valores</text:p>
          </table:table-cell>
          <table:table-cell table:number-columns-repeated="2" table:style-name="ce308" office:value-type="string" office:string-value="Valor (R$) " calcext:value-type="string">
            <text:p>Valor (R$) <text:s/></text:p>
          </table:table-cell>
          <table:table-cell table:style-name="ce34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Uniformes</text:p>
          </table:table-cell>
          <table:table-cell table:style-name="ce269" table:formula="of:=[$Insumos.M14]" office:value-type="float" office:value="61.1325" calcext:value-type="float">
            <text:p>R$ 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10" table:formula="of:=[.B99]" office:value-type="float" office:value="61.1325" calcext:value-type="float">
            <text:p>61,13 </text:p>
          </table:table-cell>
          <table:table-cell table:style-name="ce349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Materiais </text:p>
          </table:table-cell>
          <table:table-cell table:style-name="ce269" table:formula="of:=[$Insumos.M23]" office:value-type="float" office:value="9.89083333333334" calcext:value-type="float">
            <text:p>R$ 9,89 </text:p>
          </table:table-cell>
          <table:table-cell table:style-name="ce310" table:formula="of:=[.B100]" office:value-type="float" office:value="9.89083333333334" calcext:value-type="float">
            <text:p>9,89 </text:p>
          </table:table-cell>
          <table:table-cell table:style-name="ce310" table:formula="of:=[.B100]/2" office:value-type="float" office:value="4.94541666666667" calcext:value-type="float">
            <text:p>4,95 </text:p>
          </table:table-cell>
          <table:table-cell table:style-name="ce349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C – Equipamentos</text:p>
          </table:table-cell>
          <table:table-cell table:style-name="ce269"/>
          <table:table-cell table:style-name="ce310" table:formula="of:=[.B101]" office:value-type="float" office:value="0" calcext:value-type="float">
            <text:p>- </text:p>
          </table:table-cell>
          <table:table-cell table:style-name="ce310" table:formula="of:=[.B101]" office:value-type="float" office:value="0" calcext:value-type="float">
            <text:p>- </text:p>
          </table:table-cell>
          <table:table-cell table:style-name="ce349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D - Outros (especificar)</text:p>
          </table:table-cell>
          <table:table-cell table:style-name="ce269" office:value-type="float" office:value="0" calcext:value-type="float">
            <text:p>R$ 0,00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297" table:formula="of:=[.B102]" office:value-type="float" office:value="0" calcext:value-type="float">
            <text:p>- </text:p>
          </table:table-cell>
          <table:table-cell table:style-name="ce336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377" table:formula="of:=SUM([.B99:.B102])" office:value-type="float" office:value="71.0233333333333" calcext:value-type="float">
            <text:p>71,02 </text:p>
          </table:table-cell>
          <table:table-cell table:style-name="ce307" table:formula="of:=SUM([.C99:.C102])" office:value-type="float" office:value="71.0233333333333" calcext:value-type="float">
            <text:p>71,02 </text:p>
          </table:table-cell>
          <table:table-cell table:style-name="ce307" table:formula="of:=SUM([.D99:.D102])" office:value-type="float" office:value="66.0779166666667" calcext:value-type="float">
            <text:p>66,08 </text:p>
          </table:table-cell>
          <table:table-cell table:style-name="ce345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6"/>
          <table:table-cell table:style-name="ce271"/>
          <table:table-cell table:style-name="ce254"/>
          <table:table-cell table:style-name="ce327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5"/>
          <table:table-cell table:style-name="ce175"/>
          <table:table-cell/>
          <table:table-cell table:style-name="Default" table:number-columns-repeated="16378"/>
        </table:table-row>
        <table:table-row table:style-name="ro29">
          <table:table-cell table:style-name="ce184" office:value-type="string" calcext:value-type="string">
            <text:p>6 - Custos Indiretos, Tributos e Lucro</text:p>
          </table:table-cell>
          <table:table-cell table:style-name="ce272" office:value-type="string" calcext:value-type="string">
            <text:p>Percentuais</text:p>
          </table:table-cell>
          <table:table-cell table:number-columns-repeated="2" table:style-name="ce293" office:value-type="string" office:string-value="Valor (R$) " calcext:value-type="string">
            <text:p>Valor (R$) <text:s/></text:p>
          </table:table-cell>
          <table:table-cell table:style-name="ce343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A - Custos Indiretos</text:p>
          </table:table-cell>
          <table:table-cell table:style-name="ce273" office:value-type="percentage" office:value="0.06" calcext:value-type="percentage">
            <text:p>6,00%</text:p>
          </table:table-cell>
          <table:table-cell table:style-name="ce306" table:formula="of:=[.B107]*([.C37]+[.C67]+[.C77]+[.C95]+[.C103])" office:value-type="float" office:value="295.428800164496" calcext:value-type="float">
            <text:p>295,43 </text:p>
          </table:table-cell>
          <table:table-cell table:style-name="ce306" table:formula="of:=[.B107]*([.D37]+[.D67]+[.D77]+[.D95]+[.D103])" office:value-type="float" office:value="293.985704664496" calcext:value-type="float">
            <text:p>293,99 </text:p>
          </table:table-cell>
          <table:table-cell table:style-name="ce344" table:formula="of:=[.B107]*([.E37]+[.E67]+[.E77]+[.E95]+[.E103])" office:value-type="float" office:value="327.203988423602" calcext:value-type="float">
            <text:p>327,2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 text:c="4"/>B - Lucro</text:p>
          </table:table-cell>
          <table:table-cell table:style-name="ce273" office:value-type="percentage" office:value="0.03" calcext:value-type="percentage">
            <text:p>3,00%</text:p>
          </table:table-cell>
          <table:table-cell table:style-name="ce297" table:formula="of:=[.B108]*([.C37]+[.C67]+[.C77]+[.C95]+[.C103]+[.C107])" office:value-type="float" office:value="156.577264087183" calcext:value-type="float">
            <text:p>156,58 </text:p>
          </table:table-cell>
          <table:table-cell table:style-name="ce297" table:formula="of:=[.B108]*([.D37]+[.D67]+[.D77]+[.D95]+[.D103]+[.D107])" office:value-type="float" office:value="155.812423472183" calcext:value-type="float">
            <text:p>155,81 </text:p>
          </table:table-cell>
          <table:table-cell table:style-name="ce336" table:formula="of:=[.B108]*([.E37]+[.E67]+[.E77]+[.E95]+[.E103]+[.E107])" office:value-type="float" office:value="173.418113864509" calcext:value-type="float">
            <text:p>173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7" table:formula="of:=SUM([.B110:.B114])" office:value-type="percentage" office:value="0.0865" calcext:value-type="percentage">
            <text:p>8,65%</text:p>
          </table:table-cell>
          <table:table-cell table:style-name="ce297" table:formula="of:=(([.C37]+[.C67]+[.C77]+[.C95]+[.C103]+[.C107]+[.C108])/(1-[.B109]))*[.B109]" office:value-type="float" office:value="509.04037014587" calcext:value-type="float">
            <text:p>509,04 </text:p>
          </table:table-cell>
          <table:table-cell table:style-name="ce297" table:formula="of:=(([.D37]+[.D67]+[.D77]+[.D95]+[.D103]+[.D107]+[.D108])/(1-[.B109]))*[.B109]" office:value-type="float" office:value="506.553835769171" calcext:value-type="float">
            <text:p>506,55 </text:p>
          </table:table-cell>
          <table:table-cell table:style-name="ce336" table:formula="of:=(([.E37]+[.E67]+[.E77]+[.E95]+[.E103]+[.E107]+[.E108])/(1-[.B109]))*[.B109]" office:value-type="float" office:value="563.790799297881" calcext:value-type="float">
            <text:p>563,7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1.1 - Tributos Federais (PIS)</text:p>
          </table:table-cell>
          <table:table-cell table:style-name="ce257" office:value-type="percentage" office:value="0.0065" calcext:value-type="percentage">
            <text:p>0,65%</text:p>
          </table:table-cell>
          <table:table-cell table:style-name="ce311" table:formula="of:=(([.C37]+[.C67]+[.C77]+[.C95]+[.C103]+[.C107]+[.C108])/(1-[.B109]))*[.B110]" office:value-type="float" office:value="38.2515885080711" calcext:value-type="float">
            <text:p>38,25</text:p>
          </table:table-cell>
          <table:table-cell table:style-name="ce311" table:formula="of:=(([.D37]+[.D67]+[.D77]+[.D95]+[.D103]+[.D107]+[.D108])/(1-[.B109]))*[.B110]" office:value-type="float" office:value="38.0647391040418" calcext:value-type="float">
            <text:p>38,06</text:p>
          </table:table-cell>
          <table:table-cell table:style-name="ce350" table:formula="of:=(([.E37]+[.E67]+[.E77]+[.E95]+[.E103]+[.E107]+[.E108])/(1-[.B109]))*[.B110]" office:value-type="float" office:value="42.3657826061992" calcext:value-type="float">
            <text:p>42,37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1.2 - Tributos Federais (COFINS)</text:p>
          </table:table-cell>
          <table:table-cell table:style-name="ce257" office:value-type="percentage" office:value="0.03" calcext:value-type="percentage">
            <text:p>3,00%</text:p>
          </table:table-cell>
          <table:table-cell table:style-name="ce311" table:formula="of:=(([.C37]+[.C67]+[.C77]+[.C95]+[.C103]+[.C107]+[.C108])/(1-[.B109]))*[.B111]" office:value-type="float" office:value="176.545793114174" calcext:value-type="float">
            <text:p>176,55</text:p>
          </table:table-cell>
          <table:table-cell table:style-name="ce311" table:formula="of:=(([.D37]+[.D67]+[.D77]+[.D95]+[.D103]+[.D107]+[.D108])/(1-[.B109]))*[.B111]" office:value-type="float" office:value="175.683411249423" calcext:value-type="float">
            <text:p>175,68</text:p>
          </table:table-cell>
          <table:table-cell table:style-name="ce350" table:formula="of:=(([.E37]+[.E67]+[.E77]+[.E95]+[.E103]+[.E107]+[.E108])/(1-[.B109]))*[.B111]" office:value-type="float" office:value="195.534381259381" calcext:value-type="float">
            <text:p>195,5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2 - Tributos Estaduais (especificar)</text:p>
          </table:table-cell>
          <table:table-cell table:style-name="ce274"/>
          <table:table-cell table:style-name="ce312" table:number-columns-repeated="2"/>
          <table:table-cell table:style-name="ce351"/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7" office:value-type="percentage" office:value="0.05" calcext:value-type="percentage">
            <text:p>5,00%</text:p>
          </table:table-cell>
          <table:table-cell table:style-name="ce311" table:formula="of:=(([.C37]+[.C67]+[.C77]+[.C95]+[.C103]+[.C107]+[.C108])/(1-[.B109]))*[.B113]" office:value-type="float" office:value="294.242988523624" calcext:value-type="float">
            <text:p>294,24</text:p>
          </table:table-cell>
          <table:table-cell table:style-name="ce311" table:formula="of:=(([.D37]+[.D67]+[.D77]+[.D95]+[.D103]+[.D107]+[.D108])/(1-[.B109]))*[.B113]" office:value-type="float" office:value="292.805685415706" calcext:value-type="float">
            <text:p>292,81</text:p>
          </table:table-cell>
          <table:table-cell table:style-name="ce350" table:formula="of:=(([.E37]+[.E67]+[.E77]+[.E95]+[.E103]+[.E107]+[.E108])/(1-[.B109]))*[.B113]" office:value-type="float" office:value="325.890635432301" calcext:value-type="float">
            <text:p>325,89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8"/>C.4 - Outros Tributos (especificar)</text:p>
          </table:table-cell>
          <table:table-cell table:style-name="ce275"/>
          <table:table-cell table:style-name="ce313" table:number-columns-repeated="2"/>
          <table:table-cell table:style-name="ce352"/>
          <table:table-cell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Total</text:p>
          </table:table-cell>
          <table:table-cell table:style-name="ce276"/>
          <table:table-cell table:style-name="ce307" table:formula="of:=SUM([.C107:.C109])" office:value-type="float" office:value="961.046434397548" calcext:value-type="float">
            <text:p>961,05 </text:p>
          </table:table-cell>
          <table:table-cell table:style-name="ce307" table:formula="of:=SUM([.D107:.D109])" office:value-type="float" office:value="956.35196390585" calcext:value-type="float">
            <text:p>956,35 </text:p>
          </table:table-cell>
          <table:table-cell table:style-name="ce307" table:formula="of:=SUM([.E107:.E109])" office:value-type="float" office:value="1064.41290158599" calcext:value-type="float">
            <text:p>1.064,41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359"/>
          <table:table-cell table:style-name="Default" table:number-columns-repeated="16378"/>
        </table:table-row>
        <table:table-row table:style-name="ro19">
          <table:table-cell table:style-name="ce175" office:value-type="string" calcext:value-type="string" table:number-columns-spanned="5" table:number-rows-spanned="1">
            <text:p>MÓDULO 7: REEMBOLSO-CRECHE</text:p>
          </table:table-cell>
          <table:covered-table-cell table:number-columns-repeated="3" table:style-name="ce277"/>
          <table:covered-table-cell table:style-name="ce353"/>
          <table:table-cell table:style-name="ce359"/>
          <table:table-cell table:style-name="Default" table:number-columns-repeated="16378"/>
        </table:table-row>
        <table:table-row table:style-name="ro29">
          <table:table-cell table:style-name="ce184" office:value-type="string" calcext:value-type="string">
            <text:p>7 - Reembolso-Creche</text:p>
          </table:table-cell>
          <table:table-cell table:style-name="ce278" office:value-type="string" calcext:value-type="string">
            <text:p>Percentuais</text:p>
          </table:table-cell>
          <table:table-cell table:number-columns-repeated="3" table:style-name="ce314" office:value-type="string" calcext:value-type="string">
            <text:p>Valor (R$) 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185" office:value-type="string" calcext:value-type="string">
            <text:p><text:s text:c="4"/>A - Reembolso-Creche (R$ 526,64) - IN SEGES/MGI nº 147/2026</text:p>
          </table:table-cell>
          <table:table-cell table:style-name="ce279" office:value-type="percentage" office:value="0.2" calcext:value-type="percentage">
            <text:p>20,00%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15" table:formula="of:=[.B119]*526.64" office:value-type="float" office:value="105.328" calcext:value-type="float">
            <text:p>105,33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5" office:value-type="string" calcext:value-type="string">
            <text:p><text:s text:c="4"/>B - CITL</text:p>
          </table:table-cell>
          <table:table-cell table:style-name="ce280" table:formula="of:=SUM([.B107:.B109])" office:value-type="percentage" office:value="0.1765" calcext:value-type="percentage">
            <text:p>17,65%</text:p>
          </table:table-cell>
          <table:table-cell table:style-name="ce316" table:formula="of:=[.C119]*[.B120]" office:value-type="float" office:value="18.590392" calcext:value-type="float">
            <text:p>18,59</text:p>
          </table:table-cell>
          <table:table-cell table:style-name="ce316" table:formula="of:=[.D119]*[.B120]" office:value-type="float" office:value="18.590392" calcext:value-type="float">
            <text:p>18,59</text:p>
          </table:table-cell>
          <table:table-cell table:style-name="ce316" table:formula="of:=[.E119]*[.B120]" office:value-type="float" office:value="18.590392" calcext:value-type="float">
            <text:p>18,59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3" office:value-type="string" calcext:value-type="string">
            <text:p>Total</text:p>
          </table:table-cell>
          <table:table-cell table:style-name="ce281"/>
          <table:table-cell table:style-name="ce317" table:formula="of:=SUM([.C119:.C120])" office:value-type="float" office:value="123.918392" calcext:value-type="float">
            <text:p>123,92</text:p>
          </table:table-cell>
          <table:table-cell table:style-name="ce317" table:formula="of:=SUM([.D119:.D120])" office:value-type="float" office:value="123.918392" calcext:value-type="float">
            <text:p>123,92</text:p>
          </table:table-cell>
          <table:table-cell table:style-name="ce317" table:formula="of:=SUM([.E119:.E120])" office:value-type="float" office:value="123.918392" calcext:value-type="float">
            <text:p>123,92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198"/>
          <table:table-cell table:style-name="ce268"/>
          <table:table-cell table:style-name="ce259"/>
          <table:table-cell table:style-name="ce327" table:number-columns-repeated="2"/>
          <table:table-cell table:style-name="ce359"/>
          <table:table-cell table:style-name="Default" table:number-columns-repeated="16378"/>
        </table:table-row>
        <table:table-row table:style-name="ro29">
          <table:table-cell table:style-name="ce206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6"/>
          <table:table-cell table:style-name="ce206"/>
          <table:table-cell table:style-name="ce359"/>
          <table:table-cell table:style-name="Default" table:number-columns-repeated="16378"/>
        </table:table-row>
        <table:table-row table:style-name="ro29">
          <table:table-cell table:style-name="ce20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7"/>
          <table:table-cell table:number-columns-repeated="2" table:style-name="ce318" office:value-type="string" office:string-value="Valor (R$) " calcext:value-type="string">
            <text:p>Valor (R$) <text:s/></text:p>
          </table:table-cell>
          <table:table-cell table:style-name="ce354" office:value-type="string" office:string-value="Valor (R$) " calcext:value-type="string">
            <text:p>Valor (R$) <text:s/>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8"/>
          <table:table-cell table:style-name="ce248" table:formula="of:=[.C37]" office:value-type="float" office:value="2202.421" calcext:value-type="float">
            <text:p>2.202,42 </text:p>
          </table:table-cell>
          <table:table-cell table:style-name="ce248" table:formula="of:=[.D37]" office:value-type="float" office:value="2202.421" calcext:value-type="float">
            <text:p>2.202,42 </text:p>
          </table:table-cell>
          <table:table-cell table:style-name="ce355" table:formula="of:=[.E37]" office:value-type="float" office:value="2496.07713333333" calcext:value-type="float">
            <text:p>2.496,08 </text:p>
          </table:table-cell>
          <table:table-cell table:style-name="ce359"/>
          <table:table-cell table:style-name="Default" table:number-columns-repeated="16378"/>
        </table:table-row>
        <table:table-row table:style-name="ro29">
          <table:table-cell table:style-name="ce208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8"/>
          <table:table-cell table:style-name="ce248" table:formula="of:=[.C67]" office:value-type="float" office:value="2037.84337601933" calcext:value-type="float">
            <text:p>2.037,84 </text:p>
          </table:table-cell>
          <table:table-cell table:style-name="ce248" table:formula="of:=[.D67]" office:value-type="float" office:value="1771.84337601933" calcext:value-type="float">
            <text:p>1.771,84 </text:p>
          </table:table-cell>
          <table:table-cell table:style-name="ce355" table:formula="of:=[.E67]" office:value-type="float" office:value="1926.0028617108" calcext:value-type="float">
            <text:p>1.926,00 </text:p>
          </table:table-cell>
          <table:table-cell table:style-name="ce359"/>
          <table:table-cell table:style-name="Default" table:number-columns-repeated="16378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8"/>
          <table:table-cell table:style-name="ce248" table:formula="of:=[.C77]" office:value-type="float" office:value="144.2585755" calcext:value-type="float">
            <text:p>144,26 </text:p>
          </table:table-cell>
          <table:table-cell table:style-name="ce248" table:formula="of:=[.D77]" office:value-type="float" office:value="144.2585755" calcext:value-type="float">
            <text:p>144,26 </text:p>
          </table:table-cell>
          <table:table-cell table:style-name="ce355" table:formula="of:=[.E77]" office:value-type="float" office:value="163.493052233333" calcext:value-type="float">
            <text:p>163,49 </text:p>
          </table:table-cell>
          <table:table-cell table:style-name="ce359"/>
          <table:table-cell table:style-name="Default" table:number-columns-repeated="16378"/>
        </table:table-row>
        <table:table-row table:style-name="ro32">
          <table:table-cell table:style-name="ce208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8"/>
          <table:table-cell table:style-name="ce248" table:formula="of:=[.C95]" office:value-type="float" office:value="468.267051222265" calcext:value-type="float">
            <text:p>468,27 </text:p>
          </table:table-cell>
          <table:table-cell table:style-name="ce248" table:formula="of:=[.D95]" office:value-type="float" office:value="715.160876222265" calcext:value-type="float">
            <text:p>715,16 </text:p>
          </table:table-cell>
          <table:table-cell table:style-name="ce355" table:formula="of:=[.E95]" office:value-type="float" office:value="801.7488431159" calcext:value-type="float">
            <text:p>801,75 </text:p>
          </table:table-cell>
          <table:table-cell table:style-name="ce359"/>
          <table:table-cell table:style-name="Default" table:number-columns-repeated="16378"/>
        </table:table-row>
        <table:table-row table:style-name="ro22">
          <table:table-cell table:style-name="ce208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8"/>
          <table:table-cell table:style-name="ce248" table:formula="of:=[.C103]" office:value-type="float" office:value="71.0233333333333" calcext:value-type="float">
            <text:p>71,02 </text:p>
          </table:table-cell>
          <table:table-cell table:style-name="ce248" table:formula="of:=[.D103]" office:value-type="float" office:value="66.0779166666667" calcext:value-type="float">
            <text:p>66,08 </text:p>
          </table:table-cell>
          <table:table-cell table:style-name="ce355" table:formula="of:=[.E103]" office:value-type="float" office:value="66.0779166666667" calcext:value-type="float">
            <text:p>66,08 </text:p>
          </table:table-cell>
          <table:table-cell table:style-name="ce359"/>
          <table:table-cell table:style-name="Default" table:number-columns-repeated="16378"/>
        </table:table-row>
        <table:table-row table:style-name="ro19">
          <table:table-cell table:style-name="ce209" office:value-type="string" calcext:value-type="string" table:number-columns-spanned="2" table:number-rows-spanned="1">
            <text:p>Subtotal (A + B + C + D + E)</text:p>
          </table:table-cell>
          <table:covered-table-cell table:style-name="ce209"/>
          <table:table-cell table:style-name="ce319" table:formula="of:=SUM([.C125:.C129])" office:value-type="float" office:value="4923.81333607493" calcext:value-type="float">
            <text:p>4.923,81 </text:p>
          </table:table-cell>
          <table:table-cell table:style-name="ce319" table:formula="of:=SUM([.D125:.D129])" office:value-type="float" office:value="4899.76174440827" calcext:value-type="float">
            <text:p>4.899,76 </text:p>
          </table:table-cell>
          <table:table-cell table:style-name="ce356" table:formula="of:=SUM([.E125:.E129])" office:value-type="float" office:value="5453.39980706004" calcext:value-type="float">
            <text:p>5.453,40 </text:p>
          </table:table-cell>
          <table:table-cell table:style-name="ce360"/>
          <table:table-cell table:style-name="Default" table:number-columns-repeated="16378"/>
        </table:table-row>
        <table:table-row table:style-name="ro20">
          <table:table-cell table:style-name="ce208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8"/>
          <table:table-cell table:style-name="ce248" table:formula="of:=[.C115]" office:value-type="float" office:value="961.046434397548" calcext:value-type="float">
            <text:p>961,05 </text:p>
          </table:table-cell>
          <table:table-cell table:style-name="ce248" table:formula="of:=[.D115]" office:value-type="float" office:value="956.35196390585" calcext:value-type="float">
            <text:p>956,35 </text:p>
          </table:table-cell>
          <table:table-cell table:style-name="ce355" table:formula="of:=[.E115]" office:value-type="float" office:value="1064.41290158599" calcext:value-type="float">
            <text:p>1.064,41 </text:p>
          </table:table-cell>
          <table:table-cell table:style-name="ce360"/>
          <table:table-cell table:style-name="Default" table:number-columns-repeated="16378"/>
        </table:table-row>
        <table:table-row table:style-name="ro38">
          <table:table-cell table:style-name="ce208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82"/>
          <table:table-cell table:style-name="ce320" table:formula="of:=[.C121]" office:value-type="float" office:value="123.918392" calcext:value-type="float">
            <text:p>123,92</text:p>
          </table:table-cell>
          <table:table-cell table:style-name="ce320" table:formula="of:=[.D121]" office:value-type="float" office:value="123.918392" calcext:value-type="float">
            <text:p>123,92</text:p>
          </table:table-cell>
          <table:table-cell table:style-name="ce320" table:formula="of:=[.E121]" office:value-type="float" office:value="123.918392" calcext:value-type="float">
            <text:p>123,92</text:p>
          </table:table-cell>
          <table:table-cell table:style-name="ce360"/>
          <table:table-cell table:style-name="Default" table:number-columns-repeated="16378"/>
        </table:table-row>
        <table:table-row table:style-name="ro29">
          <table:table-cell table:style-name="ce210" office:value-type="string" calcext:value-type="string">
            <text:p>SUBTOTAL PREÇO FIXO POR VIGILANTE</text:p>
          </table:table-cell>
          <table:table-cell table:style-name="ce283"/>
          <table:table-cell table:style-name="ce321" table:formula="of:=ROUND([.C125]+[.C126]+[.C127]+[.C128]+[.C129]+[.C131]+[.C132];2)" office:value-type="float" office:value="6008.78" calcext:value-type="float">
            <text:p>6.008,78 </text:p>
          </table:table-cell>
          <table:table-cell table:style-name="ce321" table:formula="of:=ROUND([.D125]+[.D126]+[.D127]+[.D128]+[.D129]+[.D131]+[.D132];2)" office:value-type="float" office:value="5980.03" calcext:value-type="float">
            <text:p>5.980,03 </text:p>
          </table:table-cell>
          <table:table-cell table:style-name="ce321" table:formula="of:=ROUND([.E125]+[.E126]+[.E127]+[.E128]+[.E129]+[.E131]+[.E132];2)" office:value-type="float" office:value="6641.73" calcext:value-type="float">
            <text:p>6.641,73 </text:p>
          </table:table-cell>
          <table:table-cell table:style-name="ce360"/>
          <table:table-cell table:style-name="Default" table:number-columns-repeated="16378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2"/>
          <table:table-cell table:style-name="Default" table:number-columns-repeated="16378"/>
        </table:table-row>
        <table:table-row table:style-name="ro39">
          <table:table-cell table:style-name="ce211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1"/>
          <table:table-cell/>
          <table:table-cell table:style-name="Default" table:number-columns-repeated="16378"/>
        </table:table-row>
        <table:table-row table:style-name="ro2">
          <table:table-cell table:style-name="ce363" office:value-type="string" calcext:value-type="string" table:number-columns-spanned="2" table:number-rows-spanned="1">
            <text:p>DESCRIMINAÇÃO</text:p>
          </table:table-cell>
          <table:covered-table-cell table:style-name="ce363"/>
          <table:table-cell table:style-name="ce323" office:value-type="string" calcext:value-type="string">
            <text:p>44 horas diurnas</text:p>
          </table:table-cell>
          <table:table-cell table:style-name="ce323" office:value-type="string" calcext:value-type="string">
            <text:p>12x36 Diurnas</text:p>
          </table:table-cell>
          <table:table-cell table:style-name="ce323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4" office:value-type="string" calcext:value-type="string" table:number-columns-spanned="2" table:number-rows-spanned="1">
            <text:p>VALOR DO POSTO</text:p>
          </table:table-cell>
          <table:covered-table-cell table:style-name="ce364"/>
          <table:table-cell table:style-name="ce324" table:formula="of:=[.C133]" office:value-type="float" office:value="6008.78" calcext:value-type="float">
            <text:p>6.008,78</text:p>
          </table:table-cell>
          <table:table-cell table:style-name="ce324" table:formula="of:=[.D133]*2" office:value-type="float" office:value="11960.06" calcext:value-type="float">
            <text:p>11.960,06</text:p>
          </table:table-cell>
          <table:table-cell table:style-name="ce324" table:formula="of:=[.E133]*2" office:value-type="float" office:value="13283.46" calcext:value-type="float">
            <text:p>13.283,46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5" office:value-type="string" calcext:value-type="string" table:number-columns-spanned="2" table:number-rows-spanned="1">
            <text:p>QUANTIDADE DE POSTOS</text:p>
          </table:table-cell>
          <table:covered-table-cell table:style-name="ce365"/>
          <table:table-cell table:style-name="ce325" table:formula="of:=[.C16]" office:value-type="float" office:value="1" calcext:value-type="float">
            <text:p>1</text:p>
          </table:table-cell>
          <table:table-cell table:style-name="ce325" table:formula="of:=[.D16]" office:value-type="float" office:value="0" calcext:value-type="float">
            <text:p>0</text:p>
          </table:table-cell>
          <table:table-cell table:style-name="ce325" table:formula="of:=[.E16]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5" office:value-type="string" calcext:value-type="string" table:number-columns-spanned="2" table:number-rows-spanned="1">
            <text:p>VALOR MENSAL POR POSTO</text:p>
          </table:table-cell>
          <table:covered-table-cell table:style-name="ce365"/>
          <table:table-cell table:style-name="ce324" table:formula="of:=[.C137]*[.C138]" office:value-type="float" office:value="6008.78" calcext:value-type="float">
            <text:p>6.008,78</text:p>
          </table:table-cell>
          <table:table-cell table:style-name="ce324" table:formula="of:=[.D137]*[.D138]" office:value-type="float" office:value="0" calcext:value-type="float">
            <text:p>0,00</text:p>
          </table:table-cell>
          <table:table-cell table:style-name="ce324" table:formula="of:=[.E137]*[.E138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2">
          <table:table-cell table:style-name="ce366" office:value-type="string" calcext:value-type="string" table:number-columns-spanned="2" table:number-rows-spanned="1">
            <text:p>VALOR MENSAL TOTAL</text:p>
          </table:table-cell>
          <table:covered-table-cell table:style-name="ce366"/>
          <table:table-cell table:style-name="ce367" table:formula="of:=[.C139]+[.D139]+[.E139]" office:value-type="currency" office:currency="BRL" office:value="6008.78" calcext:value-type="currency" table:number-columns-spanned="3" table:number-rows-spanned="1">
            <text:p>R$ 6.008,78</text:p>
          </table:table-cell>
          <table:covered-table-cell table:number-columns-repeated="2" table:style-name="ce367"/>
          <table:table-cell/>
          <table:table-cell table:style-name="Default" table:number-columns-repeated="16378"/>
        </table:table-row>
        <table:table-row table:style-name="ro3" table:number-rows-repeated="2">
          <table:table-cell table:style-name="ce216"/>
          <table:table-cell table:number-columns-repeated="5"/>
          <table:table-cell table:style-name="Default" table:number-columns-repeated="16378"/>
        </table:table-row>
        <table:table-row table:style-name="ro1">
          <table:table-cell table:style-name="ce196"/>
          <table:table-cell table:style-name="ce285"/>
          <table:table-cell table:style-name="ce254"/>
          <table:table-cell table:style-name="ce328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Sena Madureira'.$A$1:.$E$1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Arial3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3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37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 R$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8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">
      <number:text>R$ </number:text>
      <number:number number:decimal-places="2" number:min-decimal-places="2" number:min-integer-digits="1" number:grouping="true"/>
    </number:number-style>
    <number:number-style style:name="N141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percentage-style style:name="N144">
      <number:number number:decimal-places="4" number:min-decimal-places="4" number:min-integer-digits="1"/>
      <number:text>%</number:text>
    </number:percentage-style>
    <number:number-style style:name="N14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percentage-style style:name="N146">
      <number:number number:decimal-places="5" number:min-decimal-places="5" number:min-integer-digits="1"/>
      <number:text>%</number:text>
    </number:percentage-style>
    <number:number-style style:name="N14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7">
      <number:text loext:blank-width-char="-"> </number:text>
      <number:text-content/>
      <number:text loext:blank-width-char="-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percentage-style style:name="N148">
      <number:number number:decimal-places="3" number:min-decimal-places="3" number:min-integer-digits="1"/>
      <number:text>%</number:text>
    </number:percentage-style>
    <number:currency-style style:name="N149P0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49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49P2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3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3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scale-to-Y="3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9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sumo" style:display-name="PageStyle_Resum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nsumos" style:display-name="PageStyle_Insumo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emória_20_de_20_Cálculo" style:display-name="PageStyle_Memória de Cálcul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io_20_Branco" style:display-name="PageStyle_Rio Branc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rasiléia" style:display-name="PageStyle_Brasiléi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rauacá" style:display-name="PageStyle_Tarauacá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ras_20_Eventuais" style:display-name="PageStyle_Horas Eventuai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ruzeiro_20_do_20_Sul" style:display-name="PageStyle_Cruzeiro do Sul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eijó" style:display-name="PageStyle_Feijó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ena_20_Madureira" style:display-name="PageStyle_Sena Madureir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nce Online Multinegócios</meta:initial-creator>
    <dc:creator>IATANE ALVES TAVARES</dc:creator>
    <meta:editing-cycles>283</meta:editing-cycles>
    <meta:creation-date>2020-01-27T09:12:42</meta:creation-date>
    <dc:date>2026-06-15T18:40:14</dc:date>
    <meta:generator>LibreOffice/26.2.5.2$Windows_X86_64 LibreOffice_project/cd7284b4cbbfeb507e630c1aac019f4157393acb</meta:generator>
    <meta:document-statistic meta:table-count="10" meta:cell-count="3788" meta:object-count="0"/>
    <meta:user-defined meta:name="AppVersion">16.0300</meta:user-defined>
    <meta:user-defined meta:name="ContentTypeId">0x010100636461C4583E7D43A6B8F46B8E022446</meta:user-defined>
  </office:meta>
</office:document-meta>
</file>