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margin-left="0in" fo:margin-right="-0.2252in" fo:text-align="center" style:justify-single-word="false" fo:text-indent="0in" style:auto-text-indent="false"/>
    </style:style>
    <style:style style:name="P4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weight-asian="bold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DECLARAÇÃO DE ANUÊNCIA PRÉVIA</text:span></text:p>
      <text:p text:style-name="P1"/>
      <text:p text:style-name="P3"><text:span text:style-name="T2">PROCESSO SELETIVO GSISP - INSTITUTO NACIONAL DE PESQUISAS DA AMAZÔNIA</text:span></text:p>
      <text:p text:style-name="Standard"/>
      <text:p text:style-name="P2">Declaro minha anuência à participação do(a) servidor(a) __________________________, no Processo Seletivo Simplificado para concessão de Gratificação Temporária do Sistema de Administração dos Recursos de Tecnologia da Informação (GSISP), de Nível Superior, para a Coordenação de Tecnologia da Informação (COTIN/INPA).</text:p>
      <text:p text:style-name="P2"/>
      <text:p text:style-name="P2">Declaro, ainda, que não haverá óbice de minha parte quanto à liberação do(a) servidor(a), caso venha a ser selecionado(a) no certame, observadas as normas aplicáveis e o interesse da Administração.</text:p>
      <text:p text:style-name="P2"/>
      <text:p text:style-name="P2">ASSINATURA* DA CHEFIA IMEDIATA (NOME, CARGO E CONTATO DE TELEFONE E E-MAIL)</text:p>
      <text:p text:style-name="P2"/>
      <text:p text:style-name="P2">De acordo.</text:p>
      <text:p text:style-name="P2"/>
      <text:p text:style-name="P2">* Assinatura Digital (SouGov ou SEI)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text-align="justify" style:justify-single-word="false" fo:keep-together="always" fo:keep-with-next="always"/>
      <style:text-properties style:font-name="Courier New" fo:font-family="'Courier New'" style:font-family-generic="roman" style:font-pitch="variable" fo:font-size="16pt" fo:font-weight="bold" style:font-name-asian="Courier New1" style:font-family-asian="'Courier New'" style:font-family-generic-asian="system" style:font-pitch-asian="variable" style:font-size-asian="16pt" style:font-weight-asian="bold" style:font-name-complex="Courier New1" style:font-family-complex="'Courier New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text-align="justify" style:justify-single-word="false" fo:keep-together="always" fo:keep-with-next="always"/>
      <style:text-properties style:font-name="Courier New" fo:font-family="'Courier New'" style:font-family-generic="roman" style:font-pitch="variable" fo:font-size="16pt" fo:font-weight="bold" style:font-name-asian="Courier New1" style:font-family-asian="'Courier New'" style:font-family-generic-asian="system" style:font-pitch-asian="variable" style:font-size-asian="16pt" style:font-weight-asian="bold" style:font-name-complex="Courier New1" style:font-family-complex="'Courier New'" style:font-family-generic-complex="system" style:font-pitch-complex="variable" style:font-size-complex="16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text-align="justify" style:justify-single-word="false" fo:keep-together="always" fo:keep-with-next="always"/>
      <style:text-properties style:font-name="Courier New" fo:font-family="'Courier New'" style:font-family-generic="roman" style:font-pitch="variable" fo:font-size="16pt" fo:font-weight="bold" style:font-name-asian="Courier New1" style:font-family-asian="'Courier New'" style:font-family-generic-asian="system" style:font-pitch-asian="variable" style:font-size-asian="16pt" style:font-weight-asian="bold" style:font-name-complex="Courier New1" style:font-family-complex="'Courier New'" style:font-family-generic-complex="system" style:font-pitch-complex="variable" style:font-size-complex="16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103" meta:character-count="733" meta:non-whitespace-character-count="637"/>
    <meta:generator>LibreOfficeDev/6.0.5.2$Linux_X86_64 LibreOffice_project/</meta:generator>
  </office:meta>
</office:document-meta>
</file>