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8CBA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12" style:family="table-cell" style:parent-style-name="Default" style:data-style-name="N0"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2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36">
      <style:table-cell-properties fo:border="thin solid #000000" style:vertical-align="middle"/>
      <style:text-properties fo:font-size="9pt" style:font-size-asian="9pt" style:font-size-complex="9pt"/>
    </style:style>
    <style:style style:name="ce32" style:family="table-cell" style:parent-style-name="Default" style:data-style-name="N19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5" style:family="table-cell" style:parent-style-name="Default" style:data-style-name="N19">
      <style:table-cell-properties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8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2.75166666666667cm" style:use-optimal-column-width="true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5.21229166666667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4.33916666666667cm"/>
    </style:style>
    <style:style style:name="co9" style:family="table-column">
      <style:table-column-properties fo:break-before="auto" style:column-width="3.30729166666667cm" style:use-optimal-column-width="true"/>
    </style:style>
    <style:style style:name="co10" style:family="table-column">
      <style:table-column-properties fo:break-before="auto" style:column-width="5.08cm"/>
    </style:style>
    <style:style style:name="co11" style:family="table-column">
      <style:table-column-properties fo:break-before="auto" style:column-width="5.635625cm"/>
    </style:style>
    <style:style style:name="co12" style:family="table-column">
      <style:table-column-properties fo:break-before="auto" style:column-width="0.396875cm"/>
    </style:style>
    <style:style style:name="co13" style:family="table-column">
      <style:table-column-properties fo:break-before="auto" style:column-width="2.27541666666667cm"/>
    </style:style>
    <style:style style:name="co14" style:family="table-column">
      <style:table-column-properties fo:break-before="auto" style:column-width="1.69333333333333cm" style:use-optimal-column-width="true"/>
    </style:style>
    <style:style style:name="co15" style:family="table-column">
      <style:table-column-properties fo:break-before="auto" style:column-width="0.635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0.238125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12pt" style:use-optimal-row-height="tru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21.95pt" style:use-optimal-row-height="false" fo:break-before="auto"/>
    </style:style>
    <style:style style:name="ro10" style:family="table-row">
      <style:table-row-properties style:row-height="34.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jetos_em_contratação25_03_24" table:style-name="ta1">
        <table:table-column table:style-name="co1" table:default-cell-style-name="ce35"/>
        <table:table-column table:style-name="co2" table:default-cell-style-name="ce36"/>
        <table:table-column table:style-name="co3" table:default-cell-style-name="ce36"/>
        <table:table-column table:style-name="co4" table:default-cell-style-name="ce35"/>
        <table:table-column table:style-name="co5" table:default-cell-style-name="ce37"/>
        <table:table-column table:style-name="co6" table:default-cell-style-name="ce37"/>
        <table:table-column table:style-name="co7" table:default-cell-style-name="ce36"/>
        <table:table-column table:style-name="co8" table:default-cell-style-name="ce36"/>
        <table:table-column table:style-name="co9" table:default-cell-style-name="ce38"/>
        <table:table-column table:style-name="co10" table:default-cell-style-name="ce36"/>
        <table:table-column table:style-name="co11" table:default-cell-style-name="ce13"/>
        <table:table-column table:style-name="co12" table:default-cell-style-name="ce11"/>
        <table:table-column table:style-name="co13" table:default-cell-style-name="ce11"/>
        <table:table-column table:style-name="co14" table:number-columns-repeated="9" table:default-cell-style-name="ce11"/>
        <table:table-column table:style-name="co15" table:default-cell-style-name="ce11"/>
        <table:table-column table:style-name="co16" table:number-columns-repeated="2" table:default-cell-style-name="ce11" table:visibility="collapse"/>
        <table:table-column table:style-name="co14" table:default-cell-style-name="ce12"/>
        <table:table-column table:style-name="co14" table:number-columns-repeated="2" table:default-cell-style-name="ce11"/>
        <table:table-column table:style-name="co17" table:default-cell-style-name="ce11"/>
        <table:table-column table:style-name="co16" table:default-cell-style-name="ce11"/>
        <table:table-column table:style-name="co14" table:default-cell-style-name="ce12"/>
        <table:table-column table:style-name="co14" table:default-cell-style-name="ce11"/>
        <table:table-column table:style-name="co14" table:default-cell-style-name="ce12"/>
        <table:table-column table:style-name="co14" table:default-cell-style-name="ce11"/>
        <table:table-column table:style-name="co14" table:default-cell-style-name="ce12"/>
        <table:table-column table:style-name="co14" table:number-columns-repeated="75" table:default-cell-style-name="ce11"/>
        <table:table-column table:style-name="co16" table:number-columns-repeated="16274" table:default-cell-style-name="ce11"/>
        <table:table-row table:style-name="ro1">
          <table:table-cell office:value-type="string" table:style-name="ce2">
            <text:p>Situação dos projetos que deram entrada no processo de contratação na ANCINE até 22/03/2024 - excluídos contratação publicada e arquivados</text:p>
          </table:table-cell>
          <table:table-cell table:number-columns-repeated="9" table:style-name="ce2"/>
          <table:table-cell table:number-columns-repeated="16374" table:style-name="ce1"/>
        </table:table-row>
        <table:table-row table:style-name="ro2">
          <table:table-cell office:value-type="string" table:style-name="ce3">
            <text:p>Data de entrada na CDC (novas contratações)</text:p>
          </table:table-cell>
          <table:table-cell office:value-type="string" table:style-name="ce3">
            <text:p>Número de inscrição</text:p>
          </table:table-cell>
          <table:table-cell office:value-type="string" table:style-name="ce3">
            <text:p>Nome do Projeto</text:p>
          </table:table-cell>
          <table:table-cell office:value-type="string" table:style-name="ce3">
            <text:p>NUP</text:p>
          </table:table-cell>
          <table:table-cell office:value-type="string" table:style-name="ce3">
            <text:p>Razão Social Proponente</text:p>
          </table:table-cell>
          <table:table-cell office:value-type="string" table:style-name="ce4">
            <text:p>CNPJ proponente</text:p>
          </table:table-cell>
          <table:table-cell office:value-type="string" table:style-name="ce3">
            <text:p>Ano da chamada</text:p>
          </table:table-cell>
          <table:table-cell office:value-type="string" table:style-name="ce3">
            <text:p>Chamada</text:p>
          </table:table-cell>
          <table:table-cell office:value-type="string" table:style-name="ce3">
            <text:p>Valor selecionado</text:p>
          </table:table-cell>
          <table:table-cell office:value-type="string" table:style-name="ce3">
            <text:p>Situação para Publicação</text:p>
          </table:table-cell>
          <table:table-cell table:number-columns-repeated="16374" table:style-name="ce1"/>
        </table:table-row>
        <table:table-row table:style-name="ro3">
          <table:table-cell office:value-type="date" office:date-value="2023-07-27T00:00:00" table:style-name="ce5">
            <text:p>27/07/2023</text:p>
          </table:table-cell>
          <table:table-cell office:value-type="float" office:value="37703" table:style-name="ce6">
            <text:p>37703</text:p>
          </table:table-cell>
          <table:table-cell office:value-type="string" table:style-name="ce6">
            <text:p>AMÉLIA</text:p>
          </table:table-cell>
          <table:table-cell office:value-type="string" office:string-value="01416.012206/2022-87" table:formula="of:=VLOOKUP([.C3];['file:///C:/Users/carlo/Downloads/Fila%20Contrata%E7%E3o%20-%20CDC_SFO%20(20).xlsx'#Em_contratação_140922_em_diante.$A$2:.$B$168];2;)" table:style-name="ce5">
            <text:p>01416.012206/2022-87</text:p>
          </table:table-cell>
          <table:table-cell office:value-type="string" table:style-name="ce7">
            <text:p>DEBERTON FILMES E PRODUÇÕES LTDA</text:p>
          </table:table-cell>
          <table:table-cell office:value-type="string" table:style-name="ce8">
            <text:p>07.202.193/0001-02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4">
          <table:table-cell office:value-type="date" office:date-value="2024-01-11T00:00:00" table:style-name="ce5">
            <text:p>11/01/2024</text:p>
          </table:table-cell>
          <table:table-cell office:value-type="float" office:value="38752" table:style-name="ce6">
            <text:p>38752</text:p>
          </table:table-cell>
          <table:table-cell office:value-type="string" table:style-name="ce6">
            <text:p>Traição Entre Amigas</text:p>
          </table:table-cell>
          <table:table-cell office:value-type="string" office:string-value="01416.014037/2023-09" table:formula="of:=VLOOKUP([.C4];['file:///C:/Users/carlo/Downloads/Fila%20Contrata%E7%E3o%20-%20CDC_SFO%20(20).xlsx'#Em_contratação_140922_em_diante.$A$2:.$B$168];2;)" table:style-name="ce5">
            <text:p>01416.014037/2023-09</text:p>
          </table:table-cell>
          <table:table-cell office:value-type="string" table:style-name="ce7">
            <text:p>FILMES DO EQUADOR LTDA. </text:p>
          </table:table-cell>
          <table:table-cell office:value-type="string" table:style-name="ce8">
            <text:p>73.619.637/0001-34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137.378,1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5">
          <table:table-cell office:value-type="date" office:date-value="2024-02-05T00:00:00" table:style-name="ce5">
            <text:p>05/02/2024</text:p>
          </table:table-cell>
          <table:table-cell office:value-type="float" office:value="38863" table:style-name="ce6">
            <text:p>38863</text:p>
          </table:table-cell>
          <table:table-cell office:value-type="string" table:style-name="ce6">
            <text:p>A Adoção</text:p>
          </table:table-cell>
          <table:table-cell office:value-type="string" office:string-value="01416.000953/2024-34" table:formula="of:=VLOOKUP([.C5];['file:///C:/Users/carlo/Downloads/Fila%20Contrata%E7%E3o%20-%20CDC_SFO%20(20).xlsx'#Em_contratação_140922_em_diante.$A$2:.$B$168];2;)" table:style-name="ce5">
            <text:p>01416.000953/2024-34</text:p>
          </table:table-cell>
          <table:table-cell office:value-type="string" table:style-name="ce7">
            <text:p>DEBERTON FILMES E PRODUÇÕES LTDA </text:p>
          </table:table-cell>
          <table:table-cell office:value-type="string" table:style-name="ce8">
            <text:p>07.202.193/0001-02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4.7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2">
          <table:table-cell office:value-type="date" office:date-value="2024-02-29T00:00:00" table:style-name="ce5">
            <text:p>29/02/2024</text:p>
          </table:table-cell>
          <table:table-cell office:value-type="float" office:value="39101" table:style-name="ce6">
            <text:p>39101</text:p>
          </table:table-cell>
          <table:table-cell office:value-type="string" table:style-name="ce6">
            <text:p>O BURLADOR DO SERTÃO</text:p>
          </table:table-cell>
          <table:table-cell office:value-type="string" office:string-value="01416.000294/2024-36" table:formula="of:=VLOOKUP([.C6];['file:///C:/Users/carlo/Downloads/Fila%20Contrata%E7%E3o%20-%20CDC_SFO%20(20).xlsx'#Em_contratação_140922_em_diante.$A$2:.$B$168];2;)" table:style-name="ce5">
            <text:p>01416.000294/2024-36</text:p>
          </table:table-cell>
          <table:table-cell office:value-type="string" table:style-name="ce7">
            <text:p>ANTONIO M G DE CARVALHO PRODUÇÕES ARTISTICAS E CINEMATOGRAFICAS </text:p>
          </table:table-cell>
          <table:table-cell office:value-type="string" table:style-name="ce8">
            <text:p>07.947.109/0001-80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1.977.776,88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2">
          <table:table-cell office:value-type="date" office:date-value="2024-03-07T00:00:00" table:style-name="ce5">
            <text:p>07/03/2024</text:p>
          </table:table-cell>
          <table:table-cell office:value-type="float" office:value="39626" table:style-name="ce6">
            <text:p>39626</text:p>
          </table:table-cell>
          <table:table-cell office:value-type="string" table:style-name="ce6">
            <text:p>Viva a Vida</text:p>
          </table:table-cell>
          <table:table-cell office:value-type="string" office:string-value="01416.012567/2023-12" table:formula="of:=VLOOKUP([.C7];['file:///C:/Users/carlo/Downloads/Fila%20Contrata%E7%E3o%20-%20CDC_SFO%20(20).xlsx'#Em_contratação_140922_em_diante.$A$2:.$B$168];2;)" table:style-name="ce5">
            <text:p>01416.012567/2023-12</text:p>
          </table:table-cell>
          <table:table-cell office:value-type="string" table:style-name="ce7">
            <text:p>Ananã Produções e Eventos Ltda</text:p>
          </table:table-cell>
          <table:table-cell office:value-type="string" table:style-name="ce8">
            <text:p>01.473.536/0001-97</text:p>
          </table:table-cell>
          <table:table-cell table:style-name="ce9"/>
          <table:table-cell office:value-type="string" table:style-name="ce6">
            <text:p>COMERCIALIZAÇÃO - OPÇÃO DE INVESTIMENTO EM COMERCIALIZAÇÃO</text:p>
          </table:table-cell>
          <table:table-cell office:value-type="currency" office:value="500000" table:style-name="ce10">
            <text:p>R$ 5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4">
          <table:table-cell office:value-type="date" office:date-value="2024-03-12T00:00:00" table:style-name="ce5">
            <text:p>12/03/2024</text:p>
          </table:table-cell>
          <table:table-cell office:value-type="float" office:value="39127" table:style-name="ce6">
            <text:p>39127</text:p>
          </table:table-cell>
          <table:table-cell office:value-type="string" table:style-name="ce6">
            <text:p>FALSIANNE</text:p>
          </table:table-cell>
          <table:table-cell office:value-type="string" office:string-value="01416.002086/2024-71" table:formula="of:=VLOOKUP([.C8];['file:///C:/Users/carlo/Downloads/Fila%20Contrata%E7%E3o%20-%20CDC_SFO%20(20).xlsx'#Em_contratação_140922_em_diante.$A$2:.$B$168];2;)" table:style-name="ce5">
            <text:p>01416.002086/2024-71</text:p>
          </table:table-cell>
          <table:table-cell office:value-type="string" table:style-name="ce7">
            <text:p>34 filmes ltda </text:p>
          </table:table-cell>
          <table:table-cell office:value-type="string" table:style-name="ce8">
            <text:p>04.852.671/0001-31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4.5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2">
          <table:table-cell office:value-type="date" office:date-value="2024-03-15T00:00:00" table:style-name="ce5">
            <text:p>15/03/2024</text:p>
          </table:table-cell>
          <table:table-cell office:value-type="float" office:value="40395" table:style-name="ce9">
            <text:p>40395</text:p>
          </table:table-cell>
          <table:table-cell office:value-type="string" table:style-name="ce14">
            <text:p>COVER OVER</text:p>
          </table:table-cell>
          <table:table-cell office:value-type="string" office:string-value="01416.001131/2024-71" table:formula="of:=VLOOKUP([.C9];['file:///C:/Users/carlo/Downloads/Fila%20Contrata%E7%E3o%20-%20CDC_SFO%20(20).xlsx'#Em_contratação_140922_em_diante.$A$2:.$B$168];2;)" table:style-name="ce5">
            <text:p>01416.001131/2024-71</text:p>
          </table:table-cell>
          <table:table-cell office:value-type="string" table:style-name="ce8">
            <text:p>O SOPRO DO TEMPO LTDA</text:p>
          </table:table-cell>
          <table:table-cell office:value-type="string" table:style-name="ce8">
            <text:p>11.168.287/0001-80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400000" table:style-name="ce10">
            <text:p>R$ 4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6">
          <table:table-cell office:value-type="date" office:date-value="2020-09-23T00:00:00" table:style-name="ce5">
            <text:p>23/09/2020</text:p>
          </table:table-cell>
          <table:table-cell office:value-type="float" office:value="31324" table:style-name="ce9">
            <text:p>31324</text:p>
          </table:table-cell>
          <table:table-cell office:value-type="string" table:style-name="ce14">
            <text:p>Segue o Bloco!</text:p>
          </table:table-cell>
          <table:table-cell office:value-type="string" office:string-value="01416.008074/2020-27" table:formula="of:=VLOOKUP([.C10];['file:///C:/Users/carlo/Downloads/Fila%20Contrata%E7%E3o%20-%20CDC_SFO%20(20).xlsx'#Em_contratação_140922_em_diante.$A$2:.$B$168];2;)" table:style-name="ce5">
            <text:p>01416.008074/2020-27</text:p>
          </table:table-cell>
          <table:table-cell office:value-type="string" table:style-name="ce8">
            <text:p>FUNDAÇÃO DEMÓCRITO ROCHA</text:p>
          </table:table-cell>
          <table:table-cell office:value-type="string" table:style-name="ce8">
            <text:p>07.663.719/0001-51</text:p>
          </table:table-cell>
          <table:table-cell office:value-type="float" office:value="2018" table:style-name="ce6">
            <text:p>2018</text:p>
          </table:table-cell>
          <table:table-cell office:value-type="string" table:style-name="ce6">
            <text:p>Fluxo Contínuo Televisão 2018 - Modalidade B</text:p>
          </table:table-cell>
          <table:table-cell office:value-type="currency" office:value="400000" table:style-name="ce10">
            <text:p>R$ 4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3">
          <table:table-cell office:value-type="date" office:date-value="2021-09-30T00:00:00" table:style-name="ce15">
            <text:p>30/09/2021</text:p>
          </table:table-cell>
          <table:table-cell office:value-type="float" office:value="34821" table:style-name="ce16">
            <text:p>34821</text:p>
          </table:table-cell>
          <table:table-cell office:value-type="string" table:style-name="ce17">
            <text:p>Ranço de Amor</text:p>
          </table:table-cell>
          <table:table-cell office:value-type="string" office:string-value="01416.005312/2021-23" table:formula="of:=VLOOKUP([.C11];['file:///C:/Users/carlo/Downloads/Fila%20Contrata%E7%E3o%20-%20CDC_SFO%20(20).xlsx'#Em_contratação_140922_em_diante.$A$2:.$B$168];2;)" table:style-name="ce5">
            <text:p>01416.005312/2021-23</text:p>
          </table:table-cell>
          <table:table-cell office:value-type="string" table:style-name="ce18">
            <text:p>CAMISA TREZE CULTURAL LTDA.</text:p>
          </table:table-cell>
          <table:table-cell office:value-type="string" table:style-name="ce18">
            <text:p>05.387.293/0001-25</text:p>
          </table:table-cell>
          <table:table-cell office:value-type="float" office:value="2018" table:style-name="ce19">
            <text:p>2018</text:p>
          </table:table-cell>
          <table:table-cell office:value-type="string" table:style-name="ce19">
            <text:p>Arranjos Regionais – Projetos Longa</text:p>
          </table:table-cell>
          <table:table-cell office:value-type="currency" office:value="500000" table:style-name="ce20">
            <text:p>R$ 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3">
          <table:table-cell office:value-type="date" office:date-value="2022-06-28T00:00:00" table:style-name="ce5">
            <text:p>28/06/2022</text:p>
          </table:table-cell>
          <table:table-cell office:value-type="float" office:value="35718" table:style-name="ce9">
            <text:p>35718</text:p>
          </table:table-cell>
          <table:table-cell office:value-type="string" table:style-name="ce14">
            <text:p>O Prédio do Mundo - a Série</text:p>
          </table:table-cell>
          <table:table-cell office:value-type="string" office:string-value="01416.005655/2022-79" table:formula="of:=VLOOKUP([.C12];['file:///C:/Users/carlo/Downloads/Fila%20Contrata%E7%E3o%20-%20CDC_SFO%20(20).xlsx'#Em_contratação_140922_em_diante.$A$2:.$B$168];2;)" table:style-name="ce5">
            <text:p>01416.005655/2022-79</text:p>
          </table:table-cell>
          <table:table-cell office:value-type="string" table:style-name="ce8">
            <text:p>SORGI &amp; SORGI LTDA</text:p>
          </table:table-cell>
          <table:table-cell office:value-type="string" table:style-name="ce8">
            <text:p>20.280.757/0001-93</text:p>
          </table:table-cell>
          <table:table-cell office:value-type="float" office:value="2018" table:style-name="ce6">
            <text:p>2018</text:p>
          </table:table-cell>
          <table:table-cell office:value-type="string" table:style-name="ce6">
            <text:p>Arranjos Regionais – Desenvolvimento</text:p>
          </table:table-cell>
          <table:table-cell office:value-type="currency" office:value="70000" table:style-name="ce10">
            <text:p>R$ 7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3">
          <table:table-cell office:value-type="date" office:date-value="2023-04-03T00:00:00" table:style-name="ce21">
            <text:p>03/04/2023</text:p>
          </table:table-cell>
          <table:table-cell office:value-type="float" office:value="38232" table:style-name="ce22">
            <text:p>38232</text:p>
          </table:table-cell>
          <table:table-cell office:value-type="string" table:style-name="ce22">
            <text:p>Águas mágicas </text:p>
          </table:table-cell>
          <table:table-cell office:value-type="string" office:string-value="01416.002212/2023-15" table:formula="of:=VLOOKUP([.C13];['file:///C:/Users/carlo/Downloads/Fila%20Contrata%E7%E3o%20-%20CDC_SFO%20(20).xlsx'#Em_contratação_140922_em_diante.$A$2:.$B$168];2;)" table:style-name="ce5">
            <text:p>01416.002212/2023-15</text:p>
          </table:table-cell>
          <table:table-cell office:value-type="string" table:style-name="ce23">
            <text:p>Floresta Vídeo Gráfica e Editora Ltda - ME</text:p>
          </table:table-cell>
          <table:table-cell office:value-type="string" table:style-name="ce24">
            <text:p>05.209.603/0001-11</text:p>
          </table:table-cell>
          <table:table-cell office:value-type="float" office:value="2016" table:style-name="ce25">
            <text:p>2016</text:p>
          </table:table-cell>
          <table:table-cell office:value-type="string" table:style-name="ce22">
            <text:p>PRODAV 02</text:p>
          </table:table-cell>
          <table:table-cell office:value-type="currency" office:value="1000000" table:style-name="ce26">
            <text:p>R$ 1.0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3">
          <table:table-cell office:value-type="date" office:date-value="2023-04-03T00:00:00" table:style-name="ce5">
            <text:p>03/04/2023</text:p>
          </table:table-cell>
          <table:table-cell office:value-type="float" office:value="38224" table:style-name="ce6">
            <text:p>38224</text:p>
          </table:table-cell>
          <table:table-cell office:value-type="string" table:style-name="ce6">
            <text:p>Inovadores</text:p>
          </table:table-cell>
          <table:table-cell office:value-type="string" office:string-value="01416.002485/2023-51" table:formula="of:=VLOOKUP([.C14];['file:///C:/Users/carlo/Downloads/Fila%20Contrata%E7%E3o%20-%20CDC_SFO%20(20).xlsx'#Em_contratação_140922_em_diante.$A$2:.$B$168];2;)" table:style-name="ce5">
            <text:p>01416.002485/2023-51</text:p>
          </table:table-cell>
          <table:table-cell office:value-type="string" table:style-name="ce7">
            <text:p>Clarté Serviços de Foto e Cinema Ltda. </text:p>
          </table:table-cell>
          <table:table-cell office:value-type="string" table:style-name="ce8">
            <text:p>12.475.126/0001-00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430000" table:style-name="ce10">
            <text:p>R$ 430.000,00</text:p>
          </table:table-cell>
          <table:table-cell office:value-type="string" table:style-name="ce6">
            <text:p>Em diligência</text:p>
          </table:table-cell>
          <table:table-cell table:style-name="ce11"/>
          <table:table-cell table:style-name="ce27"/>
          <table:table-cell table:style-name="ce13"/>
          <table:table-cell table:number-columns-repeated="12" table:style-name="ce27"/>
          <table:table-cell table:style-name="ce12"/>
          <table:table-cell table:number-columns-repeated="4" table:style-name="ce27"/>
          <table:table-cell table:style-name="ce12"/>
          <table:table-cell table:style-name="ce27"/>
          <table:table-cell table:number-columns-repeated="16336"/>
          <table:table-cell table:number-columns-repeated="15" table:style-name="ce12"/>
          <table:table-cell/>
        </table:table-row>
        <table:table-row table:style-name="ro2">
          <table:table-cell office:value-type="date" office:date-value="2023-04-20T00:00:00" table:style-name="ce5">
            <text:p>20/04/2023</text:p>
          </table:table-cell>
          <table:table-cell office:value-type="float" office:value="36261" table:style-name="ce6">
            <text:p>36261</text:p>
          </table:table-cell>
          <table:table-cell office:value-type="string" table:style-name="ce6">
            <text:p>Objetos Perdidos ou A História das duas Únicas Pessoas do Planeta Terra</text:p>
          </table:table-cell>
          <table:table-cell office:value-type="string" office:string-value="01416.000040/2023-37" table:formula="of:=VLOOKUP([.C15];['file:///C:/Users/carlo/Downloads/Fila%20Contrata%E7%E3o%20-%20CDC_SFO%20(20).xlsx'#Em_contratação_140922_em_diante.$A$2:.$B$168];2;)" table:style-name="ce5">
            <text:p>01416.000040/2023-37</text:p>
          </table:table-cell>
          <table:table-cell office:value-type="string" table:style-name="ce7">
            <text:p>FILMES MAIS LTDA.</text:p>
          </table:table-cell>
          <table:table-cell office:value-type="string" table:style-name="ce8">
            <text:p>03.435.290/0001-9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CINEMA 2022</text:p>
          </table:table-cell>
          <table:table-cell office:value-type="currency" office:value="4000000" table:style-name="ce10">
            <text:p>R$ 4.0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3">
          <table:table-cell office:value-type="date" office:date-value="2023-05-08T00:00:00" table:style-name="ce5">
            <text:p>08/05/2023</text:p>
          </table:table-cell>
          <table:table-cell office:value-type="float" office:value="36833" table:style-name="ce6">
            <text:p>36833</text:p>
          </table:table-cell>
          <table:table-cell office:value-type="string" table:style-name="ce6">
            <text:p>Somente Nós</text:p>
          </table:table-cell>
          <table:table-cell office:value-type="string" office:string-value="01416.004822/2022-64" table:formula="of:=VLOOKUP([.C16];['file:///C:/Users/carlo/Downloads/Fila%20Contrata%E7%E3o%20-%20CDC_SFO%20(20).xlsx'#Em_contratação_140922_em_diante.$A$2:.$B$168];2;)" table:style-name="ce5">
            <text:p>01416.004822/2022-64</text:p>
          </table:table-cell>
          <table:table-cell office:value-type="string" table:style-name="ce7">
            <text:p>Roteiraria Conteúdos Ltda ME</text:p>
          </table:table-cell>
          <table:table-cell office:value-type="string" table:style-name="ce8">
            <text:p>23.398.455/0001-02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number-columns-repeated="16336"/>
          <table:table-cell table:number-columns-repeated="15" table:style-name="ce12"/>
          <table:table-cell/>
        </table:table-row>
        <table:table-row table:style-name="ro3">
          <table:table-cell office:value-type="date" office:date-value="2023-05-10T00:00:00" table:style-name="ce5">
            <text:p>10/05/2023</text:p>
          </table:table-cell>
          <table:table-cell office:value-type="float" office:value="37021" table:style-name="ce6">
            <text:p>37021</text:p>
          </table:table-cell>
          <table:table-cell office:value-type="string" table:style-name="ce6">
            <text:p>Só Não Posso Dizer O Nome</text:p>
          </table:table-cell>
          <table:table-cell office:value-type="string" office:string-value="01416.014165/2022-63" table:formula="of:=VLOOKUP([.C17];['file:///C:/Users/carlo/Downloads/Fila%20Contrata%E7%E3o%20-%20CDC_SFO%20(20).xlsx'#Em_contratação_140922_em_diante.$A$2:.$B$168];2;)" table:style-name="ce5">
            <text:p>01416.014165/2022-63</text:p>
          </table:table-cell>
          <table:table-cell office:value-type="string" table:style-name="ce7">
            <text:p>O2 Produções Artísticas e Cinematográficas Ltda</text:p>
          </table:table-cell>
          <table:table-cell office:value-type="string" table:style-name="ce8">
            <text:p>67.431.718/0001-03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</text:p>
          </table:table-cell>
          <table:table-cell office:value-type="currency" office:value="4545031" table:style-name="ce10">
            <text:p>R$ 4.545.031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5" table:style-name="ce12"/>
          <table:table-cell/>
        </table:table-row>
        <table:table-row table:style-name="ro3">
          <table:table-cell office:value-type="date" office:date-value="2023-05-15T00:00:00" table:style-name="ce5">
            <text:p>15/05/2023</text:p>
          </table:table-cell>
          <table:table-cell office:value-type="float" office:value="38223" table:style-name="ce6">
            <text:p>38223</text:p>
          </table:table-cell>
          <table:table-cell office:value-type="string" table:style-name="ce6">
            <text:p>A Sensacional Vilabarca</text:p>
          </table:table-cell>
          <table:table-cell office:value-type="string" office:string-value="01416.002618/2023-90" table:formula="of:=VLOOKUP([.C18];['file:///C:/Users/carlo/Downloads/Fila%20Contrata%E7%E3o%20-%20CDC_SFO%20(20).xlsx'#Em_contratação_140922_em_diante.$A$2:.$B$168];2;)" table:style-name="ce5">
            <text:p>01416.002618/2023-90</text:p>
          </table:table-cell>
          <table:table-cell office:value-type="string" table:style-name="ce7">
            <text:p>Iluminuras Estúdio de Animação de Filmes LTDA</text:p>
          </table:table-cell>
          <table:table-cell office:value-type="string" table:style-name="ce8">
            <text:p>20.240.711/0001-40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600000" table:style-name="ce10">
            <text:p>R$ 6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4">
          <table:table-cell office:value-type="date" office:date-value="2023-05-24T00:00:00" table:style-name="ce5">
            <text:p>24/05/2023</text:p>
          </table:table-cell>
          <table:table-cell office:value-type="float" office:value="38251" table:style-name="ce6">
            <text:p>38251</text:p>
          </table:table-cell>
          <table:table-cell office:value-type="string" table:style-name="ce6">
            <text:p>A turma da pororoca</text:p>
          </table:table-cell>
          <table:table-cell office:value-type="string" office:string-value="01416.002689/2023-92" table:formula="of:=VLOOKUP([.C19];['file:///C:/Users/carlo/Downloads/Fila%20Contrata%E7%E3o%20-%20CDC_SFO%20(20).xlsx'#Em_contratação_140922_em_diante.$A$2:.$B$168];2;)" table:style-name="ce5">
            <text:p>01416.002689/2023-92</text:p>
          </table:table-cell>
          <table:table-cell office:value-type="string" table:style-name="ce7">
            <text:p>C M O Tavernard ME</text:p>
          </table:table-cell>
          <table:table-cell office:value-type="string" table:style-name="ce8">
            <text:p>22.130.419/0001-09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600000" table:style-name="ce28">
            <text:p>R$ 6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4">
          <table:table-cell office:value-type="date" office:date-value="2023-05-24T00:00:00" table:style-name="ce5">
            <text:p>24/05/2023</text:p>
          </table:table-cell>
          <table:table-cell office:value-type="float" office:value="38234" table:style-name="ce6">
            <text:p>38234</text:p>
          </table:table-cell>
          <table:table-cell office:value-type="string" table:style-name="ce6">
            <text:p>APA: Arco e escudo</text:p>
          </table:table-cell>
          <table:table-cell office:value-type="string" office:string-value="01416.002821/2023-66" table:formula="of:=VLOOKUP([.C20];['file:///C:/Users/carlo/Downloads/Fila%20Contrata%E7%E3o%20-%20CDC_SFO%20(20).xlsx'#Em_contratação_140922_em_diante.$A$2:.$B$168];2;)" table:style-name="ce5">
            <text:p>01416.002821/2023-66</text:p>
          </table:table-cell>
          <table:table-cell office:value-type="string" table:style-name="ce7">
            <text:p>Lamparina Filmes Ltda - EPP</text:p>
          </table:table-cell>
          <table:table-cell office:value-type="string" table:style-name="ce8">
            <text:p>21.849.042/0001-71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430000" table:style-name="ce28">
            <text:p>R$ 43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3">
          <table:table-cell office:value-type="date" office:date-value="2023-05-24T00:00:00" table:style-name="ce5">
            <text:p>24/05/2023</text:p>
          </table:table-cell>
          <table:table-cell office:value-type="float" office:value="38260" table:style-name="ce6">
            <text:p>38260</text:p>
          </table:table-cell>
          <table:table-cell office:value-type="string" table:style-name="ce6">
            <text:p>O amor em tempos de bullying</text:p>
          </table:table-cell>
          <table:table-cell office:value-type="string" office:string-value="01416.002822/2023-19" table:formula="of:=VLOOKUP([.C21];['file:///C:/Users/carlo/Downloads/Fila%20Contrata%E7%E3o%20-%20CDC_SFO%20(20).xlsx'#Em_contratação_140922_em_diante.$A$2:.$B$168];2;)" table:style-name="ce5">
            <text:p>01416.002822/2023-19</text:p>
          </table:table-cell>
          <table:table-cell office:value-type="string" table:style-name="ce7">
            <text:p>TV Norte Independente Serviços de Produção de Vídeos ltda</text:p>
          </table:table-cell>
          <table:table-cell office:value-type="string" table:style-name="ce8">
            <text:p>02.402.531/0001-36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1000000" table:style-name="ce28">
            <text:p>R$ 1.0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style-name="ce11"/>
          <table:table-cell table:style-name="ce13"/>
          <table:table-cell table:number-columns-repeated="12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3">
          <table:table-cell office:value-type="date" office:date-value="2023-06-06T00:00:00" table:style-name="ce5">
            <text:p>06/06/2023</text:p>
          </table:table-cell>
          <table:table-cell office:value-type="float" office:value="37526" table:style-name="ce6">
            <text:p>37526</text:p>
          </table:table-cell>
          <table:table-cell office:value-type="string" table:style-name="ce6">
            <text:p>Imagem do Pensamento</text:p>
          </table:table-cell>
          <table:table-cell office:value-type="string" office:string-value="01416.011524/2022-21" table:formula="of:=VLOOKUP([.C22];['file:///C:/Users/carlo/Downloads/Fila%20Contrata%E7%E3o%20-%20CDC_SFO%20(20).xlsx'#Em_contratação_140922_em_diante.$A$2:.$B$168];2;)" table:style-name="ce5">
            <text:p>01416.011524/2022-21</text:p>
          </table:table-cell>
          <table:table-cell office:value-type="string" table:style-name="ce7">
            <text:p>Bodhgaya Films Produções Cinematográficas Ltda</text:p>
          </table:table-cell>
          <table:table-cell office:value-type="string" table:style-name="ce8">
            <text:p>12.026.302/0001-18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 E VOD NOVOS REALIZADORES 2022</text:p>
          </table:table-cell>
          <table:table-cell office:value-type="currency" office:value="495363.44" table:style-name="ce28">
            <text:p>R$ 495.363,44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3">
          <table:table-cell office:value-type="date" office:date-value="2023-06-22T00:00:00" table:style-name="ce5">
            <text:p>22/06/2023</text:p>
          </table:table-cell>
          <table:table-cell office:value-type="float" office:value="37652" table:style-name="ce6">
            <text:p>37652</text:p>
          </table:table-cell>
          <table:table-cell office:value-type="string" table:style-name="ce6">
            <text:p>Recontos</text:p>
          </table:table-cell>
          <table:table-cell office:value-type="string" office:string-value="01416.005669/2023-73" table:formula="of:=VLOOKUP([.C23];['file:///C:/Users/carlo/Downloads/Fila%20Contrata%E7%E3o%20-%20CDC_SFO%20(20).xlsx'#Em_contratação_140922_em_diante.$A$2:.$B$168];2;)" table:style-name="ce5">
            <text:p>01416.005669/2023-73</text:p>
          </table:table-cell>
          <table:table-cell office:value-type="string" table:style-name="ce7">
            <text:p>PROCONTENT PRODUÇÃO LTDA</text:p>
          </table:table-cell>
          <table:table-cell office:value-type="string" table:style-name="ce8">
            <text:p>12.286.408/0001-5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 E VOD NOVOS REALIZADORES 2022</text:p>
          </table:table-cell>
          <table:table-cell office:value-type="currency" office:value="475000" table:style-name="ce28">
            <text:p>R$ 475.000,00</text:p>
          </table:table-cell>
          <table:table-cell office:value-type="string" table:style-name="ce6">
            <text:p>Em diligência</text:p>
          </table:table-cell>
          <table:table-cell table:style-name="ce29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3">
          <table:table-cell office:value-type="date" office:date-value="2023-06-23T00:00:00" table:style-name="ce5">
            <text:p>23/06/2023</text:p>
          </table:table-cell>
          <table:table-cell office:value-type="float" office:value="37677" table:style-name="ce6">
            <text:p>37677</text:p>
          </table:table-cell>
          <table:table-cell office:value-type="string" table:style-name="ce6">
            <text:p>CONTRACAPA - 2a. Temporada </text:p>
          </table:table-cell>
          <table:table-cell office:value-type="string" office:string-value="01416.005358/2023-12" table:formula="of:=VLOOKUP([.C24];['file:///C:/Users/carlo/Downloads/Fila%20Contrata%E7%E3o%20-%20CDC_SFO%20(20).xlsx'#Em_contratação_140922_em_diante.$A$2:.$B$168];2;)" table:style-name="ce5">
            <text:p>01416.005358/2023-12</text:p>
          </table:table-cell>
          <table:table-cell office:value-type="string" table:style-name="ce7">
            <text:p>GP7 CINEMA LTDA</text:p>
          </table:table-cell>
          <table:table-cell office:value-type="string" table:style-name="ce8">
            <text:p>04.937.797/0001-09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4500000" table:style-name="ce28">
            <text:p>R$ 4.5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4">
          <table:table-cell office:value-type="date" office:date-value="2023-06-23T00:00:00" table:style-name="ce5">
            <text:p>23/06/2023</text:p>
          </table:table-cell>
          <table:table-cell office:value-type="float" office:value="37753" table:style-name="ce6">
            <text:p>37753</text:p>
          </table:table-cell>
          <table:table-cell office:value-type="string" table:style-name="ce6">
            <text:p>A Imagem do Brasil</text:p>
          </table:table-cell>
          <table:table-cell office:value-type="string" office:string-value="01416.001819/2022-99" table:formula="of:=VLOOKUP([.C25];['file:///C:/Users/carlo/Downloads/Fila%20Contrata%E7%E3o%20-%20CDC_SFO%20(20).xlsx'#Em_contratação_140922_em_diante.$A$2:.$B$168];2;)" table:style-name="ce5">
            <text:p>01416.001819/2022-99</text:p>
          </table:table-cell>
          <table:table-cell office:value-type="string" table:style-name="ce7">
            <text:p>HL PRODUTORA DE FILMES LTDA</text:p>
          </table:table-cell>
          <table:table-cell office:value-type="string" table:style-name="ce8">
            <text:p>07.115.568/0001-05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850000" table:style-name="ce28">
            <text:p>R$ 85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3">
          <table:table-cell office:value-type="date" office:date-value="2023-06-28T00:00:00" table:style-name="ce5">
            <text:p>28/06/2023</text:p>
          </table:table-cell>
          <table:table-cell office:value-type="float" office:value="37987" table:style-name="ce6">
            <text:p>37987</text:p>
          </table:table-cell>
          <table:table-cell office:value-type="string" table:style-name="ce6">
            <text:p>Um Mergulho Na Moda Praia</text:p>
          </table:table-cell>
          <table:table-cell office:value-type="string" office:string-value="01416.011818/2022-52" table:formula="of:=VLOOKUP([.C26];['file:///C:/Users/carlo/Downloads/Fila%20Contrata%E7%E3o%20-%20CDC_SFO%20(20).xlsx'#Em_contratação_140922_em_diante.$A$2:.$B$168];2;)" table:style-name="ce5">
            <text:p>01416.011818/2022-52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500000" table:style-name="ce28">
            <text:p>R$ 1.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4">
          <table:table-cell office:value-type="date" office:date-value="2023-06-30T00:00:00" table:style-name="ce5">
            <text:p>30/06/2023</text:p>
          </table:table-cell>
          <table:table-cell office:value-type="float" office:value="37811" table:style-name="ce6">
            <text:p>37811</text:p>
          </table:table-cell>
          <table:table-cell office:value-type="string" table:style-name="ce6">
            <text:p>KITESURF / BR</text:p>
          </table:table-cell>
          <table:table-cell office:value-type="string" office:string-value="01416.012258/2022-53" table:formula="of:=VLOOKUP([.C27];['file:///C:/Users/carlo/Downloads/Fila%20Contrata%E7%E3o%20-%20CDC_SFO%20(20).xlsx'#Em_contratação_140922_em_diante.$A$2:.$B$168];2;)" table:style-name="ce5">
            <text:p>01416.012258/2022-53</text:p>
          </table:table-cell>
          <table:table-cell office:value-type="string" table:style-name="ce7">
            <text:p>Liberato Produções Culturais ltda</text:p>
          </table:table-cell>
          <table:table-cell office:value-type="string" table:style-name="ce8">
            <text:p>14.372.650/0001-72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684212.52" table:style-name="ce28">
            <text:p>R$ 684.212,52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35"/>
          <table:table-cell table:number-columns-repeated="16" table:style-name="ce11"/>
        </table:table-row>
        <table:table-row table:style-name="ro7">
          <table:table-cell office:value-type="date" office:date-value="2023-07-10T00:00:00" table:style-name="ce5">
            <text:p>10/07/2023</text:p>
          </table:table-cell>
          <table:table-cell office:value-type="float" office:value="37827" table:style-name="ce6">
            <text:p>37827</text:p>
          </table:table-cell>
          <table:table-cell office:value-type="string" table:style-name="ce6">
            <text:p>Frei Luiz, o documentário </text:p>
          </table:table-cell>
          <table:table-cell office:value-type="string" office:string-value="01416.006535/2023-70" table:formula="of:=VLOOKUP([.C28];['file:///C:/Users/carlo/Downloads/Fila%20Contrata%E7%E3o%20-%20CDC_SFO%20(20).xlsx'#Em_contratação_140922_em_diante.$A$2:.$B$168];2;)" table:style-name="ce5">
            <text:p>01416.006535/2023-70</text:p>
          </table:table-cell>
          <table:table-cell office:value-type="string" table:style-name="ce7">
            <text:p>No Ar Comunicação Ltda</text:p>
          </table:table-cell>
          <table:table-cell office:value-type="string" table:style-name="ce8">
            <text:p>68.593.466/0001-81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831085.53" table:style-name="ce28">
            <text:p>R$ 831.085,53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35" table:style-name="ce11"/>
          <table:table-cell table:number-columns-repeated="16" table:style-name="ce11"/>
        </table:table-row>
        <table:table-row table:style-name="ro3">
          <table:table-cell office:value-type="date" office:date-value="2023-07-10T00:00:00" table:style-name="ce5">
            <text:p>10/07/2023</text:p>
          </table:table-cell>
          <table:table-cell office:value-type="float" office:value="37722" table:style-name="ce6">
            <text:p>37722</text:p>
          </table:table-cell>
          <table:table-cell office:value-type="string" table:style-name="ce6">
            <text:p>Na Torcida</text:p>
          </table:table-cell>
          <table:table-cell office:value-type="string" office:string-value="01416.011916/2022-90" table:formula="of:=VLOOKUP([.C29];['file:///C:/Users/carlo/Downloads/Fila%20Contrata%E7%E3o%20-%20CDC_SFO%20(20).xlsx'#Em_contratação_140922_em_diante.$A$2:.$B$168];2;)" table:style-name="ce5">
            <text:p>01416.011916/2022-90</text:p>
          </table:table-cell>
          <table:table-cell office:value-type="string" table:style-name="ce7">
            <text:p>Realizart Produção Audiovisual Ltda</text:p>
          </table:table-cell>
          <table:table-cell office:value-type="string" table:style-name="ce8">
            <text:p>01.282.220/0001-18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936010.9" table:style-name="ce28">
            <text:p>R$ 936.010,9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35" table:style-name="ce11"/>
          <table:table-cell table:number-columns-repeated="16" table:style-name="ce11"/>
        </table:table-row>
        <table:table-row table:style-name="ro3">
          <table:table-cell office:value-type="date" office:date-value="2023-07-12T00:00:00" table:style-name="ce5">
            <text:p>12/07/2023</text:p>
          </table:table-cell>
          <table:table-cell office:value-type="float" office:value="37779" table:style-name="ce6">
            <text:p>37779</text:p>
          </table:table-cell>
          <table:table-cell office:value-type="string" table:style-name="ce6">
            <text:p>Plebe Rude </text:p>
          </table:table-cell>
          <table:table-cell office:value-type="string" office:string-value="01416.011961/2022-44" table:formula="of:=VLOOKUP([.C30];['file:///C:/Users/carlo/Downloads/Fila%20Contrata%E7%E3o%20-%20CDC_SFO%20(20).xlsx'#Em_contratação_140922_em_diante.$A$2:.$B$168];2;)" table:style-name="ce5">
            <text:p>01416.011961/2022-44</text:p>
          </table:table-cell>
          <table:table-cell office:value-type="string" table:style-name="ce7">
            <text:p>Fraiha Produções de Eventos e Editora Ltda.</text:p>
          </table:table-cell>
          <table:table-cell office:value-type="string" table:style-name="ce8">
            <text:p>00.538.914/0001-0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795300" table:style-name="ce10">
            <text:p>R$ 795.3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35" table:style-name="ce11"/>
          <table:table-cell table:number-columns-repeated="16" table:style-name="ce11"/>
        </table:table-row>
        <table:table-row table:style-name="ro5">
          <table:table-cell office:value-type="date" office:date-value="2023-07-12T00:00:00" table:style-name="ce5">
            <text:p>12/07/2023</text:p>
          </table:table-cell>
          <table:table-cell office:value-type="float" office:value="39406" table:style-name="ce6">
            <text:p>39406</text:p>
          </table:table-cell>
          <table:table-cell office:value-type="string" table:style-name="ce6">
            <text:p>Fora do eixo</text:p>
          </table:table-cell>
          <table:table-cell office:value-type="string" office:string-value="01416.006202/2023-41" table:formula="of:=VLOOKUP([.C31];['file:///C:/Users/carlo/Downloads/Fila%20Contrata%E7%E3o%20-%20CDC_SFO%20(20).xlsx'#Em_contratação_140922_em_diante.$A$2:.$B$168];2;)" table:style-name="ce5">
            <text:p>01416.006202/2023-41</text:p>
          </table:table-cell>
          <table:table-cell office:value-type="string" table:style-name="ce7">
            <text:p>Bulb Produtora Ltda-Me</text:p>
          </table:table-cell>
          <table:table-cell office:value-type="string" table:style-name="ce8">
            <text:p>18.741.266/0001-50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string" table:style-name="ce10">
            <text:p> R$ 56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35" table:style-name="ce11"/>
          <table:table-cell table:number-columns-repeated="16" table:style-name="ce11"/>
        </table:table-row>
        <table:table-row table:style-name="ro3">
          <table:table-cell office:value-type="date" office:date-value="2023-07-12T00:00:00" table:style-name="ce5">
            <text:p>12/07/2023</text:p>
          </table:table-cell>
          <table:table-cell office:value-type="float" office:value="39425" table:style-name="ce6">
            <text:p>39425</text:p>
          </table:table-cell>
          <table:table-cell office:value-type="string" table:style-name="ce6">
            <text:p>Música &amp; estilo</text:p>
          </table:table-cell>
          <table:table-cell office:value-type="string" office:string-value="01416.006256/2023-14" table:formula="of:=VLOOKUP([.C32];['file:///C:/Users/carlo/Downloads/Fila%20Contrata%E7%E3o%20-%20CDC_SFO%20(20).xlsx'#Em_contratação_140922_em_diante.$A$2:.$B$168];2;)" table:style-name="ce5">
            <text:p>01416.006256/2023-14</text:p>
          </table:table-cell>
          <table:table-cell office:value-type="string" table:style-name="ce7">
            <text:p>Sylvia Patricia Produções Artísticas Eireli – ME</text:p>
          </table:table-cell>
          <table:table-cell office:value-type="string" table:style-name="ce8">
            <text:p>00.918.605/0001-66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600000" table:style-name="ce10">
            <text:p>R$ 6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35" table:style-name="ce11"/>
          <table:table-cell table:number-columns-repeated="16" table:style-name="ce11"/>
        </table:table-row>
        <table:table-row table:style-name="ro3">
          <table:table-cell office:value-type="date" office:date-value="2023-07-14T00:00:00" table:style-name="ce5">
            <text:p>14/07/2023</text:p>
          </table:table-cell>
          <table:table-cell office:value-type="float" office:value="36752" table:style-name="ce6">
            <text:p>36752</text:p>
          </table:table-cell>
          <table:table-cell office:value-type="string" table:style-name="ce6">
            <text:p>Lupita na Cidade de Gente Grande</text:p>
          </table:table-cell>
          <table:table-cell office:value-type="string" office:string-value="01416.000917/2023-90" table:formula="of:=VLOOKUP([.C33];['file:///C:/Users/carlo/Downloads/Fila%20Contrata%E7%E3o%20-%20CDC_SFO%20(20).xlsx'#Em_contratação_140922_em_diante.$A$2:.$B$168];2;)" table:style-name="ce5">
            <text:p>01416.000917/2023-90</text:p>
          </table:table-cell>
          <table:table-cell office:value-type="string" table:style-name="ce7">
            <text:p>J O de Queiroga Neto EPP</text:p>
          </table:table-cell>
          <table:table-cell office:value-type="string" table:style-name="ce8">
            <text:p>08.813.728/0001-4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OPRODUÇÃO INTERNACIONAL 2022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7-19T00:00:00" table:style-name="ce5">
            <text:p>19/07/2023</text:p>
          </table:table-cell>
          <table:table-cell office:value-type="float" office:value="38082" table:style-name="ce6">
            <text:p>38082</text:p>
          </table:table-cell>
          <table:table-cell office:value-type="string" table:style-name="ce6">
            <text:p>NA FORÇA DA LEI - 2ª TEMPORADA</text:p>
          </table:table-cell>
          <table:table-cell office:value-type="string" office:string-value="01416.013056/2022-29" table:formula="of:=VLOOKUP([.C34];['file:///C:/Users/carlo/Downloads/Fila%20Contrata%E7%E3o%20-%20CDC_SFO%20(20).xlsx'#Em_contratação_140922_em_diante.$A$2:.$B$168];2;)" table:style-name="ce5">
            <text:p>01416.013056/2022-29</text:p>
          </table:table-cell>
          <table:table-cell office:value-type="string" table:style-name="ce7">
            <text:p>CONCEITO A em Audiovisual S/A</text:p>
          </table:table-cell>
          <table:table-cell office:value-type="string" table:style-name="ce8">
            <text:p>73.560.195/0001-0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800000" table:style-name="ce10">
            <text:p>R$ 8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7-21T00:00:00" table:style-name="ce5">
            <text:p>21/07/2023</text:p>
          </table:table-cell>
          <table:table-cell office:value-type="float" office:value="38084" table:style-name="ce6">
            <text:p>38084</text:p>
          </table:table-cell>
          <table:table-cell office:value-type="string" table:style-name="ce6">
            <text:p>Pedido de Casamento</text:p>
          </table:table-cell>
          <table:table-cell office:value-type="string" office:string-value="01416.012868/2022-57" table:formula="of:=VLOOKUP([.C35];['file:///C:/Users/carlo/Downloads/Fila%20Contrata%E7%E3o%20-%20CDC_SFO%20(20).xlsx'#Em_contratação_140922_em_diante.$A$2:.$B$168];2;)" table:style-name="ce5">
            <text:p>01416.012868/2022-57</text:p>
          </table:table-cell>
          <table:table-cell office:value-type="string" table:style-name="ce7">
            <text:p>PLAYTV TELEVISAO LTDA</text:p>
          </table:table-cell>
          <table:table-cell office:value-type="string" table:style-name="ce8">
            <text:p>07.121.705/0001-0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2391313" table:style-name="ce10">
            <text:p>R$ 2.391.313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7-25T00:00:00" table:style-name="ce5">
            <text:p>25/07/2023</text:p>
          </table:table-cell>
          <table:table-cell office:value-type="float" office:value="37875" table:style-name="ce6">
            <text:p>37875</text:p>
          </table:table-cell>
          <table:table-cell office:value-type="string" table:style-name="ce6">
            <text:p>2 GRAUS AO SUL DO EQUADOR</text:p>
          </table:table-cell>
          <table:table-cell office:value-type="string" office:string-value="01416.011939/2022-02" table:formula="of:=VLOOKUP([.C36];['file:///C:/Users/carlo/Downloads/Fila%20Contrata%E7%E3o%20-%20CDC_SFO%20(20).xlsx'#Em_contratação_140922_em_diante.$A$2:.$B$168];2;)" table:style-name="ce5">
            <text:p>01416.011939/2022-02</text:p>
          </table:table-cell>
          <table:table-cell office:value-type="string" table:style-name="ce7">
            <text:p>Guarnicê Produções Eireli</text:p>
          </table:table-cell>
          <table:table-cell office:value-type="string" table:style-name="ce8">
            <text:p>17.902.521/0001-3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2500000" table:style-name="ce10">
            <text:p>R$ 2.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4">
          <table:table-cell office:value-type="date" office:date-value="2023-07-25T00:00:00" table:style-name="ce5">
            <text:p>25/07/2023</text:p>
          </table:table-cell>
          <table:table-cell office:value-type="float" office:value="39429" table:style-name="ce6">
            <text:p>39429</text:p>
          </table:table-cell>
          <table:table-cell office:value-type="string" table:style-name="ce6">
            <text:p>Entrando no armário</text:p>
          </table:table-cell>
          <table:table-cell office:value-type="string" office:string-value="01416.005847/2023-66" table:formula="of:=VLOOKUP([.C37];['file:///C:/Users/carlo/Downloads/Fila%20Contrata%E7%E3o%20-%20CDC_SFO%20(20).xlsx'#Em_contratação_140922_em_diante.$A$2:.$B$168];2;)" table:style-name="ce5">
            <text:p>01416.005847/2023-66</text:p>
          </table:table-cell>
          <table:table-cell office:value-type="string" table:style-name="ce7">
            <text:p>L Monteiro Maia Eireli – EPP</text:p>
          </table:table-cell>
          <table:table-cell office:value-type="string" table:style-name="ce8">
            <text:p>28.442.482/0001-59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600000" table:style-name="ce10">
            <text:p>R$ 6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4">
          <table:table-cell office:value-type="date" office:date-value="2023-07-27T00:00:00" table:style-name="ce5">
            <text:p>27/07/2023</text:p>
          </table:table-cell>
          <table:table-cell office:value-type="float" office:value="37356" table:style-name="ce6">
            <text:p>37356</text:p>
          </table:table-cell>
          <table:table-cell office:value-type="string" table:style-name="ce6">
            <text:p>EnTourNo - 2da Temporada</text:p>
          </table:table-cell>
          <table:table-cell office:value-type="string" office:string-value="01416.011718/2022-26" table:formula="of:=VLOOKUP([.C38];['file:///C:/Users/carlo/Downloads/Fila%20Contrata%E7%E3o%20-%20CDC_SFO%20(20).xlsx'#Em_contratação_140922_em_diante.$A$2:.$B$168];2;)" table:style-name="ce5">
            <text:p>01416.011718/2022-26</text:p>
          </table:table-cell>
          <table:table-cell office:value-type="string" table:style-name="ce7">
            <text:p>WALPER RUAS PRODUÇÕES LTDA</text:p>
          </table:table-cell>
          <table:table-cell office:value-type="string" table:style-name="ce8">
            <text:p>05.456.798/0001-02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8">
          <table:table-cell office:value-type="date" office:date-value="2023-07-27T00:00:00" table:style-name="ce5">
            <text:p>27/07/2023</text:p>
          </table:table-cell>
          <table:table-cell office:value-type="float" office:value="38037" table:style-name="ce6">
            <text:p>38037</text:p>
          </table:table-cell>
          <table:table-cell office:value-type="string" table:style-name="ce6">
            <text:p>Fashion Bytes - A Moda Digital</text:p>
          </table:table-cell>
          <table:table-cell office:value-type="string" office:string-value="01416.012807/2022-90" table:formula="of:=VLOOKUP([.C39];['file:///C:/Users/carlo/Downloads/Fila%20Contrata%E7%E3o%20-%20CDC_SFO%20(20).xlsx'#Em_contratação_140922_em_diante.$A$2:.$B$168];2;)" table:style-name="ce5">
            <text:p>01416.012807/2022-90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840000" table:style-name="ce10">
            <text:p>R$ 84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4">
          <table:table-cell office:value-type="date" office:date-value="2023-08-02T00:00:00" table:style-name="ce5">
            <text:p>02/08/2023</text:p>
          </table:table-cell>
          <table:table-cell office:value-type="float" office:value="37734" table:style-name="ce6">
            <text:p>37734</text:p>
          </table:table-cell>
          <table:table-cell office:value-type="string" table:style-name="ce6">
            <text:p>Bandoleiras </text:p>
          </table:table-cell>
          <table:table-cell office:value-type="string" office:string-value="01416.005119/2023-54" table:formula="of:=VLOOKUP([.C40];['file:///C:/Users/carlo/Downloads/Fila%20Contrata%E7%E3o%20-%20CDC_SFO%20(20).xlsx'#Em_contratação_140922_em_diante.$A$2:.$B$168];2;)" table:style-name="ce5">
            <text:p>01416.005119/2023-54</text:p>
          </table:table-cell>
          <table:table-cell office:value-type="string" table:style-name="ce7">
            <text:p>Têm Dendê Produções LTDA - ME</text:p>
          </table:table-cell>
          <table:table-cell office:value-type="string" table:style-name="ce8">
            <text:p>15.128.758/0001-8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02T00:00:00" table:style-name="ce5">
            <text:p>02/08/2023</text:p>
          </table:table-cell>
          <table:table-cell office:value-type="float" office:value="37808" table:style-name="ce6">
            <text:p>37808</text:p>
          </table:table-cell>
          <table:table-cell office:value-type="string" table:style-name="ce6">
            <text:p>Contos do Amanhã - Prelúdio de uma revolução </text:p>
          </table:table-cell>
          <table:table-cell office:value-type="string" office:string-value="01416.012130/2022-90" table:formula="of:=VLOOKUP([.C41];['file:///C:/Users/carlo/Downloads/Fila%20Contrata%E7%E3o%20-%20CDC_SFO%20(20).xlsx'#Em_contratação_140922_em_diante.$A$2:.$B$168];2;)" table:style-name="ce5">
            <text:p>01416.012130/2022-90</text:p>
          </table:table-cell>
          <table:table-cell office:value-type="string" table:style-name="ce7">
            <text:p>Bactéria Filmes LTDA</text:p>
          </table:table-cell>
          <table:table-cell office:value-type="string" table:style-name="ce8">
            <text:p>07.587.195/0001-6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4500000" table:style-name="ce10">
            <text:p>R$ 4.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4">
          <table:table-cell office:value-type="date" office:date-value="2023-08-03T00:00:00" table:style-name="ce5">
            <text:p>03/08/2023</text:p>
          </table:table-cell>
          <table:table-cell office:value-type="float" office:value="37820" table:style-name="ce6">
            <text:p>37820</text:p>
          </table:table-cell>
          <table:table-cell office:value-type="string" table:style-name="ce6">
            <text:p>Encurralados</text:p>
          </table:table-cell>
          <table:table-cell office:value-type="string" office:string-value="01416.012123/2022-98" table:formula="of:=VLOOKUP([.C42];['file:///C:/Users/carlo/Downloads/Fila%20Contrata%E7%E3o%20-%20CDC_SFO%20(20).xlsx'#Em_contratação_140922_em_diante.$A$2:.$B$168];2;)" table:style-name="ce5">
            <text:p>01416.012123/2022-98</text:p>
          </table:table-cell>
          <table:table-cell office:value-type="string" table:style-name="ce7">
            <text:p>Tempero Filmes LTDA</text:p>
          </table:table-cell>
          <table:table-cell office:value-type="string" table:style-name="ce8">
            <text:p>15.745.495/0001-55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2500000" table:style-name="ce10">
            <text:p>R$ 2.5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4">
          <table:table-cell office:value-type="date" office:date-value="2023-08-07T00:00:00" table:style-name="ce5">
            <text:p>07/08/2023</text:p>
          </table:table-cell>
          <table:table-cell office:value-type="float" office:value="37831" table:style-name="ce6">
            <text:p>37831</text:p>
          </table:table-cell>
          <table:table-cell office:value-type="string" table:style-name="ce6">
            <text:p>ESTRADEIRAS Temporada 2 </text:p>
          </table:table-cell>
          <table:table-cell office:value-type="string" office:string-value="01416.009252/2022-07" table:formula="of:=VLOOKUP([.C43];['file:///C:/Users/carlo/Downloads/Fila%20Contrata%E7%E3o%20-%20CDC_SFO%20(20).xlsx'#Em_contratação_140922_em_diante.$A$2:.$B$168];2;)" table:style-name="ce5">
            <text:p>01416.009252/2022-07</text:p>
          </table:table-cell>
          <table:table-cell office:value-type="string" table:style-name="ce7">
            <text:p>Um Por Todos produções ltda</text:p>
          </table:table-cell>
          <table:table-cell office:value-type="string" table:style-name="ce8">
            <text:p>12.305.731/0001-2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1100000" table:style-name="ce10">
            <text:p>R$ 1.1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07T00:00:00" table:style-name="ce5">
            <text:p>07/08/2023</text:p>
          </table:table-cell>
          <table:table-cell office:value-type="float" office:value="38016" table:style-name="ce6">
            <text:p>38016</text:p>
          </table:table-cell>
          <table:table-cell office:value-type="string" table:style-name="ce6">
            <text:p>HISTÓRIA SECRETA DO POP BRASILEIRO - 2 TEMPORADA</text:p>
          </table:table-cell>
          <table:table-cell office:value-type="string" office:string-value="01416.009221/2022-48" table:formula="of:=VLOOKUP([.C44];['file:///C:/Users/carlo/Downloads/Fila%20Contrata%E7%E3o%20-%20CDC_SFO%20(20).xlsx'#Em_contratação_140922_em_diante.$A$2:.$B$168];2;)" table:style-name="ce5">
            <text:p>01416.009221/2022-48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000000" table:style-name="ce10">
            <text:p>R$ 1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07T00:00:00" table:style-name="ce5">
            <text:p>07/08/2023</text:p>
          </table:table-cell>
          <table:table-cell office:value-type="float" office:value="37985" table:style-name="ce6">
            <text:p>37985</text:p>
          </table:table-cell>
          <table:table-cell office:value-type="string" table:style-name="ce6">
            <text:p>DIVISA</text:p>
          </table:table-cell>
          <table:table-cell office:value-type="string" office:string-value="01416.012649/2022-78" table:formula="of:=VLOOKUP([.C45];['file:///C:/Users/carlo/Downloads/Fila%20Contrata%E7%E3o%20-%20CDC_SFO%20(20).xlsx'#Em_contratação_140922_em_diante.$A$2:.$B$168];2;)" table:style-name="ce5">
            <text:p>01416.012649/2022-78</text:p>
          </table:table-cell>
          <table:table-cell office:value-type="string" table:style-name="ce7">
            <text:p>CONCEITO A em Audiovisual S/A</text:p>
          </table:table-cell>
          <table:table-cell office:value-type="string" table:style-name="ce8">
            <text:p>73.560.195/0001-0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500000" table:style-name="ce10">
            <text:p>R$ 5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08T00:00:00" table:style-name="ce5">
            <text:p>08/08/2023</text:p>
          </table:table-cell>
          <table:table-cell office:value-type="float" office:value="38070" table:style-name="ce6">
            <text:p>38070</text:p>
          </table:table-cell>
          <table:table-cell office:value-type="string" table:style-name="ce6">
            <text:p>UMA CIDADE PARA CHRISTINE</text:p>
          </table:table-cell>
          <table:table-cell office:value-type="string" office:string-value="01416.012872/2022-15" table:formula="of:=VLOOKUP([.C46];['file:///C:/Users/carlo/Downloads/Fila%20Contrata%E7%E3o%20-%20CDC_SFO%20(20).xlsx'#Em_contratação_140922_em_diante.$A$2:.$B$168];2;)" table:style-name="ce5">
            <text:p>01416.012872/2022-15</text:p>
          </table:table-cell>
          <table:table-cell office:value-type="string" table:style-name="ce7">
            <text:p>CONCEITO A em Audiovisual S/A</text:p>
          </table:table-cell>
          <table:table-cell office:value-type="string" table:style-name="ce8">
            <text:p>73.560.195/0001-0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000000" table:style-name="ce10">
            <text:p>R$ 1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4">
          <table:table-cell office:value-type="date" office:date-value="2023-08-09T00:00:00" table:style-name="ce5">
            <text:p>09/08/2023</text:p>
          </table:table-cell>
          <table:table-cell office:value-type="float" office:value="37905" table:style-name="ce6">
            <text:p>37905</text:p>
          </table:table-cell>
          <table:table-cell office:value-type="string" table:style-name="ce6">
            <text:p>2002-2022 </text:p>
          </table:table-cell>
          <table:table-cell office:value-type="string" office:string-value="01416.012315/2022-02" table:formula="of:=VLOOKUP([.C47];['file:///C:/Users/carlo/Downloads/Fila%20Contrata%E7%E3o%20-%20CDC_SFO%20(20).xlsx'#Em_contratação_140922_em_diante.$A$2:.$B$168];2;)" table:style-name="ce5">
            <text:p>01416.012315/2022-02</text:p>
          </table:table-cell>
          <table:table-cell office:value-type="string" table:style-name="ce7">
            <text:p>SOLAR FILMES LTDA ME</text:p>
          </table:table-cell>
          <table:table-cell office:value-type="string" table:style-name="ce8">
            <text:p>03.766.122/0001-81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510290" table:style-name="ce10">
            <text:p>R$ 510.29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4">
          <table:table-cell office:value-type="date" office:date-value="2023-08-15T00:00:00" table:style-name="ce5">
            <text:p>15/08/2023</text:p>
          </table:table-cell>
          <table:table-cell office:value-type="float" office:value="37764" table:style-name="ce6">
            <text:p>37764</text:p>
          </table:table-cell>
          <table:table-cell office:value-type="string" table:style-name="ce6">
            <text:p>Estações </text:p>
          </table:table-cell>
          <table:table-cell office:value-type="string" office:string-value="01416.012020/2022-28" table:formula="of:=VLOOKUP([.C48];['file:///C:/Users/carlo/Downloads/Fila%20Contrata%E7%E3o%20-%20CDC_SFO%20(20).xlsx'#Em_contratação_140922_em_diante.$A$2:.$B$168];2;)" table:style-name="ce5">
            <text:p>01416.012020/2022-28</text:p>
          </table:table-cell>
          <table:table-cell office:value-type="string" table:style-name="ce7">
            <text:p>Panda Filmes Ltda.</text:p>
          </table:table-cell>
          <table:table-cell office:value-type="string" table:style-name="ce8">
            <text:p>04.980.287/0001-1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16T00:00:00" table:style-name="ce5">
            <text:p>16/08/2023</text:p>
          </table:table-cell>
          <table:table-cell office:value-type="float" office:value="37950" table:style-name="ce6">
            <text:p>37950</text:p>
          </table:table-cell>
          <table:table-cell office:value-type="string" table:style-name="ce6">
            <text:p>Afrogames</text:p>
          </table:table-cell>
          <table:table-cell office:value-type="string" office:string-value="01416.013127/2022-93" table:formula="of:=VLOOKUP([.C49];['file:///C:/Users/carlo/Downloads/Fila%20Contrata%E7%E3o%20-%20CDC_SFO%20(20).xlsx'#Em_contratação_140922_em_diante.$A$2:.$B$168];2;)" table:style-name="ce5">
            <text:p>01416.013127/2022-93</text:p>
          </table:table-cell>
          <table:table-cell office:value-type="string" table:style-name="ce7">
            <text:p>NOVAS MIDIAS DIGITAIS PROGRAMADORA LTDA</text:p>
          </table:table-cell>
          <table:table-cell office:value-type="string" table:style-name="ce8">
            <text:p>07.906.636/0001-4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350000" table:style-name="ce10">
            <text:p>R$ 1.350.000,00</text:p>
          </table:table-cell>
          <table:table-cell office:value-type="string" table:style-name="ce6">
            <text:p>Em diligência</text:p>
          </table:table-cell>
          <table:table-cell table:style-name="ce27"/>
          <table:table-cell table:number-columns-repeated="12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21T00:00:00" table:style-name="ce5">
            <text:p>21/08/2023</text:p>
          </table:table-cell>
          <table:table-cell office:value-type="float" office:value="38027" table:style-name="ce6">
            <text:p>38027</text:p>
          </table:table-cell>
          <table:table-cell office:value-type="string" table:style-name="ce6">
            <text:p>Fim de Ano</text:p>
          </table:table-cell>
          <table:table-cell office:value-type="string" office:string-value="01416.005118/2023-18" table:formula="of:=VLOOKUP([.C50];['file:///C:/Users/carlo/Downloads/Fila%20Contrata%E7%E3o%20-%20CDC_SFO%20(20).xlsx'#Em_contratação_140922_em_diante.$A$2:.$B$168];2;)" table:style-name="ce5">
            <text:p>01416.005118/2023-18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21T00:00:00" table:style-name="ce5">
            <text:p>21/08/2023</text:p>
          </table:table-cell>
          <table:table-cell office:value-type="float" office:value="37571" table:style-name="ce6">
            <text:p>37571</text:p>
          </table:table-cell>
          <table:table-cell office:value-type="string" table:style-name="ce6">
            <text:p>Odisséia Naftalina</text:p>
          </table:table-cell>
          <table:table-cell office:value-type="string" office:string-value="01416.007606/2023-51" table:formula="of:=VLOOKUP([.C51];['file:///C:/Users/carlo/Downloads/Fila%20Contrata%E7%E3o%20-%20CDC_SFO%20(20).xlsx'#Em_contratação_140922_em_diante.$A$2:.$B$168];2;)" table:style-name="ce5">
            <text:p>01416.007606/2023-51</text:p>
          </table:table-cell>
          <table:table-cell office:value-type="string" table:style-name="ce7">
            <text:p>Me2 Stúdios Ltda</text:p>
          </table:table-cell>
          <table:table-cell office:value-type="string" table:style-name="ce8">
            <text:p>37.763.485/0001-85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 E VOD NOVOS REALIZADORES 2022</text:p>
          </table:table-cell>
          <table:table-cell office:value-type="currency" office:value="1625000" table:style-name="ce10">
            <text:p>R$ 1.625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4">
          <table:table-cell office:value-type="date" office:date-value="2023-08-22T00:00:00" table:style-name="ce5">
            <text:p>22/08/2023</text:p>
          </table:table-cell>
          <table:table-cell office:value-type="float" office:value="37741" table:style-name="ce6">
            <text:p>37741</text:p>
          </table:table-cell>
          <table:table-cell office:value-type="string" table:style-name="ce6">
            <text:p>Power Ring</text:p>
          </table:table-cell>
          <table:table-cell office:value-type="string" office:string-value="01416.012243/2022-95" table:formula="of:=VLOOKUP([.C52];['file:///C:/Users/carlo/Downloads/Fila%20Contrata%E7%E3o%20-%20CDC_SFO%20(20).xlsx'#Em_contratação_140922_em_diante.$A$2:.$B$168];2;)" table:style-name="ce5">
            <text:p>01416.012243/2022-95</text:p>
          </table:table-cell>
          <table:table-cell office:value-type="string" table:style-name="ce7">
            <text:p>Bactéria Filmes LTDA</text:p>
          </table:table-cell>
          <table:table-cell office:value-type="string" table:style-name="ce8">
            <text:p>07.587.195/0001-6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23T00:00:00" table:style-name="ce5">
            <text:p>23/08/2023</text:p>
          </table:table-cell>
          <table:table-cell office:value-type="float" office:value="38023" table:style-name="ce6">
            <text:p>38023</text:p>
          </table:table-cell>
          <table:table-cell office:value-type="string" table:style-name="ce6">
            <text:p>COSPLAYERS</text:p>
          </table:table-cell>
          <table:table-cell office:value-type="string" office:string-value="01416.012884/2022-40" table:formula="of:=VLOOKUP([.C53];['file:///C:/Users/carlo/Downloads/Fila%20Contrata%E7%E3o%20-%20CDC_SFO%20(20).xlsx'#Em_contratação_140922_em_diante.$A$2:.$B$168];2;)" table:style-name="ce5">
            <text:p>01416.012884/2022-40</text:p>
          </table:table-cell>
          <table:table-cell office:value-type="string" table:style-name="ce7">
            <text:p>NOVAS MIDIAS DIGITAIS PROGRAMADORA LTDA</text:p>
          </table:table-cell>
          <table:table-cell office:value-type="string" table:style-name="ce8">
            <text:p>07.906.636/0001-4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250000" table:style-name="ce10">
            <text:p>R$ 1.25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8-31T00:00:00" table:style-name="ce5">
            <text:p>31/08/2023</text:p>
          </table:table-cell>
          <table:table-cell office:value-type="float" office:value="38067" table:style-name="ce6">
            <text:p>38067</text:p>
          </table:table-cell>
          <table:table-cell office:value-type="string" table:style-name="ce6">
            <text:p>Democracia</text:p>
          </table:table-cell>
          <table:table-cell office:value-type="string" office:string-value="01416.013071/2022-77" table:formula="of:=VLOOKUP([.C54];['file:///C:/Users/carlo/Downloads/Fila%20Contrata%E7%E3o%20-%20CDC_SFO%20(20).xlsx'#Em_contratação_140922_em_diante.$A$2:.$B$168];2;)" table:style-name="ce5">
            <text:p>01416.013071/2022-77</text:p>
          </table:table-cell>
          <table:table-cell office:value-type="string" table:style-name="ce7">
            <text:p>CONCEITO A em Audiovisual S/A</text:p>
          </table:table-cell>
          <table:table-cell office:value-type="string" table:style-name="ce8">
            <text:p>73.560.195/0001-0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000000" table:style-name="ce10">
            <text:p>R$ 1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9-06T00:00:00" table:style-name="ce5">
            <text:p>06/09/2023</text:p>
          </table:table-cell>
          <table:table-cell office:value-type="float" office:value="38028" table:style-name="ce6">
            <text:p>38028</text:p>
          </table:table-cell>
          <table:table-cell office:value-type="string" table:style-name="ce6">
            <text:p>Netlovers</text:p>
          </table:table-cell>
          <table:table-cell office:value-type="string" office:string-value="01416.011734/2022-19" table:formula="of:=VLOOKUP([.C55];['file:///C:/Users/carlo/Downloads/Fila%20Contrata%E7%E3o%20-%20CDC_SFO%20(20).xlsx'#Em_contratação_140922_em_diante.$A$2:.$B$168];2;)" table:style-name="ce5">
            <text:p>01416.011734/2022-19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3815000" table:style-name="ce10">
            <text:p>R$ 3.815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9-08T00:00:00" table:style-name="ce5">
            <text:p>08/09/2023</text:p>
          </table:table-cell>
          <table:table-cell office:value-type="float" office:value="37986" table:style-name="ce6">
            <text:p>37986</text:p>
          </table:table-cell>
          <table:table-cell office:value-type="string" table:style-name="ce6">
            <text:p>POING – NOVAS TEMPORADAS</text:p>
          </table:table-cell>
          <table:table-cell office:value-type="string" office:string-value="01416.012406/2022-30" table:formula="of:=VLOOKUP([.C56];['file:///C:/Users/carlo/Downloads/Fila%20Contrata%E7%E3o%20-%20CDC_SFO%20(20).xlsx'#Em_contratação_140922_em_diante.$A$2:.$B$168];2;)" table:style-name="ce5">
            <text:p>01416.012406/2022-30</text:p>
          </table:table-cell>
          <table:table-cell office:value-type="string" table:style-name="ce7">
            <text:p>CONCEITO A em Audiovisual S/A</text:p>
          </table:table-cell>
          <table:table-cell office:value-type="string" table:style-name="ce8">
            <text:p>73.560.195/0001-0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2880000" table:style-name="ce10">
            <text:p>R$ 2.88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9-08T00:00:00" table:style-name="ce5">
            <text:p>08/09/2023</text:p>
          </table:table-cell>
          <table:table-cell office:value-type="float" office:value="36065" table:style-name="ce6">
            <text:p>36065</text:p>
          </table:table-cell>
          <table:table-cell office:value-type="string" table:style-name="ce6">
            <text:p>Trabalho Fantasma</text:p>
          </table:table-cell>
          <table:table-cell office:value-type="string" office:string-value="01416.006540/2022-00" table:formula="of:=VLOOKUP([.C57];['file:///C:/Users/carlo/Downloads/Fila%20Contrata%E7%E3o%20-%20CDC_SFO%20(20).xlsx'#Em_contratação_140922_em_diante.$A$2:.$B$168];2;)" table:style-name="ce5">
            <text:p>01416.006540/2022-00</text:p>
          </table:table-cell>
          <table:table-cell office:value-type="string" table:style-name="ce7">
            <text:p>Plano B Produtora de Filmes EIRELI ME</text:p>
          </table:table-cell>
          <table:table-cell office:value-type="string" table:style-name="ce8">
            <text:p>13.207.081/0001-4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9-12T00:00:00" table:style-name="ce5">
            <text:p>12/09/2023</text:p>
          </table:table-cell>
          <table:table-cell office:value-type="float" office:value="38005" table:style-name="ce6">
            <text:p>38005</text:p>
          </table:table-cell>
          <table:table-cell office:value-type="string" table:style-name="ce6">
            <text:p>Sem Bagagem</text:p>
          </table:table-cell>
          <table:table-cell office:value-type="string" office:string-value="01416.012458/2022-14" table:formula="of:=VLOOKUP([.C58];['file:///C:/Users/carlo/Downloads/Fila%20Contrata%E7%E3o%20-%20CDC_SFO%20(20).xlsx'#Em_contratação_140922_em_diante.$A$2:.$B$168];2;)" table:style-name="ce5">
            <text:p>01416.012458/2022-14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office:value-type="date" office:date-value="2023-09-18T00:00:00" table:style-name="ce5">
            <text:p>18/09/2023</text:p>
          </table:table-cell>
          <table:table-cell office:value-type="float" office:value="38006" table:style-name="ce6">
            <text:p>38006</text:p>
          </table:table-cell>
          <table:table-cell office:value-type="string" table:style-name="ce6">
            <text:p>País Continental</text:p>
          </table:table-cell>
          <table:table-cell office:value-type="string" office:string-value="01416.012643/2022-09" table:formula="of:=VLOOKUP([.C59];['file:///C:/Users/carlo/Downloads/Fila%20Contrata%E7%E3o%20-%20CDC_SFO%20(20).xlsx'#Em_contratação_140922_em_diante.$A$2:.$B$168];2;)" table:style-name="ce5">
            <text:p>01416.012643/2022-09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office:value-type="date" office:date-value="2023-09-22T00:00:00" table:style-name="ce5">
            <text:p>22/09/2023</text:p>
          </table:table-cell>
          <table:table-cell office:value-type="float" office:value="38029" table:style-name="ce6">
            <text:p>38029</text:p>
          </table:table-cell>
          <table:table-cell office:value-type="string" table:style-name="ce6">
            <text:p>Desana - Um Western Amazônico</text:p>
          </table:table-cell>
          <table:table-cell office:value-type="string" office:string-value="01416.006641/2023-53" table:formula="of:=VLOOKUP([.C60];['file:///C:/Users/carlo/Downloads/Fila%20Contrata%E7%E3o%20-%20CDC_SFO%20(20).xlsx'#Em_contratação_140922_em_diante.$A$2:.$B$168];2;)" table:style-name="ce5">
            <text:p>01416.006641/2023-53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900000" table:style-name="ce10">
            <text:p>R$ 9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office:value-type="date" office:date-value="2023-10-04T00:00:00" table:style-name="ce5">
            <text:p>04/10/2023</text:p>
          </table:table-cell>
          <table:table-cell office:value-type="float" office:value="37998" table:style-name="ce6">
            <text:p>37998</text:p>
          </table:table-cell>
          <table:table-cell office:value-type="string" table:style-name="ce6">
            <text:p>Cicloaventuras</text:p>
          </table:table-cell>
          <table:table-cell office:value-type="string" office:string-value="01416.012648/2022-23" table:formula="of:=VLOOKUP([.C61];['file:///C:/Users/carlo/Downloads/Fila%20Contrata%E7%E3o%20-%20CDC_SFO%20(20).xlsx'#Em_contratação_140922_em_diante.$A$2:.$B$168];2;)" table:style-name="ce5">
            <text:p>01416.012648/2022-23</text:p>
          </table:table-cell>
          <table:table-cell office:value-type="string" table:style-name="ce7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750000" table:style-name="ce10">
            <text:p>R$ 750.000,00</text:p>
          </table:table-cell>
          <table:table-cell office:value-type="string" table:style-name="ce6">
            <text:p>Em diligência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4">
          <table:table-cell office:value-type="date" office:date-value="2023-10-23T00:00:00" table:style-name="ce5">
            <text:p>23/10/2023</text:p>
          </table:table-cell>
          <table:table-cell office:value-type="float" office:value="37809" table:style-name="ce6">
            <text:p>37809</text:p>
          </table:table-cell>
          <table:table-cell office:value-type="string" table:style-name="ce6">
            <text:p>Luzes da Amazônia Azul</text:p>
          </table:table-cell>
          <table:table-cell office:value-type="string" office:string-value="01416.011286/2022-53" table:formula="of:=VLOOKUP([.C62];['file:///C:/Users/carlo/Downloads/Fila%20Contrata%E7%E3o%20-%20CDC_SFO%20(20).xlsx'#Em_contratação_140922_em_diante.$A$2:.$B$168];2;)" table:style-name="ce5">
            <text:p>01416.011286/2022-53</text:p>
          </table:table-cell>
          <table:table-cell office:value-type="string" table:style-name="ce7">
            <text:p>Larty Mark Ltda.</text:p>
          </table:table-cell>
          <table:table-cell office:value-type="string" table:style-name="ce8">
            <text:p>03.931.658/0001-05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1200000" table:style-name="ce10">
            <text:p>R$ 1.2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office:value-type="date" office:date-value="2023-11-22T00:00:00" table:style-name="ce5">
            <text:p>22/11/2023</text:p>
          </table:table-cell>
          <table:table-cell office:value-type="float" office:value="37895" table:style-name="ce6">
            <text:p>37895</text:p>
          </table:table-cell>
          <table:table-cell office:value-type="string" table:style-name="ce6">
            <text:p>Corações Naufragados</text:p>
          </table:table-cell>
          <table:table-cell office:value-type="string" office:string-value="01416.008297/2023-37" table:formula="of:=VLOOKUP([.C63];['file:///C:/Users/carlo/Downloads/Fila%20Contrata%E7%E3o%20-%20CDC_SFO%20(20).xlsx'#Em_contratação_140922_em_diante.$A$2:.$B$168];2;)" table:style-name="ce5">
            <text:p>01416.008297/2023-37</text:p>
          </table:table-cell>
          <table:table-cell office:value-type="string" table:style-name="ce7">
            <text:p>WG PRODUÇÕES E PUBLICIDADES LTDA</text:p>
          </table:table-cell>
          <table:table-cell office:value-type="string" table:style-name="ce8">
            <text:p>02.577.651/0001-7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2960000" table:style-name="ce10">
            <text:p>R$ 2.96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4">
          <table:table-cell office:value-type="date" office:date-value="2023-11-24T00:00:00" table:style-name="ce5">
            <text:p>24/11/2023</text:p>
          </table:table-cell>
          <table:table-cell office:value-type="float" office:value="37428" table:style-name="ce6">
            <text:p>37428</text:p>
          </table:table-cell>
          <table:table-cell office:value-type="string" table:style-name="ce6">
            <text:p>O observador de pássaros</text:p>
          </table:table-cell>
          <table:table-cell office:value-type="string" office:string-value="01416.013724/2022-18" table:formula="of:=VLOOKUP([.C64];['file:///C:/Users/carlo/Downloads/Fila%20Contrata%E7%E3o%20-%20CDC_SFO%20(20).xlsx'#Em_contratação_140922_em_diante.$A$2:.$B$168];2;)" table:style-name="ce5">
            <text:p>01416.013724/2022-18</text:p>
          </table:table-cell>
          <table:table-cell office:value-type="string" table:style-name="ce7">
            <text:p>Matraca Filmes Eireli</text:p>
          </table:table-cell>
          <table:table-cell office:value-type="string" table:style-name="ce8">
            <text:p>21.384.949/0001-02</text:p>
          </table:table-cell>
          <table:table-cell office:value-type="float" office:value="2018" table:style-name="ce9">
            <text:p>2018</text:p>
          </table:table-cell>
          <table:table-cell office:value-type="string" table:style-name="ce6">
            <text:p>Arranjos Regionais - Longa</text:p>
          </table:table-cell>
          <table:table-cell office:value-type="currency" office:value="496590" table:style-name="ce10">
            <text:p>R$ 496.59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office:value-type="date" office:date-value="2023-12-22T00:00:00" table:style-name="ce5">
            <text:p>22/12/2023</text:p>
          </table:table-cell>
          <table:table-cell office:value-type="float" office:value="36441" table:style-name="ce6">
            <text:p>36441</text:p>
          </table:table-cell>
          <table:table-cell office:value-type="string" table:style-name="ce6">
            <text:p>A Menor Distância Entre Dois Pontos</text:p>
          </table:table-cell>
          <table:table-cell office:value-type="string" office:string-value="01416.009913/2023-77" table:formula="of:=VLOOKUP([.C65];['file:///C:/Users/carlo/Downloads/Fila%20Contrata%E7%E3o%20-%20CDC_SFO%20(20).xlsx'#Em_contratação_140922_em_diante.$A$2:.$B$168];2;)" table:style-name="ce5">
            <text:p>01416.009913/2023-77</text:p>
          </table:table-cell>
          <table:table-cell office:value-type="string" table:style-name="ce7">
            <text:p>Sankofa Filmes Ltda</text:p>
          </table:table-cell>
          <table:table-cell office:value-type="string" table:style-name="ce8">
            <text:p>15.633.198/0001-18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1-23T00:00:00" table:style-name="ce5">
            <text:p>23/01/2024</text:p>
          </table:table-cell>
          <table:table-cell office:value-type="float" office:value="38400" table:style-name="ce6">
            <text:p>38400</text:p>
          </table:table-cell>
          <table:table-cell office:value-type="string" table:style-name="ce6">
            <text:p>Geni e o Zepelim</text:p>
          </table:table-cell>
          <table:table-cell office:value-type="string" office:string-value="01416.013396/2023-31" table:formula="of:=VLOOKUP([.C66];['file:///C:/Users/carlo/Downloads/Fila%20Contrata%E7%E3o%20-%20CDC_SFO%20(20).xlsx'#Em_contratação_140922_em_diante.$A$2:.$B$168];2;)" table:style-name="ce5">
            <text:p>01416.013396/2023-31</text:p>
          </table:table-cell>
          <table:table-cell office:value-type="string" table:style-name="ce7">
            <text:p>SM DISTRIBUIDORA DE FILMES LTDA</text:p>
          </table:table-cell>
          <table:table-cell office:value-type="string" table:style-name="ce8">
            <text:p>08.257.054/0001-49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1-24T00:00:00" table:style-name="ce5">
            <text:p>24/01/2024</text:p>
          </table:table-cell>
          <table:table-cell office:value-type="float" office:value="39472" table:style-name="ce6">
            <text:p>39472</text:p>
          </table:table-cell>
          <table:table-cell office:value-type="string" table:style-name="ce6">
            <text:p>AINDA SOMOS OS MESMOS (EX-SOB O SIGNO DO MEDO)</text:p>
          </table:table-cell>
          <table:table-cell office:value-type="string" office:string-value="01416.009333/2023-80" table:formula="of:=VLOOKUP([.C67];['file:///C:/Users/carlo/Downloads/Fila%20Contrata%E7%E3o%20-%20CDC_SFO%20(20).xlsx'#Em_contratação_140922_em_diante.$A$2:.$B$168];2;)" table:style-name="ce5">
            <text:p>01416.009333/2023-80</text:p>
          </table:table-cell>
          <table:table-cell office:value-type="string" table:style-name="ce7">
            <text:p>ACCORDE FILMES LTDA</text:p>
          </table:table-cell>
          <table:table-cell office:value-type="string" table:style-name="ce8">
            <text:p>05.270.790/0001-49</text:p>
          </table:table-cell>
          <table:table-cell office:value-type="float" office:value="2021" table:style-name="ce9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150000" table:style-name="ce10">
            <text:p>R$ 15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1-29T00:00:00" table:style-name="ce5">
            <text:p>29/01/2024</text:p>
          </table:table-cell>
          <table:table-cell office:value-type="float" office:value="38286" table:style-name="ce6">
            <text:p>38286</text:p>
          </table:table-cell>
          <table:table-cell office:value-type="string" table:style-name="ce6">
            <text:p>Tuca e Juba</text:p>
          </table:table-cell>
          <table:table-cell office:value-type="string" office:string-value="01416.006582/2023-13" table:formula="of:=VLOOKUP([.C68];['file:///C:/Users/carlo/Downloads/Fila%20Contrata%E7%E3o%20-%20CDC_SFO%20(20).xlsx'#Em_contratação_140922_em_diante.$A$2:.$B$168];2;)" table:style-name="ce5">
            <text:p>01416.006582/2023-13</text:p>
          </table:table-cell>
          <table:table-cell office:value-type="string" table:style-name="ce7">
            <text:p>VILAREJO FILMES LTDA</text:p>
          </table:table-cell>
          <table:table-cell office:value-type="string" table:style-name="ce8">
            <text:p>19.305.367/0001-41</text:p>
          </table:table-cell>
          <table:table-cell office:value-type="float" office:value="2018" table:style-name="ce9">
            <text:p>2018</text:p>
          </table:table-cell>
          <table:table-cell office:value-type="string" table:style-name="ce30">
            <text:p>Arranjos Regionais - Projetos para TV</text:p>
          </table:table-cell>
          <table:table-cell office:value-type="currency" office:value="268588.51" table:style-name="ce31">
            <text:p>R$ 268.588,51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6373"/>
        </table:table-row>
        <table:table-row table:style-name="ro4">
          <table:table-cell office:value-type="date" office:date-value="2024-01-30T00:00:00" table:style-name="ce5">
            <text:p>30/01/2024</text:p>
          </table:table-cell>
          <table:table-cell office:value-type="float" office:value="39043" table:style-name="ce9">
            <text:p>39043</text:p>
          </table:table-cell>
          <table:table-cell office:value-type="string" table:style-name="ce14">
            <text:p>A Primavera do Dragão</text:p>
          </table:table-cell>
          <table:table-cell office:value-type="string" office:string-value="01416.000783/2024-98" table:formula="of:=VLOOKUP([.C69];['file:///C:/Users/carlo/Downloads/Fila%20Contrata%E7%E3o%20-%20CDC_SFO%20(20).xlsx'#Em_contratação_140922_em_diante.$A$2:.$B$168];2;)" table:style-name="ce5">
            <text:p>01416.000783/2024-98</text:p>
          </table:table-cell>
          <table:table-cell office:value-type="string" table:style-name="ce8">
            <text:p>Bananeira Filmes Ltda </text:p>
          </table:table-cell>
          <table:table-cell office:value-type="string" table:style-name="ce8">
            <text:p>02.140.120/0001-1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6373"/>
        </table:table-row>
        <table:table-row table:style-name="ro8">
          <table:table-cell office:value-type="date" office:date-value="2024-01-31T00:00:00" table:style-name="ce5">
            <text:p>31/01/2024</text:p>
          </table:table-cell>
          <table:table-cell office:value-type="float" office:value="38481" table:style-name="ce9">
            <text:p>38481</text:p>
          </table:table-cell>
          <table:table-cell office:value-type="string" table:style-name="ce14">
            <text:p>MEDLEY</text:p>
          </table:table-cell>
          <table:table-cell office:value-type="string" office:string-value="01416.000221/2024-44" table:formula="of:=VLOOKUP([.C70];['file:///C:/Users/carlo/Downloads/Fila%20Contrata%E7%E3o%20-%20CDC_SFO%20(20).xlsx'#Em_contratação_140922_em_diante.$A$2:.$B$168];2;)" table:style-name="ce5">
            <text:p>01416.000221/2024-44</text:p>
          </table:table-cell>
          <table:table-cell office:value-type="string" table:style-name="ce8">
            <text:p>Panorâmica Comunicação Ltda </text:p>
          </table:table-cell>
          <table:table-cell office:value-type="string" table:style-name="ce8">
            <text:p>05.565.485/0001-84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2-07T00:00:00" table:style-name="ce5">
            <text:p>07/02/2024</text:p>
          </table:table-cell>
          <table:table-cell office:value-type="float" office:value="38063" table:style-name="ce9">
            <text:p>38063</text:p>
          </table:table-cell>
          <table:table-cell office:value-type="string" table:style-name="ce14">
            <text:p>Iluminação</text:p>
          </table:table-cell>
          <table:table-cell office:value-type="string" office:string-value="01416.005971/2023-21" table:formula="of:=VLOOKUP([.C71];['file:///C:/Users/carlo/Downloads/Fila%20Contrata%E7%E3o%20-%20CDC_SFO%20(20).xlsx'#Em_contratação_140922_em_diante.$A$2:.$B$168];2;)" table:style-name="ce5">
            <text:p>01416.005971/2023-21</text:p>
          </table:table-cell>
          <table:table-cell office:value-type="string" table:style-name="ce8">
            <text:p>CONCEITO A em Audiovisual S/A</text:p>
          </table:table-cell>
          <table:table-cell office:value-type="string" table:style-name="ce8">
            <text:p>73.560.195/0001-06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128301" table:style-name="ce10">
            <text:p>R$ 1.128.301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3-04T00:00:00" table:style-name="ce5">
            <text:p>04/03/2024</text:p>
          </table:table-cell>
          <table:table-cell office:value-type="float" office:value="38690" table:style-name="ce9">
            <text:p>38690</text:p>
          </table:table-cell>
          <table:table-cell office:value-type="string" table:style-name="ce14">
            <text:p>ESCOLA SEM MUROS</text:p>
          </table:table-cell>
          <table:table-cell office:value-type="string" office:string-value="01416.001405/2024-21" table:formula="of:=VLOOKUP([.C72];['file:///C:/Users/carlo/Downloads/Fila%20Contrata%E7%E3o%20-%20CDC_SFO%20(20).xlsx'#Em_contratação_140922_em_diante.$A$2:.$B$168];2;)" table:style-name="ce5">
            <text:p>01416.001405/2024-21</text:p>
          </table:table-cell>
          <table:table-cell office:value-type="string" table:style-name="ce8">
            <text:p>Antonio Fernandes Filmes Ltda</text:p>
          </table:table-cell>
          <table:table-cell office:value-type="string" table:style-name="ce8">
            <text:p>02.668.665/0001-01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Em diligência</text:p>
          </table:table-cell>
          <table:table-cell table:style-name="ce13"/>
          <table:table-cell table:number-columns-repeated="16373"/>
        </table:table-row>
        <table:table-row table:style-name="ro4">
          <table:table-cell office:value-type="date" office:date-value="2024-03-11T00:00:00" table:style-name="ce5">
            <text:p>11/03/2024</text:p>
          </table:table-cell>
          <table:table-cell office:value-type="float" office:value="39179" table:style-name="ce6">
            <text:p>39179</text:p>
          </table:table-cell>
          <table:table-cell office:value-type="string" table:style-name="ce6">
            <text:p>Trago Seu Amor</text:p>
          </table:table-cell>
          <table:table-cell office:value-type="string" office:string-value="01416.001745/2024-52" table:formula="of:=VLOOKUP([.C73];['file:///C:/Users/carlo/Downloads/Fila%20Contrata%E7%E3o%20-%20CDC_SFO%20(20).xlsx'#Em_contratação_140922_em_diante.$A$2:.$B$168];2;)" table:style-name="ce5">
            <text:p>01416.001745/2024-52</text:p>
          </table:table-cell>
          <table:table-cell office:value-type="string" table:style-name="ce7">
            <text:p>TV Zero Cinema Ltda. </text:p>
          </table:table-cell>
          <table:table-cell office:value-type="string" table:style-name="ce8">
            <text:p>03.360.320/0001-40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4">
          <table:table-cell office:value-type="date" office:date-value="2024-03-15T00:00:00" table:style-name="ce5">
            <text:p>15/03/2024</text:p>
          </table:table-cell>
          <table:table-cell office:value-type="float" office:value="39004" table:style-name="ce6">
            <text:p>39004</text:p>
          </table:table-cell>
          <table:table-cell office:value-type="string" table:style-name="ce6">
            <text:p>Memórias cruzadas</text:p>
          </table:table-cell>
          <table:table-cell office:value-type="string" office:string-value="01416.000320/2024-26" table:formula="of:=VLOOKUP([.C74];['file:///C:/Users/carlo/Downloads/Fila%20Contrata%E7%E3o%20-%20CDC_SFO%20(20).xlsx'#Em_contratação_140922_em_diante.$A$2:.$B$168];2;)" table:style-name="ce5">
            <text:p>01416.000320/2024-26</text:p>
          </table:table-cell>
          <table:table-cell office:value-type="string" table:style-name="ce7">
            <text:p>Taiga Filmes e Video Eireli </text:p>
          </table:table-cell>
          <table:table-cell office:value-type="string" table:style-name="ce8">
            <text:p>73.947.392/0001-74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   756.455,00</text:p>
          </table:table-cell>
          <table:table-cell office:value-type="string" table:style-name="ce6">
            <text:p>Em diligência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1-30T00:00:00" table:style-name="ce5">
            <text:p>30/01/2024</text:p>
          </table:table-cell>
          <table:table-cell office:value-type="float" office:value="38587" table:style-name="ce6">
            <text:p>38587</text:p>
          </table:table-cell>
          <table:table-cell office:value-type="string" table:style-name="ce6">
            <text:p>MC Estrela</text:p>
          </table:table-cell>
          <table:table-cell office:value-type="string" office:string-value="01416.000222/2024-99" table:formula="of:=VLOOKUP([.C75];['file:///C:/Users/carlo/Downloads/Fila%20Contrata%E7%E3o%20-%20CDC_SFO%20(20).xlsx'#Em_contratação_140922_em_diante.$A$2:.$B$168];2;)" table:style-name="ce5">
            <text:p>01416.000222/2024-99</text:p>
          </table:table-cell>
          <table:table-cell office:value-type="string" table:style-name="ce7">
            <text:p>W Mix Distribuidora Ltda</text:p>
          </table:table-cell>
          <table:table-cell office:value-type="string" table:style-name="ce8">
            <text:p>03.918.609/0001-32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Em aprovação para execu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2-20T00:00:00" table:style-name="ce5">
            <text:p>20/02/2024</text:p>
          </table:table-cell>
          <table:table-cell office:value-type="float" office:value="38624" table:style-name="ce6">
            <text:p>38624</text:p>
          </table:table-cell>
          <table:table-cell office:value-type="string" table:style-name="ce6">
            <text:p>Assojaba - o Manto Tupinambá</text:p>
          </table:table-cell>
          <table:table-cell office:value-type="string" office:string-value="01416.004428/2022-26" table:formula="of:=VLOOKUP([.C76];['file:///C:/Users/carlo/Downloads/Fila%20Contrata%E7%E3o%20-%20CDC_SFO%20(20).xlsx'#Em_contratação_140922_em_diante.$A$2:.$B$168];2;)" table:style-name="ce5">
            <text:p>01416.004428/2022-26</text:p>
          </table:table-cell>
          <table:table-cell office:value-type="string" table:style-name="ce7">
            <text:p>Descoloniza Filmes e Produções Artísticas Eireli</text:p>
          </table:table-cell>
          <table:table-cell office:value-type="string" table:style-name="ce8">
            <text:p>33.427.044/0001-51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1.597.000,00</text:p>
          </table:table-cell>
          <table:table-cell office:value-type="string" table:style-name="ce6">
            <text:p>Em aprovação para execução</text:p>
          </table:table-cell>
          <table:table-cell table:number-columns-repeated="15" table:style-name="ce11"/>
          <table:table-cell table:number-columns-repeated="16359"/>
        </table:table-row>
        <table:table-row table:style-name="ro2">
          <table:table-cell office:value-type="date" office:date-value="2024-02-21T00:00:00" table:style-name="ce5">
            <text:p>21/02/2024</text:p>
          </table:table-cell>
          <table:table-cell office:value-type="float" office:value="40401" table:style-name="ce6">
            <text:p>40401</text:p>
          </table:table-cell>
          <table:table-cell office:value-type="string" table:style-name="ce6">
            <text:p>Sem filtro</text:p>
          </table:table-cell>
          <table:table-cell office:value-type="string" office:string-value="01416.001215/2024-12" table:formula="of:=VLOOKUP([.C77];['file:///C:/Users/carlo/Downloads/Fila%20Contrata%E7%E3o%20-%20CDC_SFO%20(20).xlsx'#Em_contratação_140922_em_diante.$A$2:.$B$168];2;)" table:style-name="ce5">
            <text:p>01416.001215/2024-12</text:p>
          </table:table-cell>
          <table:table-cell office:value-type="string" table:style-name="ce7">
            <text:p>Conspiração Filmes Entretenimento 3º Milênio Ltda</text:p>
          </table:table-cell>
          <table:table-cell office:value-type="string" table:style-name="ce8">
            <text:p>09.180.984/0001-0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1650000" table:style-name="ce10">
            <text:p>R$ 1.650.000,00</text:p>
          </table:table-cell>
          <table:table-cell office:value-type="string" table:style-name="ce6">
            <text:p>Em aprovação para execu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office:value-type="date" office:date-value="2024-02-29T00:00:00" table:style-name="ce5">
            <text:p>29/02/2024</text:p>
          </table:table-cell>
          <table:table-cell office:value-type="float" office:value="38576" table:style-name="ce6">
            <text:p>38576</text:p>
          </table:table-cell>
          <table:table-cell office:value-type="string" table:style-name="ce6">
            <text:p>A Sogra Perfeita 2</text:p>
          </table:table-cell>
          <table:table-cell office:value-type="string" office:string-value="01416.001742/2024-19" table:formula="of:=VLOOKUP([.C78];['file:///C:/Users/carlo/Downloads/Fila%20Contrata%E7%E3o%20-%20CDC_SFO%20(20).xlsx'#Em_contratação_140922_em_diante.$A$2:.$B$168];2;)" table:style-name="ce5">
            <text:p>01416.001742/2024-19</text:p>
          </table:table-cell>
          <table:table-cell office:value-type="string" table:style-name="ce7">
            <text:p>SM DISTRIBUIDORA DE FILMES LTDA</text:p>
          </table:table-cell>
          <table:table-cell office:value-type="string" table:style-name="ce8">
            <text:p>08.257.054/0001-49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5.500.000,00</text:p>
          </table:table-cell>
          <table:table-cell office:value-type="string" table:style-name="ce6">
            <text:p>Em aprovação para execução</text:p>
          </table:table-cell>
          <table:table-cell table:style-name="ce13"/>
          <table:table-cell table:number-columns-repeated="16373"/>
        </table:table-row>
        <table:table-row table:style-name="ro3">
          <table:table-cell office:value-type="date" office:date-value="2024-03-01T00:00:00" table:style-name="ce5">
            <text:p>01/03/2024</text:p>
          </table:table-cell>
          <table:table-cell office:value-type="float" office:value="38284" table:style-name="ce6">
            <text:p>38284</text:p>
          </table:table-cell>
          <table:table-cell office:value-type="string" table:style-name="ce6">
            <text:p>Madame Durocher</text:p>
          </table:table-cell>
          <table:table-cell office:value-type="string" office:string-value="01416.012893/2023-11" table:formula="of:=VLOOKUP([.C79];['file:///C:/Users/carlo/Downloads/Fila%20Contrata%E7%E3o%20-%20CDC_SFO%20(20).xlsx'#Em_contratação_140922_em_diante.$A$2:.$B$168];2;)" table:style-name="ce5">
            <text:p>01416.012893/2023-11</text:p>
          </table:table-cell>
          <table:table-cell office:value-type="string" table:style-name="ce7">
            <text:p>Nexus Cinema e Vídeo LTDA</text:p>
          </table:table-cell>
          <table:table-cell office:value-type="string" table:style-name="ce8">
            <text:p>53.976.478/0001-18</text:p>
          </table:table-cell>
          <table:table-cell office:value-type="float" office:value="2021" table:style-name="ce9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315750" table:style-name="ce10">
            <text:p>R$ 315.750,00</text:p>
          </table:table-cell>
          <table:table-cell office:value-type="string" table:style-name="ce6">
            <text:p>Em aprovação para execução</text:p>
          </table:table-cell>
          <table:table-cell table:style-name="ce13"/>
          <table:table-cell table:number-columns-repeated="16373"/>
        </table:table-row>
        <table:table-row table:style-name="ro4">
          <table:table-cell office:value-type="date" office:date-value="2024-03-08T00:00:00" table:style-name="ce5">
            <text:p>08/03/2024</text:p>
          </table:table-cell>
          <table:table-cell office:value-type="float" office:value="38765" table:style-name="ce6">
            <text:p>38765</text:p>
          </table:table-cell>
          <table:table-cell office:value-type="string" table:style-name="ce6">
            <text:p>O Rio</text:p>
          </table:table-cell>
          <table:table-cell office:value-type="string" office:string-value="01416.013755/2023-50" table:formula="of:=VLOOKUP([.C80];['file:///C:/Users/carlo/Downloads/Fila%20Contrata%E7%E3o%20-%20CDC_SFO%20(20).xlsx'#Em_contratação_140922_em_diante.$A$2:.$B$168];2;)" table:style-name="ce5">
            <text:p>01416.013755/2023-50</text:p>
          </table:table-cell>
          <table:table-cell office:value-type="string" table:style-name="ce7">
            <text:p>Carnaval Filmes LTDA </text:p>
          </table:table-cell>
          <table:table-cell office:value-type="string" table:style-name="ce8">
            <text:p>27.999.931/0001-00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5.100.315,00</text:p>
          </table:table-cell>
          <table:table-cell office:value-type="string" table:style-name="ce6">
            <text:p>Em aprovação para execução</text:p>
          </table:table-cell>
          <table:table-cell table:style-name="ce13"/>
          <table:table-cell table:number-columns-repeated="16373"/>
        </table:table-row>
        <table:table-row table:style-name="ro4">
          <table:table-cell office:value-type="date" office:date-value="2024-03-11T00:00:00" table:style-name="ce5">
            <text:p>11/03/2024</text:p>
          </table:table-cell>
          <table:table-cell office:value-type="float" office:value="39303" table:style-name="ce6">
            <text:p>39303</text:p>
          </table:table-cell>
          <table:table-cell office:value-type="string" table:style-name="ce6">
            <text:p>Honestino</text:p>
          </table:table-cell>
          <table:table-cell office:value-type="string" office:string-value="01416.001261/2024-11" table:formula="of:=VLOOKUP([.C81];['file:///C:/Users/carlo/Downloads/Fila%20Contrata%E7%E3o%20-%20CDC_SFO%20(20).xlsx'#Em_contratação_140922_em_diante.$A$2:.$B$168];2;)" table:style-name="ce5">
            <text:p>01416.001261/2024-11</text:p>
          </table:table-cell>
          <table:table-cell office:value-type="string" table:style-name="ce7">
            <text:p>Mercado Cultural LTDA</text:p>
          </table:table-cell>
          <table:table-cell office:value-type="string" table:style-name="ce8">
            <text:p>03.093.490/0001-06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1.907.496,80</text:p>
          </table:table-cell>
          <table:table-cell office:value-type="string" table:style-name="ce6">
            <text:p>Em aprovação para execução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4">
          <table:table-cell office:value-type="date" office:date-value="2024-03-13T00:00:00" table:style-name="ce32">
            <text:p>13/03/2024</text:p>
          </table:table-cell>
          <table:table-cell office:value-type="float" office:value="38450" table:style-name="ce6">
            <text:p>38450</text:p>
          </table:table-cell>
          <table:table-cell office:value-type="string" table:style-name="ce6">
            <text:p>SALVE ROSA</text:p>
          </table:table-cell>
          <table:table-cell office:value-type="string" office:string-value="01416.000232/2024-24" table:formula="of:=VLOOKUP([.C82];['file:///C:/Users/carlo/Downloads/Fila%20Contrata%E7%E3o%20-%20CDC_SFO%20(20).xlsx'#Em_contratação_140922_em_diante.$A$2:.$B$168];2;)" table:style-name="ce5">
            <text:p>01416.000232/2024-24</text:p>
          </table:table-cell>
          <table:table-cell office:value-type="string" table:style-name="ce7">
            <text:p>Panorâmica Comunicação Ltda </text:p>
          </table:table-cell>
          <table:table-cell office:value-type="string" table:style-name="ce8">
            <text:p>05.565.485/0001-84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5.550.000,00</text:p>
          </table:table-cell>
          <table:table-cell office:value-type="string" table:style-name="ce6">
            <text:p>Em aprovação para execução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4">
          <table:table-cell office:value-type="date" office:date-value="2024-03-18T00:00:00" table:style-name="ce5">
            <text:p>18/03/2024</text:p>
          </table:table-cell>
          <table:table-cell office:value-type="float" office:value="38800" table:style-name="ce6">
            <text:p>38800</text:p>
          </table:table-cell>
          <table:table-cell office:value-type="string" table:style-name="ce6">
            <text:p>Vivo</text:p>
          </table:table-cell>
          <table:table-cell office:value-type="string" office:string-value="01416.013942/2023-33" table:formula="of:=VLOOKUP([.C83];['file:///C:/Users/carlo/Downloads/Fila%20Contrata%E7%E3o%20-%20CDC_SFO%20(20).xlsx'#Em_contratação_140922_em_diante.$A$2:.$B$168];2;)" table:style-name="ce5">
            <text:p>01416.013942/2023-33</text:p>
          </table:table-cell>
          <table:table-cell office:value-type="string" table:style-name="ce7">
            <text:p>Perdidas Ilusoes LTDA</text:p>
          </table:table-cell>
          <table:table-cell office:value-type="string" table:style-name="ce8">
            <text:p>10.485.031/0001-33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1.223.585,05</text:p>
          </table:table-cell>
          <table:table-cell office:value-type="string" table:style-name="ce6">
            <text:p>Em aprovação para execução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3">
          <table:table-cell office:value-type="date" office:date-value="2023-11-09T00:00:00" table:style-name="ce5">
            <text:p>09/11/2023</text:p>
          </table:table-cell>
          <table:table-cell office:value-type="float" office:value="32131" table:style-name="ce6">
            <text:p>32131</text:p>
          </table:table-cell>
          <table:table-cell office:value-type="string" table:style-name="ce6">
            <text:p>A casa do girassol vermelho</text:p>
          </table:table-cell>
          <table:table-cell office:value-type="string" table:style-name="ce5">
            <text:p>01416.000925/2019-50</text:p>
          </table:table-cell>
          <table:table-cell office:value-type="string" table:style-name="ce7">
            <text:p>Eder San Júnior Cinematográfica e Arte LTDA.</text:p>
          </table:table-cell>
          <table:table-cell office:value-type="string" table:style-name="ce8">
            <text:p>09.207.344/0001-40</text:p>
          </table:table-cell>
          <table:table-cell office:value-type="string" table:style-name="ce9">
            <text:p>n/a</text:p>
          </table:table-cell>
          <table:table-cell office:value-type="string" table:style-name="ce6">
            <text:p>Arranjos Regionais – Projetos Longa</text:p>
          </table:table-cell>
          <table:table-cell office:value-type="currency" office:value="530000" table:style-name="ce10">
            <text:p>R$ 530.000,00</text:p>
          </table:table-cell>
          <table:table-cell office:value-type="string" table:style-name="ce6">
            <text:p>Contratação enviada ao BRDE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2">
          <table:table-cell office:value-type="date" office:date-value="2024-02-15T00:00:00" table:style-name="ce5">
            <text:p>15/02/2024</text:p>
          </table:table-cell>
          <table:table-cell office:value-type="float" office:value="40295" table:style-name="ce6">
            <text:p>40295</text:p>
          </table:table-cell>
          <table:table-cell office:value-type="string" table:style-name="ce6">
            <text:p>A MARGEM DO RIO</text:p>
          </table:table-cell>
          <table:table-cell office:value-type="string" table:style-name="ce5">
            <text:p>01416.013990/2023-21</text:p>
          </table:table-cell>
          <table:table-cell office:value-type="string" table:style-name="ce7">
            <text:p>GATOPARDO FILMES E PRODUCOES ARTISTICAS LTDA</text:p>
          </table:table-cell>
          <table:table-cell office:value-type="string" table:style-name="ce8">
            <text:p>28.087.974/0001-73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650000" table:style-name="ce10">
            <text:p>R$ 650.000,00</text:p>
          </table:table-cell>
          <table:table-cell office:value-type="string" table:style-name="ce6">
            <text:p>Contratação enviada ao BRDE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2">
          <table:table-cell office:value-type="date" office:date-value="2024-01-24T00:00:00" table:style-name="ce5">
            <text:p>24/01/2024</text:p>
          </table:table-cell>
          <table:table-cell office:value-type="float" office:value="39094" table:style-name="ce6">
            <text:p>39094</text:p>
          </table:table-cell>
          <table:table-cell office:value-type="string" table:style-name="ce6">
            <text:p>Além da Lenda 2 - Cabriola e Chibamba nos Contos de Fadas</text:p>
          </table:table-cell>
          <table:table-cell office:value-type="string" table:style-name="ce5">
            <text:p>01416.014066/2023-62</text:p>
          </table:table-cell>
          <table:table-cell office:value-type="string" table:style-name="ce7">
            <text:p>VIU CINE COMUNICACAO LTDA - ME </text:p>
          </table:table-cell>
          <table:table-cell office:value-type="string" table:style-name="ce8">
            <text:p>18.274.744/0001-60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000.000,00</text:p>
          </table:table-cell>
          <table:table-cell office:value-type="string" table:style-name="ce6">
            <text:p>Contratação enviada ao BRDE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4">
          <table:table-cell office:value-type="date" office:date-value="2023-07-31T00:00:00" table:style-name="ce5">
            <text:p>31/07/2023</text:p>
          </table:table-cell>
          <table:table-cell office:value-type="float" office:value="37735" table:style-name="ce6">
            <text:p>37735</text:p>
          </table:table-cell>
          <table:table-cell office:value-type="string" table:style-name="ce6">
            <text:p>Ave Amore</text:p>
          </table:table-cell>
          <table:table-cell office:value-type="string" table:style-name="ce5">
            <text:p>01416.004960/2023-24</text:p>
          </table:table-cell>
          <table:table-cell office:value-type="string" table:style-name="ce7">
            <text:p>Têm Dendê Produções LTDA - ME</text:p>
          </table:table-cell>
          <table:table-cell office:value-type="string" table:style-name="ce8">
            <text:p>15.128.758/0001-8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3000000" table:style-name="ce10">
            <text:p>R$ 3.000.000,00</text:p>
          </table:table-cell>
          <table:table-cell office:value-type="string" table:style-name="ce6">
            <text:p>Contratação enviada ao BRDE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3">
          <table:table-cell office:value-type="date" office:date-value="2023-10-23T00:00:00" table:style-name="ce5">
            <text:p>23/10/2023</text:p>
          </table:table-cell>
          <table:table-cell office:value-type="float" office:value="36561" table:style-name="ce6">
            <text:p>36561</text:p>
          </table:table-cell>
          <table:table-cell office:value-type="string" table:style-name="ce6">
            <text:p>Cariri 100 Carnavais</text:p>
          </table:table-cell>
          <table:table-cell office:value-type="string" table:style-name="ce5">
            <text:p>01416.008204/2022-93</text:p>
          </table:table-cell>
          <table:table-cell office:value-type="string" table:style-name="ce7">
            <text:p>Vilarejo Filmes Ltda</text:p>
          </table:table-cell>
          <table:table-cell office:value-type="string" table:style-name="ce8">
            <text:p>19.305.367/0001-41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300000" table:style-name="ce10">
            <text:p>R$ 300.000,00</text:p>
          </table:table-cell>
          <table:table-cell office:value-type="string" table:style-name="ce6">
            <text:p>Contratação enviada ao BRDE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3">
          <table:table-cell office:value-type="date" office:date-value="2024-02-05T00:00:00" table:style-name="ce5">
            <text:p>05/02/2024</text:p>
          </table:table-cell>
          <table:table-cell office:value-type="float" office:value="38467" table:style-name="ce6">
            <text:p>38467</text:p>
          </table:table-cell>
          <table:table-cell office:value-type="string" table:style-name="ce6">
            <text:p>Chef Jack 2 – A Ilha do Capitão Cook</text:p>
          </table:table-cell>
          <table:table-cell office:value-type="string" table:style-name="ce5">
            <text:p>01416.013484/2023-3</text:p>
          </table:table-cell>
          <table:table-cell office:value-type="string" table:style-name="ce7">
            <text:p>Cinematografica Distribuidora de Filmes Ltda</text:p>
          </table:table-cell>
          <table:table-cell office:value-type="string" table:style-name="ce8">
            <text:p>23.391.665/0001-79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123.820,00</text:p>
          </table:table-cell>
          <table:table-cell office:value-type="string" table:style-name="ce6">
            <text:p>Contratação enviada ao BRDE</text:p>
          </table:table-cell>
          <table:table-cell table:style-name="ce13"/>
          <table:table-cell table:number-columns-repeated="14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49" table:style-name="ce11"/>
        </table:table-row>
        <table:table-row table:style-name="ro2">
          <table:table-cell office:value-type="date" office:date-value="2023-07-26T00:00:00" table:style-name="ce5">
            <text:p>26/07/2023</text:p>
          </table:table-cell>
          <table:table-cell office:value-type="float" office:value="38103" table:style-name="ce6">
            <text:p>38103</text:p>
          </table:table-cell>
          <table:table-cell office:value-type="string" table:style-name="ce6">
            <text:p>Dragão &amp; o Poço Encantado</text:p>
          </table:table-cell>
          <table:table-cell office:value-type="string" table:style-name="ce5">
            <text:p>01416.012455/2022-72</text:p>
          </table:table-cell>
          <table:table-cell office:value-type="string" table:style-name="ce7">
            <text:p>FUNDAÇÃO PADRE ANCHIETA Centro Paulista de Rádio e TV Educativas</text:p>
          </table:table-cell>
          <table:table-cell office:value-type="string" table:style-name="ce8">
            <text:p>61.914.891/0001-86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2907190" table:style-name="ce10">
            <text:p>R$ 2.907.190,00</text:p>
          </table:table-cell>
          <table:table-cell office:value-type="string" table:style-name="ce6">
            <text:p>Contratação enviada ao BRDE</text:p>
          </table:table-cell>
          <table:table-cell table:number-columns-repeated="46" table:style-name="ce12"/>
          <table:table-cell table:style-name="ce33"/>
          <table:table-cell table:number-columns-repeated="16311"/>
          <table:table-cell table:number-columns-repeated="15" table:style-name="ce12"/>
          <table:table-cell/>
        </table:table-row>
        <table:table-row table:style-name="ro3">
          <table:table-cell office:value-type="date" office:date-value="2023-06-23T00:00:00" table:style-name="ce5">
            <text:p>23/06/2023</text:p>
          </table:table-cell>
          <table:table-cell office:value-type="float" office:value="31219" table:style-name="ce6">
            <text:p>31219</text:p>
          </table:table-cell>
          <table:table-cell office:value-type="string" table:style-name="ce6">
            <text:p>Em Busca da Sucuri</text:p>
          </table:table-cell>
          <table:table-cell office:value-type="string" table:style-name="ce5">
            <text:p>01416.007335/2020-91</text:p>
          </table:table-cell>
          <table:table-cell office:value-type="string" table:style-name="ce7">
            <text:p>Rádio e Televisão Bandeirantes S.A</text:p>
          </table:table-cell>
          <table:table-cell office:value-type="string" table:style-name="ce8">
            <text:p>60.509.239/0001- 13</text:p>
          </table:table-cell>
          <table:table-cell office:value-type="float" office:value="2018" table:style-name="ce9">
            <text:p>2018</text:p>
          </table:table-cell>
          <table:table-cell office:value-type="string" table:style-name="ce6">
            <text:p>Fluxo Contínuo Televisão 2018 - Modalidade B</text:p>
          </table:table-cell>
          <table:table-cell office:value-type="currency" office:value="600000" table:style-name="ce28">
            <text:p>R$ 600.000,00</text:p>
          </table:table-cell>
          <table:table-cell office:value-type="string" table:style-name="ce6">
            <text:p>Contratação enviada ao BRDE</text:p>
          </table:table-cell>
          <table:table-cell table:number-columns-repeated="46" table:style-name="ce12"/>
          <table:table-cell table:style-name="ce33"/>
          <table:table-cell table:number-columns-repeated="16311"/>
          <table:table-cell table:number-columns-repeated="15" table:style-name="ce12"/>
          <table:table-cell/>
        </table:table-row>
        <table:table-row table:style-name="ro3">
          <table:table-cell office:value-type="date" office:date-value="2023-08-09T00:00:00" table:style-name="ce5">
            <text:p>09/08/2023</text:p>
          </table:table-cell>
          <table:table-cell office:value-type="float" office:value="36448" table:style-name="ce6">
            <text:p>36448</text:p>
          </table:table-cell>
          <table:table-cell office:value-type="string" table:style-name="ce6">
            <text:p>Em Busca do Presente</text:p>
          </table:table-cell>
          <table:table-cell office:value-type="string" table:style-name="ce5">
            <text:p>01416.004026/2023-11</text:p>
          </table:table-cell>
          <table:table-cell office:value-type="string" table:style-name="ce7">
            <text:p>Mlmader Produções Artísticas LTDA</text:p>
          </table:table-cell>
          <table:table-cell office:value-type="string" table:style-name="ce8">
            <text:p>17.690.350/0001-2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Contratação enviada ao BRDE</text:p>
          </table:table-cell>
          <table:table-cell table:number-columns-repeated="46" table:style-name="ce12"/>
          <table:table-cell table:style-name="ce33"/>
          <table:table-cell table:number-columns-repeated="16311"/>
          <table:table-cell table:number-columns-repeated="15" table:style-name="ce12"/>
          <table:table-cell/>
        </table:table-row>
        <table:table-row table:style-name="ro3">
          <table:table-cell office:value-type="date" office:date-value="2023-05-24T00:00:00" table:style-name="ce5">
            <text:p>24/05/2023</text:p>
          </table:table-cell>
          <table:table-cell office:value-type="float" office:value="36532" table:style-name="ce6">
            <text:p>36532</text:p>
          </table:table-cell>
          <table:table-cell office:value-type="string" table:style-name="ce6">
            <text:p>Entre dois um novo mundo</text:p>
          </table:table-cell>
          <table:table-cell office:value-type="string" table:style-name="ce5">
            <text:p>01416.006253/2022-91</text:p>
          </table:table-cell>
          <table:table-cell office:value-type="string" table:style-name="ce7">
            <text:p>Rizoma produção audiovisual Ltda</text:p>
          </table:table-cell>
          <table:table-cell office:value-type="string" table:style-name="ce8">
            <text:p>10.499.966/0001-79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605000" table:style-name="ce10">
            <text:p>R$ 605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3-05-08T00:00:00" table:style-name="ce5">
            <text:p>08/05/2023</text:p>
          </table:table-cell>
          <table:table-cell office:value-type="float" office:value="36992" table:style-name="ce6">
            <text:p>36992</text:p>
          </table:table-cell>
          <table:table-cell office:value-type="string" table:style-name="ce6">
            <text:p>Fala Sério Mãe 2</text:p>
          </table:table-cell>
          <table:table-cell office:value-type="string" table:style-name="ce5">
            <text:p>01416.014167/2022-52</text:p>
          </table:table-cell>
          <table:table-cell office:value-type="string" table:style-name="ce7">
            <text:p>Freespirit Distribuidora de Filmes Ltda.</text:p>
          </table:table-cell>
          <table:table-cell office:value-type="string" table:style-name="ce8">
            <text:p>07.616.202/0001-01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</text:p>
          </table:table-cell>
          <table:table-cell office:value-type="currency" office:value="5000000" table:style-name="ce10">
            <text:p>R$ 5.000.000,00</text:p>
          </table:table-cell>
          <table:table-cell office:value-type="string" table:style-name="ce6">
            <text:p>Contratação enviada ao BRDE</text:p>
          </table:table-cell>
          <table:table-cell table:number-columns-repeated="46" table:style-name="ce12"/>
          <table:table-cell table:style-name="ce33"/>
          <table:table-cell table:number-columns-repeated="16311"/>
          <table:table-cell table:number-columns-repeated="15" table:style-name="ce12"/>
          <table:table-cell/>
        </table:table-row>
        <table:table-row table:style-name="ro3">
          <table:table-cell office:value-type="date" office:date-value="2023-06-30T00:00:00" table:style-name="ce5">
            <text:p>30/06/2023</text:p>
          </table:table-cell>
          <table:table-cell office:value-type="float" office:value="37527" table:style-name="ce6">
            <text:p>37527</text:p>
          </table:table-cell>
          <table:table-cell office:value-type="string" table:style-name="ce6">
            <text:p>Fantástica Fábrica de Fakes</text:p>
          </table:table-cell>
          <table:table-cell office:value-type="string" table:style-name="ce5">
            <text:p>01416.004768/2023-38</text:p>
          </table:table-cell>
          <table:table-cell office:value-type="string" table:style-name="ce7">
            <text:p>Vilalobos Empreendimentos Sociais S/S Ltda ME</text:p>
          </table:table-cell>
          <table:table-cell office:value-type="string" table:style-name="ce8">
            <text:p>54.284.294/0001-5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TV E VOD NOVOS REALIZADORES 2022</text:p>
          </table:table-cell>
          <table:table-cell office:value-type="currency" office:value="825816.6" table:style-name="ce10">
            <text:p>R$ 825.816,60</text:p>
          </table:table-cell>
          <table:table-cell office:value-type="string" table:style-name="ce6">
            <text:p>Contratação enviada ao BRDE</text:p>
          </table:table-cell>
          <table:table-cell table:number-columns-repeated="46" table:style-name="ce12"/>
          <table:table-cell table:style-name="ce33"/>
          <table:table-cell table:number-columns-repeated="16311"/>
          <table:table-cell table:number-columns-repeated="15" table:style-name="ce12"/>
          <table:table-cell/>
        </table:table-row>
        <table:table-row table:style-name="ro2">
          <table:table-cell office:value-type="date" office:date-value="2023-05-17T00:00:00" table:style-name="ce5">
            <text:p>17/05/2023</text:p>
          </table:table-cell>
          <table:table-cell office:value-type="float" office:value="31231" table:style-name="ce6">
            <text:p>31231</text:p>
          </table:table-cell>
          <table:table-cell office:value-type="string" table:style-name="ce6">
            <text:p>Felinos do Sul</text:p>
          </table:table-cell>
          <table:table-cell office:value-type="string" table:style-name="ce5">
            <text:p>01416.007376/2020-88</text:p>
          </table:table-cell>
          <table:table-cell office:value-type="string" table:style-name="ce7">
            <text:p>Rádio e Televisão Bandeirantes S.A</text:p>
          </table:table-cell>
          <table:table-cell office:value-type="string" table:style-name="ce8">
            <text:p>60.509.239/0001-13</text:p>
          </table:table-cell>
          <table:table-cell office:value-type="float" office:value="2018" table:style-name="ce9">
            <text:p>2018</text:p>
          </table:table-cell>
          <table:table-cell office:value-type="string" table:style-name="ce6">
            <text:p>FLUXO CONTÍNUO PRODUÇÃO PARA TELEVISÃO 2018 - MODALIDADE B</text:p>
          </table:table-cell>
          <table:table-cell office:value-type="currency" office:value="800000" table:style-name="ce10">
            <text:p>R$ 8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2">
          <table:table-cell office:value-type="date" office:date-value="2023-02-23T00:00:00" table:style-name="ce5">
            <text:p>23/02/2023</text:p>
          </table:table-cell>
          <table:table-cell office:value-type="float" office:value="31176" table:style-name="ce9">
            <text:p>31176</text:p>
          </table:table-cell>
          <table:table-cell office:value-type="string" table:style-name="ce14">
            <text:p>Ilha da onça parda</text:p>
          </table:table-cell>
          <table:table-cell office:value-type="string" table:style-name="ce5">
            <text:p>01416.007379/2020-11</text:p>
          </table:table-cell>
          <table:table-cell office:value-type="string" table:style-name="ce8">
            <text:p>Rádio e Televisão Bandeirantes S.A</text:p>
          </table:table-cell>
          <table:table-cell table:style-name="ce8"/>
          <table:table-cell office:value-type="float" office:value="2018" table:style-name="ce6">
            <text:p>2018</text:p>
          </table:table-cell>
          <table:table-cell office:value-type="string" table:style-name="ce6">
            <text:p>FLUXO CONTÍNUO PRODUÇÃO PARA TELEVISÃO 2018 - MODALIDADE B</text:p>
          </table:table-cell>
          <table:table-cell office:value-type="currency" office:value="800000" table:style-name="ce10">
            <text:p>R$ 8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3-11-21T00:00:00" table:style-name="ce5">
            <text:p>21/11/2023</text:p>
          </table:table-cell>
          <table:table-cell office:value-type="float" office:value="36688" table:style-name="ce9">
            <text:p>36688</text:p>
          </table:table-cell>
          <table:table-cell office:value-type="string" table:style-name="ce14">
            <text:p>Jerônimo</text:p>
          </table:table-cell>
          <table:table-cell office:value-type="string" table:style-name="ce5">
            <text:p>01416.004909/2023-12</text:p>
          </table:table-cell>
          <table:table-cell office:value-type="string" table:style-name="ce8">
            <text:p>Fabulosa Produções Ltda ME</text:p>
          </table:table-cell>
          <table:table-cell office:value-type="string" table:style-name="ce8">
            <text:p>10.585.204/0001-95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1924356" table:style-name="ce10">
            <text:p>R$ 1.924.356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2">
          <table:table-cell office:value-type="date" office:date-value="2023-02-24T00:00:00" table:style-name="ce5">
            <text:p>24/02/2023</text:p>
          </table:table-cell>
          <table:table-cell office:value-type="float" office:value="31196" table:style-name="ce6">
            <text:p>31196</text:p>
          </table:table-cell>
          <table:table-cell office:value-type="string" table:style-name="ce6">
            <text:p>Jornada da Água</text:p>
          </table:table-cell>
          <table:table-cell office:value-type="string" table:style-name="ce5">
            <text:p>01416.007281/2020-64</text:p>
          </table:table-cell>
          <table:table-cell office:value-type="string" table:style-name="ce7">
            <text:p>Rádio e Televisão Bandeirantes S.A</text:p>
          </table:table-cell>
          <table:table-cell table:style-name="ce8"/>
          <table:table-cell office:value-type="float" office:value="2018" table:style-name="ce9">
            <text:p>2018</text:p>
          </table:table-cell>
          <table:table-cell office:value-type="string" table:style-name="ce6">
            <text:p>FLUXO CONTÍNUO PRODUÇÃO PARA TELEVISÃO 2018 - MODALIDADE B</text:p>
          </table:table-cell>
          <table:table-cell office:value-type="currency" office:value="800000" table:style-name="ce10">
            <text:p>R$ 8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4">
          <table:table-cell office:value-type="date" office:date-value="2024-02-07T00:00:00" table:style-name="ce15">
            <text:p>07/02/2024</text:p>
          </table:table-cell>
          <table:table-cell office:value-type="float" office:value="38614" table:style-name="ce19">
            <text:p>38614</text:p>
          </table:table-cell>
          <table:table-cell office:value-type="string" table:style-name="ce19">
            <text:p>MIL POPPERS</text:p>
          </table:table-cell>
          <table:table-cell office:value-type="string" table:style-name="ce5">
            <text:p>01416.013837/2023-02</text:p>
          </table:table-cell>
          <table:table-cell office:value-type="string" table:style-name="ce34">
            <text:p>AROMA FILMES LTDA ME</text:p>
          </table:table-cell>
          <table:table-cell office:value-type="string" table:style-name="ce18">
            <text:p>02.908.530/0001-68</text:p>
          </table:table-cell>
          <table:table-cell office:value-type="float" office:value="2023" table:style-name="ce16">
            <text:p>2023</text:p>
          </table:table-cell>
          <table:table-cell office:value-type="string" table:style-name="ce19">
            <text:p>PRODUÇÃO CINEMA 2023</text:p>
          </table:table-cell>
          <table:table-cell office:value-type="string" table:style-name="ce20">
            <text:p>    7.5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4">
          <table:table-cell office:value-type="date" office:date-value="2023-12-29T00:00:00" table:style-name="ce5">
            <text:p>29/12/2023</text:p>
          </table:table-cell>
          <table:table-cell office:value-type="float" office:value="39252" table:style-name="ce6">
            <text:p>39252</text:p>
          </table:table-cell>
          <table:table-cell office:value-type="string" table:style-name="ce19">
            <text:p>O Cobrador de Fraque</text:p>
          </table:table-cell>
          <table:table-cell office:value-type="string" table:style-name="ce5">
            <text:p>01416.013803/2023-18</text:p>
          </table:table-cell>
          <table:table-cell office:value-type="string" table:style-name="ce7">
            <text:p>Gullane Entretenimento S/A </text:p>
          </table:table-cell>
          <table:table-cell office:value-type="string" table:style-name="ce8">
            <text:p>01.378.559/0001-12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2.855.507,81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4">
          <table:table-cell office:value-type="date" office:date-value="2023-09-22T00:00:00" table:style-name="ce5">
            <text:p>22/09/2023</text:p>
          </table:table-cell>
          <table:table-cell office:value-type="float" office:value="38287" table:style-name="ce9">
            <text:p>38287</text:p>
          </table:table-cell>
          <table:table-cell office:value-type="string" table:style-name="ce14">
            <text:p>O DIÁRIO DE GLENDA EARL</text:p>
          </table:table-cell>
          <table:table-cell office:value-type="string" table:style-name="ce5">
            <text:p>01416.006587/2023-46</text:p>
          </table:table-cell>
          <table:table-cell office:value-type="string" table:style-name="ce8">
            <text:p>MEUS RUSSOS AUDIOVISUAL LTDA</text:p>
          </table:table-cell>
          <table:table-cell office:value-type="string" table:style-name="ce8">
            <text:p>13.202.884/0001-09</text:p>
          </table:table-cell>
          <table:table-cell office:value-type="float" office:value="2018" table:style-name="ce6">
            <text:p>2018</text:p>
          </table:table-cell>
          <table:table-cell office:value-type="string" table:style-name="ce6">
            <text:p>Arranjos Regionais - Longa</text:p>
          </table:table-cell>
          <table:table-cell office:value-type="currency" office:value="250000" table:style-name="ce10">
            <text:p>R$ 25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4-01-12T00:00:00" table:style-name="ce5">
            <text:p>12/01/2024</text:p>
          </table:table-cell>
          <table:table-cell office:value-type="float" office:value="36991" table:style-name="ce6">
            <text:p>36991</text:p>
          </table:table-cell>
          <table:table-cell office:value-type="string" table:style-name="ce6">
            <text:p>O Pai Ó 2 - A Festa de Yemanjá</text:p>
          </table:table-cell>
          <table:table-cell office:value-type="string" table:style-name="ce5">
            <text:p>01416.011992/2023-86</text:p>
          </table:table-cell>
          <table:table-cell office:value-type="string" table:style-name="ce7">
            <text:p>H2O Distribuidora de Filmes Ltda</text:p>
          </table:table-cell>
          <table:table-cell office:value-type="string" table:style-name="ce8">
            <text:p>15.372.472/0001-42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2">
          <table:table-cell office:value-type="date" office:date-value="2023-12-21T00:00:00" table:style-name="ce5">
            <text:p>21/12/2023</text:p>
          </table:table-cell>
          <table:table-cell office:value-type="float" office:value="39563" table:style-name="ce9">
            <text:p>39563</text:p>
          </table:table-cell>
          <table:table-cell office:value-type="string" table:style-name="ce14">
            <text:p>SEM CORAÇÃO (EX-A GARÇA)</text:p>
          </table:table-cell>
          <table:table-cell office:value-type="string" table:style-name="ce5">
            <text:p>01416.012056/2023-92</text:p>
          </table:table-cell>
          <table:table-cell office:value-type="string" table:style-name="ce8">
            <text:p>CINEMASCOPIO PRODUÇÕES CINEMATOGRÁFICAS ARTÍSTICAS LTDA</text:p>
          </table:table-cell>
          <table:table-cell office:value-type="string" table:style-name="ce8">
            <text:p>08.587.501/0001-28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450000" table:style-name="ce10">
            <text:p>R$ 45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3-05-08T00:00:00" table:style-name="ce5">
            <text:p>08/05/2023</text:p>
          </table:table-cell>
          <table:table-cell office:value-type="float" office:value="36833" table:style-name="ce9">
            <text:p>36833</text:p>
          </table:table-cell>
          <table:table-cell office:value-type="string" table:style-name="ce14">
            <text:p>Somente Nós</text:p>
          </table:table-cell>
          <table:table-cell office:value-type="string" office:string-value="01416.004822/2022-64" table:formula="of:=VLOOKUP([.C105];['file:///C:/Users/carlo/Downloads/Fila%20Contrata%E7%E3o%20-%20CDC_SFO%20(20).xlsx'#Em_contratação_140922_em_diante.$A$2:.$B$168];2;)" table:style-name="ce5">
            <text:p>01416.004822/2022-64</text:p>
          </table:table-cell>
          <table:table-cell office:value-type="string" table:style-name="ce8">
            <text:p>Roteiraria Conteúdos Ltda ME</text:p>
          </table:table-cell>
          <table:table-cell office:value-type="string" table:style-name="ce8">
            <text:p>23.398.455/0001-02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2">
          <table:table-cell office:value-type="date" office:date-value="2024-02-28T00:00:00" table:style-name="ce5">
            <text:p>28/02/2024</text:p>
          </table:table-cell>
          <table:table-cell office:value-type="float" office:value="38781" table:style-name="ce9">
            <text:p>38781</text:p>
          </table:table-cell>
          <table:table-cell office:value-type="string" table:style-name="ce14">
            <text:p>Marina</text:p>
          </table:table-cell>
          <table:table-cell office:value-type="string" table:style-name="ce5">
            <text:p>01416.005308/2023-27</text:p>
          </table:table-cell>
          <table:table-cell office:value-type="string" table:style-name="ce8">
            <text:p>L S Araujo Arte e Audiovisual</text:p>
          </table:table-cell>
          <table:table-cell office:value-type="string" table:style-name="ce8">
            <text:p>23.238.509/0001-72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300000" table:style-name="ce10">
            <text:p>R$ 3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4-01-24T00:00:00" table:style-name="ce5">
            <text:p>24/01/2024</text:p>
          </table:table-cell>
          <table:table-cell office:value-type="float" office:value="39318" table:style-name="ce9">
            <text:p>39318</text:p>
          </table:table-cell>
          <table:table-cell office:value-type="string" table:style-name="ce14">
            <text:p>Guardian</text:p>
          </table:table-cell>
          <table:table-cell office:value-type="string" table:style-name="ce5">
            <text:p>01416.000718/2024-62</text:p>
          </table:table-cell>
          <table:table-cell office:value-type="string" table:style-name="ce8">
            <text:p>Sopro de Zéfiro Produções Culturais e Artísticas S/S LTDA.</text:p>
          </table:table-cell>
          <table:table-cell office:value-type="string" table:style-name="ce8">
            <text:p>12.859.237/0001-01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5.000.000,00</text:p>
          </table:table-cell>
          <table:table-cell office:value-type="string" table:style-name="ce6">
            <text:p>Contratação enviada ao BRDE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3-01-19T00:00:00" table:style-name="ce5">
            <text:p>19/01/2023</text:p>
          </table:table-cell>
          <table:table-cell office:value-type="float" office:value="36640" table:style-name="ce6">
            <text:p>36640</text:p>
          </table:table-cell>
          <table:table-cell office:value-type="string" table:style-name="ce6">
            <text:p>Ano Passado Eu Morri, Mas Esse Ano eu Não Morro</text:p>
          </table:table-cell>
          <table:table-cell office:value-type="string" office:string-value="01416.000052/2023-61" table:formula="of:=VLOOKUP([.C108];['file:///C:/Users/carlo/Downloads/Fila%20Contrata%E7%E3o%20-%20CDC_SFO%20(20).xlsx'#Em_contratação_140922_em_diante.$A$2:.$B$168];2;)" table:style-name="ce5">
            <text:p>01416.000052/2023-61</text:p>
          </table:table-cell>
          <table:table-cell office:value-type="string" table:style-name="ce7">
            <text:p>Ocean Produções de Filme Ltda</text:p>
          </table:table-cell>
          <table:table-cell office:value-type="string" table:style-name="ce8">
            <text:p>04.069.379/0001-4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CINEMA 2022</text:p>
          </table:table-cell>
          <table:table-cell office:value-type="currency" office:value="267950" table:style-name="ce10">
            <text:p>R$ 267.950,00</text:p>
          </table:table-cell>
          <table:table-cell office:value-type="string" table:style-name="ce6">
            <text:p>Análise final para contratação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3-06-12T00:00:00" table:style-name="ce5">
            <text:p>12/06/2023</text:p>
          </table:table-cell>
          <table:table-cell office:value-type="float" office:value="38355" table:style-name="ce6">
            <text:p>38355</text:p>
          </table:table-cell>
          <table:table-cell office:value-type="string" table:style-name="ce6">
            <text:p>Moda orgânica</text:p>
          </table:table-cell>
          <table:table-cell office:value-type="string" office:string-value="01416.004385/2023-60" table:formula="of:=VLOOKUP([.C109];['file:///C:/Users/carlo/Downloads/Fila%20Contrata%E7%E3o%20-%20CDC_SFO%20(20).xlsx'#Em_contratação_140922_em_diante.$A$2:.$B$168];2;)" table:style-name="ce5">
            <text:p>01416.004385/2023-60</text:p>
          </table:table-cell>
          <table:table-cell office:value-type="string" table:style-name="ce7">
            <text:p>Movioca Salvador Produções Artísticas LTDA</text:p>
          </table:table-cell>
          <table:table-cell office:value-type="string" table:style-name="ce8">
            <text:p>03.958.889/0001-02</text:p>
          </table:table-cell>
          <table:table-cell office:value-type="float" office:value="2016" table:style-name="ce9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400000" table:style-name="ce10">
            <text:p>R$ 400.000,00</text:p>
          </table:table-cell>
          <table:table-cell office:value-type="string" table:style-name="ce6">
            <text:p>Análise final para contratação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3-10-16T00:00:00" table:style-name="ce5">
            <text:p>16/10/2023</text:p>
          </table:table-cell>
          <table:table-cell office:value-type="float" office:value="37886" table:style-name="ce6">
            <text:p>37886</text:p>
          </table:table-cell>
          <table:table-cell office:value-type="string" table:style-name="ce6">
            <text:p>Água de Plantar - Segunda Temporada</text:p>
          </table:table-cell>
          <table:table-cell office:value-type="string" office:string-value="01416.012289/2022-12" table:formula="of:=VLOOKUP([.C110];['file:///C:/Users/carlo/Downloads/Fila%20Contrata%E7%E3o%20-%20CDC_SFO%20(20).xlsx'#Em_contratação_140922_em_diante.$A$2:.$B$168];2;)" table:style-name="ce5">
            <text:p>01416.012289/2022-12</text:p>
          </table:table-cell>
          <table:table-cell office:value-type="string" table:style-name="ce7">
            <text:p>Eder San Júnior Cinematográfica e Arte LTDA.</text:p>
          </table:table-cell>
          <table:table-cell office:value-type="string" table:style-name="ce8">
            <text:p>09.207.344/0001-4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1200000" table:style-name="ce10">
            <text:p>R$ 1.200.000,00</text:p>
          </table:table-cell>
          <table:table-cell office:value-type="string" table:style-name="ce6">
            <text:p>Análise final para contratação</text:p>
          </table:table-cell>
          <table:table-cell table:number-columns-repeated="16374" table:style-name="ce12"/>
        </table:table-row>
        <table:table-row table:style-name="ro5">
          <table:table-cell office:value-type="date" office:date-value="2023-12-04T00:00:00" table:style-name="ce5">
            <text:p>04/12/2023</text:p>
          </table:table-cell>
          <table:table-cell office:value-type="float" office:value="35563" table:style-name="ce6">
            <text:p>35563</text:p>
          </table:table-cell>
          <table:table-cell office:value-type="string" table:style-name="ce6">
            <text:p>London 70</text:p>
          </table:table-cell>
          <table:table-cell office:value-type="string" office:string-value="01416.007041/2023-11" table:formula="of:=VLOOKUP([.C111];['file:///C:/Users/carlo/Downloads/Fila%20Contrata%E7%E3o%20-%20CDC_SFO%20(20).xlsx'#Em_contratação_140922_em_diante.$A$2:.$B$168];2;)" table:style-name="ce5">
            <text:p>01416.007041/2023-11</text:p>
          </table:table-cell>
          <table:table-cell office:value-type="string" table:style-name="ce7">
            <text:p>Zilles Produções Culturais Ltda</text:p>
          </table:table-cell>
          <table:table-cell office:value-type="string" table:style-name="ce8">
            <text:p>04.099.637/0001-38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NOVOS REALIZADORES 2022 - CINEMA</text:p>
          </table:table-cell>
          <table:table-cell office:value-type="currency" office:value="632500" table:style-name="ce10">
            <text:p>R$ 632.500,00</text:p>
          </table:table-cell>
          <table:table-cell office:value-type="string" table:style-name="ce6">
            <text:p>Análise final para contratação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4-01-15T00:00:00" table:style-name="ce5">
            <text:p>15/01/2024</text:p>
          </table:table-cell>
          <table:table-cell office:value-type="float" office:value="38659" table:style-name="ce6">
            <text:p>38659</text:p>
          </table:table-cell>
          <table:table-cell office:value-type="string" table:style-name="ce6">
            <text:p>E os meus olhos ficam sorrindo</text:p>
          </table:table-cell>
          <table:table-cell office:value-type="string" office:string-value="01416.013398/2023-20" table:formula="of:=VLOOKUP([.C112];['file:///C:/Users/carlo/Downloads/Fila%20Contrata%E7%E3o%20-%20CDC_SFO%20(20).xlsx'#Em_contratação_140922_em_diante.$A$2:.$B$168];2;)" table:style-name="ce5">
            <text:p>01416.013398/2023-20</text:p>
          </table:table-cell>
          <table:table-cell office:value-type="string" table:style-name="ce7">
            <text:p>Embaúba Filmes LTDA</text:p>
          </table:table-cell>
          <table:table-cell office:value-type="string" table:style-name="ce8">
            <text:p>15.144.532/0001-70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   500.000,00</text:p>
          </table:table-cell>
          <table:table-cell office:value-type="string" table:style-name="ce6">
            <text:p>Análise final para contratação</text:p>
          </table:table-cell>
          <table:table-cell table:number-columns-repeated="16374" table:style-name="ce12"/>
        </table:table-row>
        <table:table-row table:style-name="ro3">
          <table:table-cell office:value-type="date" office:date-value="2024-02-01T00:00:00" table:style-name="ce5">
            <text:p>01/02/2024</text:p>
          </table:table-cell>
          <table:table-cell office:value-type="float" office:value="38632" table:style-name="ce6">
            <text:p>38632</text:p>
          </table:table-cell>
          <table:table-cell office:value-type="string" table:style-name="ce6">
            <text:p>Futuro do Pretérito (im)Perfeito</text:p>
          </table:table-cell>
          <table:table-cell office:value-type="string" office:string-value="01416.005400/2023-97" table:formula="of:=VLOOKUP([.C113];['file:///C:/Users/carlo/Downloads/Fila%20Contrata%E7%E3o%20-%20CDC_SFO%20(20).xlsx'#Em_contratação_140922_em_diante.$A$2:.$B$168];2;)" table:style-name="ce5">
            <text:p>01416.005400/2023-97</text:p>
          </table:table-cell>
          <table:table-cell office:value-type="string" table:style-name="ce7">
            <text:p>OLHAR DISTRIBUICAO DE FILMES LTDA</text:p>
          </table:table-cell>
          <table:table-cell office:value-type="string" table:style-name="ce8">
            <text:p>28.083.221/0001-90</text:p>
          </table:table-cell>
          <table:table-cell office:value-type="float" office:value="2023" table:style-name="ce9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Análise final para contratação</text:p>
          </table:table-cell>
          <table:table-cell table:number-columns-repeated="16374" table:style-name="ce12"/>
        </table:table-row>
        <table:table-row table:style-name="ro2">
          <table:table-cell office:value-type="date" office:date-value="2020-03-05T00:00:00" table:style-name="ce5">
            <text:p>05/03/2020</text:p>
          </table:table-cell>
          <table:table-cell office:value-type="float" office:value="33716" table:style-name="ce6">
            <text:p>33716</text:p>
          </table:table-cell>
          <table:table-cell office:value-type="string" table:style-name="ce6">
            <text:p>BABENCO: ALGUÉM TEM QUE OUVIR O CORAÇÃO E DIZER: PAROU</text:p>
          </table:table-cell>
          <table:table-cell office:value-type="string" office:string-value="01416.001711/2020-34" table:formula="of:=VLOOKUP([.C114];['file:///C:/Users/carlo/Downloads/Fila%20Contrata%E7%E3o%20-%20CDC_SFO%20(20).xlsx'#Em_contratação_140922_em_diante.$A$2:.$B$168];2;)" table:style-name="ce5">
            <text:p>01416.001711/2020-34</text:p>
          </table:table-cell>
          <table:table-cell office:value-type="string" table:style-name="ce7">
            <text:p>Reserva Nacional Distribuidora de Filmes LTDA</text:p>
          </table:table-cell>
          <table:table-cell office:value-type="string" table:style-name="ce8">
            <text:p>08.346.733/0001-94</text:p>
          </table:table-cell>
          <table:table-cell office:value-type="string" table:style-name="ce9">
            <text:p>n/a</text:p>
          </table:table-cell>
          <table:table-cell office:value-type="string" table:style-name="ce6">
            <text:p>Suporte Automático - Distribuição - Proposição de Investimento</text:p>
          </table:table-cell>
          <table:table-cell office:value-type="currency" office:value="100000" table:style-name="ce10">
            <text:p>R$ 100.000,00</text:p>
          </table:table-cell>
          <table:table-cell office:value-type="string" table:style-name="ce6">
            <text:p>Análise final para contratação</text:p>
          </table:table-cell>
          <table:table-cell table:style-name="ce13"/>
          <table:table-cell table:number-columns-repeated="16373"/>
        </table:table-row>
        <table:table-row table:style-name="ro2">
          <table:table-cell office:value-type="date" office:date-value="2024-02-14T00:00:00" table:style-name="ce5">
            <text:p>14/02/2024</text:p>
          </table:table-cell>
          <table:table-cell office:value-type="float" office:value="39586" table:style-name="ce6">
            <text:p>39586</text:p>
          </table:table-cell>
          <table:table-cell office:value-type="string" table:style-name="ce6">
            <text:p>CIDADE; CAMPO</text:p>
          </table:table-cell>
          <table:table-cell office:value-type="string" office:string-value="01416.013866/2023-66" table:formula="of:=VLOOKUP([.C115];['file:///C:/Users/carlo/Downloads/Fila%20Contrata%E7%E3o%20-%20CDC_SFO%20(20).xlsx'#Em_contratação_140922_em_diante.$A$2:.$B$168];2;)" table:style-name="ce5">
            <text:p>01416.013866/2023-66</text:p>
          </table:table-cell>
          <table:table-cell office:value-type="string" table:style-name="ce7">
            <text:p>DEZENOVE SOM E IMAGENS PRODUÇÕES LTDA</text:p>
          </table:table-cell>
          <table:table-cell office:value-type="string" table:style-name="ce8">
            <text:p>66.876.707/0001-7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250000" table:style-name="ce10">
            <text:p>R$ 250.000,00</text:p>
          </table:table-cell>
          <table:table-cell office:value-type="string" table:style-name="ce6">
            <text:p>Análise final para contratação</text:p>
          </table:table-cell>
          <table:table-cell table:style-name="ce13"/>
          <table:table-cell table:number-columns-repeated="16373"/>
        </table:table-row>
        <table:table-row table:style-name="ro2">
          <table:table-cell table:style-name="ce5"/>
          <table:table-cell office:value-type="float" office:value="39583" table:style-name="ce6">
            <text:p>39583</text:p>
          </table:table-cell>
          <table:table-cell office:value-type="string" table:style-name="ce6">
            <text:p>TURMA DA MONICA JOVEM - REFLEXOS DO MEDO</text:p>
          </table:table-cell>
          <table:table-cell office:value-type="string" office:string-value="01416.012925/2023-89" table:formula="of:=VLOOKUP([.C116];['file:///C:/Users/carlo/Downloads/Fila%20Contrata%E7%E3o%20-%20CDC_SFO%20(20).xlsx'#Em_contratação_140922_em_diante.$A$2:.$B$168];2;)" table:style-name="ce5">
            <text:p>01416.012925/2023-89</text:p>
          </table:table-cell>
          <table:table-cell office:value-type="string" table:style-name="ce7">
            <text:p>Bronze Filmes Produtora Ltda</text:p>
          </table:table-cell>
          <table:table-cell office:value-type="string" table:style-name="ce8">
            <text:p>02.736.672/0001-95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PRODUÇÃO CINEMA - Desempenho Comercial 2022 / 2022</text:p>
          </table:table-cell>
          <table:table-cell office:value-type="currency" office:value="2115418.66" table:style-name="ce10">
            <text:p>R$ 2.115.418,66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A Santíssima Trindade</text:p>
          </table:table-cell>
          <table:table-cell table:style-name="ce5"/>
          <table:table-cell office:value-type="string" table:style-name="ce7">
            <text:p>SM DISTRIBUIDORA DE FILMES LTDA</text:p>
          </table:table-cell>
          <table:table-cell office:value-type="string" table:style-name="ce8">
            <text:p>08.257.054/0001-49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1000000" table:style-name="ce10">
            <text:p>R$ 1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Alice Júnior 2 - Férias de Verão</text:p>
          </table:table-cell>
          <table:table-cell table:style-name="ce5"/>
          <table:table-cell office:value-type="string" table:style-name="ce7">
            <text:p>OLHAR DISTRIBUICAO DE FILMES LTDA</text:p>
          </table:table-cell>
          <table:table-cell office:value-type="string" table:style-name="ce8">
            <text:p>28.083.221/0001-9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Cyclone</text:p>
          </table:table-cell>
          <table:table-cell table:style-name="ce5"/>
          <table:table-cell office:value-type="string" table:style-name="ce7">
            <text:p>Bretz Filmes Distribuidora e Produtora Ltda EPP</text:p>
          </table:table-cell>
          <table:table-cell office:value-type="string" table:style-name="ce8">
            <text:p>39.079.678/0001-47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Fala Sério Mãe 2</text:p>
          </table:table-cell>
          <table:table-cell table:style-name="ce5"/>
          <table:table-cell office:value-type="string" table:style-name="ce7">
            <text:p>Freespirit Distribuidora de Filmes Ltda.</text:p>
          </table:table-cell>
          <table:table-cell office:value-type="string" table:style-name="ce8">
            <text:p>07.616.202/0001-01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Horizonte</text:p>
          </table:table-cell>
          <table:table-cell table:style-name="ce5"/>
          <table:table-cell office:value-type="string" table:style-name="ce7">
            <text:p>OLHAR DISTRIBUICAO DE FILMES LTDA</text:p>
          </table:table-cell>
          <table:table-cell office:value-type="string" table:style-name="ce8">
            <text:p>28.083.221/0001-9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Isolar</text:p>
          </table:table-cell>
          <table:table-cell table:style-name="ce5"/>
          <table:table-cell office:value-type="string" table:style-name="ce7">
            <text:p>Vitrine Filmes LTDA</text:p>
          </table:table-cell>
          <table:table-cell office:value-type="string" table:style-name="ce8">
            <text:p>11.620.976/0001-83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Justino</text:p>
          </table:table-cell>
          <table:table-cell table:style-name="ce5"/>
          <table:table-cell office:value-type="string" table:style-name="ce7">
            <text:p>Reserva Nacional Distribuidora de Filmes LTDA</text:p>
          </table:table-cell>
          <table:table-cell office:value-type="string" table:style-name="ce8">
            <text:p>08.346.733/0001-9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500000" table:style-name="ce10">
            <text:p>R$ 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Malês</text:p>
          </table:table-cell>
          <table:table-cell table:style-name="ce5"/>
          <table:table-cell office:value-type="string" table:style-name="ce7">
            <text:p>Reserva Nacional Distribuidora de Filmes LTDA</text:p>
          </table:table-cell>
          <table:table-cell office:value-type="string" table:style-name="ce8">
            <text:p>08.346.733/0001-94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500000" table:style-name="ce10">
            <text:p>R$ 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O Rei da Feira</text:p>
          </table:table-cell>
          <table:table-cell table:style-name="ce5"/>
          <table:table-cell office:value-type="string" table:style-name="ce7">
            <text:p>W Mix Distribuidora Ltda</text:p>
          </table:table-cell>
          <table:table-cell office:value-type="string" table:style-name="ce8">
            <text:p>03.918.609/0001-32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1424000" table:style-name="ce10">
            <text:p>R$ 1.424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2">
          <table:table-cell table:style-name="ce5"/>
          <table:table-cell table:style-name="ce6"/>
          <table:table-cell office:value-type="string" table:style-name="ce6">
            <text:p>Pele de Rinoceronte</text:p>
          </table:table-cell>
          <table:table-cell table:style-name="ce5"/>
          <table:table-cell office:value-type="string" table:style-name="ce7">
            <text:p>LUDWIG MAIA ARTHOUSE DISTRIBUIDORA DE FILMES LTDA ME</text:p>
          </table:table-cell>
          <table:table-cell office:value-type="string" table:style-name="ce8">
            <text:p>05.249.852/0001-30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Quem Tem Com Que Me Pague Não Me Deve Nada</text:p>
          </table:table-cell>
          <table:table-cell table:style-name="ce5"/>
          <table:table-cell office:value-type="string" table:style-name="ce7">
            <text:p>ELO AUDIOVISUAL SERVIÇOS LTDA</text:p>
          </table:table-cell>
          <table:table-cell office:value-type="string" table:style-name="ce8">
            <text:p>07.700.630/0001-18</text:p>
          </table:table-cell>
          <table:table-cell office:value-type="float" office:value="2022" table:style-name="ce9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500000" table:style-name="ce10">
            <text:p>R$ 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Só Não Posso Dizer O Nome</text:p>
          </table:table-cell>
          <table:table-cell office:value-type="string" office:string-value="01416.014165/2022-63" table:formula="of:=VLOOKUP([.C128];['file:///C:/Users/carlo/Downloads/Fila%20Contrata%E7%E3o%20-%20CDC_SFO%20(20).xlsx'#Em_contratação_140922_em_diante.$A$2:.$B$168];2;)" table:style-name="ce5">
            <text:p>01416.014165/2022-63</text:p>
          </table:table-cell>
          <table:table-cell office:value-type="string" table:style-name="ce8">
            <text:p>O2 Produções Artísticas e Cinematográficas Ltda</text:p>
          </table:table-cell>
          <table:table-cell office:value-type="string" table:style-name="ce8">
            <text:p>67.431.718/0001-03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CINEMA VIA DISTRIBUIDORA 2022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A Fúria</text:p>
          </table:table-cell>
          <table:table-cell table:style-name="ce5"/>
          <table:table-cell office:value-type="string" table:style-name="ce8">
            <text:p>Acere Produção Artística e Cultural LTDA</text:p>
          </table:table-cell>
          <table:table-cell office:value-type="string" table:style-name="ce8">
            <text:p>09.261.668/0001-67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6"/>
          <table:table-cell office:value-type="string" table:style-name="ce6">
            <text:p>A Semente Sagrada</text:p>
          </table:table-cell>
          <table:table-cell table:style-name="ce5"/>
          <table:table-cell office:value-type="string" table:style-name="ce8">
            <text:p>Mandra Filmes Produções Audiovisuais LTDA</text:p>
          </table:table-cell>
          <table:table-cell office:value-type="string" table:style-name="ce8">
            <text:p>08.394.172/0001-07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A Vida De Cada Um</text:p>
          </table:table-cell>
          <table:table-cell table:style-name="ce5"/>
          <table:table-cell office:value-type="string" table:style-name="ce8">
            <text:p>Cinema Brasil Digital</text:p>
          </table:table-cell>
          <table:table-cell office:value-type="string" table:style-name="ce8">
            <text:p>68.317.445/0001-33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Arca de Noé</text:p>
          </table:table-cell>
          <table:table-cell table:style-name="ce5"/>
          <table:table-cell office:value-type="string" table:style-name="ce8">
            <text:p>Gullane Entretenimento S/A</text:p>
          </table:table-cell>
          <table:table-cell office:value-type="string" table:style-name="ce8">
            <text:p>01.378.559/0001-12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1399025" table:style-name="ce10">
            <text:p>R$ 1.399.025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As Polacas</text:p>
          </table:table-cell>
          <table:table-cell table:style-name="ce5"/>
          <table:table-cell office:value-type="string" table:style-name="ce8">
            <text:p>Migdal Produções Cinematográficas Ltda.</text:p>
          </table:table-cell>
          <table:table-cell office:value-type="string" table:style-name="ce8">
            <text:p>10.645.895/0001-75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49000" table:style-name="ce10">
            <text:p>R$ 249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Asa Branca, a voz da arena</text:p>
          </table:table-cell>
          <table:table-cell table:style-name="ce5"/>
          <table:table-cell office:value-type="string" table:style-name="ce8">
            <text:p>Sentimental Etal LTDA</text:p>
          </table:table-cell>
          <table:table-cell office:value-type="string" table:style-name="ce8">
            <text:p>16.104.588/0001-63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Casa no Campo</text:p>
          </table:table-cell>
          <table:table-cell table:style-name="ce5"/>
          <table:table-cell office:value-type="string" table:style-name="ce8">
            <text:p>Tokyo Filmes LTDA</text:p>
          </table:table-cell>
          <table:table-cell office:value-type="string" table:style-name="ce8">
            <text:p>10.468.552/0001-82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style-name="ce11"/>
          <table:table-cell table:style-name="ce27"/>
          <table:table-cell table:style-name="ce13"/>
          <table:table-cell table:number-columns-repeated="12" table:style-name="ce27"/>
          <table:table-cell table:style-name="ce12"/>
          <table:table-cell table:number-columns-repeated="4" table:style-name="ce27"/>
          <table:table-cell table:style-name="ce12"/>
          <table:table-cell table:style-name="ce27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Cinco Tipos de Medo</text:p>
          </table:table-cell>
          <table:table-cell table:style-name="ce5"/>
          <table:table-cell office:value-type="string" table:style-name="ce8">
            <text:p>Plano B Produtora de Filmes EIRELI ME</text:p>
          </table:table-cell>
          <table:table-cell office:value-type="string" table:style-name="ce8">
            <text:p>13.207.081/0001-47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Coreografia da Vida</text:p>
          </table:table-cell>
          <table:table-cell table:style-name="ce5"/>
          <table:table-cell office:value-type="string" table:style-name="ce8">
            <text:p>TV Zero Cinema Ltda</text:p>
          </table:table-cell>
          <table:table-cell office:value-type="string" table:style-name="ce8">
            <text:p>03.360.320/0001-40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Ecoloucos - Uma Comédia Insustentável</text:p>
          </table:table-cell>
          <table:table-cell table:style-name="ce5"/>
          <table:table-cell office:value-type="string" table:style-name="ce8">
            <text:p>34 filmes ltda</text:p>
          </table:table-cell>
          <table:table-cell office:value-type="string" table:style-name="ce8">
            <text:p>04.852.671/0001-31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0" table:style-name="ce10">
            <text:p>R$ 2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Edifício Bonfim</text:p>
          </table:table-cell>
          <table:table-cell table:style-name="ce5"/>
          <table:table-cell office:value-type="string" table:style-name="ce8">
            <text:p>WALPER RUAS PRODUÇÕES LTDA</text:p>
          </table:table-cell>
          <table:table-cell office:value-type="string" table:style-name="ce8">
            <text:p>05.456.798/0001-02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3">
          <table:table-cell table:style-name="ce5"/>
          <table:table-cell table:style-name="ce9"/>
          <table:table-cell office:value-type="string" table:style-name="ce14">
            <text:p>Funk - Baile de Favela</text:p>
          </table:table-cell>
          <table:table-cell table:style-name="ce5"/>
          <table:table-cell office:value-type="string" table:style-name="ce8">
            <text:p>Paranoid Filmes Ltda.</text:p>
          </table:table-cell>
          <table:table-cell office:value-type="string" table:style-name="ce8">
            <text:p>11.140.814/0001-48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750000" table:style-name="ce10">
            <text:p>R$ 75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Joe e o Vale Vazio (ex Lica Pode Tudo)</text:p>
          </table:table-cell>
          <table:table-cell table:style-name="ce5"/>
          <table:table-cell office:value-type="string" table:style-name="ce8">
            <text:p>OTTO DESENHOS ANIMADOS LTDA</text:p>
          </table:table-cell>
          <table:table-cell office:value-type="string" table:style-name="ce8">
            <text:p>87.435.368/0001-60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74350" table:style-name="ce10">
            <text:p>R$ 274.350,00</text:p>
          </table:table-cell>
          <table:table-cell office:value-type="string" table:style-name="ce6">
            <text:p>Aguardando início da contratação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Légua Tirana</text:p>
          </table:table-cell>
          <table:table-cell table:style-name="ce5"/>
          <table:table-cell office:value-type="string" table:style-name="ce8">
            <text:p>ANTONIO M G DE CARVALHO PROD ARTISTICAS E CINEMATOGRAFICAS</text:p>
          </table:table-cell>
          <table:table-cell office:value-type="string" table:style-name="ce8">
            <text:p>07.947.109/0001-80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700000" table:style-name="ce10">
            <text:p>R$ 7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3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51" table:style-name="ce11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Narciso Rap</text:p>
          </table:table-cell>
          <table:table-cell table:style-name="ce5"/>
          <table:table-cell office:value-type="string" table:style-name="ce8">
            <text:p>BUDA FILMES PRODUÇÕES CINEMATOGRAFICAS LTDA</text:p>
          </table:table-cell>
          <table:table-cell office:value-type="string" table:style-name="ce8">
            <text:p>11.332.925/0001-56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62908" table:style-name="ce10">
            <text:p>R$ 262.908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Nihonjin</text:p>
          </table:table-cell>
          <table:table-cell table:style-name="ce5"/>
          <table:table-cell office:value-type="string" table:style-name="ce8">
            <text:p>PG Produções de Cinema Video e TV Ltda</text:p>
          </table:table-cell>
          <table:table-cell office:value-type="string" table:style-name="ce8">
            <text:p>01.161.933/0001-23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25900" table:style-name="ce10">
            <text:p>R$ 225.9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style-name="ce12"/>
          <table:table-cell table:number-columns-repeated="4" table:style-name="ce11"/>
          <table:table-cell table:style-name="ce12"/>
          <table:table-cell table:style-name="ce11"/>
          <table:table-cell table:style-name="ce12"/>
          <table:table-cell table:number-columns-repeated="16351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O Sequestro</text:p>
          </table:table-cell>
          <table:table-cell table:style-name="ce5"/>
          <table:table-cell office:value-type="string" table:style-name="ce8">
            <text:p>Write Produções Artísticas Ltda</text:p>
          </table:table-cell>
          <table:table-cell office:value-type="string" table:style-name="ce8">
            <text:p>07.627.467/0001-05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948550" table:style-name="ce10">
            <text:p>R$ 948.55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Os Homens De Ouro - A História De Mariel Maryscote</text:p>
          </table:table-cell>
          <table:table-cell table:style-name="ce5"/>
          <table:table-cell office:value-type="string" table:style-name="ce8">
            <text:p>Ocean Produções de Filme Ltda</text:p>
          </table:table-cell>
          <table:table-cell office:value-type="string" table:style-name="ce8">
            <text:p>04.069.379/0001-47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1570234" table:style-name="ce10">
            <text:p>R$ 1.570.234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Perro negro</text:p>
          </table:table-cell>
          <table:table-cell table:style-name="ce5"/>
          <table:table-cell office:value-type="string" table:style-name="ce8">
            <text:p>Grafo Audiovisual Ltda.</text:p>
          </table:table-cell>
          <table:table-cell office:value-type="string" table:style-name="ce8">
            <text:p>09.437.566/0001-50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5" table:style-name="ce11"/>
          <table:table-cell table:number-columns-repeated="16359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Rabo de Foguete</text:p>
          </table:table-cell>
          <table:table-cell table:style-name="ce5"/>
          <table:table-cell office:value-type="string" table:style-name="ce8">
            <text:p>Melodrama Produções Ltda.</text:p>
          </table:table-cell>
          <table:table-cell office:value-type="string" table:style-name="ce8">
            <text:p>03.626.688/0001-08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500000" table:style-name="ce10">
            <text:p>R$ 5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Se eu fosse vivo...vivia</text:p>
          </table:table-cell>
          <table:table-cell table:style-name="ce5"/>
          <table:table-cell office:value-type="string" table:style-name="ce8">
            <text:p>FILMES DE PLÁSTICO PRODUÇÕES AUDIOVISUAIS LTDA - ME</text:p>
          </table:table-cell>
          <table:table-cell office:value-type="string" table:style-name="ce8">
            <text:p>17.456.554/0001-09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Silêncio</text:p>
          </table:table-cell>
          <table:table-cell table:style-name="ce5"/>
          <table:table-cell office:value-type="string" table:style-name="ce8">
            <text:p>Hamaca Produções Artísticas</text:p>
          </table:table-cell>
          <table:table-cell office:value-type="string" table:style-name="ce8">
            <text:p>10.281.460/0001-99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200000" table:style-name="ce10">
            <text:p>R$ 2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Sílvio Santos vem aí</text:p>
          </table:table-cell>
          <table:table-cell table:style-name="ce5"/>
          <table:table-cell office:value-type="string" table:style-name="ce8">
            <text:p>Paris Produções Cinematográficas Ltda.</text:p>
          </table:table-cell>
          <table:table-cell office:value-type="string" table:style-name="ce8">
            <text:p>12.580.503/0001-62</text:p>
          </table:table-cell>
          <table:table-cell office:value-type="float" office:value="2021" table:style-name="ce6">
            <text:p>2021</text:p>
          </table:table-cell>
          <table:table-cell office:value-type="string" table:style-name="ce6">
            <text:p>COMPLEMENTAÇÃO 2021 - Comercialização</text:p>
          </table:table-cell>
          <table:table-cell office:value-type="currency" office:value="1500000" table:style-name="ce10">
            <text:p>R$ 1.5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Galera da laje</text:p>
          </table:table-cell>
          <table:table-cell table:style-name="ce5"/>
          <table:table-cell office:value-type="string" table:style-name="ce8">
            <text:p>Ara Filmes Eireli</text:p>
          </table:table-cell>
          <table:table-cell office:value-type="string" table:style-name="ce8">
            <text:p>26.557.446/0001-05</text:p>
          </table:table-cell>
          <table:table-cell office:value-type="float" office:value="2016" table:style-name="ce6">
            <text:p>2016</text:p>
          </table:table-cell>
          <table:table-cell office:value-type="string" table:style-name="ce6">
            <text:p>PRODAV 02</text:p>
          </table:table-cell>
          <table:table-cell office:value-type="currency" office:value="430000" table:style-name="ce10">
            <text:p>R$ 43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table:style-name="ce9"/>
          <table:table-cell office:value-type="string" table:style-name="ce14">
            <text:p>OS DONOS DA ROÇA</text:p>
          </table:table-cell>
          <table:table-cell table:style-name="ce5"/>
          <table:table-cell office:value-type="string" table:style-name="ce8">
            <text:p>O PRAIALTA PRODUÇÕES DE FILMES LTDA</text:p>
          </table:table-cell>
          <table:table-cell table:style-name="ce8"/>
          <table:table-cell office:value-type="float" office:value="2018" table:style-name="ce6">
            <text:p>2018</text:p>
          </table:table-cell>
          <table:table-cell office:value-type="string" table:style-name="ce6">
            <text:p>Arranjos Regionais - Projetos para TV</text:p>
          </table:table-cell>
          <table:table-cell office:value-type="currency" office:value="180000" table:style-name="ce10">
            <text:p>R$ 18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7816" table:style-name="ce9">
            <text:p>37816</text:p>
          </table:table-cell>
          <table:table-cell office:value-type="string" table:style-name="ce14">
            <text:p>ARTE - TERRITÓRIO LATINO-AMERICANO</text:p>
          </table:table-cell>
          <table:table-cell office:value-type="string" office:string-value="01416.011959/2022-75" table:formula="of:=VLOOKUP([.C154];['file:///C:/Users/carlo/Downloads/Fila%20Contrata%E7%E3o%20-%20CDC_SFO%20(20).xlsx'#Em_contratação_140922_em_diante.$A$2:.$B$168];2;)" table:style-name="ce5">
            <text:p>01416.011959/2022-75</text:p>
          </table:table-cell>
          <table:table-cell office:value-type="string" table:style-name="ce8">
            <text:p>Pacto Audiovisual Produtores Associados LTDA.</text:p>
          </table:table-cell>
          <table:table-cell table:style-name="ce8"/>
          <table:table-cell office:value-type="float" office:value="2022" table:style-name="ce6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1385780" table:style-name="ce10">
            <text:p>R$ 1.385.78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7720" table:style-name="ce9">
            <text:p>37720</text:p>
          </table:table-cell>
          <table:table-cell office:value-type="string" table:style-name="ce14">
            <text:p>WALTER </text:p>
          </table:table-cell>
          <table:table-cell table:style-name="ce5"/>
          <table:table-cell office:value-type="string" table:style-name="ce8">
            <text:p>FILMES MAIS LTDA.</text:p>
          </table:table-cell>
          <table:table-cell table:style-name="ce8"/>
          <table:table-cell office:value-type="float" office:value="2022" table:style-name="ce6">
            <text:p>2022</text:p>
          </table:table-cell>
          <table:table-cell office:value-type="string" table:style-name="ce6">
            <text:p>Produção TV - VOD 2022</text:p>
          </table:table-cell>
          <table:table-cell office:value-type="currency" office:value="1200000" table:style-name="ce10">
            <text:p>R$ 1.2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7996" table:style-name="ce9">
            <text:p>37996</text:p>
          </table:table-cell>
          <table:table-cell office:value-type="string" table:style-name="ce14">
            <text:p>Brasil Joiado Segunda Temporada</text:p>
          </table:table-cell>
          <table:table-cell table:style-name="ce5"/>
          <table:table-cell office:value-type="string" table:style-name="ce8">
            <text:p>PBI - Programadora Brasileira Independente S.A.</text:p>
          </table:table-cell>
          <table:table-cell office:value-type="string" table:style-name="ce8">
            <text:p>07.254.174/0001-20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TV-VOD 2022 VIA PROGRAMADORA</text:p>
          </table:table-cell>
          <table:table-cell office:value-type="currency" office:value="1330000" table:style-name="ce10">
            <text:p>R$ 1.33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8683" table:style-name="ce9">
            <text:p>38683</text:p>
          </table:table-cell>
          <table:table-cell office:value-type="string" table:style-name="ce14">
            <text:p>O Agente Secreto</text:p>
          </table:table-cell>
          <table:table-cell table:style-name="ce5"/>
          <table:table-cell office:value-type="string" table:style-name="ce8">
            <text:p>Vitrine Filmes LTDA</text:p>
          </table:table-cell>
          <table:table-cell office:value-type="string" table:style-name="ce8">
            <text:p>11.620.976/0001-83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8631" table:style-name="ce9">
            <text:p>38631</text:p>
          </table:table-cell>
          <table:table-cell office:value-type="string" table:style-name="ce14">
            <text:p>O Filho da Puta</text:p>
          </table:table-cell>
          <table:table-cell table:style-name="ce5"/>
          <table:table-cell office:value-type="string" table:style-name="ce8">
            <text:p>DANIELA GOUVEIA MENEGOTTO - ME</text:p>
          </table:table-cell>
          <table:table-cell office:value-type="string" table:style-name="ce8">
            <text:p>18.384.267/0001-95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1.083.485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8537" table:style-name="ce9">
            <text:p>38537</text:p>
          </table:table-cell>
          <table:table-cell office:value-type="string" table:style-name="ce14">
            <text:p>Feito Pipa</text:p>
          </table:table-cell>
          <table:table-cell table:style-name="ce5"/>
          <table:table-cell office:value-type="string" table:style-name="ce8">
            <text:p>SM DISTRIBUIDORA DE FILMES LTDA</text:p>
          </table:table-cell>
          <table:table-cell office:value-type="string" table:style-name="ce8">
            <text:p>08.257.054/0001-49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4.0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8670" table:style-name="ce9">
            <text:p>38670</text:p>
          </table:table-cell>
          <table:table-cell office:value-type="string" table:style-name="ce14">
            <text:p>Futuro</text:p>
          </table:table-cell>
          <table:table-cell table:style-name="ce5"/>
          <table:table-cell office:value-type="string" table:style-name="ce8">
            <text:p>Embaúba Filmes LTDA</text:p>
          </table:table-cell>
          <table:table-cell office:value-type="string" table:style-name="ce8">
            <text:p>15.144.532/0001-7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4.500.000,00</text:p>
          </table:table-cell>
          <table:table-cell office:value-type="string" table:style-name="ce6">
            <text:p>Aguardando início da contratação</text:p>
          </table:table-cell>
          <table:table-cell table:style-name="ce13"/>
          <table:table-cell table:number-columns-repeated="16373"/>
        </table:table-row>
        <table:table-row table:style-name="ro9">
          <table:table-cell table:style-name="ce5"/>
          <table:table-cell office:value-type="float" office:value="38647" table:style-name="ce9">
            <text:p>38647</text:p>
          </table:table-cell>
          <table:table-cell office:value-type="string" table:style-name="ce14">
            <text:p>MOTEL PEROLA</text:p>
          </table:table-cell>
          <table:table-cell table:style-name="ce5"/>
          <table:table-cell office:value-type="string" table:style-name="ce8">
            <text:p>ELO AUDIOVISUAL SERVIÇOS LTDA</text:p>
          </table:table-cell>
          <table:table-cell office:value-type="string" table:style-name="ce8">
            <text:p>07.700.630/0001-18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3.792.5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675" table:style-name="ce9">
            <text:p>38675</text:p>
          </table:table-cell>
          <table:table-cell office:value-type="string" table:style-name="ce14">
            <text:p>Quinze Dias</text:p>
          </table:table-cell>
          <table:table-cell table:style-name="ce5"/>
          <table:table-cell office:value-type="string" table:style-name="ce8">
            <text:p>Vitrine Filmes LTDA</text:p>
          </table:table-cell>
          <table:table-cell office:value-type="string" table:style-name="ce8">
            <text:p>11.620.976/0001-83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671" table:style-name="ce9">
            <text:p>38671</text:p>
          </table:table-cell>
          <table:table-cell office:value-type="string" table:style-name="ce14">
            <text:p>O MENINO QUE NÃO EXISTIU</text:p>
          </table:table-cell>
          <table:table-cell table:style-name="ce5"/>
          <table:table-cell office:value-type="string" table:style-name="ce8">
            <text:p>O2 Produções Artísticas e Cinematográficas Ltda</text:p>
          </table:table-cell>
          <table:table-cell office:value-type="string" table:style-name="ce8">
            <text:p>67.431.718/0001-03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592" table:style-name="ce9">
            <text:p>38592</text:p>
          </table:table-cell>
          <table:table-cell office:value-type="string" table:style-name="ce14">
            <text:p>PERSEGUIÇÃO E CERCO A JUVÊNCIO GUTIERREZ</text:p>
          </table:table-cell>
          <table:table-cell table:style-name="ce5"/>
          <table:table-cell office:value-type="string" table:style-name="ce8">
            <text:p>Panda Filmes Ltda.</text:p>
          </table:table-cell>
          <table:table-cell office:value-type="string" table:style-name="ce8">
            <text:p>04.980.287/0001-14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1.222.046,55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686" table:style-name="ce9">
            <text:p>38686</text:p>
          </table:table-cell>
          <table:table-cell office:value-type="string" table:style-name="ce14">
            <text:p>Presságios de um mundo anterior</text:p>
          </table:table-cell>
          <table:table-cell table:style-name="ce5"/>
          <table:table-cell office:value-type="string" table:style-name="ce8">
            <text:p>Embaúba Filmes LTDA</text:p>
          </table:table-cell>
          <table:table-cell office:value-type="string" table:style-name="ce8">
            <text:p>15.144.532/0001-7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   976.654,2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691" table:style-name="ce9">
            <text:p>38691</text:p>
          </table:table-cell>
          <table:table-cell office:value-type="string" table:style-name="ce14">
            <text:p>Ararun</text:p>
          </table:table-cell>
          <table:table-cell table:style-name="ce5"/>
          <table:table-cell office:value-type="string" table:style-name="ce8">
            <text:p>OLHAR DISTRIBUICAO DE FILMES LTDA</text:p>
          </table:table-cell>
          <table:table-cell office:value-type="string" table:style-name="ce8">
            <text:p>28.083.221/0001-9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5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10">
          <table:table-cell table:style-name="ce5"/>
          <table:table-cell office:value-type="float" office:value="38650" table:style-name="ce9">
            <text:p>38650</text:p>
          </table:table-cell>
          <table:table-cell office:value-type="string" table:style-name="ce14">
            <text:p>Três Tempos</text:p>
          </table:table-cell>
          <table:table-cell table:style-name="ce5"/>
          <table:table-cell office:value-type="string" table:style-name="ce8">
            <text:p>O2 Produções Artísticas e Cinematográficas Ltda</text:p>
          </table:table-cell>
          <table:table-cell office:value-type="string" table:style-name="ce8">
            <text:p>67.431.718/0001-03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CINEMA VIA DISTRIBUIDORA 2023 - Produção</text:p>
          </table:table-cell>
          <table:table-cell office:value-type="string" table:style-name="ce10">
            <text:p>  4.2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404" table:style-name="ce9">
            <text:p>38404</text:p>
          </table:table-cell>
          <table:table-cell office:value-type="string" table:style-name="ce14">
            <text:p>D.P.A - Detetives do Prédio Azul - O Sumiço do Cetro Supremo</text:p>
          </table:table-cell>
          <table:table-cell table:style-name="ce5"/>
          <table:table-cell office:value-type="string" table:style-name="ce8">
            <text:p>Conspiração Filmes Entretenimento 3º Milênio Ltda. </text:p>
          </table:table-cell>
          <table:table-cell office:value-type="string" table:style-name="ce8">
            <text:p>09.180.984/0001-04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277" table:style-name="ce9">
            <text:p>39277</text:p>
          </table:table-cell>
          <table:table-cell office:value-type="string" table:style-name="ce14">
            <text:p>Os Enforcados</text:p>
          </table:table-cell>
          <table:table-cell table:style-name="ce5"/>
          <table:table-cell office:value-type="string" table:style-name="ce8">
            <text:p>Gullane Entretenimento S/A </text:p>
          </table:table-cell>
          <table:table-cell office:value-type="string" table:style-name="ce8">
            <text:p>01.378.559/0001-12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1.123.247,29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430" table:style-name="ce9">
            <text:p>38430</text:p>
          </table:table-cell>
          <table:table-cell office:value-type="string" table:style-name="ce14">
            <text:p>O Filho de Mil Homens</text:p>
          </table:table-cell>
          <table:table-cell table:style-name="ce5"/>
          <table:table-cell office:value-type="string" table:style-name="ce8">
            <text:p>Biônica Cinema e TV Ltda. ME </text:p>
          </table:table-cell>
          <table:table-cell office:value-type="string" table:style-name="ce8">
            <text:p>07.570.789/0001-65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723" table:style-name="ce9">
            <text:p>38723</text:p>
          </table:table-cell>
          <table:table-cell office:value-type="string" table:style-name="ce14">
            <text:p>DEIXA A VIDA ME LEVAR</text:p>
          </table:table-cell>
          <table:table-cell table:style-name="ce5"/>
          <table:table-cell office:value-type="string" table:style-name="ce8">
            <text:p>INDIANA PRODUÇÕES CINEMATOGRÁFICAS </text:p>
          </table:table-cell>
          <table:table-cell office:value-type="string" table:style-name="ce8">
            <text:p>07.060.648/0001-0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4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152" table:style-name="ce9">
            <text:p>39152</text:p>
          </table:table-cell>
          <table:table-cell office:value-type="string" table:style-name="ce14">
            <text:p>Passaporte para Ucrânia</text:p>
          </table:table-cell>
          <table:table-cell table:style-name="ce5"/>
          <table:table-cell office:value-type="string" table:style-name="ce8">
            <text:p>Biônica Cinema e TV Ltda. ME </text:p>
          </table:table-cell>
          <table:table-cell office:value-type="string" table:style-name="ce8">
            <text:p>07.570.789/0001-65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4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029" table:style-name="ce9">
            <text:p>39029</text:p>
          </table:table-cell>
          <table:table-cell office:value-type="string" table:style-name="ce14">
            <text:p>(Des)controle</text:p>
          </table:table-cell>
          <table:table-cell office:value-type="string" office:string-value="01416.000669/2024-68" table:formula="of:=VLOOKUP([.C173];['file:///C:/Users/carlo/Downloads/Fila%20Contrata%E7%E3o%20-%20CDC_SFO%20(20).xlsx'#Em_contratação_140922_em_diante.$A$2:.$B$168];2;)" table:style-name="ce5">
            <text:p>01416.000669/2024-68</text:p>
          </table:table-cell>
          <table:table-cell office:value-type="string" table:style-name="ce8">
            <text:p>Migdal Produções Cinematográficas Ltda. </text:p>
          </table:table-cell>
          <table:table-cell office:value-type="string" table:style-name="ce8">
            <text:p>10.645.895/0001-75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024" table:style-name="ce9">
            <text:p>39024</text:p>
          </table:table-cell>
          <table:table-cell office:value-type="string" table:style-name="ce14">
            <text:p>Cabras da Peste 2</text:p>
          </table:table-cell>
          <table:table-cell table:style-name="ce5"/>
          <table:table-cell office:value-type="string" table:style-name="ce8">
            <text:p>Glaz Entretenimento SA. </text:p>
          </table:table-cell>
          <table:table-cell office:value-type="string" table:style-name="ce8">
            <text:p>02.140.164/0001-4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446" table:style-name="ce9">
            <text:p>38446</text:p>
          </table:table-cell>
          <table:table-cell office:value-type="string" table:style-name="ce14">
            <text:p>Eliseu</text:p>
          </table:table-cell>
          <table:table-cell table:style-name="ce5"/>
          <table:table-cell office:value-type="string" table:style-name="ce8">
            <text:p>Paranoid Filmes Ltda. </text:p>
          </table:table-cell>
          <table:table-cell office:value-type="string" table:style-name="ce8">
            <text:p>11.140.814/0001-48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10">
          <table:table-cell table:style-name="ce5"/>
          <table:table-cell office:value-type="float" office:value="39119" table:style-name="ce9">
            <text:p>39119</text:p>
          </table:table-cell>
          <table:table-cell office:value-type="string" table:style-name="ce14">
            <text:p>Minha Sombra Luminosa</text:p>
          </table:table-cell>
          <table:table-cell table:style-name="ce5"/>
          <table:table-cell office:value-type="string" table:style-name="ce8">
            <text:p>Chá Cinematográfico Ltda </text:p>
          </table:table-cell>
          <table:table-cell office:value-type="string" table:style-name="ce8">
            <text:p>04.462.804/0001-63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75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833" table:style-name="ce9">
            <text:p>38833</text:p>
          </table:table-cell>
          <table:table-cell office:value-type="string" table:style-name="ce14">
            <text:p>Coração Rasgado</text:p>
          </table:table-cell>
          <table:table-cell table:style-name="ce5"/>
          <table:table-cell office:value-type="string" table:style-name="ce8">
            <text:p>CANABRAVA FILMES EIRELI </text:p>
          </table:table-cell>
          <table:table-cell office:value-type="string" table:style-name="ce8">
            <text:p>11.966.450/0001-5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4.985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076" table:style-name="ce9">
            <text:p>39076</text:p>
          </table:table-cell>
          <table:table-cell office:value-type="string" table:style-name="ce14">
            <text:p>PISCINA</text:p>
          </table:table-cell>
          <table:table-cell table:style-name="ce5"/>
          <table:table-cell office:value-type="string" table:style-name="ce8">
            <text:p>REC Produtores Associados Ltda.</text:p>
          </table:table-cell>
          <table:table-cell office:value-type="string" table:style-name="ce8">
            <text:p>02.669.022/0001-74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340" table:style-name="ce9">
            <text:p>38340</text:p>
          </table:table-cell>
          <table:table-cell office:value-type="string" table:style-name="ce14">
            <text:p>Tropicana</text:p>
          </table:table-cell>
          <table:table-cell table:style-name="ce5"/>
          <table:table-cell office:value-type="string" table:style-name="ce8">
            <text:p>Sambaqui Cultural Cine Vídeo Ltda. ME </text:p>
          </table:table-cell>
          <table:table-cell office:value-type="string" table:style-name="ce8">
            <text:p>00.508.766/0001-81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7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270" table:style-name="ce9">
            <text:p>39270</text:p>
          </table:table-cell>
          <table:table-cell office:value-type="string" table:style-name="ce14">
            <text:p>Boas Memórias</text:p>
          </table:table-cell>
          <table:table-cell table:style-name="ce5"/>
          <table:table-cell office:value-type="string" table:style-name="ce8">
            <text:p>FILMES DE PLÁSTICO PRODUÇÕES AUDIOVISUAIS LTDA - ME </text:p>
          </table:table-cell>
          <table:table-cell office:value-type="string" table:style-name="ce8">
            <text:p>17.456.554/0001-09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2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979" table:style-name="ce9">
            <text:p>38979</text:p>
          </table:table-cell>
          <table:table-cell office:value-type="string" table:style-name="ce14">
            <text:p>Ai, que preguiça!</text:p>
          </table:table-cell>
          <table:table-cell table:style-name="ce5"/>
          <table:table-cell office:value-type="string" table:style-name="ce8">
            <text:p>OTTO DESENHOS ANIMADOS LTDA </text:p>
          </table:table-cell>
          <table:table-cell office:value-type="string" table:style-name="ce8">
            <text:p>87.435.368/0001-6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9234" table:style-name="ce9">
            <text:p>39234</text:p>
          </table:table-cell>
          <table:table-cell office:value-type="string" table:style-name="ce14">
            <text:p>Rainha das Rainhas</text:p>
          </table:table-cell>
          <table:table-cell table:style-name="ce5"/>
          <table:table-cell office:value-type="string" table:style-name="ce8">
            <text:p>Companhia Amazonica de Filmes S/S Ltda </text:p>
          </table:table-cell>
          <table:table-cell office:value-type="string" table:style-name="ce8">
            <text:p>05.928.108/0001-62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9">
          <table:table-cell table:style-name="ce5"/>
          <table:table-cell office:value-type="float" office:value="38654" table:style-name="ce9">
            <text:p>38654</text:p>
          </table:table-cell>
          <table:table-cell office:value-type="string" table:style-name="ce14">
            <text:p>Um Toque de Beleza</text:p>
          </table:table-cell>
          <table:table-cell table:style-name="ce5"/>
          <table:table-cell office:value-type="string" table:style-name="ce8">
            <text:p>TARDO FILMES LTDA ME</text:p>
          </table:table-cell>
          <table:table-cell office:value-type="string" table:style-name="ce8">
            <text:p>16.894.643/0001-66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918.255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8594" table:style-name="ce9">
            <text:p>38594</text:p>
          </table:table-cell>
          <table:table-cell office:value-type="string" table:style-name="ce14">
            <text:p>O SHAOLIN DO SERTÃO 2 - A VOADORA 360º</text:p>
          </table:table-cell>
          <table:table-cell table:style-name="ce5"/>
          <table:table-cell office:value-type="string" table:style-name="ce8">
            <text:p>ATC Entretenimentos Ltda </text:p>
          </table:table-cell>
          <table:table-cell office:value-type="string" table:style-name="ce8">
            <text:p>02.008.424/0001-28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6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8716" table:style-name="ce6">
            <text:p>38716</text:p>
          </table:table-cell>
          <table:table-cell office:value-type="string" table:style-name="ce6">
            <text:p>A FAZENDA COLONIAL</text:p>
          </table:table-cell>
          <table:table-cell table:style-name="ce5"/>
          <table:table-cell office:value-type="string" table:style-name="ce8">
            <text:p>Panda Filmes Ltda. </text:p>
          </table:table-cell>
          <table:table-cell office:value-type="string" table:style-name="ce8">
            <text:p>04.980.287/0001-14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3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8556" table:style-name="ce6">
            <text:p>38556</text:p>
          </table:table-cell>
          <table:table-cell office:value-type="string" table:style-name="ce6">
            <text:p>Livros Restantes</text:p>
          </table:table-cell>
          <table:table-cell table:style-name="ce5"/>
          <table:table-cell office:value-type="string" table:style-name="ce8">
            <text:p>Realizart Produção Audiovisual Ltda </text:p>
          </table:table-cell>
          <table:table-cell office:value-type="string" table:style-name="ce8">
            <text:p>01.282.220/0001-18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   64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8326" table:style-name="ce6">
            <text:p>38326</text:p>
          </table:table-cell>
          <table:table-cell office:value-type="string" table:style-name="ce6">
            <text:p>O Aviador Francês</text:p>
          </table:table-cell>
          <table:table-cell table:style-name="ce5"/>
          <table:table-cell office:value-type="string" table:style-name="ce8">
            <text:p>Mundo Imaginário Produções Cinematográficas Ltda.</text:p>
          </table:table-cell>
          <table:table-cell office:value-type="string" table:style-name="ce8">
            <text:p>05.695.782/0001-44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1.804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11">
          <table:table-cell table:style-name="ce5"/>
          <table:table-cell office:value-type="float" office:value="39232" table:style-name="ce6">
            <text:p>39232</text:p>
          </table:table-cell>
          <table:table-cell office:value-type="string" table:style-name="ce6">
            <text:p>MINHA CARTA PARA BERGMAN</text:p>
          </table:table-cell>
          <table:table-cell table:style-name="ce5"/>
          <table:table-cell office:value-type="string" table:style-name="ce8">
            <text:p>Cinemascópio Produções Cinematográficas e Artísticas Ltda</text:p>
          </table:table-cell>
          <table:table-cell office:value-type="string" table:style-name="ce8">
            <text:p>08.587.501/0001-28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2.0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8849" table:style-name="ce6">
            <text:p>38849</text:p>
          </table:table-cell>
          <table:table-cell office:value-type="string" table:style-name="ce6">
            <text:p>Xamã Eletrônico</text:p>
          </table:table-cell>
          <table:table-cell table:style-name="ce5"/>
          <table:table-cell office:value-type="string" table:style-name="ce8">
            <text:p>GAYA PRODUÇÕES CINEMATOGRÁFICAS LTDA</text:p>
          </table:table-cell>
          <table:table-cell office:value-type="string" table:style-name="ce8">
            <text:p>55.084.750/0001-8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2.5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8515" table:style-name="ce6">
            <text:p>38515</text:p>
          </table:table-cell>
          <table:table-cell office:value-type="string" table:style-name="ce6">
            <text:p>Todo o Sentimento</text:p>
          </table:table-cell>
          <table:table-cell table:style-name="ce5"/>
          <table:table-cell office:value-type="string" table:style-name="ce8">
            <text:p>Rosza Filmes Produções LTDA ME </text:p>
          </table:table-cell>
          <table:table-cell office:value-type="string" table:style-name="ce8">
            <text:p>13.650.474/0001-2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1.625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3">
          <table:table-cell table:style-name="ce5"/>
          <table:table-cell office:value-type="float" office:value="39003" table:style-name="ce6">
            <text:p>39003</text:p>
          </table:table-cell>
          <table:table-cell office:value-type="string" table:style-name="ce6">
            <text:p>Manual de Barros - Retrato do Poeta Quando Coisa</text:p>
          </table:table-cell>
          <table:table-cell table:style-name="ce5"/>
          <table:table-cell office:value-type="string" table:style-name="ce8">
            <text:p>Polo MS Cinema e Vídeo ME </text:p>
          </table:table-cell>
          <table:table-cell office:value-type="string" table:style-name="ce8">
            <text:p>03.493.590/0001-20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RODUÇÃO CINEMA 2023</text:p>
          </table:table-cell>
          <table:table-cell office:value-type="string" table:style-name="ce10">
            <text:p>       544.146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style-name="ro2">
          <table:table-cell table:style-name="ce5"/>
          <table:table-cell office:value-type="float" office:value="40346" table:style-name="ce6">
            <text:p>40346</text:p>
          </table:table-cell>
          <table:table-cell office:value-type="string" table:style-name="ce6">
            <text:p>REI DA FEIRA (EX-BUCHADA DE BODE)</text:p>
          </table:table-cell>
          <table:table-cell office:value-type="string" office:string-value="01416.001475/2024-80" table:formula="of:=VLOOKUP([.C192];['file:///C:/Users/carlo/Downloads/Fila%20Contrata%E7%E3o%20-%20CDC_SFO%20(20).xlsx'#Em_contratação_140922_em_diante.$A$2:.$B$168];2;)" table:style-name="ce5">
            <text:p>01416.001475/2024-80</text:p>
          </table:table-cell>
          <table:table-cell office:value-type="string" table:style-name="ce8">
            <text:p>RUBI FILMES E PRODUÇÕES ARTÍSTICAS LTDA</text:p>
          </table:table-cell>
          <table:table-cell office:value-type="string" table:style-name="ce8">
            <text:p>17.383231/0001-24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Produção Cinema - Desempenho Comercial 2022</text:p>
          </table:table-cell>
          <table:table-cell office:value-type="currency" office:value="2800000" table:style-name="ce10">
            <text:p>R$ 2.800.000,00</text:p>
          </table:table-cell>
          <table:table-cell office:value-type="string" table:style-name="ce6">
            <text:p>Aguardando início da contratação</text:p>
          </table:table-cell>
          <table:table-cell table:number-columns-repeated="16358"/>
          <table:table-cell table:number-columns-repeated="15" table:style-name="ce13"/>
          <table:table-cell/>
        </table:table-row>
        <table:table-row table:number-rows-repeated="1048384" table:style-name="ro4">
          <table:table-cell table:number-columns-repeated="16384"/>
        </table:table-row>
      </table:table>
      <table:table table:name="'file:///C:/Users/carlo/Downloads/Fila%20Contratação%20-%20CDC_SFO%20(20).xlsx'#Modelo" table:style-name="ta2">
        <table:table-source xlink:href="file:///C:/Users/carlo/Downloads/Fila%20Contratação%20-%20CDC_SFO%20(20).xlsx" table:table-name="Mode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Em_contratação_140922_em_diante" table:style-name="ta2">
        <table:table-source xlink:href="file:///C:/Users/carlo/Downloads/Fila%20Contratação%20-%20CDC_SFO%20(20).xlsx" table:table-name="Em_contratação_140922_em_diante" table:mode="copy-results-only"/>
        <table:table-column/>
        <table:table-row>
          <table:table-cell table:number-columns-repeated="16384"/>
        </table:table-row>
        <table:table-row>
          <table:table-cell office:value-type="string" office:string-value="AMÉLIA"/>
          <table:table-cell office:value-type="string" office:string-value="01416.012206/2022-87"/>
          <table:table-cell table:number-columns-repeated="16382"/>
        </table:table-row>
        <table:table-row>
          <table:table-cell office:value-type="string" office:string-value="Traição Entre Amigas"/>
          <table:table-cell office:value-type="string" office:string-value="01416.014037/2023-09"/>
          <table:table-cell table:number-columns-repeated="16382"/>
        </table:table-row>
        <table:table-row>
          <table:table-cell office:value-type="string" office:string-value="A Adoção"/>
          <table:table-cell office:value-type="string" office:string-value="01416.000953/2024-34"/>
          <table:table-cell table:number-columns-repeated="16382"/>
        </table:table-row>
        <table:table-row>
          <table:table-cell office:value-type="string" office:string-value="O BURLADOR DO SERTÃO"/>
          <table:table-cell office:value-type="string" office:string-value="01416.000294/2024-36"/>
          <table:table-cell table:number-columns-repeated="16382"/>
        </table:table-row>
        <table:table-row>
          <table:table-cell office:value-type="string" office:string-value="Viva a Vida"/>
          <table:table-cell office:value-type="string" office:string-value="01416.012567/2023-12"/>
          <table:table-cell table:number-columns-repeated="16382"/>
        </table:table-row>
        <table:table-row>
          <table:table-cell office:value-type="string" office:string-value="FALSIANNE"/>
          <table:table-cell office:value-type="string" office:string-value="01416.002086/2024-71"/>
          <table:table-cell table:number-columns-repeated="16382"/>
        </table:table-row>
        <table:table-row>
          <table:table-cell office:value-type="string" office:string-value="COVER OVER"/>
          <table:table-cell office:value-type="string" office:string-value="01416.001131/2024-71"/>
          <table:table-cell table:number-columns-repeated="16382"/>
        </table:table-row>
        <table:table-row>
          <table:table-cell office:value-type="string" office:string-value="BABENCO: ALGUÉM TEM QUE OUVIR O CORAÇÃO E DIZER: PAROU"/>
          <table:table-cell office:value-type="string" office:string-value="01416.001711/2020-34"/>
          <table:table-cell table:number-columns-repeated="16382"/>
        </table:table-row>
        <table:table-row>
          <table:table-cell office:value-type="string" office:string-value="Segue o Bloco!"/>
          <table:table-cell office:value-type="string" office:string-value="01416.008074/2020-27"/>
          <table:table-cell table:number-columns-repeated="16382"/>
        </table:table-row>
        <table:table-row>
          <table:table-cell office:value-type="string" office:string-value="Ranço de Amor"/>
          <table:table-cell office:value-type="string" office:string-value="01416.005312/2021-23"/>
          <table:table-cell table:number-columns-repeated="16382"/>
        </table:table-row>
        <table:table-row>
          <table:table-cell office:value-type="string" office:string-value="O Prédio do Mundo - a Série"/>
          <table:table-cell office:value-type="string" office:string-value="01416.005655/2022-79"/>
          <table:table-cell table:number-columns-repeated="16382"/>
        </table:table-row>
        <table:table-row>
          <table:table-cell office:value-type="string" office:string-value="Ano Passado Eu Morri, Mas Esse Ano eu Não Morro"/>
          <table:table-cell office:value-type="string" office:string-value="01416.000052/2023-61"/>
          <table:table-cell table:number-columns-repeated="16382"/>
        </table:table-row>
        <table:table-row>
          <table:table-cell office:value-type="string" office:string-value="Águas mágicas "/>
          <table:table-cell office:value-type="string" office:string-value="01416.002212/2023-15"/>
          <table:table-cell table:number-columns-repeated="16382"/>
        </table:table-row>
        <table:table-row>
          <table:table-cell office:value-type="string" office:string-value="Inovadores"/>
          <table:table-cell office:value-type="string" office:string-value="01416.002485/2023-51"/>
          <table:table-cell table:number-columns-repeated="16382"/>
        </table:table-row>
        <table:table-row>
          <table:table-cell office:value-type="string" office:string-value="Objetos Perdidos ou A História das duas Únicas Pessoas do Planeta Terra"/>
          <table:table-cell office:value-type="string" office:string-value="01416.000040/2023-37"/>
          <table:table-cell table:number-columns-repeated="16382"/>
        </table:table-row>
        <table:table-row>
          <table:table-cell office:value-type="string" office:string-value="Somente Nós"/>
          <table:table-cell office:value-type="string" office:string-value="01416.004822/2022-64"/>
          <table:table-cell table:number-columns-repeated="16382"/>
        </table:table-row>
        <table:table-row>
          <table:table-cell office:value-type="string" office:string-value="Só Não Posso Dizer O Nome"/>
          <table:table-cell office:value-type="string" office:string-value="01416.014165/2022-63"/>
          <table:table-cell table:number-columns-repeated="16382"/>
        </table:table-row>
        <table:table-row>
          <table:table-cell office:value-type="string" office:string-value="A Sensacional Vilabarca"/>
          <table:table-cell office:value-type="string" office:string-value="01416.002618/2023-90"/>
          <table:table-cell table:number-columns-repeated="16382"/>
        </table:table-row>
        <table:table-row>
          <table:table-cell office:value-type="string" office:string-value="A turma da pororoca"/>
          <table:table-cell office:value-type="string" office:string-value="01416.002689/2023-92"/>
          <table:table-cell table:number-columns-repeated="16382"/>
        </table:table-row>
        <table:table-row>
          <table:table-cell office:value-type="string" office:string-value="APA: Arco e escudo"/>
          <table:table-cell office:value-type="string" office:string-value="01416.002821/2023-66"/>
          <table:table-cell table:number-columns-repeated="16382"/>
        </table:table-row>
        <table:table-row>
          <table:table-cell office:value-type="string" office:string-value="O amor em tempos de bullying"/>
          <table:table-cell office:value-type="string" office:string-value="01416.002822/2023-19"/>
          <table:table-cell table:number-columns-repeated="16382"/>
        </table:table-row>
        <table:table-row>
          <table:table-cell office:value-type="string" office:string-value="Imagem do Pensamento"/>
          <table:table-cell office:value-type="string" office:string-value="01416.011524/2022-21"/>
          <table:table-cell table:number-columns-repeated="16382"/>
        </table:table-row>
        <table:table-row>
          <table:table-cell office:value-type="string" office:string-value="Moda orgânica"/>
          <table:table-cell office:value-type="string" office:string-value="01416.004385/2023-60"/>
          <table:table-cell table:number-columns-repeated="16382"/>
        </table:table-row>
        <table:table-row>
          <table:table-cell office:value-type="string" office:string-value="Recontos"/>
          <table:table-cell office:value-type="string" office:string-value="01416.005669/2023-73"/>
          <table:table-cell table:number-columns-repeated="16382"/>
        </table:table-row>
        <table:table-row>
          <table:table-cell office:value-type="string" office:string-value="CONTRACAPA - 2a. Temporada "/>
          <table:table-cell office:value-type="string" office:string-value="01416.005358/2023-12"/>
          <table:table-cell table:number-columns-repeated="16382"/>
        </table:table-row>
        <table:table-row>
          <table:table-cell office:value-type="string" office:string-value="A Imagem do Brasil"/>
          <table:table-cell office:value-type="string" office:string-value="01416.001819/2022-99"/>
          <table:table-cell table:number-columns-repeated="16382"/>
        </table:table-row>
        <table:table-row>
          <table:table-cell office:value-type="string" office:string-value="Um Mergulho Na Moda Praia"/>
          <table:table-cell office:value-type="string" office:string-value="01416.011818/2022-52"/>
          <table:table-cell table:number-columns-repeated="16382"/>
        </table:table-row>
        <table:table-row>
          <table:table-cell office:value-type="string" office:string-value="KITESURF / BR"/>
          <table:table-cell office:value-type="string" office:string-value="01416.012258/2022-53"/>
          <table:table-cell table:number-columns-repeated="16382"/>
        </table:table-row>
        <table:table-row>
          <table:table-cell office:value-type="string" office:string-value="Frei Luiz, o documentário "/>
          <table:table-cell office:value-type="string" office:string-value="01416.006535/2023-70"/>
          <table:table-cell table:number-columns-repeated="16382"/>
        </table:table-row>
        <table:table-row>
          <table:table-cell office:value-type="string" office:string-value="Na Torcida"/>
          <table:table-cell office:value-type="string" office:string-value="01416.011916/2022-90"/>
          <table:table-cell table:number-columns-repeated="16382"/>
        </table:table-row>
        <table:table-row>
          <table:table-cell office:value-type="string" office:string-value="Plebe Rude "/>
          <table:table-cell office:value-type="string" office:string-value="01416.011961/2022-44"/>
          <table:table-cell table:number-columns-repeated="16382"/>
        </table:table-row>
        <table:table-row>
          <table:table-cell office:value-type="string" office:string-value="Fora do eixo"/>
          <table:table-cell office:value-type="string" office:string-value="01416.006202/2023-41"/>
          <table:table-cell table:number-columns-repeated="16382"/>
        </table:table-row>
        <table:table-row>
          <table:table-cell office:value-type="string" office:string-value="Música &amp; estilo"/>
          <table:table-cell office:value-type="string" office:string-value="01416.006256/2023-14"/>
          <table:table-cell table:number-columns-repeated="16382"/>
        </table:table-row>
        <table:table-row>
          <table:table-cell office:value-type="string" office:string-value="Lupita na Cidade de Gente Grande"/>
          <table:table-cell office:value-type="string" office:string-value="01416.000917/2023-90"/>
          <table:table-cell table:number-columns-repeated="16382"/>
        </table:table-row>
        <table:table-row>
          <table:table-cell office:value-type="string" office:string-value="NA FORÇA DA LEI - 2ª TEMPORADA"/>
          <table:table-cell office:value-type="string" office:string-value="01416.013056/2022-29"/>
          <table:table-cell table:number-columns-repeated="16382"/>
        </table:table-row>
        <table:table-row>
          <table:table-cell office:value-type="string" office:string-value="Pedido de Casamento"/>
          <table:table-cell office:value-type="string" office:string-value="01416.012868/2022-57"/>
          <table:table-cell table:number-columns-repeated="16382"/>
        </table:table-row>
        <table:table-row>
          <table:table-cell office:value-type="string" office:string-value="2 GRAUS AO SUL DO EQUADOR"/>
          <table:table-cell office:value-type="string" office:string-value="01416.011939/2022-02"/>
          <table:table-cell table:number-columns-repeated="16382"/>
        </table:table-row>
        <table:table-row>
          <table:table-cell office:value-type="string" office:string-value="Entrando no armário"/>
          <table:table-cell office:value-type="string" office:string-value="01416.005847/2023-66"/>
          <table:table-cell table:number-columns-repeated="16382"/>
        </table:table-row>
        <table:table-row>
          <table:table-cell office:value-type="string" office:string-value="EnTourNo - 2da Temporada"/>
          <table:table-cell office:value-type="string" office:string-value="01416.011718/2022-26"/>
          <table:table-cell table:number-columns-repeated="16382"/>
        </table:table-row>
        <table:table-row>
          <table:table-cell office:value-type="string" office:string-value="Fashion Bytes - A Moda Digital"/>
          <table:table-cell office:value-type="string" office:string-value="01416.012807/2022-90"/>
          <table:table-cell table:number-columns-repeated="16382"/>
        </table:table-row>
        <table:table-row>
          <table:table-cell office:value-type="string" office:string-value="Bandoleiras "/>
          <table:table-cell office:value-type="string" office:string-value="01416.005119/2023-54"/>
          <table:table-cell table:number-columns-repeated="16382"/>
        </table:table-row>
        <table:table-row>
          <table:table-cell office:value-type="string" office:string-value="Contos do Amanhã - Prelúdio de uma revolução "/>
          <table:table-cell office:value-type="string" office:string-value="01416.012130/2022-90"/>
          <table:table-cell table:number-columns-repeated="16382"/>
        </table:table-row>
        <table:table-row>
          <table:table-cell office:value-type="string" office:string-value="Encurralados"/>
          <table:table-cell office:value-type="string" office:string-value="01416.012123/2022-98"/>
          <table:table-cell table:number-columns-repeated="16382"/>
        </table:table-row>
        <table:table-row>
          <table:table-cell office:value-type="string" office:string-value="ESTRADEIRAS Temporada 2 "/>
          <table:table-cell office:value-type="string" office:string-value="01416.009252/2022-07"/>
          <table:table-cell table:number-columns-repeated="16382"/>
        </table:table-row>
        <table:table-row>
          <table:table-cell office:value-type="string" office:string-value="HISTÓRIA SECRETA DO POP BRASILEIRO - 2 TEMPORADA"/>
          <table:table-cell office:value-type="string" office:string-value="01416.009221/2022-48"/>
          <table:table-cell table:number-columns-repeated="16382"/>
        </table:table-row>
        <table:table-row>
          <table:table-cell office:value-type="string" office:string-value="DIVISA"/>
          <table:table-cell office:value-type="string" office:string-value="01416.012649/2022-78"/>
          <table:table-cell table:number-columns-repeated="16382"/>
        </table:table-row>
        <table:table-row>
          <table:table-cell office:value-type="string" office:string-value="UMA CIDADE PARA CHRISTINE"/>
          <table:table-cell office:value-type="string" office:string-value="01416.012872/2022-15"/>
          <table:table-cell table:number-columns-repeated="16382"/>
        </table:table-row>
        <table:table-row>
          <table:table-cell office:value-type="string" office:string-value="2002-2022 "/>
          <table:table-cell office:value-type="string" office:string-value="01416.012315/2022-02"/>
          <table:table-cell table:number-columns-repeated="16382"/>
        </table:table-row>
        <table:table-row>
          <table:table-cell office:value-type="string" office:string-value="Estações "/>
          <table:table-cell office:value-type="string" office:string-value="01416.012020/2022-28"/>
          <table:table-cell table:number-columns-repeated="16382"/>
        </table:table-row>
        <table:table-row>
          <table:table-cell office:value-type="string" office:string-value="Afrogames"/>
          <table:table-cell office:value-type="string" office:string-value="01416.013127/2022-93"/>
          <table:table-cell table:number-columns-repeated="16382"/>
        </table:table-row>
        <table:table-row>
          <table:table-cell office:value-type="string" office:string-value="Fim de Ano"/>
          <table:table-cell office:value-type="string" office:string-value="01416.005118/2023-18"/>
          <table:table-cell table:number-columns-repeated="16382"/>
        </table:table-row>
        <table:table-row>
          <table:table-cell office:value-type="string" office:string-value="Odisséia Naftalina"/>
          <table:table-cell office:value-type="string" office:string-value="01416.007606/2023-51"/>
          <table:table-cell table:number-columns-repeated="16382"/>
        </table:table-row>
        <table:table-row>
          <table:table-cell office:value-type="string" office:string-value="Power Ring"/>
          <table:table-cell office:value-type="string" office:string-value="01416.012243/2022-95"/>
          <table:table-cell table:number-columns-repeated="16382"/>
        </table:table-row>
        <table:table-row>
          <table:table-cell office:value-type="string" office:string-value="COSPLAYERS"/>
          <table:table-cell office:value-type="string" office:string-value="01416.012884/2022-40"/>
          <table:table-cell table:number-columns-repeated="16382"/>
        </table:table-row>
        <table:table-row>
          <table:table-cell office:value-type="string" office:string-value="Democracia"/>
          <table:table-cell office:value-type="string" office:string-value="01416.013071/2022-77"/>
          <table:table-cell table:number-columns-repeated="16382"/>
        </table:table-row>
        <table:table-row>
          <table:table-cell office:value-type="string" office:string-value="Netlovers"/>
          <table:table-cell office:value-type="string" office:string-value="01416.011734/2022-19"/>
          <table:table-cell table:number-columns-repeated="16382"/>
        </table:table-row>
        <table:table-row>
          <table:table-cell office:value-type="string" office:string-value="POING – NOVAS TEMPORADAS"/>
          <table:table-cell office:value-type="string" office:string-value="01416.012406/2022-30"/>
          <table:table-cell table:number-columns-repeated="16382"/>
        </table:table-row>
        <table:table-row>
          <table:table-cell office:value-type="string" office:string-value="Trabalho Fantasma"/>
          <table:table-cell office:value-type="string" office:string-value="01416.006540/2022-00"/>
          <table:table-cell table:number-columns-repeated="16382"/>
        </table:table-row>
        <table:table-row>
          <table:table-cell office:value-type="string" office:string-value="Sem Bagagem"/>
          <table:table-cell office:value-type="string" office:string-value="01416.012458/2022-14"/>
          <table:table-cell table:number-columns-repeated="16382"/>
        </table:table-row>
        <table:table-row>
          <table:table-cell office:value-type="string" office:string-value="País Continental"/>
          <table:table-cell office:value-type="string" office:string-value="01416.012643/2022-09"/>
          <table:table-cell table:number-columns-repeated="16382"/>
        </table:table-row>
        <table:table-row>
          <table:table-cell office:value-type="string" office:string-value="Desana - Um Western Amazônico"/>
          <table:table-cell office:value-type="string" office:string-value="01416.006641/2023-53"/>
          <table:table-cell table:number-columns-repeated="16382"/>
        </table:table-row>
        <table:table-row>
          <table:table-cell office:value-type="string" office:string-value="Cicloaventuras"/>
          <table:table-cell office:value-type="string" office:string-value="01416.012648/2022-23"/>
          <table:table-cell table:number-columns-repeated="16382"/>
        </table:table-row>
        <table:table-row>
          <table:table-cell office:value-type="string" office:string-value="Água de Plantar - Segunda Temporada"/>
          <table:table-cell office:value-type="string" office:string-value="01416.012289/2022-12"/>
          <table:table-cell table:number-columns-repeated="16382"/>
        </table:table-row>
        <table:table-row>
          <table:table-cell office:value-type="string" office:string-value="Luzes da Amazônia Azul"/>
          <table:table-cell office:value-type="string" office:string-value="01416.011286/2022-53"/>
          <table:table-cell table:number-columns-repeated="16382"/>
        </table:table-row>
        <table:table-row>
          <table:table-cell office:value-type="string" office:string-value="PEIXE QUE PULA"/>
          <table:table-cell office:value-type="string" office:string-value="01416.008881/2023-92"/>
          <table:table-cell table:number-columns-repeated="16382"/>
        </table:table-row>
        <table:table-row>
          <table:table-cell office:value-type="string" office:string-value="Corações Naufragados"/>
          <table:table-cell office:value-type="string" office:string-value="01416.008297/2023-37"/>
          <table:table-cell table:number-columns-repeated="16382"/>
        </table:table-row>
        <table:table-row>
          <table:table-cell office:value-type="string" office:string-value="O observador de pássaros"/>
          <table:table-cell office:value-type="string" office:string-value="01416.013724/2022-18"/>
          <table:table-cell table:number-columns-repeated="16382"/>
        </table:table-row>
        <table:table-row>
          <table:table-cell office:value-type="string" office:string-value="London 70"/>
          <table:table-cell office:value-type="string" office:string-value="01416.007041/2023-11"/>
          <table:table-cell table:number-columns-repeated="16382"/>
        </table:table-row>
        <table:table-row>
          <table:table-cell office:value-type="string" office:string-value="A Menor Distância Entre Dois Pontos"/>
          <table:table-cell office:value-type="string" office:string-value="01416.009913/2023-77"/>
          <table:table-cell table:number-columns-repeated="16382"/>
        </table:table-row>
        <table:table-row>
          <table:table-cell office:value-type="string" office:string-value="E os meus olhos ficam sorrindo"/>
          <table:table-cell office:value-type="string" office:string-value="01416.013398/2023-20"/>
          <table:table-cell table:number-columns-repeated="16382"/>
        </table:table-row>
        <table:table-row>
          <table:table-cell office:value-type="string" office:string-value="Geni e o Zepelim"/>
          <table:table-cell office:value-type="string" office:string-value="01416.013396/2023-31"/>
          <table:table-cell table:number-columns-repeated="16382"/>
        </table:table-row>
        <table:table-row>
          <table:table-cell office:value-type="string" office:string-value="AINDA SOMOS OS MESMOS (EX-SOB O SIGNO DO MEDO)"/>
          <table:table-cell office:value-type="string" office:string-value="01416.009333/2023-80"/>
          <table:table-cell table:number-columns-repeated="16382"/>
        </table:table-row>
        <table:table-row>
          <table:table-cell office:value-type="string" office:string-value="Tuca e Juba"/>
          <table:table-cell office:value-type="string" office:string-value="01416.006582/2023-13"/>
          <table:table-cell table:number-columns-repeated="16382"/>
        </table:table-row>
        <table:table-row>
          <table:table-cell office:value-type="string" office:string-value="MC Estrela"/>
          <table:table-cell office:value-type="string" office:string-value="01416.000222/2024-99"/>
          <table:table-cell table:number-columns-repeated="16382"/>
        </table:table-row>
        <table:table-row>
          <table:table-cell office:value-type="string" office:string-value="A Primavera do Dragão"/>
          <table:table-cell office:value-type="string" office:string-value="01416.000783/2024-98"/>
          <table:table-cell table:number-columns-repeated="16382"/>
        </table:table-row>
        <table:table-row>
          <table:table-cell office:value-type="string" office:string-value="MEDLEY"/>
          <table:table-cell office:value-type="string" office:string-value="01416.000221/2024-44"/>
          <table:table-cell table:number-columns-repeated="16382"/>
        </table:table-row>
        <table:table-row>
          <table:table-cell office:value-type="string" office:string-value="Futuro do Pretérito (im)Perfeito"/>
          <table:table-cell office:value-type="string" office:string-value="01416.005400/2023-97"/>
          <table:table-cell table:number-columns-repeated="16382"/>
        </table:table-row>
        <table:table-row>
          <table:table-cell office:value-type="string" office:string-value="Iluminação"/>
          <table:table-cell office:value-type="string" office:string-value="01416.005971/2023-21"/>
          <table:table-cell table:number-columns-repeated="16382"/>
        </table:table-row>
        <table:table-row>
          <table:table-cell office:value-type="string" office:string-value="CIDADE; CAMPO"/>
          <table:table-cell office:value-type="string" office:string-value="01416.013866/2023-66"/>
          <table:table-cell table:number-columns-repeated="16382"/>
        </table:table-row>
        <table:table-row>
          <table:table-cell office:value-type="string" office:string-value="Assojaba - o Manto Tupinambá"/>
          <table:table-cell office:value-type="string" office:string-value="01416.004428/2022-26"/>
          <table:table-cell table:number-columns-repeated="16382"/>
        </table:table-row>
        <table:table-row>
          <table:table-cell office:value-type="string" office:string-value="Sem filtro"/>
          <table:table-cell office:value-type="string" office:string-value="01416.001215/2024-12"/>
          <table:table-cell table:number-columns-repeated="16382"/>
        </table:table-row>
        <table:table-row>
          <table:table-cell office:value-type="string" office:string-value="A Sogra Perfeita 2"/>
          <table:table-cell office:value-type="string" office:string-value="01416.001742/2024-19"/>
          <table:table-cell table:number-columns-repeated="16382"/>
        </table:table-row>
        <table:table-row>
          <table:table-cell office:value-type="string" office:string-value="Madame Durocher"/>
          <table:table-cell office:value-type="string" office:string-value="01416.012893/2023-11"/>
          <table:table-cell table:number-columns-repeated="16382"/>
        </table:table-row>
        <table:table-row>
          <table:table-cell office:value-type="string" office:string-value="ESCOLA SEM MUROS"/>
          <table:table-cell office:value-type="string" office:string-value="01416.001405/2024-21"/>
          <table:table-cell table:number-columns-repeated="16382"/>
        </table:table-row>
        <table:table-row>
          <table:table-cell office:value-type="string" office:string-value="O Rio"/>
          <table:table-cell office:value-type="string" office:string-value="01416.013755/2023-50"/>
          <table:table-cell table:number-columns-repeated="16382"/>
        </table:table-row>
        <table:table-row>
          <table:table-cell office:value-type="string" office:string-value="Honestino"/>
          <table:table-cell office:value-type="string" office:string-value="01416.001261/2024-11"/>
          <table:table-cell table:number-columns-repeated="16382"/>
        </table:table-row>
        <table:table-row>
          <table:table-cell office:value-type="string" office:string-value="Trago Seu Amor"/>
          <table:table-cell office:value-type="string" office:string-value="01416.001745/2024-52"/>
          <table:table-cell table:number-columns-repeated="16382"/>
        </table:table-row>
        <table:table-row>
          <table:table-cell office:value-type="string" office:string-value="SALVE ROSA"/>
          <table:table-cell office:value-type="string" office:string-value="01416.000232/2024-24"/>
          <table:table-cell table:number-columns-repeated="16382"/>
        </table:table-row>
        <table:table-row>
          <table:table-cell office:value-type="string" office:string-value="Memórias cruzadas"/>
          <table:table-cell office:value-type="string" office:string-value="01416.000320/2024-26"/>
          <table:table-cell table:number-columns-repeated="16382"/>
        </table:table-row>
        <table:table-row>
          <table:table-cell office:value-type="string" office:string-value="Vivo"/>
          <table:table-cell office:value-type="string" office:string-value="01416.013942/2023-33"/>
          <table:table-cell table:number-columns-repeated="16382"/>
        </table:table-row>
        <table:table-row>
          <table:table-cell office:value-type="string" office:string-value="(Des)controle"/>
          <table:table-cell office:value-type="string" office:string-value="01416.000669/2024-68"/>
          <table:table-cell table:number-columns-repeated="16382"/>
        </table:table-row>
        <table:table-row>
          <table:table-cell office:value-type="string" office:string-value="TURMA DA MONICA JOVEM - REFLEXOS DO MEDO"/>
          <table:table-cell office:value-type="string" office:string-value="01416.012925/2023-89"/>
          <table:table-cell table:number-columns-repeated="16382"/>
        </table:table-row>
        <table:table-row>
          <table:table-cell office:value-type="string" office:string-value="A Santíssima Trindade"/>
          <table:table-cell table:number-columns-repeated="16383"/>
        </table:table-row>
        <table:table-row>
          <table:table-cell office:value-type="string" office:string-value="Alice Júnior 2 - Férias de Verão"/>
          <table:table-cell table:number-columns-repeated="16383"/>
        </table:table-row>
        <table:table-row>
          <table:table-cell office:value-type="string" office:string-value="Cyclone"/>
          <table:table-cell table:number-columns-repeated="16383"/>
        </table:table-row>
        <table:table-row>
          <table:table-cell office:value-type="string" office:string-value="Fala Sério Mãe 2"/>
          <table:table-cell table:number-columns-repeated="16383"/>
        </table:table-row>
        <table:table-row>
          <table:table-cell office:value-type="string" office:string-value="Horizonte"/>
          <table:table-cell table:number-columns-repeated="16383"/>
        </table:table-row>
        <table:table-row>
          <table:table-cell office:value-type="string" office:string-value="Isolar"/>
          <table:table-cell table:number-columns-repeated="16383"/>
        </table:table-row>
        <table:table-row>
          <table:table-cell office:value-type="string" office:string-value="Justino"/>
          <table:table-cell table:number-columns-repeated="16383"/>
        </table:table-row>
        <table:table-row>
          <table:table-cell office:value-type="string" office:string-value="Malês"/>
          <table:table-cell table:number-columns-repeated="16383"/>
        </table:table-row>
        <table:table-row>
          <table:table-cell office:value-type="string" office:string-value="O Rei da Feira"/>
          <table:table-cell table:number-columns-repeated="16383"/>
        </table:table-row>
        <table:table-row>
          <table:table-cell office:value-type="string" office:string-value="Pele de Rinoceronte"/>
          <table:table-cell table:number-columns-repeated="16383"/>
        </table:table-row>
        <table:table-row>
          <table:table-cell office:value-type="string" office:string-value="Quem Tem Com Que Me Pague Não Me Deve Nada"/>
          <table:table-cell table:number-columns-repeated="16383"/>
        </table:table-row>
        <table:table-row>
          <table:table-cell office:value-type="string" office:string-value="Só Não Posso Dizer O Nome"/>
          <table:table-cell table:number-columns-repeated="16383"/>
        </table:table-row>
        <table:table-row>
          <table:table-cell office:value-type="string" office:string-value="A Fúria"/>
          <table:table-cell table:number-columns-repeated="16383"/>
        </table:table-row>
        <table:table-row>
          <table:table-cell office:value-type="string" office:string-value="A Semente Sagrada"/>
          <table:table-cell table:number-columns-repeated="16383"/>
        </table:table-row>
        <table:table-row>
          <table:table-cell office:value-type="string" office:string-value="A Vida De Cada Um"/>
          <table:table-cell table:number-columns-repeated="16383"/>
        </table:table-row>
        <table:table-row>
          <table:table-cell office:value-type="string" office:string-value="Arca de Noé"/>
          <table:table-cell table:number-columns-repeated="16383"/>
        </table:table-row>
        <table:table-row>
          <table:table-cell office:value-type="string" office:string-value="As Polacas"/>
          <table:table-cell table:number-columns-repeated="16383"/>
        </table:table-row>
        <table:table-row>
          <table:table-cell office:value-type="string" office:string-value="Asa Branca, a voz da arena"/>
          <table:table-cell table:number-columns-repeated="16383"/>
        </table:table-row>
        <table:table-row>
          <table:table-cell office:value-type="string" office:string-value="Casa no Campo"/>
          <table:table-cell table:number-columns-repeated="16383"/>
        </table:table-row>
        <table:table-row>
          <table:table-cell office:value-type="string" office:string-value="Cinco Tipos de Medo"/>
          <table:table-cell table:number-columns-repeated="16383"/>
        </table:table-row>
        <table:table-row>
          <table:table-cell office:value-type="string" office:string-value="Coreografia da Vida"/>
          <table:table-cell table:number-columns-repeated="16383"/>
        </table:table-row>
        <table:table-row>
          <table:table-cell office:value-type="string" office:string-value="Ecoloucos - Uma Comédia Insustentável"/>
          <table:table-cell table:number-columns-repeated="16383"/>
        </table:table-row>
        <table:table-row>
          <table:table-cell office:value-type="string" office:string-value="Edifício Bonfim"/>
          <table:table-cell table:number-columns-repeated="16383"/>
        </table:table-row>
        <table:table-row>
          <table:table-cell office:value-type="string" office:string-value="Funk - Baile de Favela"/>
          <table:table-cell table:number-columns-repeated="16383"/>
        </table:table-row>
        <table:table-row>
          <table:table-cell office:value-type="string" office:string-value="Joe e o Vale Vazio (ex Lica Pode Tudo)"/>
          <table:table-cell table:number-columns-repeated="16383"/>
        </table:table-row>
        <table:table-row>
          <table:table-cell office:value-type="string" office:string-value="Légua Tirana"/>
          <table:table-cell table:number-columns-repeated="16383"/>
        </table:table-row>
        <table:table-row>
          <table:table-cell office:value-type="string" office:string-value="Narciso Rap"/>
          <table:table-cell table:number-columns-repeated="16383"/>
        </table:table-row>
        <table:table-row>
          <table:table-cell office:value-type="string" office:string-value="Nihonjin"/>
          <table:table-cell table:number-columns-repeated="16383"/>
        </table:table-row>
        <table:table-row>
          <table:table-cell office:value-type="string" office:string-value="O Sequestro"/>
          <table:table-cell table:number-columns-repeated="16383"/>
        </table:table-row>
        <table:table-row>
          <table:table-cell office:value-type="string" office:string-value="Os Homens De Ouro - A História De Mariel Maryscote"/>
          <table:table-cell table:number-columns-repeated="16383"/>
        </table:table-row>
        <table:table-row>
          <table:table-cell office:value-type="string" office:string-value="Perro negro"/>
          <table:table-cell table:number-columns-repeated="16383"/>
        </table:table-row>
        <table:table-row>
          <table:table-cell office:value-type="string" office:string-value="Rabo de Foguete"/>
          <table:table-cell table:number-columns-repeated="16383"/>
        </table:table-row>
        <table:table-row>
          <table:table-cell office:value-type="string" office:string-value="Se eu fosse vivo...vivia"/>
          <table:table-cell table:number-columns-repeated="16383"/>
        </table:table-row>
        <table:table-row>
          <table:table-cell office:value-type="string" office:string-value="Silêncio"/>
          <table:table-cell table:number-columns-repeated="16383"/>
        </table:table-row>
        <table:table-row>
          <table:table-cell office:value-type="string" office:string-value="Sílvio Santos vem aí"/>
          <table:table-cell table:number-columns-repeated="16383"/>
        </table:table-row>
        <table:table-row>
          <table:table-cell office:value-type="string" office:string-value="Galera da laje"/>
          <table:table-cell table:number-columns-repeated="16383"/>
        </table:table-row>
        <table:table-row>
          <table:table-cell office:value-type="string" office:string-value="OS DONOS DA ROÇA"/>
          <table:table-cell table:number-columns-repeated="16383"/>
        </table:table-row>
        <table:table-row>
          <table:table-cell office:value-type="string" office:string-value="ARTE - TERRITÓRIO LATINO-AMERICANO"/>
          <table:table-cell office:value-type="string" office:string-value="01416.011959/2022-75"/>
          <table:table-cell table:number-columns-repeated="16382"/>
        </table:table-row>
        <table:table-row>
          <table:table-cell office:value-type="string" office:string-value="WALTER "/>
          <table:table-cell table:number-columns-repeated="16383"/>
        </table:table-row>
        <table:table-row>
          <table:table-cell office:value-type="string" office:string-value="Brasil Joiado Segunda Temporada"/>
          <table:table-cell table:number-columns-repeated="16383"/>
        </table:table-row>
        <table:table-row>
          <table:table-cell office:value-type="string" office:string-value="O Agente Secreto"/>
          <table:table-cell table:number-columns-repeated="16383"/>
        </table:table-row>
        <table:table-row>
          <table:table-cell office:value-type="string" office:string-value="O Filho da Puta"/>
          <table:table-cell table:number-columns-repeated="16383"/>
        </table:table-row>
        <table:table-row>
          <table:table-cell office:value-type="string" office:string-value="Feito Pipa"/>
          <table:table-cell table:number-columns-repeated="16383"/>
        </table:table-row>
        <table:table-row>
          <table:table-cell office:value-type="string" office:string-value="Futuro"/>
          <table:table-cell table:number-columns-repeated="16383"/>
        </table:table-row>
        <table:table-row>
          <table:table-cell office:value-type="string" office:string-value="MOTEL PEROLA"/>
          <table:table-cell table:number-columns-repeated="16383"/>
        </table:table-row>
        <table:table-row>
          <table:table-cell office:value-type="string" office:string-value="Quinze Dias"/>
          <table:table-cell table:number-columns-repeated="16383"/>
        </table:table-row>
        <table:table-row>
          <table:table-cell office:value-type="string" office:string-value="O MENINO QUE NÃO EXISTIU"/>
          <table:table-cell table:number-columns-repeated="16383"/>
        </table:table-row>
        <table:table-row>
          <table:table-cell office:value-type="string" office:string-value="PERSEGUIÇÃO E CERCO A JUVÊNCIO GUTIERREZ"/>
          <table:table-cell table:number-columns-repeated="16383"/>
        </table:table-row>
        <table:table-row>
          <table:table-cell office:value-type="string" office:string-value="Presságios de um mundo anterior"/>
          <table:table-cell table:number-columns-repeated="16383"/>
        </table:table-row>
        <table:table-row>
          <table:table-cell office:value-type="string" office:string-value="Ararun"/>
          <table:table-cell table:number-columns-repeated="16383"/>
        </table:table-row>
        <table:table-row>
          <table:table-cell office:value-type="string" office:string-value="Três Tempos"/>
          <table:table-cell table:number-columns-repeated="16383"/>
        </table:table-row>
        <table:table-row>
          <table:table-cell office:value-type="string" office:string-value="D.P.A - Detetives do Prédio Azul - O Sumiço do Cetro Supremo"/>
          <table:table-cell table:number-columns-repeated="16383"/>
        </table:table-row>
        <table:table-row>
          <table:table-cell office:value-type="string" office:string-value="Os Enforcados"/>
          <table:table-cell table:number-columns-repeated="16383"/>
        </table:table-row>
        <table:table-row>
          <table:table-cell office:value-type="string" office:string-value="O Filho de Mil Homens"/>
          <table:table-cell table:number-columns-repeated="16383"/>
        </table:table-row>
        <table:table-row>
          <table:table-cell office:value-type="string" office:string-value="DEIXA A VIDA ME LEVAR"/>
          <table:table-cell table:number-columns-repeated="16383"/>
        </table:table-row>
        <table:table-row>
          <table:table-cell office:value-type="string" office:string-value="Passaporte para Ucrânia"/>
          <table:table-cell table:number-columns-repeated="16383"/>
        </table:table-row>
        <table:table-row>
          <table:table-cell office:value-type="string" office:string-value="Cabras da Peste 2"/>
          <table:table-cell table:number-columns-repeated="16383"/>
        </table:table-row>
        <table:table-row>
          <table:table-cell office:value-type="string" office:string-value="Eliseu"/>
          <table:table-cell table:number-columns-repeated="16383"/>
        </table:table-row>
        <table:table-row>
          <table:table-cell office:value-type="string" office:string-value="Minha Sombra Luminosa"/>
          <table:table-cell table:number-columns-repeated="16383"/>
        </table:table-row>
        <table:table-row>
          <table:table-cell office:value-type="string" office:string-value="Coração Rasgado"/>
          <table:table-cell table:number-columns-repeated="16383"/>
        </table:table-row>
        <table:table-row>
          <table:table-cell office:value-type="string" office:string-value="PISCINA"/>
          <table:table-cell table:number-columns-repeated="16383"/>
        </table:table-row>
        <table:table-row>
          <table:table-cell office:value-type="string" office:string-value="Tropicana"/>
          <table:table-cell table:number-columns-repeated="16383"/>
        </table:table-row>
        <table:table-row>
          <table:table-cell office:value-type="string" office:string-value="Boas Memórias"/>
          <table:table-cell table:number-columns-repeated="16383"/>
        </table:table-row>
        <table:table-row>
          <table:table-cell office:value-type="string" office:string-value="Ai, que preguiça!"/>
          <table:table-cell table:number-columns-repeated="16383"/>
        </table:table-row>
        <table:table-row>
          <table:table-cell office:value-type="string" office:string-value="Rainha das Rainhas"/>
          <table:table-cell table:number-columns-repeated="16383"/>
        </table:table-row>
        <table:table-row>
          <table:table-cell office:value-type="string" office:string-value="Um Toque de Beleza"/>
          <table:table-cell table:number-columns-repeated="16383"/>
        </table:table-row>
        <table:table-row>
          <table:table-cell office:value-type="string" office:string-value="O SHAOLIN DO SERTÃO 2 - A VOADORA 360º"/>
          <table:table-cell table:number-columns-repeated="16383"/>
        </table:table-row>
        <table:table-row>
          <table:table-cell office:value-type="string" office:string-value="A FAZENDA COLONIAL"/>
          <table:table-cell table:number-columns-repeated="16383"/>
        </table:table-row>
        <table:table-row>
          <table:table-cell office:value-type="string" office:string-value="Livros Restantes"/>
          <table:table-cell table:number-columns-repeated="16383"/>
        </table:table-row>
        <table:table-row>
          <table:table-cell office:value-type="string" office:string-value="O Aviador Francês"/>
          <table:table-cell table:number-columns-repeated="16383"/>
        </table:table-row>
        <table:table-row>
          <table:table-cell office:value-type="string" office:string-value="MINHA CARTA PARA BERGMAN"/>
          <table:table-cell table:number-columns-repeated="16383"/>
        </table:table-row>
        <table:table-row>
          <table:table-cell office:value-type="string" office:string-value="Xamã Eletrônico"/>
          <table:table-cell table:number-columns-repeated="16383"/>
        </table:table-row>
        <table:table-row>
          <table:table-cell office:value-type="string" office:string-value="Todo o Sentimento"/>
          <table:table-cell table:number-columns-repeated="16383"/>
        </table:table-row>
        <table:table-row>
          <table:table-cell office:value-type="string" office:string-value="Manual de Barros - Retrato do Poeta Quando Coisa"/>
          <table:table-cell table:number-columns-repeated="16383"/>
        </table:table-row>
        <table:table-row>
          <table:table-cell office:value-type="string" office:string-value="REI DA FEIRA (EX-BUCHADA DE BODE)"/>
          <table:table-cell office:value-type="string" office:string-value="01416.001475/2024-80"/>
          <table:table-cell table:number-columns-repeated="16382"/>
        </table:table-row>
        <table:table-row table:number-rows-repeated="1048408">
          <table:table-cell table:number-columns-repeated="16382"/>
        </table:table-row>
      </table:table>
      <table:table table:name="'file:///C:/Users/carlo/Downloads/Fila%20Contratação%20-%20CDC_SFO%20(20).xlsx'#Enviados_ao_BRDE" table:style-name="ta2">
        <table:table-source xlink:href="file:///C:/Users/carlo/Downloads/Fila%20Contratação%20-%20CDC_SFO%20(20).xlsx" table:table-name="Enviados_ao_BR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Projetos_Arquivados_eCancelados" table:style-name="ta2">
        <table:table-source xlink:href="file:///C:/Users/carlo/Downloads/Fila%20Contratação%20-%20CDC_SFO%20(20).xlsx" table:table-name="Projetos_Arquivados_eCancel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Em_contratação_até_130922" table:style-name="ta2">
        <table:table-source xlink:href="file:///C:/Users/carlo/Downloads/Fila%20Contratação%20-%20CDC_SFO%20(20).xlsx" table:table-name="Em_contratação_até_1309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Entradas_até_130922" table:style-name="ta2">
        <table:table-source xlink:href="file:///C:/Users/carlo/Downloads/Fila%20Contratação%20-%20CDC_SFO%20(20).xlsx" table:table-name="Entradas_até_1309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Publicada_em_14_09" table:style-name="ta2">
        <table:table-source xlink:href="file:///C:/Users/carlo/Downloads/Fila%20Contratação%20-%20CDC_SFO%20(20).xlsx" table:table-name="Publicada_em_14_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Projetos_SAV" table:style-name="ta2">
        <table:table-source xlink:href="file:///C:/Users/carlo/Downloads/Fila%20Contratação%20-%20CDC_SFO%20(20).xlsx" table:table-name="Projetos_S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Processos_Decisão_Judicial_229" table:style-name="ta2">
        <table:table-source xlink:href="file:///C:/Users/carlo/Downloads/Fila%20Contratação%20-%20CDC_SFO%20(20).xlsx" table:table-name="Processos_Decisão_Judicial_2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71_TVs_Publicas" table:style-name="ta2">
        <table:table-source xlink:href="file:///C:/Users/carlo/Downloads/Fila%20Contratação%20-%20CDC_SFO%20(20).xlsx" table:table-name="71_TVs_Publica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Publicada_em_21_08" table:style-name="ta2">
        <table:table-source xlink:href="file:///C:/Users/carlo/Downloads/Fila%20Contratação%20-%20CDC_SFO%20(20).xlsx" table:table-name="Publicada_em_21_0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carlo/Downloads/Fila%20Contratação%20-%20CDC_SFO%20(20).xlsx'#Projetos_Pós_AC" table:style-name="ta2">
        <table:table-source xlink:href="file:///C:/Users/carlo/Downloads/Fila%20Contratação%20-%20CDC_SFO%20(20).xlsx" table:table-name="Projetos_Pós_AC" table:mode="copy-results-only"/>
        <table:table-column/>
        <table:table-row table:number-rows-repeated="1048576">
          <table:table-cell table:number-columns-repeated="16384"/>
        </table:table-row>
      </table:table>
      <table:database-ranges>
        <table:database-range table:target-range-address="projetos_em_contratação25_03_24.A5:projetos_em_contratação25_03_24.J192">
          <table:sort>
            <table:sort-by table:field-number="9" table:order="descending"/>
          </table:sort>
        </table:database-range>
        <table:database-range table:target-range-address="projetos_em_contratação25_03_24.C2:projetos_em_contratação25_03_24.AI24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meta:initial-creator>Carlos Eduardo Bonini</meta:initial-creator>
    <dc:creator>Patricia Linhares Della Nina</dc:creator>
    <meta:creation-date>2024-03-22T19:44:08Z</meta:creation-date>
    <dc:date>2024-03-25T13:57:06Z</dc:date>
  </office:meta>
</office:document-meta>
</file>